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8.867cm"/>
    </style:style>
    <style:style style:name="co3" style:family="table-column">
      <style:table-column-properties fo:break-before="auto" style:column-width="5.93cm"/>
    </style:style>
    <style:style style:name="co4" style:family="table-column">
      <style:table-column-properties fo:break-before="auto" style:column-width="5.622cm"/>
    </style:style>
    <style:style style:name="co5" style:family="table-column">
      <style:table-column-properties fo:break-before="auto" style:column-width="4.782cm"/>
    </style:style>
    <style:style style:name="co6" style:family="table-column">
      <style:table-column-properties fo:break-before="auto" style:column-width="7.24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4.168cm"/>
    </style:style>
    <style:style style:name="co9" style:family="table-column">
      <style:table-column-properties fo:break-before="auto" style:column-width="5.006cm"/>
    </style:style>
    <style:style style:name="co10" style:family="table-column">
      <style:table-column-properties fo:break-before="auto" style:column-width="3.524cm"/>
    </style:style>
    <style:style style:name="co11" style:family="table-column">
      <style:table-column-properties fo:break-before="auto" style:column-width="4.503cm"/>
    </style:style>
    <style:style style:name="co12" style:family="table-column">
      <style:table-column-properties fo:break-before="auto" style:column-width="4.867cm"/>
    </style:style>
    <style:style style:name="co13" style:family="table-column">
      <style:table-column-properties fo:break-before="auto" style:column-width="2.656cm"/>
    </style:style>
    <style:style style:name="co14" style:family="table-column">
      <style:table-column-properties fo:break-before="auto" style:column-width="1.706cm"/>
    </style:style>
    <style:style style:name="ro1" style:family="table-row">
      <style:table-row-properties style:row-height="2.408cm" fo:break-before="auto" style:use-optimal-row-height="false"/>
    </style:style>
    <style:style style:name="ro2" style:family="table-row">
      <style:table-row-properties style:row-height="2.91cm" fo:break-before="auto" style:use-optimal-row-height="false"/>
    </style:style>
    <style:style style:name="ro3" style:family="table-row">
      <style:table-row-properties style:row-height="10.583cm" fo:break-before="auto" style:use-optimal-row-height="false"/>
    </style:style>
    <style:style style:name="ta1" style:family="table" style:master-page-name="PageStyle_5f_Foglio_20_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22222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1" style:family="text">
      <style:text-properties fo:color="#00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5" style:family="text">
      <style:text-properties style:use-window-font-color="true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 1" table:style-name="ta1" table:protected="true" table:print-ranges="'Foglio 1'.A2:'Foglio 1'.E32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5" table:default-cell-style-name="ce4"/>
        <table:table-column table:style-name="co14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TECNICO DI MONTE SANT'ANGELO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Verifica e Validazione progetti</text:p>
          </table:table-cell>
          <table:table-cell table:style-name="ce6" office:value-type="string" calcext:value-type="string">
            <text:p>Art. 42 D.Lgs. 36/2023 allegato I.7</text:p>
          </table:table-cell>
          <table:table-cell table:style-name="ce5" office:value-type="string" calcext:value-type="string">
            <text:p>30 gg dalla trasmissione del progetto da verificar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]+1" office:value-type="string" office:string-value="" calcext:value-type="error">
            <text:p>#RIF!</text:p>
          </table:table-cell>
          <table:table-cell table:style-name="ce6" office:value-type="string" calcext:value-type="string">
            <text:p>Collaudo degli interventi </text:p>
          </table:table-cell>
          <table:table-cell table:style-name="ce6" office:value-type="string" calcext:value-type="string">
            <text:p>Art. 206 del D.Lgs. 36/2023</text:p>
          </table:table-cell>
          <table:table-cell table:style-name="ce9" office:value-type="string" calcext:value-type="string">
            <text:p>Non oltre sei mesi dall'ultimazione dei lavori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4]+1" office:value-type="string" office:string-value="" calcext:value-type="error">
            <text:p>#RIF!</text:p>
          </table:table-cell>
          <table:table-cell table:style-name="ce6" office:value-type="string" calcext:value-type="string">
            <text:p>Istruttoria per la predisposizione atti amministrativi per l’affidamento e l’esecuzione di <text:span text:style-name="T1">lavori</text:span><text:span text:style-name="T2"> superiori a 150.000 euro o ad elevata complessità, per la parte non di competenza dell’Area Contratti</text:span></text:p>
          </table:table-cell>
          <table:table-cell table:style-name="ce5"/>
          <table:table-cell table:style-name="ce7" office:value-type="string" calcext:value-type="string">
            <text:p>1 mese dalla validazion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5]+1" office:value-type="string" office:string-value="" calcext:value-type="error">
            <text:p>#RIF!</text:p>
          </table:table-cell>
          <table:table-cell table:style-name="ce6" office:value-type="string" calcext:value-type="string">
            <text:p> Istruttoria per la predisposizione atti amministrativi per l’affidamento di <text:span text:style-name="T1">servizi </text:span><text:span text:style-name="T2">di ingegneria, per la parte non di competenza dell’Area Contratti</text:span>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6 mesi dall'approvazione del Programma Biennale per l’acquisizione di Servizi e Forniture (PBASF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6]+1" office:value-type="string" office:string-value="" calcext:value-type="error">
            <text:p>#RIF!</text:p>
          </table:table-cell>
          <table:table-cell table:style-name="ce6" office:value-type="string" calcext:value-type="string">
            <text:p>Emissione degli atti previsti dall’iter per gli appalti pubblici servizi (non di ingegneria) e forniture per la <text:s/>parte non di competenza dell’Area Contratti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6 mesi dall'approvazione del Programma Biennale per l’acquisizione di Servizi e Forniture (PBASF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Elaborazione dei report sull’applicazione delle misure per la trasparenza e la prevenzione della corruzione previste dal PIAO </text:p>
          </table:table-cell>
          <table:table-cell table:style-name="ce6" office:value-type="string" calcext:value-type="string">
            <text:p>Piano triennale per la prevenzione della corruzione e Piano per la trasparenza 2023/2025</text:p>
          </table:table-cell>
          <table:table-cell table:style-name="ce5" office:value-type="string" calcext:value-type="string">
            <text:p>31 luglio e 30 novembre dell'anno in corso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7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Adempimenti relativi all’emissione dei Certificati di esecuzione lavori presso ANAC e se del caso presso le Soprintendenze</text:p>
          </table:table-cell>
          <table:table-cell table:style-name="ce6" office:value-type="string" calcext:value-type="string">
            <text:p>-</text:p>
          </table:table-cell>
          <table:table-cell table:style-name="ce7" office:value-type="string" calcext:value-type="string">
            <text:p>30 giorni dal collaudo o regolare esecuzione o richiesta dell'esecutore 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7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’Affidamento di lavori: predisposizione PAS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15gg dalla richiesta di predisposizione di PAS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>
          <table:table-cell table:style-name="ce3" table:formula="of:=[.A10]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’Affidamento di lavori: Predisposizione BDO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10gg dala ricezione dell'impegno di spesa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>
          <table:table-cell table:style-name="ce3" table:formula="of:=[.A11]+1" office:value-type="string" office:string-value="" calcext:value-type="error">
            <text:p>#RIF!</text:p>
          </table:table-cell>
          <table:table-cell table:style-name="ce6" office:value-type="string" calcext:value-type="string">
            <text:p><text:s/>Istruttoria per l’affidamento di lavori nell’ambito di Accordi Quadro, per la <text:s/>parte non di competenza dell’Area Contratti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6" office:value-type="string" calcext:value-type="string">
            <text:p>30 giorni dalla validazione del progetto relativo ai lavori da affidar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2]+1" office:value-type="string" office:string-value="" calcext:value-type="error">
            <text:p>#RIF!</text:p>
          </table:table-cell>
          <table:table-cell table:style-name="ce6" office:value-type="string" calcext:value-type="string">
            <text:p>Gestione delle procedure di gara MEPA per l'affidamento di lavori inferiori a<text:span text:style-name="T3"> € 40.000,00</text:span></text:p>
          </table:table-cell>
          <table:table-cell table:style-name="ce6" office:value-type="string" calcext:value-type="string">
            <text:p>D.Lgs. 36/2023 </text:p>
          </table:table-cell>
          <table:table-cell table:style-name="ce6" office:value-type="string" calcext:value-type="string">
            <text:p>Si rinvia ai termini minimi e massini fissati per i singoli adempimeni e per la stipula del contratto dal D.Lgs. 36/2023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6" office:value-type="string" calcext:value-type="string">
            <text:p><text:s/></text:p>
          </table:table-cell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3]+1" office:value-type="string" office:string-value="" calcext:value-type="error">
            <text:p>#RIF!</text:p>
          </table:table-cell>
          <table:table-cell table:style-name="ce5" office:value-type="string" calcext:value-type="string">
            <text:p>Modificazioni al contratto (Perizie di Variante)</text:p>
            <text:p>Trasmissione all'ANAC  quando richiesto</text:p>
          </table:table-cell>
          <table:table-cell table:style-name="ce6" office:value-type="string" calcext:value-type="string">
            <text:p>Art. 120 D.Lgs. 36/2023 allegato II.14 art. 5</text:p>
          </table:table-cell>
          <table:table-cell table:style-name="ce6" office:value-type="string" calcext:value-type="string">
            <text:p>Entro 30 giorni dal loro perfezionamento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4]+1" office:value-type="string" office:string-value="" calcext:value-type="error">
            <text:p>#RIF!</text:p>
          </table:table-cell>
          <table:table-cell table:style-name="ce6" office:value-type="string" calcext:value-type="string">
            <text:p>Verifica congruità Offerte Economicamente Più Vantaggiose gare superiori € 400.000,00</text:p>
          </table:table-cell>
          <table:table-cell table:style-name="ce6" office:value-type="string" calcext:value-type="string">
            <text:p>D.Lgs. 36/2023</text:p>
          </table:table-cell>
          <table:table-cell table:style-name="ce6" office:value-type="string" calcext:value-type="string">
            <text:p>30 giorni dalla trasmissione degli atti di gara da parte dell'Area Contrattual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5]+1" office:value-type="string" office:string-value="" calcext:value-type="error">
            <text:p>#RIF!</text:p>
          </table:table-cell>
          <table:table-cell table:style-name="ce5" office:value-type="string" calcext:value-type="string">
            <text:p>Predisposizione degli atti amministrativi e di gara per l'affidamento di lavori con procedura negoziata</text:p>
          </table:table-cell>
          <table:table-cell table:style-name="ce5" office:value-type="string" calcext:value-type="string">
            <text:p>D.Lgs. 36/2023 </text:p>
          </table:table-cell>
          <table:table-cell table:style-name="ce5" office:value-type="string" calcext:value-type="string">
            <text:p>90 giorni dalla richiesta del Responsabile del</text:p>
            <text:p>procedimento (RdP) 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6]+1" office:value-type="string" office:string-value="" calcext:value-type="error">
            <text:p>#RIF!</text:p>
          </table:table-cell>
          <table:table-cell table:style-name="ce6" office:value-type="string" calcext:value-type="string">
            <text:p>Affidamento di <text:span text:style-name="T1">lavori</text:span><text:span text:style-name="T2"> di importo inferiore a € 40.000,00 con Buono di Ordinazione</text:span></text:p>
          </table:table-cell>
          <table:table-cell table:style-name="ce6" office:value-type="string" calcext:value-type="string">
            <text:p>D.R. 3284 del 11/09/2019 - Regolamento di Ateneo in materia di procedure per l'acquisizione di lavori sotto soglia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7]+1" office:value-type="string" office:string-value="" calcext:value-type="error">
            <text:p>#RIF!</text:p>
          </table:table-cell>
          <table:table-cell table:style-name="ce7" office:value-type="string" calcext:value-type="string">
            <text:p>Affidamento di <text:span text:style-name="T4">lavor</text:span><text:span text:style-name="T5">i di importo inferiore a € 40.000,00 previsti nell'ACCORDO QUADRO (BdO o contratto attuativo)</text:span></text:p>
          </table:table-cell>
          <table:table-cell table:style-name="ce7" office:value-type="string" calcext:value-type="string">
            <text:p>D.Lgs. 36/2023, art. 59 accordi quadro con 1 solo operatore</text:p>
            <text:p>Art. 7 del Capitolato Speciale d'Appalto degli Accordi Quadro</text:p>
          </table:table-cell>
          <table:table-cell table:style-name="ce7" office:value-type="string" calcext:value-type="string">
            <text:p>60 gg tra</text:p>
            <text:p> "richiesta d'intervento" a mezzo mail del Direttore Lavori al tecnico incaricato  e la stipula del "Contratto Attuativo" (anche denominato BdO accordo quadro) con l'Appaltatore a mezzo pec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8]+1" office:value-type="string" office:string-value="" calcext:value-type="error">
            <text:p>#RIF!</text:p>
          </table:table-cell>
          <table:table-cell table:style-name="ce6" office:value-type="string" calcext:value-type="string">
            <text:p>Affidamento di <text:span text:style-name="T1">servizi</text:span><text:span text:style-name="T2"> di importo inferiore a € 40.000,00</text:span></text:p>
          </table:table-cell>
          <table:table-cell table:style-name="ce6" office:value-type="string" calcext:value-type="string">
            <text:p>Art. 50 comma 1, DLgs 36/2023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9]+1" office:value-type="string" office:string-value="" calcext:value-type="error">
            <text:p>#RIF!</text:p>
          </table:table-cell>
          <table:table-cell table:style-name="ce7" office:value-type="string" calcext:value-type="string">
            <text:p>Rilascio autorizzazzione al subappalto</text:p>
          </table:table-cell>
          <table:table-cell table:style-name="ce9" office:value-type="string" calcext:value-type="string">
            <text:p>DLgs 36/2023 art. 119</text:p>
          </table:table-cell>
          <table:table-cell table:style-name="ce5" office:value-type="string" calcext:value-type="string">
            <text:p>30 gg dalla relativa richiesta della ditta aggiudicatari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0]+1" office:value-type="string" office:string-value="" calcext:value-type="error">
            <text:p>#RIF!</text:p>
          </table:table-cell>
          <table:table-cell table:style-name="ce6" office:value-type="string" calcext:value-type="string">
            <text:p>Procedimento tecnico-amministrativo per emissione attestazione regolarità esecuzione <text:span text:style-name="T1">lavori</text:span><text:span text:style-name="T2"> per importi inferiori a € 40.000,00</text:span></text:p>
          </table:table-cell>
          <table:table-cell table:style-name="ce7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6" office:value-type="string" calcext:value-type="string">
            <text:p>Entro 30 giorni dalla data di ultimazione dei lavori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1]+1" office:value-type="string" office:string-value="" calcext:value-type="error">
            <text:p>#RIF!</text:p>
          </table:table-cell>
          <table:table-cell table:style-name="ce7" office:value-type="string" calcext:value-type="string">
            <text:p>Procedimento tecnico-amministrativo per emissione attestazione regolarità esecuzione <text:span text:style-name="T4">servizi</text:span><text:span text:style-name="T5"> per importi inferiori a € 40.000,00</text:span></text:p>
          </table:table-cell>
          <table:table-cell table:style-name="ce7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7" office:value-type="string" calcext:value-type="string">
            <text:p>Non oltre 30 giorni dalla data di ultimazione del servizio</text:p>
          </table:table-cell>
          <table:table-cell table:style-name="ce5" office:value-type="string" calcext:value-type="string">
            <text:p>UTAC1, UTAC2, UTAC3, UTPOR, UTCC, UTFUOR, UTMS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2]+1" office:value-type="string" office:string-value="" calcext:value-type="error">
            <text:p>#RIF!</text:p>
          </table:table-cell>
          <table:table-cell table:style-name="ce8" office:value-type="string" calcext:value-type="string">
            <text:p>Verifica della regolare esecuzione dei contratti relativi a forniture e servizi rispetto ai quali il Responsabile del Procedimento è in servizio presso l'Area Edilizia</text:p>
          </table:table-cell>
          <table:table-cell table:style-name="ce6" office:value-type="string" calcext:value-type="string">
            <text:p>D.Lgs. n. 36/202023 art. 206</text:p>
          </table:table-cell>
          <table:table-cell table:style-name="ce13" office:value-type="string" calcext:value-type="string">
            <text:p>30 giorni dalla richiesta dell'Ufficio non incardinato nella Area edilizia</text:p>
          </table:table-cell>
          <table:table-cell table:style-name="ce6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3]+1" office:value-type="string" office:string-value="" calcext:value-type="error">
            <text:p>#RIF!</text:p>
          </table:table-cell>
          <table:table-cell table:style-name="ce6" office:value-type="string" calcext:value-type="string">
            <text:p>Notifica preliminare agli Enti territorialmente competenti</text:p>
          </table:table-cell>
          <table:table-cell table:style-name="ce6" office:value-type="string" calcext:value-type="string">
            <text:p>D.Lgs. 81/2008 art. 99</text:p>
          </table:table-cell>
          <table:table-cell table:style-name="ce6" office:value-type="string" calcext:value-type="string">
            <text:p>Nel rispetto dei tempi fissati dalla vigente normativ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4]+1" office:value-type="string" office:string-value="" calcext:value-type="error">
            <text:p>#RIF!</text:p>
          </table:table-cell>
          <table:table-cell table:style-name="ce6" office:value-type="string" calcext:value-type="string">
            <text:p>Consegna lavori con relativo verbale</text:p>
          </table:table-cell>
          <table:table-cell table:style-name="ce10" office:value-type="string" calcext:value-type="string">
            <text:p>L'art. 5 comma 1 del D.M. <text:s/>7 marzo 2018 n. 49</text:p>
          </table:table-cell>
          <table:table-cell table:style-name="ce10" office:value-type="string" calcext:value-type="string">
            <text:p>non oltre 45 giorni dalla data di stipula del contratto d'appalto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5]+1" office:value-type="string" office:string-value="" calcext:value-type="error">
            <text:p>#RIF!</text:p>
          </table:table-cell>
          <table:table-cell table:style-name="ce5" office:value-type="string" calcext:value-type="string">
            <text:p>Sospensione lavori con relativo verbale</text:p>
          </table:table-cell>
          <table:table-cell table:style-name="ce11" office:value-type="string" calcext:value-type="string">
            <text:p>Art. 121 del D.lgs. 36/2023;  </text:p>
            <text:p>D.M. 49/2018 art. 10 comma 4</text:p>
          </table:table-cell>
          <table:table-cell table:style-name="ce6" office:value-type="string" calcext:value-type="string">
            <text:p>Immediata dall'accertamento dell'evento che determina la sospensione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6]+1" office:value-type="string" office:string-value="" calcext:value-type="error">
            <text:p>#RIF!</text:p>
          </table:table-cell>
          <table:table-cell table:style-name="ce5" office:value-type="string" calcext:value-type="string">
            <text:p>Ripresa lavori con relativo verbale</text:p>
          </table:table-cell>
          <table:table-cell table:style-name="ce11" office:value-type="string" calcext:value-type="string">
            <text:p>Art. 121 del D.lgs. 36/2023;  </text:p>
            <text:p>D.M. 49/2018 art. 10 comma 4</text:p>
          </table:table-cell>
          <table:table-cell table:style-name="ce6" office:value-type="string" calcext:value-type="string">
            <text:p>Immediata dall'accertamento di avvenuta rimozione degli ostacoli</text:p>
          </table:table-cell>
          <table:table-cell table:style-name="ce5" office:value-type="string" calcext:value-type="string">
            <text:p>UTAC1, UTAC2, UTAC3, UTPOR, UTCC, UTFUOR, UTMS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7]+1" office:value-type="string" office:string-value="" calcext:value-type="error">
            <text:p>#RIF!</text:p>
          </table:table-cell>
          <table:table-cell table:style-name="ce6" office:value-type="string" calcext:value-type="string">
            <text:p>Proroga ultimazione lavori</text:p>
          </table:table-cell>
          <table:table-cell table:style-name="ce12" office:value-type="string" calcext:value-type="string">
            <text:p>D.lgs 36/2023 art. 121</text:p>
          </table:table-cell>
          <table:table-cell table:style-name="ce6" office:value-type="string" calcext:value-type="string">
            <text:p>30 gg dal ricevimento della richiest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8]+1" office:value-type="string" office:string-value="" calcext:value-type="error">
            <text:p>#RIF!</text:p>
          </table:table-cell>
          <table:table-cell table:style-name="ce6" office:value-type="string" calcext:value-type="string">
            <text:p>Certificato di ultimazione lavori</text:p>
          </table:table-cell>
          <table:table-cell table:style-name="ce12" office:value-type="string" calcext:value-type="string">
            <text:p>D.M. 49/2018 art. 25</text:p>
          </table:table-cell>
          <table:table-cell table:style-name="ce14" office:value-type="string" calcext:value-type="string">
            <text:p>Entro gg. 5 il D.L., a fronte della <text:s/>comunicazione dell'esecutore di interventua ultimazione dei lavori, <text:s/>effettua <text:s/>entro gg. 5 i necessari accertamenti in contraddittorio con l'esecutore, poi elabora entro gg. 5 il certificato di ultimazione lavori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9]+1" office:value-type="string" office:string-value="" calcext:value-type="error">
            <text:p>#RIF!</text:p>
          </table:table-cell>
          <table:table-cell table:style-name="ce6" office:value-type="string" calcext:value-type="string">
            <text:p>Verbale di constatazione sullo stato dei lavori ai fini dell'applicazione delle penali previste dal contratto in caso di ritardata esecuzione</text:p>
          </table:table-cell>
          <table:table-cell table:style-name="ce12" office:value-type="string" calcext:value-type="string">
            <text:p>D.M. 49/2018 art. 12</text:p>
          </table:table-cell>
          <table:table-cell table:style-name="ce6" office:value-type="string" calcext:value-type="string">
            <text:p><text:s/>60 gg. <text:s/>per la conferma del certificato emesso o la redazione del nuovo a seguito di completamento di lavorazioni di piccola entità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0]+1" office:value-type="string" office:string-value="" calcext:value-type="error">
            <text:p>#RIF!</text:p>
          </table:table-cell>
          <table:table-cell table:style-name="ce6" office:value-type="string" calcext:value-type="string">
            <text:p>Avviso ai creditori</text:p>
          </table:table-cell>
          <table:table-cell table:style-name="ce12" office:value-type="string" calcext:value-type="string">
            <text:p>D.lgs 36/2023 art. 16</text:p>
            <text:p>Legge 241/90</text:p>
          </table:table-cell>
          <table:table-cell table:style-name="ce6" office:value-type="string" calcext:value-type="string">
            <text:p>30 gg. <text:s text:c="2"/>all'atto della redazione del certificato di ultimazione lavori (laddove previsto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1]+1" office:value-type="string" office:string-value="" calcext:value-type="error">
            <text:p>#RIF!</text:p>
          </table:table-cell>
          <table:table-cell table:style-name="ce5" office:value-type="string" calcext:value-type="string">
            <text:p>Procedimento tecnico-amministrativo per emissione certificati di regolare esecuzione lavori per importi pari o inferiori a € 1.000.000,00</text:p>
          </table:table-cell>
          <table:table-cell table:style-name="ce5" office:value-type="string" calcext:value-type="string">
            <text:p>Artt. 28 e 116 D.Lgs. 36/2023</text:p>
            <text:p/>
          </table:table-cell>
          <table:table-cell table:style-name="ce5" office:value-type="string" calcext:value-type="string">
            <text:p>Entro 3 mesi dalla data di ultimazione dei lavori 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Procedimento di verifica della conformità di servizi e forniture</text:p>
          </table:table-cell>
          <table:table-cell table:style-name="ce7" office:value-type="string" calcext:value-type="string">
            <text:p>Art. 116 D.Lgs. 36/2023</text:p>
            <text:p/>
          </table:table-cell>
          <table:table-cell table:style-name="ce15" office:value-type="string" calcext:value-type="string">
            <text:p>Non oltre sei mesi dall'ultimazione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 table:number-rows-repeated="10485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'Foglio 1'.$A$1" table:cell-range-address="$'Foglio 1'.$A$2:.$E$32" table:range-usable-as="print-range"/>
          <table:named-range table:name="_xlnm.Print_Titles" table:base-cell-address="$'Foglio 1'.$A$1" table:cell-range-address="$'Foglio 1'.$2:.$2" table:range-usable-as="repeat-column repeat-row"/>
        </table:named-expressions>
      </table:table>
      <table:named-expressions/>
      <table:database-ranges>
        <table:database-range table:name="__Anonymous_Sheet_DB__0" table:target-range-address="'Foglio 1'.A2:'Foglio 1'.E13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9cm" fo:margin-left="1.3cm" fo:margin-right="1.3cm" style:print-page-order="ttb" style:first-page-number="continue" style:scale-to="85%" style:table-centering="both" style:writing-mode="lr-tb" style:print="charts drawings objects zero-values"/>
      <style:header-style>
        <style:header-footer-properties fo:min-height="0.4cm" fo:margin-left="0cm" fo:margin-right="0cm" fo:margin-bottom="0.012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_20_1" style:display-name="PageStyle_Foglio 1" style:page-layout-name="Mpm3">
      <style:header>
        <text:p><text:span text:style-name="MT1">Tabelle procedimentali RIPED 2022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aola Petrone</meta:initial-creator>
    <dc:creator>NICOLA ALESSANDRO MARTI</dc:creator>
    <meta:print-date>2023-10-27T10:36:39</meta:print-date>
    <meta:creation-date>2022-02-08T11:08:38</meta:creation-date>
    <dc:date>2024-03-14T12:15:14</dc:date>
    <meta:editing-duration>P0D</meta:editing-duration>
    <meta:generator>LibreOffice/24.2.5.2$Windows_X86_64 LibreOffice_project/bffef4ea93e59bebbeaf7f431bb02b1a39ee8a59</meta:generator>
    <meta:document-statistic meta:table-count="1" meta:cell-count="232" meta:object-count="0"/>
    <meta:user-defined meta:name="AppVersion">16.0300</meta:user-defined>
    <meta:user-defined meta:name="MSIP_Label_2ad0b24d-6422-44b0-b3de-abb3a9e8c81a_ActionId">819fb5d4-93b8-46cb-a92a-1bafb346d63e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04-04T05:13:28Z</meta:user-defined>
    <meta:user-defined meta:name="MSIP_Label_2ad0b24d-6422-44b0-b3de-abb3a9e8c81a_SiteId" meta:value-type="string">2fcfe26a-bb62-46b0-b1e3-28f9da0c45fd</meta:user-defined>
  </office:meta>
</office:document-meta>
</file>