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22222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style:use-window-font-color="true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32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TECNICO AREA CENTRO 2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Verifica e Validazione progetti</text:p>
          </table:table-cell>
          <table:table-cell table:style-name="ce6" office:value-type="string" calcext:value-type="string">
            <text:p>Art. 42 D.Lgs. 36/2023 allegato I.7</text:p>
          </table:table-cell>
          <table:table-cell table:style-name="ce5" office:value-type="string" calcext:value-type="string">
            <text:p>30 gg dalla trasmissione del progetto da verific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]+1" office:value-type="string" office:string-value="" calcext:value-type="error">
            <text:p>#RIF!</text:p>
          </table:table-cell>
          <table:table-cell table:style-name="ce6" office:value-type="string" calcext:value-type="string">
            <text:p>Collaudo degli interventi </text:p>
          </table:table-cell>
          <table:table-cell table:style-name="ce6" office:value-type="string" calcext:value-type="string">
            <text:p>Art. 206 del D.Lgs. 36/2023</text:p>
          </table:table-cell>
          <table:table-cell table:style-name="ce9" office:value-type="string" calcext:value-type="string">
            <text:p>Non oltre sei mesi dall'ultimazione dei lavori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4]+1" office:value-type="string" office:string-value="" calcext:value-type="error">
            <text:p>#RIF!</text:p>
          </table:table-cell>
          <table:table-cell table:style-name="ce6" office:value-type="string" calcext:value-type="string">
            <text:p>Istruttoria per la predisposizione atti amministrativi per l’affidamento e l’esecuzione di <text:span text:style-name="T1">lavori</text:span><text:span text:style-name="T2"> superiori a 150.000 euro o ad elevata complessità, per la parte non di competenza dell’Area Contratti</text:span></text:p>
          </table:table-cell>
          <table:table-cell table:style-name="ce5"/>
          <table:table-cell table:style-name="ce7" office:value-type="string" calcext:value-type="string">
            <text:p>1 mese dalla validazion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string" office:string-value="" calcext:value-type="error">
            <text:p>#RIF!</text:p>
          </table:table-cell>
          <table:table-cell table:style-name="ce6" office:value-type="string" calcext:value-type="string">
            <text:p> Istruttoria per la predisposizione atti amministrativi per l’affidamento di <text:span text:style-name="T1">servizi </text:span><text:span text:style-name="T2">di ingegneria, per la parte non di competenza dell’Area Contratti</text:span>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string" office:string-value="" calcext:value-type="error">
            <text:p>#RIF!</text:p>
          </table:table-cell>
          <table:table-cell table:style-name="ce6" office:value-type="string" calcext:value-type="string">
            <text:p>Emissione degli atti previsti dall’iter per gli appalti pubblici servizi (non di ingegneria) e forniture per la <text:s/>parte non di competenza dell’Area Contratti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6" office:value-type="string" calcext:value-type="string">
            <text:p>Piano triennale per la prevenzione della corruzione e Piano per la trasparenza 2023/2025</text:p>
          </table:table-cell>
          <table:table-cell table:style-name="ce5" office:value-type="string" calcext:value-type="string">
            <text:p>31 luglio e 30 novembre dell'anno in corso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6" office:value-type="string" calcext:value-type="string">
            <text:p>-</text:p>
          </table:table-cell>
          <table:table-cell table:style-name="ce7" office:value-type="string" calcext:value-type="string">
            <text:p>30 giorni dal collaudo o regolare esecuzione o richiesta dell'esecutore 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PAS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5gg dalla richiesta di predisposizione di PAS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0]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BDO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0gg dala ricezione dell'impegno di spes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1]+1" office:value-type="string" office:string-value="" calcext:value-type="error">
            <text:p>#RIF!</text:p>
          </table:table-cell>
          <table:table-cell table:style-name="ce6" office:value-type="string" calcext:value-type="string">
            <text:p><text:s/>Istruttoria per l’affidamento di lavori nell’ambito di Accordi Quadro, per la <text:s/>parte non di competenza dell’Area Contratti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6" office:value-type="string" calcext:value-type="string">
            <text:p>30 giorni dalla validazione del progetto relativo ai lavori da affid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2]+1" office:value-type="string" office:string-value="" calcext:value-type="error">
            <text:p>#RIF!</text:p>
          </table:table-cell>
          <table:table-cell table:style-name="ce6" office:value-type="string" calcext:value-type="string">
            <text:p>Gestione delle procedure di gara MEPA per l'affidamento di lavori inferiori a<text:span text:style-name="T3"> € 40.000,00</text:span></text:p>
          </table:table-cell>
          <table:table-cell table:style-name="ce6" office:value-type="string" calcext:value-type="string">
            <text:p>D.Lgs. 36/2023 </text:p>
          </table:table-cell>
          <table:table-cell table:style-name="ce6" office:value-type="string" calcext:value-type="string">
            <text:p>Si rinvia ai termini minimi e massini fissati per i singoli adempimeni e per la stipula del contratto dal D.Lgs. 36/2023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6" office:value-type="string" calcext:value-type="string">
            <text:p><text:s/></text:p>
          </table:table-cell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3]+1" office:value-type="string" office:string-value="" calcext:value-type="error">
            <text:p>#RIF!</text:p>
          </table:table-cell>
          <table:table-cell table:style-name="ce5" office:value-type="string" calcext:value-type="string">
            <text:p>Modificazioni al contratto (Perizie di Variante)</text:p>
            <text:p>Trasmissione all'ANAC  quando richiesto</text:p>
          </table:table-cell>
          <table:table-cell table:style-name="ce6" office:value-type="string" calcext:value-type="string">
            <text:p>Art. 120 D.Lgs. 36/2023 allegato II.14 art. 5</text:p>
          </table:table-cell>
          <table:table-cell table:style-name="ce6" office:value-type="string" calcext:value-type="string">
            <text:p>Entro 30 giorni dal loro perfezionamento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4]+1" office:value-type="string" office:string-value="" calcext:value-type="error">
            <text:p>#RIF!</text:p>
          </table:table-cell>
          <table:table-cell table:style-name="ce6" office:value-type="string" calcext:value-type="string">
            <text:p>Verifica congruità Offerte Economicamente Più Vantaggiose gare superiori € 400.000,00</text:p>
          </table:table-cell>
          <table:table-cell table:style-name="ce6" office:value-type="string" calcext:value-type="string">
            <text:p>D.Lgs. 36/2023</text:p>
          </table:table-cell>
          <table:table-cell table:style-name="ce6" office:value-type="string" calcext:value-type="string">
            <text:p>30 giorni dalla trasmissione degli atti di gara da parte dell'Area Contrattual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5]+1" office:value-type="string" office:string-value="" calcext:value-type="error">
            <text:p>#RIF!</text:p>
          </table:table-cell>
          <table:table-cell table:style-name="ce5" office:value-type="string" calcext:value-type="string">
            <text:p>Predisposizione degli atti amministrativi e di gara per l'affidamento di lavori con procedura negoziata</text:p>
          </table:table-cell>
          <table:table-cell table:style-name="ce5" office:value-type="string" calcext:value-type="string">
            <text:p>D.Lgs. 36/2023 </text:p>
          </table:table-cell>
          <table:table-cell table:style-name="ce5" office:value-type="string" calcext:value-type="string">
            <text:p>90 giorni dalla richiesta del Responsabile del</text:p>
            <text:p>procedimento (RdP) 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6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lavori</text:span><text:span text:style-name="T2"> di importo inferiore a € 40.000,00 con Buono di Ordinazione</text:span></text:p>
          </table:table-cell>
          <table:table-cell table:style-name="ce6" office:value-type="string" calcext:value-type="string">
            <text:p>D.R. 3284 del 11/09/2019 - Regolamento di Ateneo in materia di procedure per l'acquisizione di lavori sotto soglia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7]+1" office:value-type="string" office:string-value="" calcext:value-type="error">
            <text:p>#RIF!</text:p>
          </table:table-cell>
          <table:table-cell table:style-name="ce7" office:value-type="string" calcext:value-type="string">
            <text:p>Affidamento di <text:span text:style-name="T4">lavor</text:span><text:span text:style-name="T5">i di importo inferiore a € 40.000,00 previsti nell'ACCORDO QUADRO (BdO o contratto attuativo)</text:span></text:p>
          </table:table-cell>
          <table:table-cell table:style-name="ce7" office:value-type="string" calcext:value-type="string">
            <text:p>D.Lgs. 36/2023, art. 59 accordi quadro con 1 solo operatore</text:p>
            <text:p>Art. 7 del Capitolato Speciale d'Appalto degli Accordi Quadro</text:p>
          </table:table-cell>
          <table:table-cell table:style-name="ce7" office:value-type="string" calcext:value-type="string">
            <text:p>60 gg tra</text:p>
            <text:p> "richiesta d'intervento" a mezzo mail del Direttore Lavori al tecnico incaricato  e la stipula del "Contratto Attuativo" (anche denominato BdO accordo quadro) con l'Appaltatore a mezzo pec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8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servizi</text:span><text:span text:style-name="T2"> di importo inferiore a € 40.000,00</text:span></text:p>
          </table:table-cell>
          <table:table-cell table:style-name="ce6" office:value-type="string" calcext:value-type="string">
            <text:p>Art. 50 comma 1, DLgs 36/2023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9]+1" office:value-type="string" office:string-value="" calcext:value-type="error">
            <text:p>#RIF!</text:p>
          </table:table-cell>
          <table:table-cell table:style-name="ce7" office:value-type="string" calcext:value-type="string">
            <text:p>Rilascio autorizzazzione al subappalto</text:p>
          </table:table-cell>
          <table:table-cell table:style-name="ce9" office:value-type="string" calcext:value-type="string">
            <text:p>DLgs 36/2023 art. 119</text:p>
          </table:table-cell>
          <table:table-cell table:style-name="ce5" office:value-type="string" calcext:value-type="string">
            <text:p>30 gg dalla relativa richiesta della ditta aggiudicatari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0]+1" office:value-type="string" office:string-value="" calcext:value-type="error">
            <text:p>#RIF!</text:p>
          </table:table-cell>
          <table:table-cell table:style-name="ce6" office:value-type="string" calcext:value-type="string">
            <text:p>Procedimento tecnico-amministrativo per emissione attestazione regolarità esecuzione <text:span text:style-name="T1">lavori</text:span><text:span text:style-name="T2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6" office:value-type="string" calcext:value-type="string">
            <text:p>Entro 30 giorni dalla data di ultimazione dei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1]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tecnico-amministrativo per emissione attestazione regolarità esecuzione <text:span text:style-name="T4">servizi</text:span><text:span text:style-name="T5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7" office:value-type="string" calcext:value-type="string">
            <text:p>Non oltre 30 giorni dalla data di ultimazione del servizio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2]+1" office:value-type="string" office:string-value="" calcext:value-type="error">
            <text:p>#RIF!</text:p>
          </table:table-cell>
          <table:table-cell table:style-name="ce8" office:value-type="string" calcext:value-type="string">
            <text:p>Verifica della regolare esecuzione dei contratti relativi a forniture e servizi rispetto ai quali il Responsabile del Procedimento è in servizio presso l'Area Edilizia</text:p>
          </table:table-cell>
          <table:table-cell table:style-name="ce6" office:value-type="string" calcext:value-type="string">
            <text:p>D.Lgs. n. 36/202023 art. 206</text:p>
          </table:table-cell>
          <table:table-cell table:style-name="ce13" office:value-type="string" calcext:value-type="string">
            <text:p>30 giorni dalla richiesta dell'Ufficio non incardinato nella Area edilizia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3]+1" office:value-type="string" office:string-value="" calcext:value-type="error">
            <text:p>#RIF!</text:p>
          </table:table-cell>
          <table:table-cell table:style-name="ce6" office:value-type="string" calcext:value-type="string">
            <text:p>Notifica preliminare agli Enti territorialmente competenti</text:p>
          </table:table-cell>
          <table:table-cell table:style-name="ce6" office:value-type="string" calcext:value-type="string">
            <text:p>D.Lgs. 81/2008 art. 99</text:p>
          </table:table-cell>
          <table:table-cell table:style-name="ce6" office:value-type="string" calcext:value-type="string">
            <text:p>Nel rispetto dei tempi fissati dalla vigente normativ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4]+1" office:value-type="string" office:string-value="" calcext:value-type="error">
            <text:p>#RIF!</text:p>
          </table:table-cell>
          <table:table-cell table:style-name="ce6" office:value-type="string" calcext:value-type="string">
            <text:p>Consegna lavori con relativo verbale</text:p>
          </table:table-cell>
          <table:table-cell table:style-name="ce10" office:value-type="string" calcext:value-type="string">
            <text:p>L'art. 5 comma 1 del D.M. <text:s/>7 marzo 2018 n. 49</text:p>
          </table:table-cell>
          <table:table-cell table:style-name="ce10" office:value-type="string" calcext:value-type="string">
            <text:p>non oltre 45 giorni dalla data di stipula del contratto d'appalto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5]+1" office:value-type="string" office:string-value="" calcext:value-type="error">
            <text:p>#RIF!</text:p>
          </table:table-cell>
          <table:table-cell table:style-name="ce5" office:value-type="string" calcext:value-type="string">
            <text:p>Sospensione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ell'evento che determina la sospensione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6]+1" office:value-type="string" office:string-value="" calcext:value-type="error">
            <text:p>#RIF!</text:p>
          </table:table-cell>
          <table:table-cell table:style-name="ce5" office:value-type="string" calcext:value-type="string">
            <text:p>Ripresa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i avvenuta rimozione degli ostacoli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7]+1" office:value-type="string" office:string-value="" calcext:value-type="error">
            <text:p>#RIF!</text:p>
          </table:table-cell>
          <table:table-cell table:style-name="ce6" office:value-type="string" calcext:value-type="string">
            <text:p>Proroga ultimazione lavori</text:p>
          </table:table-cell>
          <table:table-cell table:style-name="ce12" office:value-type="string" calcext:value-type="string">
            <text:p>D.lgs 36/2023 art. 121</text:p>
          </table:table-cell>
          <table:table-cell table:style-name="ce6" office:value-type="string" calcext:value-type="string">
            <text:p>30 gg dal ricevimento della richiest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8]+1" office:value-type="string" office:string-value="" calcext:value-type="error">
            <text:p>#RIF!</text:p>
          </table:table-cell>
          <table:table-cell table:style-name="ce6" office:value-type="string" calcext:value-type="string">
            <text:p>Certificato di ultimazione lavori</text:p>
          </table:table-cell>
          <table:table-cell table:style-name="ce12" office:value-type="string" calcext:value-type="string">
            <text:p>D.M. 49/2018 art. 25</text:p>
          </table:table-cell>
          <table:table-cell table:style-name="ce14" office:value-type="string" calcext:value-type="string">
            <text:p>Entro gg. 5 il D.L., a fronte della <text:s/>comunicazione dell'esecutore di interventua ultimazione dei lavori, <text:s/>effettua <text:s/>entro gg. 5 i necessari accertamenti in contraddittorio con l'esecutore, poi elabora entro gg. 5 il certificato di ultimazione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9]+1" office:value-type="string" office:string-value="" calcext:value-type="error">
            <text:p>#RIF!</text:p>
          </table:table-cell>
          <table:table-cell table:style-name="ce6" office:value-type="string" calcext:value-type="string">
            <text:p>Verbale di constatazione sullo stato dei lavori ai fini dell'applicazione delle penali previste dal contratto in caso di ritardata esecuzione</text:p>
          </table:table-cell>
          <table:table-cell table:style-name="ce12" office:value-type="string" calcext:value-type="string">
            <text:p>D.M. 49/2018 art. 12</text:p>
          </table:table-cell>
          <table:table-cell table:style-name="ce6" office:value-type="string" calcext:value-type="string">
            <text:p><text:s/>60 gg. <text:s/>per la conferma del certificato emesso o la redazione del nuovo a seguito di completamento di lavorazioni di piccola entità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0]+1" office:value-type="string" office:string-value="" calcext:value-type="error">
            <text:p>#RIF!</text:p>
          </table:table-cell>
          <table:table-cell table:style-name="ce6" office:value-type="string" calcext:value-type="string">
            <text:p>Avviso ai creditori</text:p>
          </table:table-cell>
          <table:table-cell table:style-name="ce12" office:value-type="string" calcext:value-type="string">
            <text:p>D.lgs 36/2023 art. 16</text:p>
            <text:p>Legge 241/90</text:p>
          </table:table-cell>
          <table:table-cell table:style-name="ce6" office:value-type="string" calcext:value-type="string">
            <text:p>30 gg. <text:s text:c="2"/>all'atto della redazione del certificato di ultimazione lavori (laddove previsto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1]+1" office:value-type="string" office:string-value="" calcext:value-type="error">
            <text:p>#RIF!</text:p>
          </table:table-cell>
          <table:table-cell table:style-name="ce5" office:value-type="string" calcext:value-type="string">
            <text:p>Procedimento tecnico-amministrativo per emissione certificati di regolare esecuzione lavori per importi pari o inferiori a € 1.000.000,00</text:p>
          </table:table-cell>
          <table:table-cell table:style-name="ce5" office:value-type="string" calcext:value-type="string">
            <text:p>Artt. 28 e 116 D.Lgs. 36/2023</text:p>
            <text:p/>
          </table:table-cell>
          <table:table-cell table:style-name="ce5" office:value-type="string" calcext:value-type="string">
            <text:p>Entro 3 mesi dalla data di ultimazione dei lavori 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di verifica della conformità di servizi e forniture</text:p>
          </table:table-cell>
          <table:table-cell table:style-name="ce7" office:value-type="string" calcext:value-type="string">
            <text:p>Art. 116 D.Lgs. 36/2023</text:p>
            <text:p/>
          </table:table-cell>
          <table:table-cell table:style-name="ce15" office:value-type="string" calcext:value-type="string">
            <text:p>Non oltre sei mesi dall'ultimazion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 table:number-rows-repeated="10485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32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13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1:54:42</dc:date>
    <meta:editing-duration>P0D</meta:editing-duration>
    <meta:generator>LibreOffice/24.2.5.2$Windows_X86_64 LibreOffice_project/bffef4ea93e59bebbeaf7f431bb02b1a39ee8a59</meta:generator>
    <meta:document-statistic meta:table-count="1" meta:cell-count="232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