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a2a25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17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DI SUPPORTO ALLA PROGRAMMAZIONE EDILIZIA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<text:tab/>Contributo e sucessiva Istruttoria per l’elaborazione ed aggiornamento del Programma Edilizio Triennale ed Elenco Annuale dei lavori pubblici (PREDIT)</text:p>
          </table:table-cell>
          <table:table-cell table:style-name="ce6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Area Edilizia,</text:p>
            <text:p>USPE, </text:p>
            <text:p>UGIRP1, UGIRP2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Determina di aggiudicazione definitiva per importi superiori a € 400.000,00</text:p>
          </table:table-cell>
          <table:table-cell table:style-name="ce5" office:value-type="string" calcext:value-type="string">
            <text:p>Art. 108 del D.Lgs. n. 36/2023;</text:p>
            <text:p/>
          </table:table-cell>
          <table:table-cell table:style-name="ce9" office:value-type="string" calcext:value-type="string">
            <text:p>Entro 15 gg dalla sussistenza delle condizioni di legge per l'emissione dell'atto</text:p>
          </table:table-cell>
          <table:table-cell table:style-name="ce6" office:value-type="string" calcext:value-type="string">
            <text:p>Area Edilizia, USPE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finalizzata alla Programmazione dei lavori con indicazione delle attività gestite con personale interno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USPE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finalizzata alla Programmazione dei servizi e delle forniture con indicazione delle attività gestite con personale interno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USPE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finalizzata al monitoraggio intermedio finalizzato Riesame semestrale dei programmi sulla base dei dati di avanzamento degli stessi e proposta azioni correttive in caso di discostamento dalle previsioni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6" office:value-type="string" calcext:value-type="string">
            <text:p><text:span text:style-name="T1">Durante l'anno in corso</text:span><text:span text:style-name="T2"> e/o Entro il 30 settembre dell'anno in corso</text:span></text:p>
          </table:table-cell>
          <table:table-cell table:style-name="ce6" office:value-type="string" calcext:value-type="string">
            <text:p>USPE</text:p>
          </table:table-cell>
          <table:table-cell table:style-name="ce11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7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ure per l’aggiornamento e gestione dell’Albo degli operatori economici di fiducia dell’Ateneo</text:p>
          </table:table-cell>
          <table:table-cell table:style-name="ce5" office:value-type="string" calcext:value-type="string">
            <text:p>Art. 3 comma 3 del Regolamento di Ateneo “per la costituzione e la tenuta dell’albo degli operatori economici da utilizzare per l’affidamento dei lavori con procedura negoziata sotto soglia ai sensi</text:p>
            <text:p>dell’art. 50 del Nuovo codice dei contratti  DR n. 2431 del 22/06/2017</text:p>
          </table:table-cell>
          <table:table-cell table:style-name="ce5" office:value-type="string" calcext:value-type="string">
            <text:p>90 giorni a partire dal 31 gennaio di ciascun anno (data di scadenza annuale per l'accettazione di nuove richieste)</text:p>
          </table:table-cell>
          <table:table-cell table:style-name="ce6" office:value-type="string" calcext:value-type="string">
            <text:p>USPE,</text:p>
            <text:p>Area Edilizia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string" office:string-value="" calcext:value-type="error">
            <text:p>#RIF!</text:p>
          </table:table-cell>
          <table:table-cell table:style-name="ce6" office:value-type="string" calcext:value-type="string">
            <text:p>Procedure per l’aggiornamento e gestione dell’Albo dei professionisti di fiducia dell’Ateneo</text:p>
          </table:table-cell>
          <table:table-cell table:style-name="ce8" office:value-type="string" calcext:value-type="string">
            <text:p>Art. 3 comma 2 Regolamento di Ateneo per “la costituzione e la tenuta dell’albo dei PROFESSIONISTI DI FIDUCIA dell’Ente per l’affidamento dei servizi di ingegneria ed architettura di importo inferiore a 215.000,00 euro ai sensi dell'art. 50 del Nuovo codice dei contratti D.Lgs 36/2023</text:p>
          </table:table-cell>
          <table:table-cell table:style-name="ce5" office:value-type="string" calcext:value-type="string">
            <text:p>90 giorni a partire dal 30 maggio di ciascun anno (data di scadenza annuale per l'accettazione di nuove richieste)</text:p>
          </table:table-cell>
          <table:table-cell table:style-name="ce6" office:value-type="string" calcext:value-type="string">
            <text:p>USPE</text:p>
            <text:p>Area Edilizia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9]+1" office:value-type="string" office:string-value="" calcext:value-type="error">
            <text:p>#RIF!</text:p>
          </table:table-cell>
          <table:table-cell table:style-name="ce6" office:value-type="string" calcext:value-type="string">
            <text:p>Determina a contrarre (DAC)</text:p>
          </table:table-cell>
          <table:table-cell table:style-name="ce5" office:value-type="string" calcext:value-type="string">
            <text:p>Art. 50 D.Lgs. n. 36/2023; </text:p>
            <text:p>Linee Guida ANAC n. 4;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5" office:value-type="string" calcext:value-type="string">
            <text:p>30 gg. dalla relazione istruttoria del Responsabile Unico del Procedimento al Dirigente dell'Area Edilizia.</text:p>
          </table:table-cell>
          <table:table-cell table:style-name="ce5" office:value-type="string" calcext:value-type="string">
            <text:p>USPE per importo da €. 40.000,00 a €. 400.000,00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6" office:value-type="string" calcext:value-type="string">
            <text:p>Deposito interno dei progetti strutturali</text:p>
          </table:table-cell>
          <table:table-cell table:style-name="ce6" office:value-type="string" calcext:value-type="string">
            <text:p>DG/2017/1113 del 13/11/2017</text:p>
            <text:p>L. 241/90 e s.m.i.</text:p>
          </table:table-cell>
          <table:table-cell table:style-name="ce5" office:value-type="string" calcext:value-type="string">
            <text:p>30 gg. <text:s/>dalla data di trasmissione della denuncia dei lavori da parte del RUP</text:p>
          </table:table-cell>
          <table:table-cell table:style-name="ce6" office:value-type="string" calcext:value-type="string">
            <text:p>Istruttoria: USPE</text:p>
            <text:p>Autorizzazione: Dirigente dell'Area Edilizia </text:p>
          </table:table-cell>
          <table:table-cell table:style-name="ce10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1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7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1"/>
          <table:table-cell table:style-name="ce1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7" office:value-type="string" calcext:value-type="string">
            <text:p>Affidamento di <text:span text:style-name="T3">lavor</text:span><text:span text:style-name="T4">i di importo inferiore a € 40.000,00 previsti nell'ACCORDO QUADRO (BdO o contratto attuativo)</text:span></text:p>
          </table:table-cell>
          <table:table-cell table:style-name="ce7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7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per importi lavori superiori a € 1.000.000,00 e inferiori alla soglia comunitaria 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Non oltre 6 mesi dal certificato di ultimazione dei lavori o delle prestazioni,</text:p>
            <text:p>salvi i casi, individuati dall’allegato II.14 del D.Lgs. 36/2023, di particolare complessità,</text:p>
            <text:p>per i quali il termine può essere elevato sino ad un anno</text:p>
          </table:table-cell>
          <table:table-cell table:style-name="ce5" office:value-type="string" calcext:value-type="string">
            <text:p>Collaudatore e/o Commissione di collaudo (individuato/i per singolo procedimento di lavori), USPE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2"/>
          <table:table-cell table:style-name="ce12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2" table:number-columns-repeated="3"/>
          <table:table-cell table:number-columns-repeated="16370"/>
        </table:table-row>
        <table:table-row table:style-name="ro3" table:number-rows-repeated="104855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17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3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43:43</dc:date>
    <meta:editing-duration>P0D</meta:editing-duration>
    <meta:generator>LibreOffice/24.2.5.2$Windows_X86_64 LibreOffice_project/bffef4ea93e59bebbeaf7f431bb02b1a39ee8a59</meta:generator>
    <meta:document-statistic meta:table-count="1" meta:cell-count="120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