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T1" style:family="text">
      <style:text-properties fo:color="#000000" style:font-name="Calibri" fo:font-size="11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1pt" style:font-size-complex="11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10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MONITORAGGIO E CONTROLLO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Attività <text:s/>di <text:s/>ispezione, <text:s/>controllo <text:s/>e <text:s/>verifica <text:s/>di <text:s/>progetti <text:s/>per <text:s/>l’esecuzione <text:s/>di <text:s/>lavori, <text:s/>servizi <text:s/>e/o forniture, <text:s/>di <text:s/>cantieri <text:s/>(ispezioni <text:s/>sull’esecuzione <text:s/>delle <text:s/>opere), <text:s/>dei <text:s/>servizi <text:s/>di <text:s/>facility management, ispezioni sui servizi svolti da terzi a favore del committente quale ad esempio l’alta vigilanza nei contratti di concessione o il controllo sui prestatori di servizio, quale ad esempio la direzione dei lavori </text:p>
          </table:table-cell>
          <table:table-cell table:style-name="ce7" office:value-type="string" calcext:value-type="string">
            <text:p>Decreto del Direttore Generale DG/2023/681 del 31/05/2023</text:p>
          </table:table-cell>
          <table:table-cell table:style-name="ce7" office:value-type="string" calcext:value-type="string">
            <text:p>Entro il 31 marzo e il 31 ottobre dell'anno in corso</text:p>
          </table:table-cell>
          <table:table-cell table:style-name="ce7" office:value-type="string" calcext:value-type="string">
            <text:p>UMC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6" office:value-type="string" calcext:value-type="string">
            <text:p>Monitoraggio e controllo dell’avanzamento dei progetti e dei contratti di lavori, servizi e forniture e più in generale di tutte le attività programmate nel PREDIT, PAMEP, PBASF</text:p>
          </table:table-cell>
          <table:table-cell table:style-name="ce7" office:value-type="string" calcext:value-type="string">
            <text:p>Decreto del Direttore Generale DG/2023/681 del 31/05/2023</text:p>
          </table:table-cell>
          <table:table-cell table:style-name="ce7" office:value-type="string" calcext:value-type="string">
            <text:p>Entro il 30 giugno e il 31 dicembre dell'anno in corso</text:p>
          </table:table-cell>
          <table:table-cell table:style-name="ce7" office:value-type="string" calcext:value-type="string">
            <text:p>UMC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7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7" office:value-type="string" calcext:value-type="string">
            <text:p>Piano triennale per la prevenzione della corruzione e Piano per la trasparenza 2023/2025</text:p>
          </table:table-cell>
          <table:table-cell table:style-name="ce9" office:value-type="string" calcext:value-type="string">
            <text:p>31 luglio e 30 novembre dell'anno in corso</text:p>
          </table:table-cell>
          <table:table-cell table:style-name="ce7" office:value-type="string" calcext:value-type="string">
            <text:p>UTSIA, UTAC1, UTAC2, UTAC3, UTPOR, UTCC, UTFUOR, UTMSA, UGIRP1, UGIRP2, UGAE, UMC, USPE</text:p>
          </table:table-cell>
          <table:table-cell table:style-name="ce12"/>
          <table:table-cell table:style-name="ce11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e quantificazione dei compensi per l'incentivazione delle attività di ingegneria e di architettura</text:p>
          </table:table-cell>
          <table:table-cell table:style-name="ce8" office:value-type="string" calcext:value-type="string">
            <text:p>Art. 45 del D.lgs 36/2023; </text:p>
            <text:p>Regolamento per la costituzione e ripartizione del fondo incentivante DR 4446 del 28/10/21</text:p>
          </table:table-cell>
          <table:table-cell table:style-name="ce10" office:value-type="string" calcext:value-type="string">
            <text:p>60 gg dall'invio a cura dei RUP delle Schede di liquidazione e dei relativi allegati all'Area Edilizia</text:p>
          </table:table-cell>
          <table:table-cell table:style-name="ce7" office:value-type="string" calcext:value-type="string">
            <text:p>UMC, </text:p>
            <text:p>Area Edilizia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7" office:value-type="string" calcext:value-type="string">
            <text:p>Gestione delle fatture ed invio del fascicolo di liquidazione agli Uffici Contabilità</text:p>
          </table:table-cell>
          <table:table-cell table:style-name="ce7" office:value-type="string" calcext:value-type="string">
            <text:p>Decreto del Ministero dell’Economia e delle Finanze n. 55 del 03/04/2013</text:p>
          </table:table-cell>
          <table:table-cell table:style-name="ce7" office:value-type="string" calcext:value-type="string">
            <text:p>15 gg. dalla ricezione della fattura</text:p>
          </table:table-cell>
          <table:table-cell table:style-name="ce7" office:value-type="string" calcext:value-type="string">
            <text:p>UMC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3"/>
          <table:table-cell table:number-columns-repeated="16370"/>
        </table:table-row>
        <table:table-row table:style-name="ro3">
          <table:table-cell table:style-name="ce3" table:formula="of:=[.A7]+1" office:value-type="string" office:string-value="" calcext:value-type="error">
            <text:p>#RIF!</text:p>
          </table:table-cell>
          <table:table-cell table:style-name="ce7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7" office:value-type="string" calcext:value-type="string">
            <text:p>-</text:p>
          </table:table-cell>
          <table:table-cell table:style-name="ce10" office:value-type="string" calcext:value-type="string">
            <text:p>30 giorni dal collaudo o regolare esecuzione o richiesta dell'esecutore </text:p>
          </table:table-cell>
          <table:table-cell table:style-name="ce7" office:value-type="string" calcext:value-type="string">
            <text:p>UTSIA, UTAC1, UTAC2, UTAC3, UTPOR, UTCC, UTFUOR, UTMSA, UGIRP1, UGIRP2, UGAE, UMC, USPE</text:p>
          </table:table-cell>
          <table:table-cell table:style-name="ce12"/>
          <table:table-cell table:style-name="ce11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3"/>
          <table:table-cell table:number-columns-repeated="16370"/>
        </table:table-row>
        <table:table-row table:style-name="ro3">
          <table:table-cell table:style-name="ce3" table:formula="of:=[.A8]+1" office:value-type="string" office:string-value="" calcext:value-type="error">
            <text:p>#RIF!</text:p>
          </table:table-cell>
          <table:table-cell table:style-name="ce6" office:value-type="string" calcext:value-type="string">
            <text:p>Controllo e repertoriazione del certificato di collaudo, del certificato di verifica conformità o dell'attestato di regolare esecuzione</text:p>
          </table:table-cell>
          <table:table-cell table:style-name="ce7" office:value-type="string" calcext:value-type="string">
            <text:p>Decreto del Direttore Generale DG/2023/681 del 31/05/2023; <text:s text:c="4"/>Ordine di Servizio n. del del Dirigente dell'Area Edilizia</text:p>
          </table:table-cell>
          <table:table-cell table:style-name="ce7" office:value-type="string" calcext:value-type="string">
            <text:p>30 giorni dall'invio a UMC della <text:span text:style-name="T1">Check list chiusura lavori</text:span></text:p>
          </table:table-cell>
          <table:table-cell table:style-name="ce7" office:value-type="string" calcext:value-type="string">
            <text:p>UMC</text:p>
          </table:table-cell>
          <table:table-cell table:style-name="ce12"/>
          <table:table-cell table:style-name="ce11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1" table:number-columns-repeated="3"/>
          <table:table-cell table:number-columns-repeated="16370"/>
        </table:table-row>
        <table:table-row table:style-name="ro3">
          <table:table-cell table:style-name="ce3" table:formula="of:=[.A9]+1" office:value-type="string" office:string-value="" calcext:value-type="error">
            <text:p>#RIF!</text:p>
          </table:table-cell>
          <table:table-cell table:style-name="ce6" office:value-type="string" calcext:value-type="string">
            <text:p>Pubblicazione del certificato di collaudo, del certificato di verifica conformità o dell'attestato di regolare esecuzione</text:p>
          </table:table-cell>
          <table:table-cell table:style-name="ce7" office:value-type="string" calcext:value-type="string">
            <text:p>PIAO - Piano Integrato di Attività ed Organizzazione di Ateneo</text:p>
          </table:table-cell>
          <table:table-cell table:style-name="ce7" office:value-type="string" calcext:value-type="string">
            <text:p>15 giorni dalla repertoriazione del certificato di collaudo, del certificato di verifica conformità o dell'attestato di regolare esecuzione</text:p>
          </table:table-cell>
          <table:table-cell table:style-name="ce7" office:value-type="string" calcext:value-type="string">
            <text:p>UMC</text:p>
          </table:table-cell>
          <table:table-cell table:style-name="ce12"/>
          <table:table-cell table:style-name="ce13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3" table:number-columns-repeated="2"/>
          <table:table-cell table:style-name="ce11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3" table:number-columns-repeated="3"/>
        </table:table-row>
        <table:table-row table:style-name="ro3" table:number-rows-repeated="1048565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10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0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1:40:42</dc:date>
    <meta:editing-duration>P0D</meta:editing-duration>
    <meta:generator>LibreOffice/24.2.5.2$Windows_X86_64 LibreOffice_project/bffef4ea93e59bebbeaf7f431bb02b1a39ee8a59</meta:generator>
    <meta:document-statistic meta:table-count="1" meta:cell-count="71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