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1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GARE AREA EDILIZIA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5" office:value-type="string" calcext:value-type="string">
            <text:p>Gestione delle procedure di gara MEPA per l'affidamento di lavori superiori a € 40.000,00 fino a € 400.000,00</text:p>
          </table:table-cell>
          <table:table-cell table:style-name="ce7" office:value-type="string" calcext:value-type="string">
            <text:p>D.Lgs. 36/2023</text:p>
          </table:table-cell>
          <table:table-cell table:style-name="ce7" office:value-type="string" calcext:value-type="string">
            <text:p>Si rinvia ai termini di cui all'art., 17 all. I3 del D.Lgs 36/2023</text:p>
          </table:table-cell>
          <table:table-cell table:style-name="ce6" office:value-type="string" calcext:value-type="string">
            <text:p>UGAE</text:p>
          </table:table-cell>
          <table:table-cell table:style-name="ce8"/>
          <table:table-cell table:style-name="ce9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5" office:value-type="string" calcext:value-type="string">
            <text:p>Affidamento di servizi e di servizi di ingegneria, per la parte non di competenza dell’Area Contratti</text:p>
          </table:table-cell>
          <table:table-cell table:style-name="ce6" office:value-type="string" calcext:value-type="string">
            <text:p>D.Lgs. 36/2023</text:p>
          </table:table-cell>
          <table:table-cell table:style-name="ce7" office:value-type="string" calcext:value-type="string">
            <text:p>Si rinvia ai termini di cui all'art., 17 all. I3 del D.Lgs 36/2023</text:p>
          </table:table-cell>
          <table:table-cell table:style-name="ce6" office:value-type="string" calcext:value-type="string">
            <text:p>UGAE</text:p>
          </table:table-cell>
          <table:table-cell table:style-name="ce8"/>
          <table:table-cell table:style-name="ce9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string" office:string-value="" calcext:value-type="error">
            <text:p>#RIF!</text:p>
          </table:table-cell>
          <table:table-cell table:style-name="ce6" office:value-type="string" calcext:value-type="string">
            <text:p>Verifica dei requisiti degli aggiudicatari </text:p>
          </table:table-cell>
          <table:table-cell table:style-name="ce6" office:value-type="string" calcext:value-type="string">
            <text:p>Artt. 99 e 100 <text:s/>D.Lgs. 36/2023</text:p>
          </table:table-cell>
          <table:table-cell table:style-name="ce7" office:value-type="string" calcext:value-type="string">
            <text:p>Si rinvia ai termini di cui all'art., 17 all. I3 del D.Lgs 36/2023</text:p>
          </table:table-cell>
          <table:table-cell table:style-name="ce6" office:value-type="string" calcext:value-type="string">
            <text:p>UGAE</text:p>
          </table:table-cell>
          <table:table-cell table:style-name="ce8"/>
          <table:table-cell table:style-name="ce9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string" office:string-value="" calcext:value-type="error">
            <text:p>#RIF!</text:p>
          </table:table-cell>
          <table:table-cell table:style-name="ce6" office:value-type="string" calcext:value-type="string">
            <text:p>Determina di aggiudicazione definitiva per importi da € 40.000,00 a € 400.000,00</text:p>
          </table:table-cell>
          <table:table-cell table:style-name="ce7" office:value-type="string" calcext:value-type="string">
            <text:p>Art. 108 del D.Lgs. n. 36/2023;</text:p>
            <text:p/>
          </table:table-cell>
          <table:table-cell table:style-name="ce6" office:value-type="string" calcext:value-type="string">
            <text:p>45 gg dalla verifica del possesso dei requisiti da parte dell'ANAC e dalla procura. Si rinvia ai termini minimi e </text:p>
            <text:p>massimi fissati per i singoli</text:p>
            <text:p>adempimenti dal D.Lgs. n.36/2023</text:p>
          </table:table-cell>
          <table:table-cell table:style-name="ce6" office:value-type="string" calcext:value-type="string">
            <text:p>UGAE</text:p>
          </table:table-cell>
          <table:table-cell table:style-name="ce8"/>
          <table:table-cell table:style-name="ce9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string" office:string-value="" calcext:value-type="error">
            <text:p>#RIF!</text:p>
          </table:table-cell>
          <table:table-cell table:style-name="ce7" office:value-type="string" calcext:value-type="string">
            <text:p>Contratto per l'affidamento di lavori e servizi con procedura negoziata per importi superiori a € 40.000,00 e fino a € 400.000,00</text:p>
          </table:table-cell>
          <table:table-cell table:style-name="ce7" office:value-type="string" calcext:value-type="string">
            <text:p>D.Lgs. 36/2023</text:p>
          </table:table-cell>
          <table:table-cell table:style-name="ce7" office:value-type="string" calcext:value-type="string">
            <text:p>60 giorni dall'ultima comunicazione agli operatori economici dell'avvenuta aggiudicazione definitiva</text:p>
          </table:table-cell>
          <table:table-cell table:style-name="ce6" office:value-type="string" calcext:value-type="string">
            <text:p>UGAE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7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0"/>
          <table:table-cell table:style-name="ce9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5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10"/>
          <table:table-cell table:style-name="ce9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Predisposizione degli atti amministrativi e di gara per l'affidamento di lavori con procedura negoziata</text:p>
          </table:table-cell>
          <table:table-cell table:style-name="ce7" office:value-type="string" calcext:value-type="string">
            <text:p>D.Lgs. 36/2023 </text:p>
          </table:table-cell>
          <table:table-cell table:style-name="ce7" office:value-type="string" calcext:value-type="string">
            <text:p>90 giorni dalla richiesta del Responsabile del</text:p>
            <text:p>procedimento (RdP) </text:p>
          </table:table-cell>
          <table:table-cell table:style-name="ce7" office:value-type="string" calcext:value-type="string">
            <text:p>UGAE, UTSIA, UTAC1, UTAC2, UTAC3, UTFUOR, UTMSA, UTCC, UTPOR, USPE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[.A10]+1" office:value-type="string" office:string-value="" calcext:value-type="error">
            <text:p>#RIF!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7" office:value-type="string" calcext:value-type="string">
            <text:p>UGAE, UTSIA, UTAC1, UTAC2, UTAC3, UTFUOR, UTMSA, UTCC, UTPOR, USPE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>
          <table:table-cell table:style-name="ce3" table:formula="of:=[.A11]+1" office:value-type="string" office:string-value="" calcext:value-type="error">
            <text:p>#RIF!</text:p>
          </table:table-cell>
          <table:table-cell table:style-name="ce5" office:value-type="string" calcext:value-type="string">
            <text:p>Affidamento di <text:span text:style-name="T3">lavor</text:span><text:span text:style-name="T4">i di importo inferiore a € 40.000,00 previsti nell'ACCORDO QUADRO (BdO o contratto attuativo)</text:span></text:p>
          </table:table-cell>
          <table:table-cell table:style-name="ce5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5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7" office:value-type="string" calcext:value-type="string">
            <text:p>UGAE, UTSIA, UTAC1, UTAC2, UTAC3, UTFUOR, UTMSA, UTCC, UTPOR, USPE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2"/>
          <table:table-cell table:style-name="ce9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9" table:number-columns-repeated="3"/>
          <table:table-cell table:number-columns-repeated="16370"/>
        </table:table-row>
        <table:table-row table:style-name="ro3" table:number-rows-repeated="104856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12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9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1:30:18</dc:date>
    <meta:editing-duration>P0D</meta:editing-duration>
    <meta:generator>LibreOffice/24.2.5.2$Windows_X86_64 LibreOffice_project/bffef4ea93e59bebbeaf7f431bb02b1a39ee8a59</meta:generator>
    <meta:document-statistic meta:table-count="1" meta:cell-count="85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