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9.65cm"/>
    </style:style>
    <style:style style:name="co3" style:family="table-column">
      <style:table-column-properties fo:break-before="auto" style:column-width="7.105cm"/>
    </style:style>
    <style:style style:name="co4" style:family="table-column">
      <style:table-column-properties fo:break-before="auto" style:column-width="12.25cm"/>
    </style:style>
    <style:style style:name="co5" style:family="table-column">
      <style:table-column-properties fo:break-before="auto" style:column-width="7.131cm"/>
    </style:style>
    <style:style style:name="co6" style:family="table-column">
      <style:table-column-properties fo:break-before="auto" style:column-width="4.586cm"/>
    </style:style>
    <style:style style:name="co7" style:family="table-column">
      <style:table-column-properties fo:break-before="auto" style:column-width="6.796cm"/>
    </style:style>
    <style:style style:name="co8" style:family="table-column">
      <style:table-column-properties fo:break-before="auto" style:column-width="8.084cm"/>
    </style:style>
    <style:style style:name="co9" style:family="table-column">
      <style:table-column-properties fo:break-before="auto" style:column-width="2.937cm"/>
    </style:style>
    <style:style style:name="co10" style:family="table-column">
      <style:table-column-properties fo:break-before="auto" style:column-width="2.517cm"/>
    </style:style>
    <style:style style:name="co11" style:family="table-column">
      <style:table-column-properties fo:break-before="auto" style:column-width="2.824cm"/>
    </style:style>
    <style:style style:name="co12" style:family="table-column">
      <style:table-column-properties fo:break-before="auto" style:column-width="5.119cm"/>
    </style:style>
    <style:style style:name="co13" style:family="table-column">
      <style:table-column-properties fo:break-before="auto" style:column-width="6.07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7.17cm" fo:break-before="page" style:use-optimal-row-height="false"/>
    </style:style>
    <style:style style:name="ro4" style:family="table-row">
      <style:table-row-properties style:row-height="9.292cm" fo:break-before="auto" style:use-optimal-row-height="true"/>
    </style:style>
    <style:style style:name="ro5" style:family="table-row">
      <style:table-row-properties style:row-height="7.223cm" fo:break-before="auto" style:use-optimal-row-height="false"/>
    </style:style>
    <style:style style:name="ro6" style:family="table-row">
      <style:table-row-properties style:row-height="5.345cm" fo:break-before="auto" style:use-optimal-row-height="false"/>
    </style:style>
    <style:style style:name="ro7" style:family="table-row">
      <style:table-row-properties style:row-height="5.927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1.058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</style:style>
    <style:style style:name="ce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.5pt" fo:font-style="normal" fo:text-shadow="none" style:text-underline-style="none" fo:font-weight="normal" style:font-size-asian="9.5pt" style:font-style-asian="normal" style:font-weight-asian="normal" style:font-name-complex="Calibri" style:font-size-complex="9.5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Excel_20_Built-in_20_Hyperlink" style:data-style-name="N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11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Excel_20_Built-in_20_Hyperlink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14" style:family="table-cell" style:parent-style-name="Hyperlink_20_1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1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9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AFFARI SPECIALI DEL PERSONALE</text:p>
          </table:table-cell>
          <table:covered-table-cell table:number-columns-repeated="12" table:style-name="ce5"/>
          <table:covered-table-cell table:style-name="ce15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7" office:value-type="string" calcext:value-type="string">
              <text:p>Termine di conclusione e ogni altro termine procedimentale rilevante</text:p>
            </table:table-cell>
            <table:table-cell table:style-name="ce7" office:value-type="string" calcext:value-type="string">
              <text:p>Unita' organizzativa responsabile della istruttoria </text:p>
            </table:table-cell>
            <table:table-cell table:style-name="ce7" office:value-type="string" calcext:value-type="string">
              <text:p>Soggetto competente all'adozione del provvedimento finale</text:p>
            </table:table-cell>
            <table:table-cell table:style-name="ce7" office:value-type="string" calcext:value-type="string">
              <text:p>Strumenti di tutela amministrativa e giurisdizionale</text:p>
            </table:table-cell>
            <table:table-cell table:style-name="ce7" office:value-type="string" calcext:value-type="string">
              <text:p>Modalità per le richieste informazioni</text:p>
            </table:table-cell>
            <table:table-cell table:style-name="ce7" office:value-type="string" calcext:value-type="string">
              <text:p>Può essere sostituito da dichiarazione dell'interessato</text:p>
            </table:table-cell>
            <table:table-cell table:style-name="ce7" office:value-type="string" calcext:value-type="string">
              <text:p>Può concludersi con il silenzio – assenso</text:p>
            </table:table-cell>
            <table:table-cell table:style-name="ce7" office:value-type="string" calcext:value-type="string">
              <text:p>Sito web/link di accesso al servizio on line</text:p>
            </table:table-cell>
            <table:table-cell table:style-name="ce7" office:value-type="string" calcext:value-type="string">
              <text:p>Modalità per l'effettuazione di pagamenti eventualmente necessari</text:p>
            </table:table-cell>
            <table:table-cell table:style-name="ce7" office:value-type="string" calcext:value-type="string">
              <text:p>Modulistica</text:p>
            </table:table-cell>
            <table:table-cell table:style-name="ce7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/>
          <table:table-cell table:style-name="ce3" office:value-type="string" calcext:value-type="string">
            <text:p>Autorizzazione e diniego allo svolgimento di incarichi extraistituzionali dei Dirigenti e del Personale Tecnico-Amministrativo</text:p>
          </table:table-cell>
          <table:table-cell table:style-name="ce3" office:value-type="string" calcext:value-type="string">
            <text:p>Art. 53 D.LGS. 165/2001 e successive modificazioni ed integrazioni. </text:p>
            <text:p>Regolamento di Ateneo vigente in materia </text:p>
          </table:table-cell>
          <table:table-cell table:style-name="ce3" office:value-type="string" calcext:value-type="string">
            <text:p>30 giorni dalla ricezione della richiesta di autorizzazione</text:p>
            <text:p>45 giorni dalla ricezione della richiesta di autorizzazione per il personale comandato</text:p>
          </table:table-cell>
          <table:table-cell table:style-name="ce3" office:value-type="string" calcext:value-type="string">
            <text:p>Ufficio Affari Speciali del Personale</text:p>
          </table:table-cell>
          <table:table-cell table:style-name="ce9" office:value-type="string" calcext:value-type="string">
            <text:p>Sottoscrizione da parte del Dirigente dell'Area di riferimento (personale t.a); sottoscrizione da parte del Direttore Generale (dirigenti)</text:p>
          </table:table-cell>
          <table:table-cell table:style-name="ce9" office:value-type="string" calcext:value-type="string">
            <text:p>Ricorso al Giudice Ordinario in funzione di Giudice del Lavoro</text:p>
          </table:table-cell>
          <table:table-cell table:style-name="ce3" office:value-type="string" calcext:value-type="string">
            <text:p>Responsabile del procedimento: dott.ssa Anna Maria Esposito Tel. 081-2537680 -081 2532 083 - 081 2537 642</text:p>
            <text:p>Email: uasp@unina.it</text:p>
            <text:p>PEC: uasp@pec.unina.it</text:p>
            <text:p>PIATTAFORMA MICROSOFT TEAMS (solo per gli utenti interni) –  tutte le altre informazioni sono reperibili al seguente link https://www.unina.it/-/769087-ufficio-affari-speciali-del-personale</text:p>
          </table:table-cell>
          <table:table-cell table:style-name="ce12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13" office:value-type="string" calcext:value-type="string">
            <text:p><text:a xlink:href="http://www.unina.it/documents/11958/6414984/UASP_Up_200515.pdf" xlink:type="simple">Per tutto il personale: UASP
Solo per il personale Tecnico-Amministrativo in servizio presso l'Azienda Ospedaliera Federico II con doppia sede di servizio (strutture universitarie/strutture dell'Azienda Ospedaliera Universitaria): UASP_AOU</text:a></text:p>
          </table:table-cell>
          <table:table-cell table:style-name="ce6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4">
          <table:table-cell table:style-name="ce3"/>
          <table:table-cell table:style-name="ce3" office:value-type="string" calcext:value-type="string">
            <text:p>Procedimento disciplinare personale dirigente e tecnico amministrativo</text:p>
          </table:table-cell>
          <table:table-cell table:style-name="ce6" office:value-type="string" calcext:value-type="string">
            <text:p>CC.CC.NN.LL. vigenti nel tempo;</text:p>
            <text:p/>
            <text:p>Regolamento di Ateneo vigente in materia;</text:p>
            <text:p/>
            <text:p>- D.LGS. 165/2001 e successive modifiche ed integrazioni;</text:p>
            <text:p/>
            <text:p>Codici etico e di comportamento di Ateneo vigenti;</text:p>
            <text:p/>
            <text:p>Codice di comportamento dell’Azienda Ospedaliera Universitaria Federico II vigente;</text:p>
            <text:p/>
            <text:p>Codice di comportamento dei dipendenti pubblici emanato con DPR 62/2013 modiificato con il DPR 81/2023</text:p>
          </table:table-cell>
          <table:table-cell table:style-name="ce8" office:value-type="string" calcext:value-type="string">
            <text:p>per le infrazioni disciplinari commesse da tutto il personale t.a., per le quali è prevista l’irrogazione di sanzioni superiori al rimprovero verbale, e per tutte le infrazioni disciplinari commesse dal personale Dirigente: </text:p>
            <text:p>- contestazione addebiti entro 30 giorni dalla piena conoscenza dei fatti; </text:p>
            <text:p>- conclusione entro 120 giorni dalla contestazione addebiti, salvi i casi di differimento previsti dal combinato disposto dell’art. 55-bis, c. 4, del D.Lgs. n.165/2001 e ss.mm.ii. e dell’art. 7, c.4 del Regolamento di Ateneo vigente in materia. </text:p>
            <text:p>Nei casi in cui le condotte punibili con il licenziamento siano accertate in flagranza (art. 55-quater, D.Lgs. n. 165/2001): provvedimento di sospensione cautelare e contestazione scritta dell’addebito entro 48 ore dal ricevimento della segnalazione/conoscenza dei fatti; conclusione entro 30 giorni dalla ricezione della contestazione dell’addebito da parte del dipendente.</text:p>
            <text:p>Per i procedimenti disciplinari connessi a procedimenti penali ripresi o riaperti a seguito di sospensione ai sensi dell’art. 55 ter D.LGS. 165/2001: rinnovo della contestazione addebiti entro 60 giorni dalla comunicazione della sentenza, da parte della cancelleria del giudice ovvero dal ricevimento dell'istanza di riapertura; conclusione entro 120 giorni dal rinnovo della contestazione addebiti. </text:p>
            <text:p>Per le infrazioni di minore gravità commesse da tutto il personale t.a. per le quali è prevista l’irrogazione della sanzione del rimprovero verbale (art. 6 Regolamento di Ateneo vigente in materia): contestazione addebiti non oltre tre giorni lavorativi dalla piena conoscenza dei fatti. Detto termine è elevato a sei giorni lavorativi nel caso di infrazioni commesse dal personale t.a. inserito nel Protocollo d’Intesa Università/Regione Campania con doppia sede di servizio (strutture universitarie e assistenziali AOU) che abbiano rilevanza sia nell’ambito universitario che in quello assistenziale. Termine conclusione procedimento: 30 giorni dalla contestazione addebiti. </text:p>
          </table:table-cell>
          <table:table-cell table:style-name="ce3" office:value-type="string" calcext:value-type="string">
            <text:p>Ufficio Affari Speciali del Personale:</text:p>
            <text:p>a)<text:tab/>per le infrazioni disciplinari commesse da tutto il personale t.a. per le quali è prevista l’irrogazione di sanzioni superiori al rimprovero verbale;</text:p>
            <text:p>b)<text:tab/> per tutte le infrazioni disciplinari commesse dal personale Dirigente.</text:p>
            <text:p/>
            <text:p>Responsabili delle Strutture presso le quali prestano servizio i dipendenti, per le infrazioni di minore gravità commesse da tutto il personale Tecnico-Amministrativo per le quali è prevista l’irrogazione della sanzione del rimprovero verbale:</text:p>
            <text:p>a) per il personale t.a. in servizio presso strutture universitarie, i Responsabili delle stesse strutture/superiori gerarchici;</text:p>
            <text:p>b) per il personale t.a. inserito nel Protocollo di intesa Università/Regione Campania, vigente nel tempo, con doppia sede di servizio: i Responsabili delle strutture universitarie e delle strutture assistenziali dell’AOU Federico II;</text:p>
            <text:p>c) per il restante personale t.a. che presta servizio esclusivamente presso strutture dell’AOU Federico II, il Responsabile della stessa struttura/superiore gerarchico.</text:p>
            <text:p/>
          </table:table-cell>
          <table:table-cell table:style-name="ce6" office:value-type="string" calcext:value-type="string">
            <text:p>Sottoscrizione da parte del </text:p>
            <text:p>- Responsabile della Struttura di servizio  (limitatamente al rimprovero verbale)</text:p>
            <text:p>- Direttore Generale dell'Università (per tutto il personale tecnico amministrativo per  le infrazioni di maggiore gravità)</text:p>
          </table:table-cell>
          <table:table-cell table:style-name="ce10" office:value-type="string" calcext:value-type="string">
            <text:p><text:a xlink:href="http://www.normattiva.it/uri-res/N2Ls?urn:nir:stato:legge:1966-07-15;604!vig=" xlink:type="simple">Ricorso al Giudice Ordinario in funzione di Giudice del Lavoro. Nel caso di licenziamento, ai sensi dell'art.6 della legge 604/66 e ss.mm.ii., termine di 60 giorni dalla notifica del provvedimento</text:a></text:p>
          </table:table-cell>
          <table:table-cell table:style-name="ce11" office:value-type="string" calcext:value-type="string">
            <text:p>Responsabile del procedimento: dott.ssa Anna Maria Esposito Tel. 081-2537680 -081 2532 083 - 081 2537 642</text:p>
            <text:p>Email: uasp@unina.it</text:p>
            <text:p>PEC: uasp@pec.unina.it</text:p>
            <text:p> tutte le altre informazioni sono reperibili al seguente link https://www.unina.it/-/769087-ufficio-affari-speciali-del-personale</text:p>
          </table:table-cell>
          <table:table-cell table:number-columns-repeated="5" table:style-name="ce3" office:value-type="string" calcext:value-type="string">
            <text:p>n.a.</text:p>
          </table:table-cell>
          <table:table-cell table:style-name="ce3" office:value-type="string" calcext:value-type="string">
            <text:p>Direttore Generale </text:p>
            <text:p>Tel. 081 2537 251</text:p>
            <text:p>Email: direzionegenerale@unina.it  PEC: direzionegenerale@pec.unina.it</text:p>
            <text:p/>
            <text:p/>
          </table:table-cell>
          <table:table-cell table:number-columns-repeated="16370"/>
        </table:table-row>
        <table:table-row table:style-name="ro5">
          <table:table-cell table:style-name="ce3"/>
          <table:table-cell table:style-name="ce3" office:value-type="string" calcext:value-type="string">
            <text:p>Recupero delle somme percepite dal personale docente, ricercatore,tecnico-amministrativo e dirigente (escluso il personale tecnico-amministrativo utilizzato esclusivamente dall’AOU Federico II) e dirigente per lo svolgimento di incarichi extraistituzionali senza autorizzazione </text:p>
          </table:table-cell>
          <table:table-cell table:style-name="ce3" office:value-type="string" calcext:value-type="string">
            <text:p>Art. 53 D.Lgs. 165/2001 e successive modifiche ed integrazioni</text:p>
          </table:table-cell>
          <table:table-cell table:style-name="ce3" office:value-type="string" calcext:value-type="string">
            <text:p>1) richiesta versamento compensi percepiti, entro <text:s/>15 giorni dalla conclusione della relativa istruttoria avviata a seguito di: segnalazioni; <text:s/>verifiche ispettive <text:s/>ex lege n. 662/1996; trasmissione atti di citazione procura della Corte dei Conti; <text:s/>conclusione dell' eventuale procedimento disciplinare. 2) conclusione del procedimento: a) in caso di avvenuto versamento nei 30 giorni dalla notifica della relativa richiesta non vi è alcun provvedimento; b)in caso di proposta di rateizzazione entro 30 giorni dalla notifica della relativa richiesta di versamento, accoglimento con provvedimento del DG/Rettore nell'ambito delle rispettive competenze, nei successivi 30 giorni; c) in caso di mancato versamento/proposta rateizzazione,entro il suddetto termine di 30 giorni, segnalazione all'ufficio legale per recupero forzoso, entro i successivi 15 giorni.</text:p>
          </table:table-cell>
          <table:table-cell table:style-name="ce3" office:value-type="string" calcext:value-type="string">
            <text:p>Ufficio Affari Speciali del Personale</text:p>
          </table:table-cell>
          <table:table-cell table:style-name="ce3" office:value-type="string" calcext:value-type="string">
            <text:p>Sottoscrizione da parte del Direttore Generale (T.A e dirigente) <text:s/>o del Rettore (docente e ricercatore) in caso di proposta di rateizzazione delle somme da recuperare </text:p>
          </table:table-cell>
          <table:table-cell table:style-name="ce9" office:value-type="string" calcext:value-type="string">
            <text:p>Ricorso al T.A.R Campania entro 60 giorni dalla notifica del provvedimento, per il personale docente e ricercatore. Ricorso al Giudice ordinario in funzione di Giudice del Lavoro per il personale tecnico-amministrativo e dirigente.</text:p>
          </table:table-cell>
          <table:table-cell table:style-name="ce11" office:value-type="string" calcext:value-type="string">
            <text:p>Responsabile del procedimento: dott.ssa Anna Maria Esposito Tel. 081-2537680 -081 2532 083 - 081 2537 642</text:p>
            <text:p>Email: uasp@unina.it</text:p>
            <text:p>PEC: uasp@pec.unina.it</text:p>
            <text:p>   tutte le altre informazioni sono reperibili al seguente link https://www.unina.it/-/769087-ufficio-affari-speciali-del-personale</text:p>
          </table:table-cell>
          <table:table-cell table:number-columns-repeated="5" table:style-name="ce3" office:value-type="string" calcext:value-type="string">
            <text:p>n.a.</text:p>
          </table:table-cell>
          <table:table-cell table:style-name="ce6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6">
          <table:table-cell table:style-name="ce3"/>
          <table:table-cell table:style-name="ce3" office:value-type="string" calcext:value-type="string">
            <text:p>Verifiche di cui alla legge n. 662/1996 (Servizio Ispettivo) nei confronti del personale docente, ricercatore, tecnico amministrativo e dirigente sorteggiato. </text:p>
          </table:table-cell>
          <table:table-cell table:style-name="ce3" office:value-type="string" calcext:value-type="string">
            <text:p>L. 662/1996</text:p>
            <text:p>Regolamento di Ateneo vigente in materia</text:p>
          </table:table-cell>
          <table:table-cell table:style-name="ce3" office:value-type="string" calcext:value-type="string">
            <text:p>1) Sorteggio del personale da sottoporre alla verifica ordinaria da effettuarsi entro il mese di febbraio di ogni anno (percentuale del personale da sottoporre a verifica e termine del sorteggio sono fissati dal Regolamento di Ateneo vigente in materia); 2) comunicazione avvio del procedimento al personale sorteggiato, entro 30 gg. dalla data del sorteggio; 3) comunicazione conclusione procedimento, entro 30 giorni dall'acquisizione dell'intera documentazione comprensiva del riscontro degli altri Enti pubblici eventualmente coinvolti nel procedimento (es. Agenzia delle Entrate). </text:p>
          </table:table-cell>
          <table:table-cell table:style-name="ce3" office:value-type="string" calcext:value-type="string">
            <text:p>Ufficio Affari Speciali del Personale</text:p>
          </table:table-cell>
          <table:table-cell table:style-name="ce3" office:value-type="string" calcext:value-type="string">
            <text:p>Sottoscrizione: da parte del Direttore Generale per il personale tecnico-amministrativo e dirigente; <text:s/>da parte del Rettore per il personale docente e ricercatore. </text:p>
          </table:table-cell>
          <table:table-cell table:style-name="ce9" office:value-type="string" calcext:value-type="string">
            <text:p>Ricorso al Giudice ordinario in funzione di Giudice del Lavoro per il personale tecnico-amministrativo e dirigente, entro i termini di legge. Ricorso al T.A.R Campania entro 60 giorni dalla notifica del provvedimento, per il personale docente e ricercatore. </text:p>
          </table:table-cell>
          <table:table-cell table:style-name="ce11" office:value-type="string" calcext:value-type="string">
            <text:p>Responsabile del procedimento: dott.ssa Anna Maria Esposito Tel. 081-2537680 -081 2532 083 - 081 2537 642</text:p>
            <text:p>Email: uasp@unina.it</text:p>
            <text:p>PEC: uasp@pec.unina.it</text:p>
            <text:p>tutte le altre informazioni sono reperibili al seguente link https://www.unina.it/-/769087-ufficio-affari-speciali-del-personale</text:p>
          </table:table-cell>
          <table:table-cell table:style-name="ce12" office:value-type="string" calcext:value-type="string">
            <text:p>no</text:p>
          </table:table-cell>
          <table:table-cell table:style-name="ce3" office:value-type="string" calcext:value-type="string">
            <text:p>n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14" office:value-type="string" calcext:value-type="string">
            <text:p><text:a xlink:href="https://www.unina.it/documents/11958/37409198/UASP_Dich_Pers_TA_2023.pdf/24c64b35-f6a2-4c45-8770-9d8a2e7aa692" xlink:type="simple">https://www.unina.it/documents/11958/37409198/UASP_Dich_Pers_TA_2023.pdf/24c64b35-f6a2-4c45-8770-9d8a2e7aa692</text:a></text:p>
          </table:table-cell>
          <table:table-cell table:style-name="ce6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7">
          <table:table-cell table:style-name="ce3"/>
          <table:table-cell table:style-name="ce3" office:value-type="string" calcext:value-type="string">
            <text:p>Comunicazioni obbligatorie nei confronti dell’autorità giudiziaria nell'ambito dei procedimenti di propria competenza, per il personale docente, ricercatore, <text:s/>tecnico amministrativo e dirigente</text:p>
          </table:table-cell>
          <table:table-cell table:style-name="ce6" office:value-type="string" calcext:value-type="string">
            <text:p>art.1, comma 3, L. n. 20 del 1994;</text:p>
            <text:p>art. 331 c.p.p.</text:p>
            <text:p>art 53 comma 7 bis e , art 55 quater D.Lgs 165/01</text:p>
            <text:p>art. 361 e 362 c.p.</text:p>
          </table:table-cell>
          <table:table-cell table:style-name="ce3" office:value-type="string" calcext:value-type="string">
            <text:p>tempestivamente</text:p>
            <text:p>nei casi di cui all’art. 55-quater, comma 3-quater, D.Lgs.n.165/2001: entro 20 giorni dall’avvio del procedimento disciplinare</text:p>
          </table:table-cell>
          <table:table-cell table:style-name="ce3" office:value-type="string" calcext:value-type="string">
            <text:p>Ufficio Affari Speciali del Personale</text:p>
          </table:table-cell>
          <table:table-cell table:style-name="ce3" office:value-type="string" calcext:value-type="string">
            <text:p>Nota a firma del Direttore Generale (T.A. e dirigenti). <text:s/>Rettore (docenti e ricercatori)</text:p>
          </table:table-cell>
          <table:table-cell table:style-name="ce9"/>
          <table:table-cell table:style-name="ce11" office:value-type="string" calcext:value-type="string">
            <text:p>Responsabile del procedimento: dott.ssa Anna Maria Esposito Tel. 081-2537680 -081 2532 083 - 081 2537 642</text:p>
            <text:p>Email: uasp@unina.it</text:p>
            <text:p>PEC: uasp@pec.unina.it</text:p>
            <text:p> tutte le altre informazioni sono reperibili al seguente link https://www.unina.it/-/769087-ufficio-affari-speciali-del-personale</text:p>
          </table:table-cell>
          <table:table-cell table:number-columns-repeated="5" table:style-name="ce3" office:value-type="string" calcext:value-type="string">
            <text:p>n.a.</text:p>
          </table:table-cell>
          <table:table-cell table:style-name="ce6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8" table:number-rows-repeated="1048568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_xlnm.Print_Titles" table:base-cell-address="$Foglio1.$A$1" table:cell-range-address="$Foglio1.$2:.$2" table:range-usable-as="repeat-column repeat-row"/>
        </table:named-expressions>
      </table:table>
      <table:named-expressions/>
      <table:database-ranges>
        <table:database-range table:name="__Anonymous_Sheet_DB__0" table:target-range-address="Foglio1.A2:Foglio1.N7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yperlink_20_1" style:display-name="Hyperlink 1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0.9cm" fo:margin-left="0.801cm" fo:margin-right="0.8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creation-date>2023-10-05T13:07:29</meta:creation-date>
    <dc:date>2024-02-06T11:14:13</dc:date>
    <meta:editing-duration>P0D</meta:editing-duration>
    <meta:generator>LibreOffice/24.2.5.2$Windows_X86_64 LibreOffice_project/bffef4ea93e59bebbeaf7f431bb02b1a39ee8a59</meta:generator>
    <meta:document-statistic meta:table-count="1" meta:cell-count="79" meta:object-count="0"/>
    <meta:user-defined meta:name="AppVersion">16.0300</meta:user-defined>
    <meta:user-defined meta:name="ContentTypeId">0x0101003FECAE4710800A44817EBCD60B7A4475</meta:user-defined>
    <meta:user-defined meta:name="MSIP_Label_2ad0b24d-6422-44b0-b3de-abb3a9e8c81a_ActionId">5ad9fca1-d780-41f9-843e-3d3004b6b962</meta:user-defined>
    <meta:user-defined meta:name="MSIP_Label_2ad0b24d-6422-44b0-b3de-abb3a9e8c81a_ContentBits">0</meta:user-defined>
    <meta:user-defined meta:name="MSIP_Label_2ad0b24d-6422-44b0-b3de-abb3a9e8c81a_Enabled" meta:value-type="string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3:08:00Z</meta:user-defined>
    <meta:user-defined meta:name="MSIP_Label_2ad0b24d-6422-44b0-b3de-abb3a9e8c81a_SiteId" meta:value-type="string">2fcfe26a-bb62-46b0-b1e3-28f9da0c45fd</meta:user-defined>
  </office:meta>
</office:document-meta>
</file>