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9.509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2.685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9.022cm" fo:break-before="auto" style:use-optimal-row-height="false"/>
    </style:style>
    <style:style style:name="ro4" style:family="table-row">
      <style:table-row-properties style:row-height="4.001cm" fo:break-before="auto" style:use-optimal-row-height="true"/>
    </style:style>
    <style:style style:name="ro5" style:family="table-row">
      <style:table-row-properties style:row-height="4.396cm" fo:break-before="auto" style:use-optimal-row-height="true"/>
    </style:style>
    <style:style style:name="ro6" style:family="table-row">
      <style:table-row-properties style:row-height="4.791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default-cell-style-name="ce5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IROCINI STUDENTI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55" calcext:value-type="float">
            <text:p>55</text:p>
          </table:table-cell>
          <table:table-cell office:value-type="string" calcext:value-type="string">
            <text:p>Stipula Convenzioni di tirocinio curriculare non conforme allo schema adottato dall’Ateneo e quindi da sottoporre all’approvazione degli Organi di Governo S.A. e C.d.A.</text:p>
          </table:table-cell>
          <table:table-cell office:value-type="string" calcext:value-type="string">
            <text:p>DM 142/98 Regolamento attuativo della legge 196/97</text:p>
          </table:table-cell>
          <table:table-cell office:value-type="string" calcext:value-type="string">
            <text:p>30 giorni dalla ricezione delle delibere del Consiglio di Amministrazione e del Senato Accademic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tirocini-student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://www.unina.it/didattica/tirocini-studenti" xlink:type="simple">http://www.unina.it/didattica/tirocini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56" calcext:value-type="float">
            <text:p>56</text:p>
          </table:table-cell>
          <table:table-cell office:value-type="string" calcext:value-type="string">
            <text:p>Stipula Convenzioni di tirocinio curriculare con Enti/Aziende proposte dai Responsabili per i tirocini dei Corsi di Studio</text:p>
          </table:table-cell>
          <table:table-cell office:value-type="string" calcext:value-type="string">
            <text:p>DM 142/98 Regolamento attuativo della legge 196/97</text:p>
          </table:table-cell>
          <table:table-cell table:style-name="ce4" office:value-type="string" calcext:value-type="string">
            <text:p>30 giorni dalla ricezione della Convenzione da parte dei Corsi di Studi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tirocini-student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57" calcext:value-type="float">
            <text:p>57</text:p>
          </table:table-cell>
          <table:table-cell office:value-type="string" calcext:value-type="string">
            <text:p>Stipula Convenzione di tirocinio obbligatorio per l’ammissione all’Esame di Stato per l’abilitazione alla Professione di Psicologo</text:p>
          </table:table-cell>
          <table:table-cell office:value-type="string" calcext:value-type="string">
            <text:p>L.18/02/1989 n. 56 art.1 D.M. 13/01/1992 n. 239 art.1</text:p>
          </table:table-cell>
          <table:table-cell office:value-type="string" calcext:value-type="string">
            <text:p>30 giorni dalla ricezione della Convenzione da parte della Referente per il tirocinio obbligatorio per l’ammissione all’ Esame di Stat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offerta-didattica-tirocini-psicolog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://www.unina.it/didattica/offerta-didattica-tirocini-psicologi" xlink:type="simple">www.unina.it/didattica/offerta-didattica-tirocini-psicolog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6">
          <table:table-cell office:value-type="float" office:value="58" calcext:value-type="float">
            <text:p>58</text:p>
          </table:table-cell>
          <table:table-cell office:value-type="string" calcext:value-type="string">
            <text:p>Pubblicazione elenco aggiornato sul sito di Ateneo delle Convenzioni di tirocinio obbligatorio per l’ammissione all’Esame di Stato per l’abilitazione alla Professione di Psicologo</text:p>
          </table:table-cell>
          <table:table-cell office:value-type="string" calcext:value-type="string">
            <text:p>L. 18/02/1989 n. 56 art. 1 D.M. 13/01/1992 n. 239 art.1</text:p>
          </table:table-cell>
          <table:table-cell office:value-type="string" calcext:value-type="string">
            <text:p>10 giorni dalla firma del Rettore</text:p>
          </table:table-cell>
          <table:table-cell office:value-type="string" calcext:value-type="string">
            <text:p>Ufficio Tirocini Studenti</text:p>
          </table:table-cell>
          <table:table-cell/>
          <table:table-cell office:value-type="string" calcext:value-type="string">
            <text:p>Non applicabile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www.unina.it/didattica/offerta-didattica-tirocini-psicologi l'aggiornamento dell'elenco avviene a mezzo richiesta inviata a daportale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59" calcext:value-type="float">
            <text:p>59</text:p>
          </table:table-cell>
          <table:table-cell office:value-type="string" calcext:value-type="string">
            <text:p>Stipula Convenzione di tirocinio curriculare per lo svolgimento di attività didattica pratica nel Corso di Studi del Dipartimento di Medicina Veterinaria e Produzioni Animali, proposta dal Responsabile per i tirocini del Corso di Studi</text:p>
          </table:table-cell>
          <table:table-cell office:value-type="string" calcext:value-type="string">
            <text:p>D.M. 270/2004, art. 27 del DPR 382/80, art. 8 co 1° L. 341/90</text:p>
          </table:table-cell>
          <table:table-cell office:value-type="string" calcext:value-type="string">
            <text:p>30 giorni dalla ricezione della Convenzione da parte dei Corsi di Studi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table:style-name="ce2"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offerta-didattica-tirocini-veterinar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://www.unina.it/didattica/offerta-didattica-tirocini-veterinari" xlink:type="simple">http://www.unina.it/didattica/offerta-didattica-tirocini-veterinar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60" calcext:value-type="float">
            <text:p>60</text:p>
          </table:table-cell>
          <table:table-cell office:value-type="string" calcext:value-type="string">
            <text:p>Pubblicazione elenco aggiornato sul sito di Ateneo delle Convenzioni di tirocinio curriculare per lo svolgimento di attività didattica pratica nel Corso di Studi del Dipartimento di Medicina Veterinaria e Produzioni animali</text:p>
          </table:table-cell>
          <table:table-cell office:value-type="string" calcext:value-type="string">
            <text:p>D.M. 270/2004, art. 27 del DPR 382/80, art. 8 co 1° L. 341/90</text:p>
          </table:table-cell>
          <table:table-cell office:value-type="string" calcext:value-type="string">
            <text:p>10 giorni dalla firma del Rettore</text:p>
          </table:table-cell>
          <table:table-cell office:value-type="string" calcext:value-type="string">
            <text:p>Ufficio Tirocini Studenti</text:p>
          </table:table-cell>
          <table:table-cell table:number-columns-repeated="2" office:value-type="string" calcext:value-type="string">
            <text:p>Non applicabile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offerta-didattica-tirocini-veterinari</text:p>
          </table:table-cell>
          <table:table-cell table:number-columns-repeated="4"/>
          <table:table-cell office:value-type="string" calcext:value-type="string">
            <text:p><text:a xlink:href="http://www.unina.it/didattica/offerta-didattica-tirocini-veterinari" xlink:type="simple">www.unina.it/didattica/offerta-didattica-tirocini-veterinari, l'aggiornamento dell'elenco avviene a mezzo richiesta inviata a daportale@unina.it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1T08:37:35</meta:print-date>
    <meta:creation-date>2023-10-05T12:00:51</meta:creation-date>
    <dc:date>2024-03-21T07:22:11</dc:date>
    <meta:editing-duration>P0D</meta:editing-duration>
    <meta:generator>LibreOffice/24.2.5.2$Windows_X86_64 LibreOffice_project/bffef4ea93e59bebbeaf7f431bb02b1a39ee8a59</meta:generator>
    <meta:document-statistic meta:table-count="1" meta:cell-count="82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