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4cm"/>
    </style:style>
    <style:style style:name="co2" style:family="table-column">
      <style:table-column-properties fo:break-before="auto" style:column-width="9.872cm"/>
    </style:style>
    <style:style style:name="co3" style:family="table-column">
      <style:table-column-properties fo:break-before="auto" style:column-width="4.782cm"/>
    </style:style>
    <style:style style:name="co4" style:family="table-column">
      <style:table-column-properties fo:break-before="auto" style:column-width="11.776cm"/>
    </style:style>
    <style:style style:name="co5" style:family="table-column">
      <style:table-column-properties fo:break-before="auto" style:column-width="5.846cm"/>
    </style:style>
    <style:style style:name="co6" style:family="table-column">
      <style:table-column-properties fo:break-before="auto" style:column-width="4.671cm"/>
    </style:style>
    <style:style style:name="co7" style:family="table-column">
      <style:table-column-properties fo:break-before="auto" style:column-width="5.902cm"/>
    </style:style>
    <style:style style:name="co8" style:family="table-column">
      <style:table-column-properties fo:break-before="auto" style:column-width="9.761cm"/>
    </style:style>
    <style:style style:name="co9" style:family="table-column">
      <style:table-column-properties fo:break-before="auto" style:column-width="2.656cm"/>
    </style:style>
    <style:style style:name="co10" style:family="table-column">
      <style:table-column-properties fo:break-before="auto" style:column-width="2.378cm"/>
    </style:style>
    <style:style style:name="co11" style:family="table-column">
      <style:table-column-properties fo:break-before="auto" style:column-width="4.755cm"/>
    </style:style>
    <style:style style:name="co12" style:family="table-column">
      <style:table-column-properties fo:break-before="auto" style:column-width="6.964cm"/>
    </style:style>
    <style:style style:name="co13" style:family="table-column">
      <style:table-column-properties fo:break-before="auto" style:column-width="3.048cm"/>
    </style:style>
    <style:style style:name="co14" style:family="table-column">
      <style:table-column-properties fo:break-before="auto" style:column-width="6.294cm"/>
    </style:style>
    <style:style style:name="ro1" style:family="table-row">
      <style:table-row-properties style:row-height="2.99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5.186cm" fo:break-before="auto" style:use-optimal-row-height="true"/>
    </style:style>
    <style:style style:name="ro4" style:family="table-row">
      <style:table-row-properties style:row-height="2.817cm" fo:break-before="auto" style:use-optimal-row-height="true"/>
    </style:style>
    <style:style style:name="ro5" style:family="table-row">
      <style:table-row-properties style:row-height="3.605cm" fo:break-before="auto" style:use-optimal-row-height="true"/>
    </style:style>
    <style:style style:name="ro6" style:family="table-row">
      <style:table-row-properties style:row-height="4.396cm" fo:break-before="auto" style:use-optimal-row-height="true"/>
    </style:style>
    <style:style style:name="ro7" style:family="table-row">
      <style:table-row-properties style:row-height="10.504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fo:color="#2f5597" style:font-name="Calibri" fo:font-size="14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4pt" style:font-size-complex="14pt" style:font-weight-asian="normal" style:font-weight-complex="normal" style:font-style-asian="italic" style:font-style-complex="italic"/>
    </style:style>
    <style:style style:name="T2" style:family="text">
      <style:text-properties fo:color="#2f5597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8pt" style:font-size-complex="8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 fo:color="#ff0000"/>
    </style:style>
    <style:style style:name="T6" style:family="text">
      <style:text-properties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 style:use-window-font-color="tru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RELAZIONI CON IL PUBBLICO </text:p>
            <text:p><text:span text:style-name="T1">Legenda:</text:span></text:p>
            <text:p><text:span text:style-name="T2">n.a.=non applicabile</text:span></text:p>
            <text:p><text:span text:style-name="T2">n.d.= non disponibile</text:span></text:p>
          </table:table-cell>
          <table:covered-table-cell table:number-columns-repeated="13" table:style-name="ce4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Accesso ai documenti amministrativi (cd. documentale)</text:p>
          </table:table-cell>
          <table:table-cell office:value-type="string" calcext:value-type="string">
            <text:p>L. 241/1990 e s.m.i.;</text:p>
            <text:p>DPR 184/2006;</text:p>
            <text:p>Regolamento d’ateneo in materia di procedimento amministrativo e di diritto di accesso ai documenti</text:p>
          </table:table-cell>
          <table:table-cell table:style-name="ce7" office:value-type="string" calcext:value-type="string">
            <text:p>acquisizione/ricezione degli atti e delle informazioni sullo stato del procedimento dalla  struttura di Ateneo che detiene gli atti o dal responsabile del procedimento; eventuale notifica ai controinteressati (il controinteressato può autorizzare o  presentare motivata opposizione</text:p>
            <text:p>all’accesso entro 10 giorni dalla notifica dell’istanza a cura dell’URP, con le modalità</text:p>
            <text:p>indicate in sede di notifica); </text:p>
            <text:p>conclusione dell’istruttoria e adozione</text:p>
            <text:p>del provvedimento dirigenziale finale di accoglimento/ diniego/ differimento/ accoglimento</text:p>
            <text:p>con limitazioni, entro 30 gg. dalla ricezione dell'istanza da parte dell'Amministrazione </text:p>
          </table:table-cell>
          <table:table-cell office:value-type="string" calcext:value-type="string">
            <text:p>Ufficio Relazioni con il Pubblico</text:p>
          </table:table-cell>
          <table:table-cell office:value-type="string" calcext:value-type="string">
            <text:p>Sottoscrizione della Dirigente dell'Area</text:p>
          </table:table-cell>
          <table:table-cell office:value-type="string" calcext:value-type="string">
            <text:p>Entro 30 giorni dalla formazione del silenzio o dalla conoscenza dell'atto di rigetto totale, parziale o di differimento:</text:p>
            <text:p>a) Ricorso TAR CAMPANIA; cfr. art. 116 codice processo amm.vo. OVVERO</text:p>
            <text:p>b) istanza di riesame alla Commissione per l'accesso presso la Presidenza Consiglio Ministri; cfr. art. 25 L. 241/90</text:p>
          </table:table-cell>
          <table:table-cell office:value-type="string" calcext:value-type="string">
            <text:p>Dott.ssa Rosa DI DONNA Tel. 081 2537324</text:p>
            <text:p>Email: urp@unina.it</text:p>
            <text:p>PEC: urp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d.</text:p>
          </table:table-cell>
          <table:table-cell table:style-name="ce7" office:value-type="string" calcext:value-type="string">
            <text:p><text:a xlink:href="http://www.unina.it/documents/11958/6348121/08_2294_0207_Tariffario.pdf" xlink:type="simple">Non previsto in caso di accesso agli atti in visione o mediante rilascio di copie in formato elettronico via PEC o su supporto  informatico; negli altri casi si veda il Tariffario, disponibile al link Tariffario per l'accesso
Modalità per l'effettuazione di pagamenti
Rimborso costi riproduzione (tariffario): pagamento in contanti o consegna assegno circolare presso CASSA dell'Ufficio Economato, Corso Umberto I n. 40, III piano; vaglia postale intestato all' "Università degli Studi di Napoli Federico II – Ufficio Economato Centrale"; versamento sul c. c. bancario IBAN IT19D0306903496100000046046</text:a></text:p>
          </table:table-cell>
          <table:table-cell office:value-type="string" calcext:value-type="string">
            <text:p><text:a xlink:href="http://www.unina.it/modulistica/relazioni-con-il-pubblico" xlink:type="simple">Modulo per l'accesso formale cd. documentale agli atti:  MA_URP </text:a>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4">
          <table:table-cell office:value-type="float" office:value="5" calcext:value-type="float">
            <text:p>5</text:p>
          </table:table-cell>
          <table:table-cell office:value-type="string" calcext:value-type="string">
            <text:p>Aggiornamento del Regolamento d'Ateneo in materia di procedimento amministrativo e di diritto di accesso ai documenti</text:p>
          </table:table-cell>
          <table:table-cell office:value-type="string" calcext:value-type="string">
            <text:p>Legge 241/90 e s.m.i. </text:p>
            <text:p> –DPR 184/2006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Ufficio Relazioni con il Pubblico</text:p>
          </table:table-cell>
          <table:table-cell office:value-type="string" calcext:value-type="string">
            <text:p>Decreto Rettoral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Rosa DI DONNA Tel. 081 2537324</text:p>
            <text:p>Email: urp@unina.it</text:p>
            <text:p>PEC: urp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://www.unina.it/ateneo/statuto-e-normativa/regolamenti/regolamenti-di-ateneo" xlink:type="simple">http://www.unina.it/ateneo/statuto-e-normativa/regolamenti/regolamenti-di-ateneo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5">
          <table:table-cell office:value-type="float" office:value="6" calcext:value-type="float">
            <text:p>6</text:p>
          </table:table-cell>
          <table:table-cell office:value-type="string" calcext:value-type="string">
            <text:p>Pubblicazioni sul sito web di Ateneo</text:p>
          </table:table-cell>
          <table:table-cell office:value-type="string" calcext:value-type="string">
            <text:p>d.lgs. n. 33 /2013 e s.m.i.</text:p>
            <text:p/>
          </table:table-cell>
          <table:table-cell office:value-type="string" calcext:value-type="string">
            <text:p>Si vedano i tempi riportati nell’appendice al vigente PIAO di Ateneo denominata Elenco degli obblighi di pubblicazione , consultabile al link: http://www.unina.it/trasparenza/piao </text:p>
            <text:p>Per  richieste di pubblicazione di atti non elencati in tale appendice: </text:p>
            <text:p>➢ 1 giorno lavorativo (decorrente dal giorno successivo alla richiesta) qualora l'urgenza sia oggettiva e debitamente motivata dal dirigente dell'Area competente/dal Responsabile della Struttura decentrata; </text:p>
            <text:p>➢ nelle altre ipotesi, 10 giorni lavorativi (decorrenti dal giorno successivo alla richiesta).</text:p>
          </table:table-cell>
          <table:table-cell office:value-type="string" calcext:value-type="string">
            <text:p>Ufficio Relazioni con il Pubblico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ott. Nicola Alessandro MARTI  Tel 081 2537225</text:p>
            <text:p>Email: daportale@unina.it</text:p>
            <text:p>PEC: urp@pec.unina.it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6">
          <table:table-cell office:value-type="float" office:value="7" calcext:value-type="float">
            <text:p>7</text:p>
          </table:table-cell>
          <table:table-cell office:value-type="string" calcext:value-type="string">
            <text:p>Accesso ai dati personali<text:span text:style-name="T3"> </text:span></text:p>
          </table:table-cell>
          <table:table-cell table:style-name="ce6" office:value-type="string" calcext:value-type="string">
            <text:p><text:span text:style-name="T4">Artt. 12 e 15</text:span><text:span text:style-name="T5"> </text:span><text:span text:style-name="T6">Regolamento (UE) 2016/679</text:span></text:p>
          </table:table-cell>
          <table:table-cell table:style-name="ce7" office:value-type="string" calcext:value-type="string">
            <text:p>a) entro un mese dal ricevimento della richiesta;</text:p>
            <text:p>b) entro due mesi, se necessario, tenuto conto della complessità e del numero delle richieste; l'interessato sarà comunque informato di tale proroga e dei motivi del ritardo entro un mese dal ricevimento della richiesta.</text:p>
            <text:p>Se non ottempera alla richiesta dell'interessato, l'Ateneo informa l'interessato senza ritardo (e, al più tardi, entro un mese dal ricevimento della richiesta) dei motivi dell'inottemperanza e della possibilità di proporre reclamo a un'autorità di controllo e di proporre ricorso giurisdizionale</text:p>
          </table:table-cell>
          <table:table-cell office:value-type="string" calcext:value-type="string">
            <text:p>Ufficio Relazioni con il Pubblico</text:p>
          </table:table-cell>
          <table:table-cell office:value-type="string" calcext:value-type="string">
            <text:p>Sottoscrizione della Dirigente dell'Area</text:p>
          </table:table-cell>
          <table:table-cell office:value-type="string" calcext:value-type="string">
            <text:p>Entro 30 giorni dalla formazione del silenzio o dalla conoscenza dell'atto di rigetto totale, parziale o di differimento:</text:p>
            <text:p>a) Ricorso TAR CAMPANIA; cfr. art. 116 codice processo amm.vo. OVVERO</text:p>
            <text:p>b) istanza di riesame alla Commissione per l'accesso presso la Presidenza Consiglio Ministri; cfr. art. 25 L. 241/90</text:p>
          </table:table-cell>
          <table:table-cell office:value-type="string" calcext:value-type="string">
            <text:p>Dott.ssa Rosa Di Donna Tel. 081 2537324</text:p>
            <text:p>Email: urp@unina.it</text:p>
            <text:p>PEC: urp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7">
          <table:table-cell office:value-type="float" office:value="8" calcext:value-type="float">
            <text:p>8</text:p>
          </table:table-cell>
          <table:table-cell office:value-type="string" calcext:value-type="string">
            <text:p>Accesso civico (semplice e generalizzato)</text:p>
          </table:table-cell>
          <table:table-cell office:value-type="string" calcext:value-type="string">
            <text:p>d.lgs. n. 33 /2013 e s.m.i.</text:p>
            <text:p/>
          </table:table-cell>
          <table:table-cell office:value-type="string" calcext:value-type="string">
            <text:p>30 gg. dalla ricezione dell'istanza: nel caso di accesso civico cd. generalizzato possibile sospensione di detto termine, per un massimo di 10 giorni, qualora sia necessaria notifica ai controinteressati per consentire eventuali opposizioni</text:p>
          </table:table-cell>
          <table:table-cell office:value-type="string" calcext:value-type="string">
            <text:p>Ufficio Relazioni con il Pubblico</text:p>
          </table:table-cell>
          <table:table-cell office:value-type="string" calcext:value-type="string">
            <text:p>Sottoscrizione della Dirigente dell'Area</text:p>
          </table:table-cell>
          <table:table-cell office:value-type="string" calcext:value-type="string">
            <text:p>1.  Entro 30 giorni dal provvedimento di rigetto totale, parziale o di differimento:</text:p>
            <text:p>a) richiesta di riesame al responsabile per la prevenzione della corruzione e la trasparenza: cfr. art. 5 comma 7, D.Lgs. n. 33 del 2013.             OVVERO</text:p>
            <text:p>b) Ricorso TAR CAMPANIA: cfr. art. 116 codice processo amm.vo;</text:p>
            <text:p>2. Entro il termine di cui all’art. 31, comma 2 e secondo le modalità di cui all’art. 117 del codice processo amm.vo,  ricorso TAR CAMPANIA in caso di mancata risposta entro 30 giorni dall'istanza.</text:p>
          </table:table-cell>
          <table:table-cell office:value-type="string" calcext:value-type="string">
            <text:p>Dott.ssa Rosa Di Donna Tel. 081 2537 324</text:p>
            <text:p>Email: urp@unina.it</text:p>
            <text:p>PEC: urp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d.</text:p>
          </table:table-cell>
          <table:table-cell table:style-name="ce7" office:value-type="string" calcext:value-type="string">
            <text:p><text:a xlink:href="http://www.unina.it/documents/11958/6348121/08_2294_0207_Tariffario.pdf" xlink:type="simple">Non previsto in caso di accesso agli atti in visione o mediante rilascio di copie in formato elettronico via PEC o su supporto  informatico; negli altri casi si veda il Tariffario, disponibile al link Tariffario per l'accesso
Modalità per l'effettuazione di pagamenti
Rimborso costi riproduzione (tariffario): pagamento in contanti o consegna assegno circolare presso CASSA dell'Ufficio Economato, Corso Umberto I n. 40, III piano; vaglia postale intestato all' "Università degli Studi di Napoli Federico II – Ufficio Economato Centrale"; versamento sul c. c. bancario IBAN IT19D0306903496100000046046</text:a></text:p>
          </table:table-cell>
          <table:table-cell table:style-name="ce8" office:value-type="string" calcext:value-type="string">
            <text:p><text:a xlink:href="http://www.unina.it/modulistica/relazioni-con-il-pubblico" xlink:type="simple">Modulo per l'accesso cvico semplice:  URP-AC-C.1
Modulo per l'accesso cvico generalizzato:  URP-AC-C.2</text:a>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</table:table>
      <table:named-expressions/>
      <table:database-ranges>
        <table:database-range table:name="__Anonymous_Sheet_DB__0" table:target-range-address="Foglio1.A2:Foglio1.N7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ROSA DI DONNA</dc:creator>
    <meta:creation-date>2023-10-06T06:47:53</meta:creation-date>
    <dc:date>2026-02-09T12:41:36</dc:date>
    <meta:editing-duration>P0D</meta:editing-duration>
    <meta:generator>LibreOffice/24.2.5.2$Windows_X86_64 LibreOffice_project/bffef4ea93e59bebbeaf7f431bb02b1a39ee8a59</meta:generator>
    <meta:document-statistic meta:table-count="1" meta:cell-count="85" meta:object-count="0"/>
    <meta:user-defined meta:name="AppVersion">16.0300</meta:user-defined>
    <meta:user-defined meta:name="MSIP_Label_2ad0b24d-6422-44b0-b3de-abb3a9e8c81a_ActionId">d03f53b2-e6cf-4dd3-a8d7-ad0d6264c27c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7:01:46Z</meta:user-defined>
    <meta:user-defined meta:name="MSIP_Label_2ad0b24d-6422-44b0-b3de-abb3a9e8c81a_SiteId" meta:value-type="string">2fcfe26a-bb62-46b0-b1e3-28f9da0c45fd</meta:user-defined>
  </office:meta>
</office:document-meta>
</file>