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4.782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8.202cm" fo:break-before="auto" style:use-optimal-row-height="false"/>
    </style:style>
    <style:style style:name="ro4" style:family="table-row">
      <style:table-row-properties style:row-height="2.81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SUPPORTO AI PROCESSI DI AUTOVALUTAZIONE, VALUTAZIONE E ACCREDITAMENTO E AL PRESIDIO DELLA QUALITà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40" calcext:value-type="float">
            <text:p>40</text:p>
          </table:table-cell>
          <table:table-cell office:value-type="string" calcext:value-type="string">
            <text:p>invio di comunicazioni alle competenti unità organizzative di Ateneo e/o attori dei processi di Autovalutazione, Valutazione e Accreditamento, a seguito di richieste provenienti dal PQA di Ateneo o da soggetti esterni (ANVUR, MUR, altri).</text:p>
          </table:table-cell>
          <table:table-cell office:value-type="string" calcext:value-type="string">
            <text:p>D.M. 1154/2021 e ss.mm.ii. - Linee guida ANVUR</text:p>
          </table:table-cell>
          <table:table-cell office:value-type="string" calcext:value-type="string">
            <text:p>entro 15 gg. LAVORATIVI a partire dal ricevimento della richiesta dal PQA di Ateneo, dall'ANVUR, MUR o altri soggetti esterni</text:p>
          </table:table-cell>
          <table:table-cell office:value-type="string" calcext:value-type="string">
            <text:p>Ufficio Supporto ai processi di autovalutazione, valutazione e accreditamento e al presidio della qualità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Mario EGIZIANO -Tel. 081 2532189 / 081 2537302</text:p>
            <text:p>E-mail:  uff.suppautovalutaz@unina.it</text:p>
            <text:p>PEC: uff.suppautovalutaz@pec.unina.it</text:p>
            <text:p/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41" calcext:value-type="float">
            <text:p>41</text:p>
          </table:table-cell>
          <table:table-cell office:value-type="string" calcext:value-type="string">
            <text:p>Repertoriazione dei verbali delle riunioni del PQA e predisposizione e invio degli estratti per le parti di competenza delle singole Strutture di Ateneo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90 giorni, salvo più breve termine richiesto dalla Coordinatrice del PQA (anche per motivate esigenze di urgenza rappresentate allo stesso o all'Ufficio dalle strutture interessate)</text:p>
          </table:table-cell>
          <table:table-cell office:value-type="string" calcext:value-type="string">
            <text:p>Ufficio Supporto ai processi di autovalutazione, valutazione e accreditamento e al presidio della qualità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Mario EGIZIANO -Tel. 081 2532189 / 081 2537302</text:p>
            <text:p>E-mail:  uff.suppautovalutaz@unina.it</text:p>
            <text:p>PEC: uff.suppautovalutaz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</table:table>
      <table:named-expressions/>
      <table:database-ranges>
        <table:database-range table:name="__Anonymous_Sheet_DB__0" table:target-range-address="Foglio1.A2:Foglio1.N4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LOREDANA CACCIAPUOTI</dc:creator>
    <meta:creation-date>2023-10-06T06:47:53</meta:creation-date>
    <dc:date>2025-02-14T11:41:16</dc:date>
    <meta:editing-duration>P0D</meta:editing-duration>
    <meta:generator>LibreOffice/24.2.5.2$Windows_X86_64 LibreOffice_project/bffef4ea93e59bebbeaf7f431bb02b1a39ee8a59</meta:generator>
    <meta:document-statistic meta:table-count="1" meta:cell-count="43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