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34cm"/>
    </style:style>
    <style:style style:name="co2" style:family="table-column">
      <style:table-column-properties fo:break-before="auto" style:column-width="9.872cm"/>
    </style:style>
    <style:style style:name="co3" style:family="table-column">
      <style:table-column-properties fo:break-before="auto" style:column-width="5.789cm"/>
    </style:style>
    <style:style style:name="co4" style:family="table-column">
      <style:table-column-properties fo:break-before="auto" style:column-width="11.776cm"/>
    </style:style>
    <style:style style:name="co5" style:family="table-column">
      <style:table-column-properties fo:break-before="auto" style:column-width="5.846cm"/>
    </style:style>
    <style:style style:name="co6" style:family="table-column">
      <style:table-column-properties fo:break-before="auto" style:column-width="4.671cm"/>
    </style:style>
    <style:style style:name="co7" style:family="table-column">
      <style:table-column-properties fo:break-before="auto" style:column-width="5.902cm"/>
    </style:style>
    <style:style style:name="co8" style:family="table-column">
      <style:table-column-properties fo:break-before="auto" style:column-width="9.761cm"/>
    </style:style>
    <style:style style:name="co9" style:family="table-column">
      <style:table-column-properties fo:break-before="auto" style:column-width="2.656cm"/>
    </style:style>
    <style:style style:name="co10" style:family="table-column">
      <style:table-column-properties fo:break-before="auto" style:column-width="2.378cm"/>
    </style:style>
    <style:style style:name="co11" style:family="table-column">
      <style:table-column-properties fo:break-before="auto" style:column-width="4.755cm"/>
    </style:style>
    <style:style style:name="co12" style:family="table-column">
      <style:table-column-properties fo:break-before="auto" style:column-width="6.964cm"/>
    </style:style>
    <style:style style:name="co13" style:family="table-column">
      <style:table-column-properties fo:break-before="auto" style:column-width="3.048cm"/>
    </style:style>
    <style:style style:name="co14" style:family="table-column">
      <style:table-column-properties fo:break-before="auto" style:column-width="6.294cm"/>
    </style:style>
    <style:style style:name="ro1" style:family="table-row">
      <style:table-row-properties style:row-height="2.99cm" fo:break-before="auto" style:use-optimal-row-height="false"/>
    </style:style>
    <style:style style:name="ro2" style:family="table-row">
      <style:table-row-properties style:row-height="2.027cm" fo:break-before="auto" style:use-optimal-row-height="true"/>
    </style:style>
    <style:style style:name="ro3" style:family="table-row">
      <style:table-row-properties style:row-height="2.817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5" style:family="table-cell" style:parent-style-name="Default">
      <style:table-cell-properties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2a2a25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T1" style:family="text">
      <style:text-properties fo:color="#2f5597" style:font-name="Calibri" fo:font-size="14pt" fo:font-weight="normal" style:text-underline-style="none" style:text-underline-color="font-color" style:text-line-through-type="none" fo:font-style="italic" style:text-outline="false" fo:text-shadow="none" style:text-position="0% 100%" style:font-name-complex="Calibri" style:font-size-asian="14pt" style:font-size-complex="14pt" style:font-weight-asian="normal" style:font-weight-complex="normal" style:font-style-asian="italic" style:font-style-complex="italic"/>
    </style:style>
    <style:style style:name="T2" style:family="text">
      <style:text-properties fo:color="#2f5597" style:font-name="Calibri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4pt" style:font-size-complex="14pt" style:font-weight-asian="normal" style:font-weight-complex="normal" style:font-style-asian="normal" style:font-style-complex="normal"/>
    </style:style>
    <style:style style:name="T3" style:family="text">
      <style:text-properties fo:color="#000000" style:font-name="Calibri" fo:font-size="8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8pt" style:font-size-complex="8pt" style:font-weight-asian="normal" style:font-weight-complex="normal" style:font-style-asian="normal" style:font-style-complex="normal"/>
    </style:style>
    <style:style style:name="T4" style:family="text">
      <style:text-properties fo:color="#000000" style:font-name="Calibri" fo:font-size="11pt" fo:font-weight="normal" style:text-underline-style="none" style:text-underline-color="font-color" style:text-line-through-type="none" fo:font-style="italic" style:text-outline="false" fo:text-shadow="none" style:text-position="0% 100%" style:font-name-complex="Calibri" style:font-size-asian="11pt" style:font-size-complex="11pt" style:font-weight-asian="normal" style:font-weight-complex="normal" style:font-style-asian="italic" style:font-style-complex="italic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5"/>
        <table:table-column table:style-name="co1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TABELLA PROCEDIMENTI/ATTIVITà DELL'UFFICIO ORGANIZZAZIONE E PERFORMANCE</text:p>
            <text:p><text:span text:style-name="T1">Legenda:</text:span></text:p>
            <text:p><text:span text:style-name="T2">n.a.=non applicabile</text:span></text:p>
            <text:p><text:span text:style-name="T2">n.d.= non disponibile</text:span></text:p>
          </table:table-cell>
          <table:covered-table-cell table:number-columns-repeated="13" table:style-name="ce4"/>
          <table:table-cell table:number-columns-repeated="16370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number-columns-repeated="16370"/>
        </table:table-row>
        <table:table-row table:style-name="ro3">
          <table:table-cell office:value-type="float" office:value="14" calcext:value-type="float">
            <text:p>14</text:p>
          </table:table-cell>
          <table:table-cell office:value-type="string" calcext:value-type="string">
            <text:p>Supporto ai responsabili delle Strutture di Ateneo nella mappatura dei processi<text:span text:style-name="T3"> </text:span></text:p>
          </table:table-cell>
          <table:table-cell office:value-type="string" calcext:value-type="string">
            <text:p>*************</text:p>
          </table:table-cell>
          <table:table-cell office:value-type="string" calcext:value-type="string">
            <text:p>Riscontro entro 25 giorni lavorativi dalla richiesta</text:p>
          </table:table-cell>
          <table:table-cell office:value-type="string" calcext:value-type="string">
            <text:p>Ufficio Organizzazione e Performance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ott. Alessandro SMITH - Tel. 081 2537301</text:p>
            <text:p>Dott. Gaetano IANNONE - Tel. 081 2537297 </text:p>
            <text:p>Dott.ssa Rosa MILLUCCIO - Tel.081 2537307</text:p>
            <text:p>Email: uff.organizzazione@unina.it</text:p>
            <text:p>PEC: uff.organizzazione@pec.unina.it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n.d.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n.d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  <table:table-row table:style-name="ro3">
          <table:table-cell office:value-type="float" office:value="15" calcext:value-type="float">
            <text:p>15</text:p>
          </table:table-cell>
          <table:table-cell office:value-type="string" calcext:value-type="string">
            <text:p>Supporto ai responsabili delle Strutture di Ateneo nella mappatura dei servizi, nella definizione degli indicatori della qualità <text:s/>di servizio e del corrispondente valore programmato</text:p>
          </table:table-cell>
          <table:table-cell office:value-type="string" calcext:value-type="string">
            <text:p>*************</text:p>
          </table:table-cell>
          <table:table-cell office:value-type="string" calcext:value-type="string">
            <text:p>Riscontro entro 15 giorni lavorativi dalla richiesta</text:p>
          </table:table-cell>
          <table:table-cell office:value-type="string" calcext:value-type="string">
            <text:p>Ufficio Organizzazione e Performance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ott. Alessandro SMITH - Tel. 081 2537301</text:p>
            <text:p>Dott. Gaetano IANNONE - Tel. 081 2537297</text:p>
            <text:p>Dott.ssa Rosa MILLUCCIO - Tel.081 2537307</text:p>
            <text:p>Email: uff.organizzazione@unina.it</text:p>
            <text:p>PEC: uff.organizzazione@pec.unina.it</text:p>
          </table:table-cell>
          <table:table-cell table:number-columns-repeated="4" office:value-type="string" calcext:value-type="string">
            <text:p>n.a.</text:p>
          </table:table-cell>
          <table:table-cell office:value-type="string" calcext:value-type="string">
            <text:p>n.d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  <table:table-row table:style-name="ro3">
          <table:table-cell office:value-type="float" office:value="16" calcext:value-type="float">
            <text:p>16</text:p>
          </table:table-cell>
          <table:table-cell office:value-type="string" calcext:value-type="string">
            <text:p>Trasmissione all'URP degli aggiornamenti effettuati in relazione alle schede dei Servizi dell'Ateneo (nell'ambito della Carta dei servizi e/o del Catalogo dei servizi, anche a distanza)</text:p>
          </table:table-cell>
          <table:table-cell office:value-type="string" calcext:value-type="string">
            <text:p>Per la Carta dei Servizi: Direttiva Presidente Consiglio dei Ministri 27 Gennaio 1994 "Principi sull'erogazione dei servizi pubblici"; per i servizi a distanza: Piano Organizzativo lavoro agile (P.O.L.A. ) di Ateneo</text:p>
          </table:table-cell>
          <table:table-cell office:value-type="string" calcext:value-type="string">
            <text:p>entro 50 gg. dall'approvazione delle Schede dei servizi da parte dei Responsabili delle strutture che erogano i servizi</text:p>
          </table:table-cell>
          <table:table-cell office:value-type="string" calcext:value-type="string">
            <text:p>Ufficio Organizzazione e Performance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ott. Alessandro SMITH - Tel. 081 2537301</text:p>
            <text:p>Dott. Gaetano IANNONE - Tel. 081 2537297</text:p>
            <text:p>Dott.ssa Rosa MILLUCCIO - Tel.081 2537307</text:p>
            <text:p>Email: uff.organizzazione@unina.it</text:p>
            <text:p>PEC: uff.organizzazione@pec.unina.it</text:p>
          </table:table-cell>
          <table:table-cell table:number-columns-repeated="4" office:value-type="string" calcext:value-type="string">
            <text:p>n.a.</text:p>
          </table:table-cell>
          <table:table-cell office:value-type="string" calcext:value-type="string">
            <text:p>n.d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  <table:table-row table:style-name="ro3">
          <table:table-cell office:value-type="float" office:value="17" calcext:value-type="float">
            <text:p>17</text:p>
          </table:table-cell>
          <table:table-cell office:value-type="string" calcext:value-type="string">
            <text:p>Trasmissione all’Ufficio Etica e Trasparenza delle schede aggiornate della mappatura dei processi</text:p>
          </table:table-cell>
          <table:table-cell table:style-name="ce6" office:value-type="string" calcext:value-type="string">
            <text:p>L. n.190/2012</text:p>
          </table:table-cell>
          <table:table-cell office:value-type="string" calcext:value-type="string">
            <text:p>Entro il 31 ottobre di ogni anno, salvo diverse indicazioni nel PIAO</text:p>
          </table:table-cell>
          <table:table-cell office:value-type="string" calcext:value-type="string">
            <text:p>Ufficio Organizzazione e Performance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ott. Alessandro SMITH - Tel. 081 2537301</text:p>
            <text:p>Dott. Gaetano IANNONE - Tel. 081 2537297</text:p>
            <text:p>Dott.ssa Rosa MILLUCCIO - Tel.081 2537307</text:p>
            <text:p>Email: uff.organizzazione@unina.it</text:p>
            <text:p>PEC: uff.organizzazione@pec.unina.it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n.d.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n.d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  <table:table-row table:style-name="ro3">
          <table:table-cell office:value-type="float" office:value="18" calcext:value-type="float">
            <text:p>18</text:p>
          </table:table-cell>
          <table:table-cell office:value-type="string" calcext:value-type="string">
            <text:p>Istruttoria finalizzata alla redazione/aggiornamento del Piano Integrato di Attività ed Organizzazione di Ateneo (P.I.A.O.) e dei relativi allegati/appendici, per le parti che non siano di competenza di altri Uffici/Aree</text:p>
          </table:table-cell>
          <table:table-cell office:value-type="string" calcext:value-type="string">
            <text:p>D.L. 80/21 conv. In l. 113/2021, D.P.R. 81/22, artt. 7-8 D.M. Pubblica Amministrazione 24/6/2022</text:p>
          </table:table-cell>
          <table:table-cell office:value-type="string" calcext:value-type="string">
            <text:p>Adozione del Piano (o del suo aggiornamento) entro il 31 gennaio di ciascun anno. Pubblicazione sul sito governativo PIAO (piao.dfp.gov.it )</text:p>
          </table:table-cell>
          <table:table-cell office:value-type="string" calcext:value-type="string">
            <text:p>Ufficio Organizzazione e Performance</text:p>
          </table:table-cell>
          <table:table-cell office:value-type="string" calcext:value-type="string">
            <text:p>C.d.A. di Ateneo</text:p>
          </table:table-cell>
          <table:table-cell office:value-type="string" calcext:value-type="string">
            <text:p>n.a.</text:p>
          </table:table-cell>
          <table:table-cell table:style-name="ce7" office:value-type="string" calcext:value-type="string">
            <text:p>Dott. Alessandro SMITH - Tel. 081 2537301</text:p>
            <text:p>Dott.ssa Annalisa PACELLI - Tel. 081 2537232</text:p>
            <text:p>Dott.ssa Rita MANZONI - Tel. 081 2537716</text:p>
            <text:p>Email: uff.organizzazione@unina.it</text:p>
            <text:p>PEC: uff.organizzazione@pec.unina.it</text:p>
          </table:table-cell>
          <table:table-cell table:number-columns-repeated="2" office:value-type="string" calcext:value-type="string">
            <text:p>no</text:p>
          </table:table-cell>
          <table:table-cell table:style-name="ce8" office:value-type="string" calcext:value-type="string">
            <text:p><text:a xlink:href="http://www.unina.it/trasparenza/piao" xlink:type="simple">www.unina.it/trasparenza/piao</text:a>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  <table:table-row table:style-name="ro3">
          <table:table-cell office:value-type="float" office:value="19" calcext:value-type="float">
            <text:p>19</text:p>
          </table:table-cell>
          <table:table-cell office:value-type="string" calcext:value-type="string">
            <text:p>Istruttoria finalizzata alla redazione della relazione annuale sulla Performance.</text:p>
          </table:table-cell>
          <table:table-cell office:value-type="string" calcext:value-type="string">
            <text:p>Decreto Legislativo 150/2009 e ss.mm.ii. (art. 10 c. 1 lett. b))</text:p>
          </table:table-cell>
          <table:table-cell office:value-type="string" calcext:value-type="string">
            <text:p>Relazione approvata dal CdA, validata dal NdV e pubblicata sul portale govenativo sulla performance (www.performance.gov.it) entro il 30 giugno dell’anno successivo a quello di riferimento<text:span text:style-name="T3"> </text:span></text:p>
          </table:table-cell>
          <table:table-cell office:value-type="string" calcext:value-type="string">
            <text:p>Ufficio Organizzazione e Performance</text:p>
          </table:table-cell>
          <table:table-cell office:value-type="string" calcext:value-type="string">
            <text:p>C.d.A. di Ateneo (successiva validazione da parte del Nucleo di valutazione)</text:p>
          </table:table-cell>
          <table:table-cell office:value-type="string" calcext:value-type="string">
            <text:p>n.a.</text:p>
          </table:table-cell>
          <table:table-cell table:style-name="ce7" office:value-type="string" calcext:value-type="string">
            <text:p>Dott. Alessandro SMITH - Tel. 081 2537301</text:p>
            <text:p>Dott.ssa Annalisa PACELLI - Tel. 081 2537232</text:p>
            <text:p>Dott.ssa Rita MANZONI - Tel. 081 2537716</text:p>
            <text:p>Email: uff.organizzazione@unina.it</text:p>
            <text:p>PEC: uff.organizzazione@pec.unina.it</text:p>
          </table:table-cell>
          <table:table-cell table:number-columns-repeated="2" office:value-type="string" calcext:value-type="string">
            <text:p>no</text:p>
          </table:table-cell>
          <table:table-cell table:style-name="ce8" office:value-type="string" calcext:value-type="string">
            <text:p><text:a xlink:href="http://www.unina.it/trasparenza/performance/relazione/" xlink:type="simple">www.unina.it/trasparenza/performance/relazione/</text:a>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  <table:table-row table:style-name="ro3">
          <table:table-cell office:value-type="float" office:value="20" calcext:value-type="float">
            <text:p>20</text:p>
          </table:table-cell>
          <table:table-cell office:value-type="string" calcext:value-type="string">
            <text:p>Adempimenti connessi al monitoraggio degli obiettivi operativi assegnati ai Capi delle Aree</text:p>
          </table:table-cell>
          <table:table-cell office:value-type="string" calcext:value-type="string">
            <text:p>Decreto Legislativo 150/2009 e ss.mm.ii.</text:p>
          </table:table-cell>
          <table:table-cell office:value-type="string" calcext:value-type="string">
            <text:p>*****</text:p>
          </table:table-cell>
          <table:table-cell office:value-type="string" calcext:value-type="string">
            <text:p>Ufficio Organizzazione e Performance</text:p>
          </table:table-cell>
          <table:table-cell table:number-columns-repeated="2" office:value-type="string" calcext:value-type="string">
            <text:p>n.a.</text:p>
          </table:table-cell>
          <table:table-cell table:style-name="ce7" office:value-type="string" calcext:value-type="string">
            <text:p>Dott. Alessandro SMITH - Tel. 081 2537301</text:p>
            <text:p>Dott.ssa Annalisa PACELLI - Tel. 081 2537232</text:p>
            <text:p>Dott.ssa Rita MANZONI - Tel. 081 2537716</text:p>
            <text:p>Email: uff.organizzazione@unina.it</text:p>
            <text:p>PEC: uff.organizzazione@pec.unina.it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n.d.</text:p>
          </table:table-cell>
          <table:table-cell office:value-type="string" calcext:value-type="string">
            <text:p>n.a.</text:p>
          </table:table-cell>
          <table:table-cell table:style-name="ce8" office:value-type="string" calcext:value-type="string">
            <text:p><text:a xlink:href="https://www.unina.it/trasparenza/piaoPagine%20web%20'dedicate'%20delle%20singole%20Aree" xlink:type="simple">https://www.unina.it/trasparenza/piao
Pagine web 'dedicate' delle singole Aree</text:a>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  <table:table-row table:style-name="ro3">
          <table:table-cell office:value-type="float" office:value="21" calcext:value-type="float">
            <text:p>21</text:p>
          </table:table-cell>
          <table:table-cell office:value-type="string" calcext:value-type="string">
            <text:p>Adempimenti connessi alla valutazione degli Obiettivi di performance assegnati ai Capi delle Aree</text:p>
          </table:table-cell>
          <table:table-cell office:value-type="string" calcext:value-type="string">
            <text:p>Decreto Legislativo 150/2009 e ss.mm.ii.</text:p>
          </table:table-cell>
          <table:table-cell office:value-type="string" calcext:value-type="string">
            <text:p>90 gg. dalla ricezione della delibera del CdA di approvazione della Relazione sulla <text:span text:style-name="T4">performance</text:span></text:p>
          </table:table-cell>
          <table:table-cell office:value-type="string" calcext:value-type="string">
            <text:p>Ufficio Organizzazione e Performance</text:p>
          </table:table-cell>
          <table:table-cell office:value-type="string" calcext:value-type="string">
            <text:p>I fascicoli di valutazione ed i relativi verbali sono sottoscritti dal Direttore generale, nq. di <text:span text:style-name="T4">soggetto valutatore.</text:span></text:p>
          </table:table-cell>
          <table:table-cell office:value-type="string" calcext:value-type="string">
            <text:p>Per l'attivazione della procedura di conciliazione: cfr. SMVP di Ateneo; per l'impugnativa: ricorso al giudice ordinario, in funzione di giudice del lavoro</text:p>
          </table:table-cell>
          <table:table-cell table:style-name="ce7" office:value-type="string" calcext:value-type="string">
            <text:p>Dott. Alessandro SMITH - Tel. 081 2537301</text:p>
            <text:p>Dott.ssa Annalisa PACELLI - Tel. 081 2537232</text:p>
            <text:p>Dott.ssa Rita MANZONI - Tel. 081 2537716</text:p>
            <text:p>Email: uff.organizzazione@unina.it</text:p>
            <text:p>PEC: uff.organizzazione@pec.unina.it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n.d.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n.d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  <table:table-row table:style-name="ro3">
          <table:table-cell office:value-type="float" office:value="22" calcext:value-type="float">
            <text:p>22</text:p>
          </table:table-cell>
          <table:table-cell office:value-type="string" calcext:value-type="string">
            <text:p>Chiarimenti/supporto ai Responsabili delle Strutture di Ateneo con riferimento all’assegnazione degli obiettivi di <text:span text:style-name="T4">performance</text:span></text:p>
          </table:table-cell>
          <table:table-cell office:value-type="string" calcext:value-type="string">
            <text:p>Decreto Legislativo 150/2009 e ss.mm.ii.</text:p>
          </table:table-cell>
          <table:table-cell office:value-type="string" calcext:value-type="string">
            <text:p>*****</text:p>
          </table:table-cell>
          <table:table-cell office:value-type="string" calcext:value-type="string">
            <text:p>Ufficio Organizzazione e Performance</text:p>
          </table:table-cell>
          <table:table-cell table:number-columns-repeated="2" office:value-type="string" calcext:value-type="string">
            <text:p>n.a.</text:p>
          </table:table-cell>
          <table:table-cell table:style-name="ce7" office:value-type="string" calcext:value-type="string">
            <text:p>Dott. Alessandro SMITH - Tel. 081 2537301</text:p>
            <text:p>Dott.ssa Annalisa PACELLI - Tel. 081 2537232</text:p>
            <text:p>Dott.ssa Rita MANZONI - Tel. 081 2537716</text:p>
            <text:p>Email: uff.organizzazione@unina.it</text:p>
            <text:p>PEC: uff.organizzazione@pec.unina.it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n.d.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  <table:table-row table:style-name="ro3">
          <table:table-cell office:value-type="float" office:value="23" calcext:value-type="float">
            <text:p>23</text:p>
          </table:table-cell>
          <table:table-cell office:value-type="string" calcext:value-type="string">
            <text:p>Istruttoria finalizzata all’aggiornamento del S.M.V.P.</text:p>
          </table:table-cell>
          <table:table-cell office:value-type="string" calcext:value-type="string">
            <text:p>D.Lgs. n. 150/2009 e s.m.i., D.Lgs. n. 74/2017</text:p>
          </table:table-cell>
          <table:table-cell office:value-type="string" calcext:value-type="string">
            <text:p>Aggiornamento del SMVP entro il 31 gennaio di ogni anno, con delibera del CdA previo parere vincolante del Nucleo di valutazione</text:p>
          </table:table-cell>
          <table:table-cell office:value-type="string" calcext:value-type="string">
            <text:p>Ufficio Organizzazione e Performance</text:p>
          </table:table-cell>
          <table:table-cell office:value-type="string" calcext:value-type="string">
            <text:p>C.d.A. di Ateneo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Dott. Alessandro SMITH - Tel. 081 2537301</text:p>
            <text:p>Dott.ssa Annalisa PACELLI - Tel. 081 2537232</text:p>
            <text:p>Dott.ssa Rita MANZONI - Tel. 081 2537716</text:p>
            <text:p>Email: uff.organizzazione@unina.it</text:p>
            <text:p>PEC: uff.organizzazione@pec.unina.it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https://www.unina.it/trasparenza/performance/misura/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</table:table>
      <table:named-expressions/>
      <table:database-ranges>
        <table:database-range table:name="__Anonymous_Sheet_DB__0" table:target-range-address="Foglio1.A2:Foglio1.N12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8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LOREDANA CACCIAPUOTI</dc:creator>
    <meta:creation-date>2023-10-06T06:47:53</meta:creation-date>
    <dc:date>2025-02-14T11:40:17</dc:date>
    <meta:editing-duration>P0D</meta:editing-duration>
    <meta:generator>LibreOffice/24.2.5.2$Windows_X86_64 LibreOffice_project/bffef4ea93e59bebbeaf7f431bb02b1a39ee8a59</meta:generator>
    <meta:document-statistic meta:table-count="1" meta:cell-count="155" meta:object-count="0"/>
    <meta:user-defined meta:name="AppVersion">16.0300</meta:user-defined>
    <meta:user-defined meta:name="MSIP_Label_2ad0b24d-6422-44b0-b3de-abb3a9e8c81a_ActionId">d03f53b2-e6cf-4dd3-a8d7-ad0d6264c27c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6T07:01:46Z</meta:user-defined>
    <meta:user-defined meta:name="MSIP_Label_2ad0b24d-6422-44b0-b3de-abb3a9e8c81a_SiteId" meta:value-type="string">2fcfe26a-bb62-46b0-b1e3-28f9da0c45fd</meta:user-defined>
  </office:meta>
</office:document-meta>
</file>