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4cm"/>
    </style:style>
    <style:style style:name="co2" style:family="table-column">
      <style:table-column-properties fo:break-before="auto" style:column-width="9.872cm"/>
    </style:style>
    <style:style style:name="co3" style:family="table-column">
      <style:table-column-properties fo:break-before="auto" style:column-width="5.23cm"/>
    </style:style>
    <style:style style:name="co4" style:family="table-column">
      <style:table-column-properties fo:break-before="auto" style:column-width="11.776cm"/>
    </style:style>
    <style:style style:name="co5" style:family="table-column">
      <style:table-column-properties fo:break-before="auto" style:column-width="5.846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5.902cm"/>
    </style:style>
    <style:style style:name="co8" style:family="table-column">
      <style:table-column-properties fo:break-before="auto" style:column-width="9.761cm"/>
    </style:style>
    <style:style style:name="co9" style:family="table-column">
      <style:table-column-properties fo:break-before="auto" style:column-width="2.656cm"/>
    </style:style>
    <style:style style:name="co10" style:family="table-column">
      <style:table-column-properties fo:break-before="auto" style:column-width="2.378cm"/>
    </style:style>
    <style:style style:name="co11" style:family="table-column">
      <style:table-column-properties fo:break-before="auto" style:column-width="4.755cm"/>
    </style:style>
    <style:style style:name="co12" style:family="table-column">
      <style:table-column-properties fo:break-before="auto" style:column-width="6.964cm"/>
    </style:style>
    <style:style style:name="co13" style:family="table-column">
      <style:table-column-properties fo:break-before="auto" style:column-width="3.048cm"/>
    </style:style>
    <style:style style:name="co14" style:family="table-column">
      <style:table-column-properties fo:break-before="auto" style:column-width="6.294cm"/>
    </style:style>
    <style:style style:name="ro1" style:family="table-row">
      <style:table-row-properties style:row-height="2.99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2.817cm" fo:break-before="auto" style:use-optimal-row-height="true"/>
    </style:style>
    <style:style style:name="ro4" style:family="table-row">
      <style:table-row-properties style:row-height="11.774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2f5597" style:font-name="Calibri" fo:font-size="14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4pt" style:font-size-complex="14pt" style:font-weight-asian="normal" style:font-weight-complex="normal" style:font-style-asian="italic" style:font-style-complex="italic"/>
    </style:style>
    <style:style style:name="T2" style:family="text">
      <style:text-properties fo:color="#2f5597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Calibri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FORMAZIONE</text:p>
            <text:p><text:span text:style-name="T1">Legenda:</text:span></text:p>
            <text:p><text:span text:style-name="T2">n.a.=non applicabile</text:span></text:p>
            <text:p><text:span text:style-name="T2">n.d.= non disponibile</text:span></text:p>
          </table:table-cell>
          <table:covered-table-cell table:number-columns-repeated="13" table:style-name="ce4"/>
          <table:table-cell table:style-name="Default"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Default" table:number-columns-repeated="16370"/>
        </table:table-row>
        <table:table-row table:style-name="ro3">
          <table:table-cell office:value-type="float" office:value="9" calcext:value-type="float">
            <text:p>9</text:p>
          </table:table-cell>
          <table:table-cell office:value-type="string" calcext:value-type="string">
            <text:p>Nomina Commissioni Esaminatrici per la verifica finale delle attività formative, ove prevista</text:p>
          </table:table-cell>
          <table:table-cell office:value-type="string" calcext:value-type="string">
            <text:p>Vigente C.C.N.L. Comparto Università;</text:p>
            <text:p>principi desumibili dal D.Lgs.165/01 e ss.mm.e ii.</text:p>
          </table:table-cell>
          <table:table-cell office:value-type="string" calcext:value-type="string">
            <text:p>Decreto direttoriale di nomina entro il giorno precedente alla verifica finale, previa richiesta di autorizzazione all'eventuale conferimento dell'incarico per componenti esterni</text:p>
          </table:table-cell>
          <table:table-cell office:value-type="string" calcext:value-type="string">
            <text:p>Ufficio Formazione</text:p>
          </table:table-cell>
          <table:table-cell office:value-type="string" calcext:value-type="string">
            <text:p>Sottoscrizione da parte del Direttore General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Francesco CASTIELLO - Tel. 081 2537696</text:p>
            <text:p>Biagio CIPOLLETTA - Tel. 081 2537719</text:p>
            <text:p>Dott.ssa Paola PALADINO - Tel. 081 2537831</text:p>
            <text:p>Email: ufficio.formazione@unina.it</text:p>
            <text:p>PEC: ufficio.formazione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</table:table-row>
        <table:table-row table:style-name="ro4">
          <table:table-cell office:value-type="float" office:value="10" calcext:value-type="float">
            <text:p>10</text:p>
          </table:table-cell>
          <table:table-cell office:value-type="string" calcext:value-type="string">
            <text:p>Rilascio attestati di formazione</text:p>
          </table:table-cell>
          <table:table-cell office:value-type="string" calcext:value-type="string">
            <text:p>******</text:p>
          </table:table-cell>
          <table:table-cell office:value-type="string" calcext:value-type="string">
            <text:p>30 giorni. </text:p>
            <text:p>Si precisa che tale termine :</text:p>
            <text:p>per i corsi svolti in presenza o ‘a distanza’ in modalità sincrona, decorre dalla fine del corso - se la rilevazione delle presenze è effettuata a cura dell’Ufficio formazione - o dalla ricezione dei registri delle presenze, se la rilevazione delle presenze è effettuata a cura del tutor/docente;</text:p>
            <text:p>per i corsi svolti ‘a distanza’ in modalità asincrona con test di verifica finale, decorre dalla data di chiusura delle attività formative o- se successiva – dalla data di ricezione dell'elenco di coloro che hanno concluso il corso con superamento del test di verifica finale.</text:p>
            <text:p>N.B. Per i corsi svolti in modalità on line sulla piattaforma del Centro Federica Web Learning l’attestato è scaricabile direttamente dalla piattaforma Federica Web Learning al termine del corso.</text:p>
          </table:table-cell>
          <table:table-cell office:value-type="string" calcext:value-type="string">
            <text:p>Ufficio Formazione</text:p>
          </table:table-cell>
          <table:table-cell office:value-type="string" calcext:value-type="string">
            <text:p>Sottoscrizione da parte del Direttore Generale (per attestati rilasciati al personale t.a. e ai dirigenti) o del Rettore (per attestati rilasciati a professori e ricercatori e studenti)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Francesco CASTIELLO - Tel. 081 2537696</text:p>
            <text:p>Biagio CIPOLLETTA - Tel. 081 2537719</text:p>
            <text:p>Maria Rita FERRARO - Tel. 081 2537268</text:p>
            <text:p>Sofia MARRO - Tel. 081 2534066</text:p>
            <text:p>Dott.ssa Paola PALADINO - Tel. 081 2537831</text:p>
            <text:p>Email: ufficio.formazione@unina.it</text:p>
            <text:p>PEC: ufficio.formazione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://edoc.unina.it/eDocumento/" xlink:type="simple">http://edoc.unina.it/eDocumento/</text:a>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</table:table-row>
        <table:table-row table:style-name="ro3">
          <table:table-cell office:value-type="float" office:value="11" calcext:value-type="float">
            <text:p>11</text:p>
          </table:table-cell>
          <table:table-cell office:value-type="string" calcext:value-type="string">
            <text:p>Provvedimenti di liquidazione compenso ai docenti dei corsi, ove previsto</text:p>
          </table:table-cell>
          <table:table-cell office:value-type="string" calcext:value-type="string">
            <text:p>*************</text:p>
          </table:table-cell>
          <table:table-cell office:value-type="string" calcext:value-type="string">
            <text:p>Entro 30 giorni dalla fine delle attività formative ovvero dalla ricezione dei verbali delle attività formative </text:p>
          </table:table-cell>
          <table:table-cell office:value-type="string" calcext:value-type="string">
            <text:p>Ufficio Formazione</text:p>
          </table:table-cell>
          <table:table-cell office:value-type="string" calcext:value-type="string">
            <text:p>Sottoscrizione da parte del Direttore Generale</text:p>
          </table:table-cell>
          <table:table-cell office:value-type="string" calcext:value-type="string">
            <text:p>Ricorso al Giudice Ordinario</text:p>
          </table:table-cell>
          <table:table-cell office:value-type="string" calcext:value-type="string">
            <text:p>Francesco CASTIELLO - Tel. 081 2537696</text:p>
            <text:p>Biagio CIPOLLETTA - Tel. 081 2537719</text:p>
            <text:p>Dott.ssa Paola PALADINO - Tel. 081 2537831</text:p>
            <text:p>Email: ufficio.formazione@unina.it</text:p>
            <text:p>PEC: ufficio.formazione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</table:table-row>
        <table:table-row table:style-name="ro3">
          <table:table-cell office:value-type="float" office:value="12" calcext:value-type="float">
            <text:p>12</text:p>
          </table:table-cell>
          <table:table-cell office:value-type="string" calcext:value-type="string">
            <text:p>Formazione per inquadramento nella posizione economica immediatamente superiore (progressione orizzontale - passaggio p.e. B1/B2)</text:p>
          </table:table-cell>
          <table:table-cell office:value-type="string" calcext:value-type="string">
            <text:p>CCNL Comparto Università</text:p>
          </table:table-cell>
          <table:table-cell office:value-type="string" calcext:value-type="string">
            <text:p>Entro 30 gg. dalla comunicazione da parte dell'UPTA dei dipendenti aventi titolo a partecipare alla progressione orizzontale</text:p>
          </table:table-cell>
          <table:table-cell office:value-type="string" calcext:value-type="string">
            <text:p>Ufficio Formazione</text:p>
          </table:table-cell>
          <table:table-cell office:value-type="string" calcext:value-type="string">
            <text:p>Sottoscrizione da parte del Direttore generale della nota di convocazione per la partecipazione alle attività formative</text:p>
          </table:table-cell>
          <table:table-cell office:value-type="string" calcext:value-type="string">
            <text:p>Ricorso al Giudice Ordinario in funzione di Giudice del Lavoro.</text:p>
          </table:table-cell>
          <table:table-cell office:value-type="string" calcext:value-type="string">
            <text:p>Francesco CASTIELLO - Tel. 081 2537696</text:p>
            <text:p>Biagio CIPOLLETTA - Tel. 081 2537719</text:p>
            <text:p>Dott.ssa Paola PALADINO - Tel. 081 2537831</text:p>
            <text:p>Email: ufficio.formazione@unina.it</text:p>
            <text:p>PEC: ufficio.formazione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n.d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</table:table-row>
        <table:table-row table:style-name="ro3">
          <table:table-cell office:value-type="float" office:value="13" calcext:value-type="float">
            <text:p>13</text:p>
          </table:table-cell>
          <table:table-cell office:value-type="string" calcext:value-type="string">
            <text:p>Istruttoria finalizzata alla redazione/aggiornamento del Piano Integrato di Attività ed Organizzazione di Ateneo (P.I.A.O.) relativamente alla formazione del personale t.a. e dirigenziale<text:span text:style-name="T3"> </text:span></text:p>
          </table:table-cell>
          <table:table-cell office:value-type="string" calcext:value-type="string">
            <text:p>D.L. 80/21 conv. In l. 113/2021, D.P.R. 81/22, artt. 7-8 D.M. Pubblica Amministrazione 24/6/2022</text:p>
          </table:table-cell>
          <table:table-cell table:style-name="ce6" office:value-type="string" calcext:value-type="string">
            <text:p>Adozione del Piano (o del suo aggiornamento) entro il 31 gennaio di ciascun anno. </text:p>
          </table:table-cell>
          <table:table-cell office:value-type="string" calcext:value-type="string">
            <text:p>Ufficio Formazione</text:p>
          </table:table-cell>
          <table:table-cell office:value-type="string" calcext:value-type="string">
            <text:p>Consiglio di Amministrazione di Ateneo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Paola PALADINO - Tel. 081 2537831</text:p>
            <text:p>Email: ufficio.formazione@unina.it</text:p>
            <text:p>PEC: ufficio.formazione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8" office:value-type="string" calcext:value-type="string">
            <text:p><text:a xlink:href="http://www.unina.it/trasparenza/piao" xlink:type="simple">www.unina.it/trasparenza/piao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</table:table-row>
      </table:table>
      <table:named-expressions/>
      <table:database-ranges>
        <table:database-range table:name="__Anonymous_Sheet_DB__0" table:target-range-address="Foglio1.A2:Foglio1.N7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LOREDANA CACCIAPUOTI</dc:creator>
    <meta:creation-date>2023-10-06T06:47:53</meta:creation-date>
    <dc:date>2025-02-14T11:39:27</dc:date>
    <meta:editing-duration>P0D</meta:editing-duration>
    <meta:generator>LibreOffice/24.2.5.2$Windows_X86_64 LibreOffice_project/bffef4ea93e59bebbeaf7f431bb02b1a39ee8a59</meta:generator>
    <meta:document-statistic meta:table-count="1" meta:cell-count="85" meta:object-count="0"/>
    <meta:user-defined meta:name="AppVersion">16.0300</meta:user-defined>
    <meta:user-defined meta:name="MSIP_Label_2ad0b24d-6422-44b0-b3de-abb3a9e8c81a_ActionId">d03f53b2-e6cf-4dd3-a8d7-ad0d6264c27c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7:01:46Z</meta:user-defined>
    <meta:user-defined meta:name="MSIP_Label_2ad0b24d-6422-44b0-b3de-abb3a9e8c81a_SiteId" meta:value-type="string">2fcfe26a-bb62-46b0-b1e3-28f9da0c45fd</meta:user-defined>
  </office:meta>
</office:document-meta>
</file>