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34cm"/>
    </style:style>
    <style:style style:name="co2" style:family="table-column">
      <style:table-column-properties fo:break-before="auto" style:column-width="9.872cm"/>
    </style:style>
    <style:style style:name="co3" style:family="table-column">
      <style:table-column-properties fo:break-before="auto" style:column-width="4.782cm"/>
    </style:style>
    <style:style style:name="co4" style:family="table-column">
      <style:table-column-properties fo:break-before="auto" style:column-width="11.776cm"/>
    </style:style>
    <style:style style:name="co5" style:family="table-column">
      <style:table-column-properties fo:break-before="auto" style:column-width="5.846cm"/>
    </style:style>
    <style:style style:name="co6" style:family="table-column">
      <style:table-column-properties fo:break-before="auto" style:column-width="4.671cm"/>
    </style:style>
    <style:style style:name="co7" style:family="table-column">
      <style:table-column-properties fo:break-before="auto" style:column-width="5.902cm"/>
    </style:style>
    <style:style style:name="co8" style:family="table-column">
      <style:table-column-properties fo:break-before="auto" style:column-width="9.761cm"/>
    </style:style>
    <style:style style:name="co9" style:family="table-column">
      <style:table-column-properties fo:break-before="auto" style:column-width="2.656cm"/>
    </style:style>
    <style:style style:name="co10" style:family="table-column">
      <style:table-column-properties fo:break-before="auto" style:column-width="2.378cm"/>
    </style:style>
    <style:style style:name="co11" style:family="table-column">
      <style:table-column-properties fo:break-before="auto" style:column-width="4.755cm"/>
    </style:style>
    <style:style style:name="co12" style:family="table-column">
      <style:table-column-properties fo:break-before="auto" style:column-width="6.964cm"/>
    </style:style>
    <style:style style:name="co13" style:family="table-column">
      <style:table-column-properties fo:break-before="auto" style:column-width="3.048cm"/>
    </style:style>
    <style:style style:name="co14" style:family="table-column">
      <style:table-column-properties fo:break-before="auto" style:column-width="6.294cm"/>
    </style:style>
    <style:style style:name="ro1" style:family="table-row">
      <style:table-row-properties style:row-height="2.99cm" fo:break-before="auto" style:use-optimal-row-height="fals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4.419cm" fo:break-before="auto" style:use-optimal-row-height="false"/>
    </style:style>
    <style:style style:name="ro4" style:family="table-row">
      <style:table-row-properties style:row-height="2.817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5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Excel_20_Built-in_20_Neutra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T1" style:family="text">
      <style:text-properties fo:color="#2f5597" style:font-name="Calibri" fo:font-size="14pt" fo:font-weight="normal" style:text-underline-style="none" style:text-underline-color="font-color" style:text-line-through-type="none" fo:font-style="italic" style:text-outline="false" fo:text-shadow="none" style:text-position="0% 100%" style:font-name-complex="Calibri" style:font-size-asian="14pt" style:font-size-complex="14pt" style:font-weight-asian="normal" style:font-weight-complex="normal" style:font-style-asian="italic" style:font-style-complex="italic"/>
    </style:style>
    <style:style style:name="T2" style:family="text">
      <style:text-properties fo:color="#2f5597" style:font-name="Calibri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6"/>
        <table:table-column table:style-name="co9" table:default-cell-style-name="ce6"/>
        <table:table-column table:style-name="co10" table:default-cell-style-name="ce6"/>
        <table:table-column table:style-name="co11" table:default-cell-style-name="ce6"/>
        <table:table-column table:style-name="co12" table:default-cell-style-name="ce6"/>
        <table:table-column table:style-name="co13" table:default-cell-style-name="ce6"/>
        <table:table-column table:style-name="co14" table:default-cell-style-name="ce6"/>
        <table:table-column table:style-name="co1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ABELLA PROCEDIMENTI/ATTIVITà DELL'UFFICIO ETICA E TRASPARENZA</text:p>
            <text:p><text:span text:style-name="T1">Legenda:</text:span></text:p>
            <text:p><text:span text:style-name="T2">n.a.=non applicabile</text:span></text:p>
            <text:p><text:span text:style-name="T2">n.d.= non disponibile</text:span></text:p>
          </table:table-cell>
          <table:covered-table-cell table:number-columns-repeated="13" table:style-name="ce4"/>
          <table:table-cell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number-columns-repeated="16370"/>
        </table:table-row>
        <table:table-row table:style-name="ro3">
          <table:table-cell office:value-type="float" office:value="30" calcext:value-type="float">
            <text:p>30</text:p>
          </table:table-cell>
          <table:table-cell office:value-type="string" calcext:value-type="string">
            <text:p>Aggiornamento tabelle di individuazione delle unità organizzative responsabili dei procedimenti</text:p>
          </table:table-cell>
          <table:table-cell office:value-type="string" calcext:value-type="string">
            <text:p>Legge 241/90 e s.m.i. - Regolamento d'Ateneo in materia di procedimento amministrativo e di diritto di accesso ai documenti </text:p>
          </table:table-cell>
          <table:table-cell office:value-type="string" calcext:value-type="string">
            <text:p>90 giorni dalla ricezione della tabella dalla struttura (termine sospeso qualora a mezzo protocollo informatico/mail/pec siano chiesti modifiche/chiarimenti/integrazioni alla struttura).</text:p>
          </table:table-cell>
          <table:table-cell office:value-type="string" calcext:value-type="string">
            <text:p>Ufficio Etica e Trasparenza</text:p>
          </table:table-cell>
          <table:table-cell office:value-type="string" calcext:value-type="string">
            <text:p>Consiglio di Amministrazione di Ateneo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Dott.ssa Marta MONACILIUNI - Tel. 081 2532194</text:p>
            <text:p>Dott.ssa Maria Sofia ESPOSITO - Tel. 081 2537294</text:p>
            <text:p>Dott.ssa Loredana CACCIAPUOTI - Tel. 081-2537916</text:p>
            <text:p>E-mail: uff.etica-trasparenza@unina.it</text:p>
            <text:p>PEC: uff.etica-trasparenza@pec.unina.it</text:p>
            <text:p>Email: uff.supporto-ndv@unina.it</text:p>
            <text:p>PEC: uff.supporto-ndv@pec.unina.it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http://www.unina.it/ateneo/statuto-e-normativa/regolamenti/regolamenti-di-ateneo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4">
          <table:table-cell office:value-type="float" office:value="31" calcext:value-type="float">
            <text:p>31</text:p>
          </table:table-cell>
          <table:table-cell office:value-type="string" calcext:value-type="string">
            <text:p>Monitoraggio dell’adempimento degli obblighi di pubblicazione, con predisposizione di report quadrimestrali inviati a tutti i referenti della Trasparenza</text:p>
          </table:table-cell>
          <table:table-cell office:value-type="string" calcext:value-type="string">
            <text:p>*************</text:p>
          </table:table-cell>
          <table:table-cell office:value-type="string" calcext:value-type="string">
            <text:p>Monitoraggio entro il 30 aprile, 31 agosto e 31 dicembre di ogni anno. Report inviati - a mezzo protocollo informatico - nei 20 giorni successivi alla conclusione di ciascun quadrimestre.</text:p>
          </table:table-cell>
          <table:table-cell office:value-type="string" calcext:value-type="string">
            <text:p>Ufficio Etica e Trasparenza</text:p>
          </table:table-cell>
          <table:table-cell table:style-name="ce7" office:value-type="string" calcext:value-type="string">
            <text:p>Responsabile per la Prevenzione della Corruzione e la Trasparenza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Dott.ssa Marta MONACILIUNI - Tel. 081 2532194</text:p>
            <text:p>Dott.ssa Maria Sofia ESPOSITO - Tel. 081 2537294</text:p>
            <text:p>Dott.ssa Loredana CACCIAPUOTI - Tel. 081-2537916</text:p>
            <text:p>E-mail: uff.etica-trasparenza@unina.it</text:p>
            <text:p>PEC: uff.etica-trasparenza@pec.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 office:value-type="string" calcext:value-type="string">
            <text:p>n.a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4">
          <table:table-cell office:value-type="float" office:value="32" calcext:value-type="float">
            <text:p>32</text:p>
          </table:table-cell>
          <table:table-cell office:value-type="string" calcext:value-type="string">
            <text:p>Istruttoria finalizzata alla redazione/aggiornamento del Piano Integrato di Attività ed Organizzazione di Ateneo (P.I.A.O.) relativamente alla prevenzione della corruzione e trasparenza ed ai relativi allegati/appendici</text:p>
          </table:table-cell>
          <table:table-cell office:value-type="string" calcext:value-type="string">
            <text:p>D.L. 80/21 conv. In l. 113/2021, D.P.R. 81/22, artt. 7-8 D.M. Pubblica Amministrazione 24/6/2022</text:p>
          </table:table-cell>
          <table:table-cell office:value-type="string" calcext:value-type="string">
            <text:p>Adozione del Piano (o del suo aggiornamento) entro il 31 gennaio di ciascun anno</text:p>
          </table:table-cell>
          <table:table-cell office:value-type="string" calcext:value-type="string">
            <text:p>Ufficio Etica e Trasparenza</text:p>
          </table:table-cell>
          <table:table-cell office:value-type="string" calcext:value-type="string">
            <text:p>Consiglio di Amministrazione di Ateneo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Dott.ssa Marta MONACILIUNI - Tel. 081 2532194</text:p>
            <text:p>Dott.ssa Maria Sofia ESPOSITO - Tel. 081 2537294</text:p>
            <text:p>Dott.ssa Loredana CACCIAPUOTI - Tel. 081-2537916</text:p>
            <text:p>E-mail: uff.etica-trasparenza@unina.it</text:p>
            <text:p>PEC: uff.etica-trasparenza@pec.unina.it</text:p>
          </table:table-cell>
          <table:table-cell table:number-columns-repeated="2" office:value-type="string" calcext:value-type="string">
            <text:p>NO</text:p>
          </table:table-cell>
          <table:table-cell table:style-name="ce8" office:value-type="string" calcext:value-type="string">
            <text:p>https://www.unina.it/trasparenza/piao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4">
          <table:table-cell office:value-type="float" office:value="33" calcext:value-type="float">
            <text:p>33</text:p>
          </table:table-cell>
          <table:table-cell office:value-type="string" calcext:value-type="string">
            <text:p>Istruttoria finalizzata alla predisposizione della relazione annuale del RPCT</text:p>
          </table:table-cell>
          <table:table-cell office:value-type="string" calcext:value-type="string">
            <text:p>Legge 6 novembre 2012, n. 190 e s.m.i. (art. 1 c. 14)</text:p>
          </table:table-cell>
          <table:table-cell office:value-type="string" calcext:value-type="string">
            <text:p>Pubblicazione della Relazione entro il 15 dicembre di ciascun anno, salvo proroghe da parte dell’Autorità Nazionale Anticorruzione</text:p>
          </table:table-cell>
          <table:table-cell office:value-type="string" calcext:value-type="string">
            <text:p>Ufficio Etica e Trasparenza</text:p>
          </table:table-cell>
          <table:table-cell office:value-type="string" calcext:value-type="string">
            <text:p>Responsabile per la Prevenzione della Corruzione e la Trasparenza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Dott.ssa Marta MONACILIUNI - Tel. 081 2532194</text:p>
            <text:p>Dott.ssa Maria Sofia ESPOSITO - Tel. 081 2537294</text:p>
            <text:p>Dott.ssa Loredana CACCIAPUOTI - Tel. 081-2537916</text:p>
            <text:p>E-mail: uff.etica-trasparenza@unina.it</text:p>
            <text:p>PEC: uff.etica-trasparenza@pec.unina.it</text:p>
          </table:table-cell>
          <table:table-cell table:number-columns-repeated="2" office:value-type="string" calcext:value-type="string">
            <text:p>NO</text:p>
          </table:table-cell>
          <table:table-cell table:style-name="ce8" office:value-type="string" calcext:value-type="string">
            <text:p>https://www.unina.it/trasparenza/altri#p_p_id_101_INSTANCE_AIky7D9O8saW_ <text:s/>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4">
          <table:table-cell office:value-type="float" office:value="34" calcext:value-type="float">
            <text:p>34</text:p>
          </table:table-cell>
          <table:table-cell office:value-type="string" calcext:value-type="string">
            <text:p>Comunicazioni relative agli adempimenti previsti dalla normativa in materia di Prevenzione della Corruzione e Trasparenza.</text:p>
          </table:table-cell>
          <table:table-cell office:value-type="string" calcext:value-type="string">
            <text:p>Legge 6 novembre 2012, n. 190 e s.m.i.</text:p>
            <text:p>D.lgs 150/2009 e s.m.mi.</text:p>
          </table:table-cell>
          <table:table-cell office:value-type="string" calcext:value-type="string">
            <text:p>Entro 15 giorni dall’adozione/ricezione degli <text:s/>atti del RPCT e degli organi dell’Ateneo</text:p>
          </table:table-cell>
          <table:table-cell office:value-type="string" calcext:value-type="string">
            <text:p>Ufficio Etica e Trasparenza</text:p>
          </table:table-cell>
          <table:table-cell office:value-type="string" calcext:value-type="string">
            <text:p>Responsabile per la Prevenzione della Corruzione e la Trasparenza/Direttore Generale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Dott.ssa Marta MONACILIUNI - Tel. 081 2532194</text:p>
            <text:p>Dott.ssa Maria Sofia ESPOSITO - Tel. 081 2537294</text:p>
            <text:p>Dott.ssa Loredana CACCIAPUOTI - Tel. 081-2537916</text:p>
            <text:p>E-mail: uff.etica-trasparenza@unina.it</text:p>
            <text:p>PEC: uff.etica-trasparenza@pec.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 office:value-type="string" calcext:value-type="string">
            <text:p>n.a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4">
          <table:table-cell office:value-type="float" office:value="35" calcext:value-type="float">
            <text:p>35</text:p>
          </table:table-cell>
          <table:table-cell office:value-type="string" calcext:value-type="string">
            <text:p>Chiarimenti/supporto ai Responsabili delle Strutture di Ateneo con riferimento agli specifici adempimenti imposti dalla normativa in materia di prevenzione della corruzione e trasparenza</text:p>
          </table:table-cell>
          <table:table-cell office:value-type="string" calcext:value-type="string">
            <text:p>Legge 6 novembre 2012, n. 190 e s.m.i.</text:p>
          </table:table-cell>
          <table:table-cell office:value-type="string" calcext:value-type="string">
            <text:p>*****</text:p>
          </table:table-cell>
          <table:table-cell office:value-type="string" calcext:value-type="string">
            <text:p>Ufficio Etica e Trasparenza</text:p>
          </table:table-cell>
          <table:table-cell office:value-type="string" calcext:value-type="string">
            <text:p>Capo dell'Ufficio Etica e Trasparenza/Dirigente dell’Area Organizzazione e Sviluppo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Dott.ssa Marta MONACILIUNI - Tel. 081 2532194</text:p>
            <text:p>Dott.ssa Maria Sofia ESPOSITO - Tel. 081 2537294</text:p>
            <text:p>Dott.ssa Loredana CACCIAPUOTI - Tel. 081-2537916</text:p>
            <text:p>E-mail: uff.etica-trasparenza@unina.it</text:p>
            <text:p>PEC: uff.etica-trasparenza@pec.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 office:value-type="string" calcext:value-type="string">
            <text:p>n.a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  <table:table-row table:style-name="ro4">
          <table:table-cell office:value-type="float" office:value="36" calcext:value-type="float">
            <text:p>36</text:p>
          </table:table-cell>
          <table:table-cell office:value-type="string" calcext:value-type="string">
            <text:p>Riscontro alla richiesta di attestazioni concernenti la pubblicazione di tutti i dati previsti dall’art. 22 del d.lgs. n. 33/2013, inviata all'Ufficio Etica e Trasparenza (a mezzo e-mail/pec/protocollo) ai fini dell’erogazione di somme a qualsiasi titolo nei confronti di uno degli enti e delle società di cui all’art. 22, c. 1, lett. da a) a c) del d.lgs. 33/2013</text:p>
          </table:table-cell>
          <table:table-cell office:value-type="string" calcext:value-type="string">
            <text:p>art. 22 del d.lgs. n. 33/2013</text:p>
            <text:p>orientamento dell’ANAC n. 24 del 23 settembre 2015</text:p>
          </table:table-cell>
          <table:table-cell office:value-type="string" calcext:value-type="string">
            <text:p>Invio del riscontro entro 20 giorni dalla richiesta dell'ufficio competente. Il riscontro è effettuato a mezzo protocollo in caso di rilascio attestazione; è effettuato con le stesse modalità della richiesta (a mezzo e-mail/pec/protocollo), in caso di riscontro negativo.</text:p>
          </table:table-cell>
          <table:table-cell office:value-type="string" calcext:value-type="string">
            <text:p>Ufficio Etica e Trasparenza</text:p>
          </table:table-cell>
          <table:table-cell office:value-type="string" calcext:value-type="string">
            <text:p>Dirigente dell’Area Organizzazione e Sviluppo<text:tab/>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Dott.ssa Marta MONACILIUNI - Tel. 081 2532194</text:p>
            <text:p>Dott.ssa Maria Sofia ESPOSITO - Tel. 081 2537294</text:p>
            <text:p>Dott.ssa Loredana CACCIAPUOTI - Tel. 081-2537916</text:p>
            <text:p>E-mail: uff.etica-trasparenza@unina.it</text:p>
            <text:p>PEC: uff.etica-trasparenza@pec.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 office:value-type="string" calcext:value-type="string">
            <text:p>n.a.</text:p>
          </table:table-cell>
          <table:table-cell office:value-type="string" calcext:value-type="string">
            <text:p>Dirigente dell'Area Dott.ssa Carla Camerlingo; modalità per attivare tale potere: richiesta via PEC all'indirizzo area.organizzazione-sviluppo@pec.unina.it. Tel. 081 2536232</text:p>
            <text:p/>
          </table:table-cell>
          <table:table-cell table:number-columns-repeated="1637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57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LOREDANA CACCIAPUOTI</dc:creator>
    <meta:creation-date>2023-10-06T06:47:53</meta:creation-date>
    <dc:date>2025-02-14T11:38:58</dc:date>
    <meta:editing-duration>P0D</meta:editing-duration>
    <meta:generator>LibreOffice/24.2.5.2$Windows_X86_64 LibreOffice_project/bffef4ea93e59bebbeaf7f431bb02b1a39ee8a59</meta:generator>
    <meta:document-statistic meta:table-count="1" meta:cell-count="113" meta:object-count="0"/>
    <meta:user-defined meta:name="AppVersion">16.0300</meta:user-defined>
    <meta:user-defined meta:name="MSIP_Label_2ad0b24d-6422-44b0-b3de-abb3a9e8c81a_ActionId">d03f53b2-e6cf-4dd3-a8d7-ad0d6264c27c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6T07:01:46Z</meta:user-defined>
    <meta:user-defined meta:name="MSIP_Label_2ad0b24d-6422-44b0-b3de-abb3a9e8c81a_SiteId" meta:value-type="string">2fcfe26a-bb62-46b0-b1e3-28f9da0c45fd</meta:user-defined>
  </office:meta>
</office:document-meta>
</file>