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34cm"/>
    </style:style>
    <style:style style:name="co2" style:family="table-column">
      <style:table-column-properties fo:break-before="auto" style:column-width="9.872cm"/>
    </style:style>
    <style:style style:name="co3" style:family="table-column">
      <style:table-column-properties fo:break-before="auto" style:column-width="4.782cm"/>
    </style:style>
    <style:style style:name="co4" style:family="table-column">
      <style:table-column-properties fo:break-before="auto" style:column-width="11.776cm"/>
    </style:style>
    <style:style style:name="co5" style:family="table-column">
      <style:table-column-properties fo:break-before="auto" style:column-width="5.846cm"/>
    </style:style>
    <style:style style:name="co6" style:family="table-column">
      <style:table-column-properties fo:break-before="auto" style:column-width="4.671cm"/>
    </style:style>
    <style:style style:name="co7" style:family="table-column">
      <style:table-column-properties fo:break-before="auto" style:column-width="5.902cm"/>
    </style:style>
    <style:style style:name="co8" style:family="table-column">
      <style:table-column-properties fo:break-before="auto" style:column-width="9.761cm"/>
    </style:style>
    <style:style style:name="co9" style:family="table-column">
      <style:table-column-properties fo:break-before="auto" style:column-width="2.656cm"/>
    </style:style>
    <style:style style:name="co10" style:family="table-column">
      <style:table-column-properties fo:break-before="auto" style:column-width="2.378cm"/>
    </style:style>
    <style:style style:name="co11" style:family="table-column">
      <style:table-column-properties fo:break-before="auto" style:column-width="4.755cm"/>
    </style:style>
    <style:style style:name="co12" style:family="table-column">
      <style:table-column-properties fo:break-before="auto" style:column-width="6.964cm"/>
    </style:style>
    <style:style style:name="co13" style:family="table-column">
      <style:table-column-properties fo:break-before="auto" style:column-width="3.048cm"/>
    </style:style>
    <style:style style:name="co14" style:family="table-column">
      <style:table-column-properties fo:break-before="auto" style:column-width="6.294cm"/>
    </style:style>
    <style:style style:name="ro1" style:family="table-row">
      <style:table-row-properties style:row-height="2.99cm" fo:break-before="auto" style:use-optimal-row-height="fals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2.422cm" fo:break-before="auto" style:use-optimal-row-height="true"/>
    </style:style>
    <style:style style:name="ro4" style:family="table-row">
      <style:table-row-properties style:row-height="6.403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T1" style:family="text">
      <style:text-properties fo:color="#2f5597" style:font-name="Calibri" fo:font-size="14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4pt" style:font-size-complex="14pt" style:font-weight-asian="normal" style:font-weight-complex="normal" style:font-style-asian="italic" style:font-style-complex="italic"/>
    </style:style>
    <style:style style:name="T2" style:family="text">
      <style:text-properties fo:color="#2f5597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0" style:font-name="Calibri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000000" style:font-name="Calibri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weight-asian="normal" style:font-weight-complex="normal" style:font-style-asian="normal" style:font-style-complex="normal" fo:font-size="11pt" style:font-size-asian="11pt" style:font-size-complex="11pt"/>
    </style:style>
    <style:style style:name="T5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AREA ORGANIZZAZIONE E SVILUPPO</text:p>
            <text:p><text:span text:style-name="T1">Legenda:</text:span></text:p>
            <text:p><text:span text:style-name="T2">n.a.=non applicabile</text:span></text:p>
            <text:p><text:span text:style-name="T2">n.d.= non disponibile</text:span></text:p>
          </table:table-cell>
          <table:covered-table-cell table:number-columns-repeated="13" table:style-name="ce4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string" calcext:value-type="string">
            <text:p>Assegnazione della fattura elettronica al competente Ufficio afferente alla Area </text:p>
          </table:table-cell>
          <table:table-cell office:value-type="string" calcext:value-type="string">
            <text:p>Decreto del Ministero dell’Economia e delle Finanze n. 55 del 3 aprile 2013</text:p>
          </table:table-cell>
          <table:table-cell office:value-type="string" calcext:value-type="string">
            <text:p>2 giorni lavorativi dalla ricezione della fattura elettronica indirizzata alla Area Organizzazione e Sviluppo</text:p>
          </table:table-cell>
          <table:table-cell office:value-type="string" calcext:value-type="string">
            <text:p>Area Organizzazione e Sviluppo</text:p>
          </table:table-cell>
          <table:table-cell table:number-columns-repeated="2" office:value-type="string" calcext:value-type="string">
            <text:p>n.a.</text:p>
          </table:table-cell>
          <table:table-cell table:style-name="ce6" office:value-type="string" calcext:value-type="string">
            <text:p>Dott.ssa Carla CAMERLINGO Tel. 081 2536232</text:p>
            <text:p>Dott. Giuseppe DE BIASE Tel. 081 2537269</text:p>
            <text:p>Dott.ssa Angela <text:span text:style-name="T3">PENTELLA</text:span><text:span text:style-name="T4"> Tel. 081 2537241</text:span></text:p>
            <text:p><text:span text:style-name="T5">Email: area.organizzazione-sviluppo@unina.it</text:span></text:p>
            <text:p><text:span text:style-name="T5">PEC: area.organizzazione-sviluppo@pec.unina.it</text:span>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N.B. l'assegnazione della fattura avviene mediante la piattaforma di Ateneo e-documento, con accesso riservato agli utenti interni abilitati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ettore generale. Modalità per attivare tale potere: richiesta via PEC all'indirizzo direzionegenerale@pec.unina.it. Tel. 081 2537251</text:p>
          </table:table-cell>
          <table:table-cell table:number-columns-repeated="16370"/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string" calcext:value-type="string">
            <text:p>Monitoraggio sullo stato di attuazione delle delibere degli organi di governo</text:p>
          </table:table-cell>
          <table:table-cell office:value-type="string" calcext:value-type="string">
            <text:p>*********</text:p>
          </table:table-cell>
          <table:table-cell office:value-type="string" calcext:value-type="string">
            <text:p>20 giorni dal ricevimento della delibera</text:p>
          </table:table-cell>
          <table:table-cell office:value-type="string" calcext:value-type="string">
            <text:p>Area Organizzazione e Sviluppo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ott.ssa Carla CAMERLINGO Tel. 081 2536232</text:p>
            <text:p>Email: area.organizzazione-sviluppo@unina.it</text:p>
            <text:p>PEC: area.organizzazione-sviluppo@pec.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 office:value-type="string" calcext:value-type="string">
            <text:p>n.a.</text:p>
          </table:table-cell>
          <table:table-cell office:value-type="string" calcext:value-type="string">
            <text:p>Direttore generale. Modalità per attivare tale potere: richiesta via PEC all'indirizzo direzionegenerale@pec.unina.it. Tel. 081 2537251</text:p>
          </table:table-cell>
          <table:table-cell table:number-columns-repeated="16370"/>
        </table:table-row>
        <table:table-row table:style-name="ro4">
          <table:table-cell office:value-type="float" office:value="3" calcext:value-type="float">
            <text:p>3</text:p>
          </table:table-cell>
          <table:table-cell office:value-type="string" calcext:value-type="string">
            <text:p>Assegnazione degli obiettivi ai Responsabili degli Uffici afferenti alla Area e all'ulteriore personale di cat D o EP con incarico del DG (es. capi Reparto)</text:p>
          </table:table-cell>
          <table:table-cell office:value-type="string" calcext:value-type="string">
            <text:p>Contratto Collettivo Nazionale Comparto Università e Contratto Collettivo Integrativo</text:p>
          </table:table-cell>
          <table:table-cell office:value-type="string" calcext:value-type="string">
            <text:p>Entro 30 giorni dall’assegnazione degli obiettivi al Dirigente dell'Area da parte del Direttore Generale o entro il diverso termine indicato nel PIAO di Ateneo</text:p>
          </table:table-cell>
          <table:table-cell office:value-type="string" calcext:value-type="string">
            <text:p>Area Organizzazione e Sviluppo</text:p>
          </table:table-cell>
          <table:table-cell office:value-type="string" calcext:value-type="string">
            <text:p>Sottoscrizione della Dirigente dell'Area</text:p>
          </table:table-cell>
          <table:table-cell office:value-type="string" calcext:value-type="string">
            <text:p>Ricorso al giudice ordinario in funzione di giudice lavoro</text:p>
          </table:table-cell>
          <table:table-cell office:value-type="string" calcext:value-type="string">
            <text:p>Dott.ssa Carla CAMERLINGO Tel. 081 2536232</text:p>
            <text:p>Email: area.organizzazione-sviluppo@unina.it</text:p>
            <text:p>PEC: area.organizzazione-sviluppo@pec.unina.it</text:p>
          </table:table-cell>
          <table:table-cell table:number-columns-repeated="2" office:value-type="string" calcext:value-type="string">
            <text:p>NO</text:p>
          </table:table-cell>
          <table:table-cell table:style-name="ce7" office:value-type="string" calcext:value-type="string">
            <text:p><text:a xlink:href="http://www.unina.it/ateneo/fascicoli_valutazione%20:in%20tale%20pagina%20%20sono%20riportati%20annualmente%20gli%20obiettivi%20assegnati%20alle%20unità%20di%20personale%20di%20cat%20D%20ed%20EP%20con%20incarico%20conferito%20dal%20Direttore%20generale." xlink:type="simple">http://www.unina.it/ateneo/fascicoli_valutazione :
in tale pagina  sono riportati annualmente gli obiettivi assegnati alle unità di personale di cat D ed EP con incarico conferito dal Direttore generale.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ettore generale; modalità per attivare tale potere: richiesta via PEC all'indirizzo direzionegenerale@pec.unina.it. Tel. 081 2537251</text:p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LOREDANA CACCIAPUOTI</dc:creator>
    <meta:creation-date>2023-10-06T06:47:53</meta:creation-date>
    <dc:date>2025-02-14T11:17:22</dc:date>
    <meta:editing-duration>P0D</meta:editing-duration>
    <meta:generator>LibreOffice/24.2.5.2$Windows_X86_64 LibreOffice_project/bffef4ea93e59bebbeaf7f431bb02b1a39ee8a59</meta:generator>
    <meta:document-statistic meta:table-count="1" meta:cell-count="57" meta:object-count="0"/>
    <meta:user-defined meta:name="AppVersion">16.0300</meta:user-defined>
    <meta:user-defined meta:name="MSIP_Label_2ad0b24d-6422-44b0-b3de-abb3a9e8c81a_ActionId">d03f53b2-e6cf-4dd3-a8d7-ad0d6264c27c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7:01:46Z</meta:user-defined>
    <meta:user-defined meta:name="MSIP_Label_2ad0b24d-6422-44b0-b3de-abb3a9e8c81a_SiteId" meta:value-type="string">2fcfe26a-bb62-46b0-b1e3-28f9da0c45fd</meta:user-defined>
  </office:meta>
</office:document-meta>
</file>