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Times New Roman" svg:font-family="&quot;Times New Roman&quot;"/>
    <style:font-face style:name="Calibri" svg:font-family="Calibri"/>
  </office:font-face-decls>
  <office:automatic-styles>
    <style:style style:name="ce1" style:family="table-cell" style:parent-style-name="Default" style:data-style-name="N0">
      <style:table-cell-properties fo:border="2pt solid #000000" style:vertical-align="middle" fo:wrap-option="wrap" fo:background-color="#FABF8F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 fo:font-weight="bold" style:font-weight-asian="bold" style:font-weight-complex="bold" style:font-family-generic="swiss"/>
    </style:style>
    <style:style style:name="ce2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Calibri" style:font-name-asian="Calibri" style:font-name-complex="Calibri" style:font-family-generic="swiss"/>
    </style:style>
    <style:style style:name="ce3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Calibri" style:font-name-asian="Calibri" style:font-name-complex="Calibri" fo:font-size="11pt" style:font-size-asian="11pt" style:font-size-complex="11pt" style:font-family-generic="swiss"/>
    </style:style>
    <style:style style:name="ce4" style:family="table-cell" style:parent-style-name="Default" style:data-style-name="N0">
      <style:table-cell-properties fo:border="2pt solid #000000" style:vertical-align="middle" fo:wrap-option="wrap" fo:background-color="#FDE9D9" style:cell-protect="none" style:repeat-content="false"/>
      <style:paragraph-properties fo:text-align="center"/>
      <style:text-properties style:font-name="Calibri" style:font-name-asian="Calibri" style:font-name-complex="Calibri" style:font-family-generic="swiss"/>
    </style:style>
    <style:style style:name="ce5" style:family="table-cell" style:parent-style-name="Default" style:data-style-name="N0">
      <style:table-cell-properties fo:border="2pt solid #000000" style:vertical-align="middle" fo:wrap-option="wrap" fo:background-color="#FCD5B4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ce6" style:family="table-cell" style:parent-style-name="Default" style:data-style-name="N0">
      <style:table-cell-properties fo:border="2pt solid #000000" style:vertical-align="middle" fo:wrap-option="wrap" fo:background-color="#FCD5B4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ce7" style:family="table-cell" style:parent-style-name="Collegamento_32_ipertestuale" style:data-style-name="N0">
      <style:table-cell-properties fo:border="2pt solid #000000" style:vertical-align="middle" fo:wrap-option="wrap" fo:background-color="#FDE9D9" style:cell-protect="none" style:repeat-content="false"/>
      <style:paragraph-properties fo:text-align="center"/>
      <style:text-properties fo:color="#0000FF" style:text-underline-style="solid" style:text-underline-type="single"/>
    </style:style>
    <style:style style:name="ce8" style:family="table-cell" style:parent-style-name="Default" style:data-style-name="N0">
      <style:table-cell-properties fo:border="2pt solid #000000" style:vertical-align="middle" fo:wrap-option="wrap" fo:background-color="#B8CCE4" style:repeat-content="false"/>
      <style:paragraph-properties fo:text-align="center"/>
      <style:text-properties fo:color="#000000" style:font-name="Calibri" style:font-name-asian="Calibri" style:font-name-complex="Calibri" fo:font-size="14pt" style:font-size-asian="14pt" style:font-size-complex="14pt" fo:font-weight="bold" style:font-weight-asian="bold" style:font-weight-complex="bold" style:font-family-generic="swiss"/>
    </style:style>
    <style:style style:name="ce9" style:family="table-cell" style:parent-style-name="Default" style:data-style-name="N0">
      <style:table-cell-properties fo:border="2pt solid #000000" style:vertical-align="middle" fo:wrap-option="wrap" fo:background-color="#B8CCE4" style:repeat-content="false"/>
      <style:paragraph-properties fo:text-align="center"/>
      <style:text-properties fo:color="#000000" style:font-name="Calibri" style:font-name-asian="Calibri" style:font-name-complex="Calibri" fo:font-size="14pt" style:font-size-asian="14pt" style:font-size-complex="14pt" style:font-family-generic="swiss"/>
    </style:style>
    <style:style style:name="ce10" style:family="table-cell" style:parent-style-name="Default" style:data-style-name="N0">
      <style:table-cell-properties fo:border-top="2pt solid #000000" fo:border-bottom="2pt solid #000000" fo:border-left="2pt solid #000000" fo:border-right="none" style:vertical-align="middle" fo:wrap-option="wrap" fo:background-color="#FDE9D9" style:repeat-content="false"/>
      <style:paragraph-properties fo:text-align="start" fo:margin-left="0cm"/>
      <style:text-properties fo:color="#4F81BD" style:font-name="Calibri" style:font-name-asian="Calibri" style:font-name-complex="Calibri" style:font-family-generic="swiss"/>
    </style:style>
    <style:style style:name="ce11" style:family="table-cell" style:parent-style-name="Default" style:data-style-name="N0">
      <style:table-cell-properties fo:border-top="2pt solid #000000" fo:border-bottom="2pt solid #000000" fo:border-left="none" fo:border-right="none" style:vertical-align="middle" fo:wrap-option="wrap" fo:background-color="#FDE9D9" style:repeat-content="false"/>
      <style:paragraph-properties fo:text-align="start" fo:margin-left="0cm"/>
      <style:text-properties fo:color="#4F81BD" style:font-name="Calibri" style:font-name-asian="Calibri" style:font-name-complex="Calibri" style:font-family-generic="swiss"/>
    </style:style>
    <style:style style:name="ce12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wrap-option="wrap" fo:background-color="#FDE9D9" style:repeat-content="false"/>
      <style:paragraph-properties fo:text-align="start" fo:margin-left="0cm"/>
      <style:text-properties fo:color="#4F81BD" style:font-name="Calibri" style:font-name-asian="Calibri" style:font-name-complex="Calibri" style:font-family-generic="swiss"/>
    </style:style>
    <style:style style:name="ce13" style:family="table-cell" style:parent-style-name="Default" style:data-style-name="N0">
      <style:table-cell-properties fo:border="2pt solid #000000" style:vertical-align="middle" fo:wrap-option="wrap" fo:background-color="#FDE9D9" style:repeat-content="false"/>
      <style:paragraph-properties fo:text-align="start" fo:margin-left="0cm"/>
      <style:text-properties fo:color="#4F81BD" style:font-name="Calibri" style:font-name-asian="Calibri" style:font-name-complex="Calibri" style:font-family-generic="swiss"/>
    </style:style>
    <style:style style:name="T1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2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3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4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5" style:family="text" style:parent-style-name="Default">
      <style:text-properties fo:color="#040407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6" style:family="text" style:parent-style-name="Default">
      <style:text-properties fo:color="#040407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7" style:family="text" style:parent-style-name="Default">
      <style:text-properties fo:color="#464646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8" style:family="text" style:parent-style-name="Default">
      <style:text-properties fo:color="#28282B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9" style:family="text" style:parent-style-name="Default">
      <style:text-properties fo:color="#212121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10" style:family="text" style:parent-style-name="Default">
      <style:text-properties fo:color="#333333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11" style:family="text" style:parent-style-name="Default">
      <style:text-properties fo:color="#080809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12" style:family="text" style:parent-style-name="Default">
      <style:text-properties fo:color="#080809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13" style:family="text" style:parent-style-name="Default">
      <style:text-properties fo:color="#343434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14" style:family="text" style:parent-style-name="Default">
      <style:text-properties fo:color="#080909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15" style:family="text" style:parent-style-name="Default">
      <style:text-properties fo:color="#080909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16" style:family="text" style:parent-style-name="Default">
      <style:text-properties fo:color="#343434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17" style:family="text" style:parent-style-name="Default">
      <style:text-properties fo:color="#080909" style:text-line-through-style="none" style:font-name="Calibri" style:font-name-asian="Calibri" style:font-name-complex="Calibri" fo:font-size="11pt" style:font-size-asian="11pt" style:font-size-complex="11pt" fo:font-style="italic" style:font-style-asian="italic" style:font-style-complex="italic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18" style:family="text" style:parent-style-name="Default">
      <style:text-properties fo:color="#080909" style:text-line-through-style="none" style:font-name="Calibri" style:font-name-asian="Calibri" style:font-name-complex="Calibri" fo:font-size="11pt" style:font-size-asian="11pt" style:font-size-complex="11pt" fo:font-style="italic" style:font-style-asian="italic" style:font-style-complex="italic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19" style:family="text" style:parent-style-name="Default">
      <style:text-properties fo:color="#474649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20" style:family="text" style:parent-style-name="Default">
      <style:text-properties fo:color="#2A2A2B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21" style:family="text" style:parent-style-name="Default">
      <style:text-properties fo:color="#3B3B3B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22" style:family="text" style:parent-style-name="Default">
      <style:text-properties fo:color="#040407" style:text-line-through-style="none" style:font-name="Calibri" style:font-name-asian="Calibri" style:font-name-complex="Calibri" fo:font-size="11pt" style:font-size-asian="11pt" style:font-size-complex="11pt" fo:font-style="italic" style:font-style-asian="italic" style:font-style-complex="italic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23" style:family="text" style:parent-style-name="Default">
      <style:text-properties fo:color="#1F1F21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24" style:family="text" style:parent-style-name="Default">
      <style:text-properties fo:color="#242424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25" style:family="text" style:parent-style-name="Default">
      <style:text-properties fo:color="#424242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26" style:family="text" style:parent-style-name="Default">
      <style:text-properties fo:color="#212224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27" style:family="text" style:parent-style-name="Default">
      <style:text-properties fo:color="#383838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co1" style:family="table-column">
      <style:table-column-properties fo:break-before="auto" style:column-width="1.29645833333333cm"/>
    </style:style>
    <style:style style:name="co2" style:family="table-column">
      <style:table-column-properties fo:break-before="auto" style:column-width="9.71020833333333cm"/>
    </style:style>
    <style:style style:name="co3" style:family="table-column">
      <style:table-column-properties fo:break-before="auto" style:column-width="7.3025cm"/>
    </style:style>
    <style:style style:name="co4" style:family="table-column">
      <style:table-column-properties fo:break-before="auto" style:column-width="6.429375cm"/>
    </style:style>
    <style:style style:name="co5" style:family="table-column">
      <style:table-column-properties fo:break-before="auto" style:column-width="6.270625cm"/>
    </style:style>
    <style:style style:name="co6" style:family="table-column">
      <style:table-column-properties fo:break-before="auto" style:column-width="4.89479166666667cm"/>
    </style:style>
    <style:style style:name="co7" style:family="table-column">
      <style:table-column-properties fo:break-before="auto" style:column-width="4.49791666666667cm"/>
    </style:style>
    <style:style style:name="co8" style:family="table-column">
      <style:table-column-properties fo:break-before="auto" style:column-width="3.20145833333333cm"/>
    </style:style>
    <style:style style:name="co9" style:family="table-column">
      <style:table-column-properties fo:break-before="auto" style:column-width="4.23333333333333cm"/>
    </style:style>
    <style:style style:name="co10" style:family="table-column">
      <style:table-column-properties fo:break-before="auto" style:column-width="3.59833333333333cm"/>
    </style:style>
    <style:style style:name="co11" style:family="table-column">
      <style:table-column-properties fo:break-before="auto" style:column-width="3.62479166666667cm"/>
    </style:style>
    <style:style style:name="co12" style:family="table-column">
      <style:table-column-properties fo:break-before="auto" style:column-width="4.7625cm"/>
    </style:style>
    <style:style style:name="co13" style:family="table-column">
      <style:table-column-properties fo:break-before="auto" style:column-width="3.254375cm"/>
    </style:style>
    <style:style style:name="co14" style:family="table-column">
      <style:table-column-properties fo:break-before="auto" style:column-width="7.91104166666667cm"/>
    </style:style>
    <style:style style:name="co15" style:family="table-column">
      <style:table-column-properties fo:break-before="auto" style:column-width="1.40229166666667cm"/>
    </style:style>
    <style:style style:name="ro1" style:family="table-row">
      <style:table-row-properties style:row-height="58.15pt" style:use-optimal-row-height="false" fo:break-before="auto"/>
    </style:style>
    <style:style style:name="ro2" style:family="table-row">
      <style:table-row-properties style:row-height="51pt" style:use-optimal-row-height="false" fo:break-before="auto"/>
    </style:style>
    <style:style style:name="ro3" style:family="table-row">
      <style:table-row-properties style:row-height="73.5pt" style:use-optimal-row-height="false" fo:break-before="auto"/>
    </style:style>
    <style:style style:name="ro4" style:family="table-row">
      <style:table-row-properties style:row-height="90pt" style:use-optimal-row-height="false" fo:break-before="auto"/>
    </style:style>
    <style:style style:name="ro5" style:family="table-row">
      <style:table-row-properties style:row-height="91.15pt" style:use-optimal-row-height="false" fo:break-before="auto"/>
    </style:style>
    <style:style style:name="ro6" style:family="table-row">
      <style:table-row-properties style:row-height="98.25pt" style:use-optimal-row-height="false" fo:break-before="auto"/>
    </style:style>
    <style:style style:name="ro7" style:family="table-row">
      <style:table-row-properties style:row-height="157.9pt" style:use-optimal-row-height="false" fo:break-before="auto"/>
    </style:style>
    <style:style style:name="ro8" style:family="table-row">
      <style:table-row-properties style:row-height="119.65pt" style:use-optimal-row-height="false" fo:break-before="auto"/>
    </style:style>
    <style:style style:name="ro9" style:family="table-row">
      <style:table-row-properties style:row-height="166.9pt" style:use-optimal-row-height="false" fo:break-before="auto"/>
    </style:style>
    <style:style style:name="ro10" style:family="table-row">
      <style:table-row-properties style:row-height="151.9pt" style:use-optimal-row-height="false" fo:break-before="auto"/>
    </style:style>
    <style:style style:name="ro11" style:family="table-row">
      <style:table-row-properties style:row-height="134.65pt" style:use-optimal-row-height="false" fo:break-before="auto"/>
    </style:style>
    <style:style style:name="ro12" style:family="table-row">
      <style:table-row-properties style:row-height="206.25pt" style:use-optimal-row-height="false" fo:break-before="auto"/>
    </style:style>
    <style:style style:name="ro13" style:family="table-row">
      <style:table-row-properties style:row-height="148.9pt" style:use-optimal-row-height="false" fo:break-before="auto"/>
    </style:style>
    <style:style style:name="ro14" style:family="table-row">
      <style:table-row-properties style:row-height="165.75pt" style:use-optimal-row-height="false" fo:break-before="auto"/>
    </style:style>
    <style:style style:name="ro15" style:family="table-row">
      <style:table-row-properties style:row-height="155.45pt" style:use-optimal-row-height="false" fo:break-before="auto"/>
    </style:style>
    <style:style style:name="ro16" style:family="table-row">
      <style:table-row-properties style:row-height="114.6pt" style:use-optimal-row-height="false" fo:break-before="auto"/>
    </style:style>
    <style:style style:name="ro17" style:family="table-row">
      <style:table-row-properties style:row-height="152.45pt" style:use-optimal-row-height="false" fo:break-before="auto"/>
    </style:style>
    <style:style style:name="ro18" style:family="table-row">
      <style:table-row-properties style:row-height="142.9pt" style:use-optimal-row-height="false" fo:break-before="auto"/>
    </style:style>
    <style:style style:name="ro19" style:family="table-row">
      <style:table-row-properties style:row-height="112.9pt" style:use-optimal-row-height="false" fo:break-before="auto"/>
    </style:style>
    <style:style style:name="ro20" style:family="table-row">
      <style:table-row-properties style:row-height="186.6pt" style:use-optimal-row-height="false" fo:break-before="auto"/>
    </style:style>
    <style:style style:name="ro21" style:family="table-row">
      <style:table-row-properties style:row-height="120.75pt" style:use-optimal-row-height="true" fo:break-before="auto"/>
    </style:style>
    <style:style style:name="ro22" style:family="table-row">
      <style:table-row-properties style:row-height="103.15pt" style:use-optimal-row-height="false" fo:break-before="auto"/>
    </style:style>
    <style:style style:name="ro23" style:family="table-row">
      <style:table-row-properties style:row-height="91.9pt" style:use-optimal-row-height="false" fo:break-before="auto"/>
    </style:style>
    <style:style style:name="ro24" style:family="table-row">
      <style:table-row-properties style:row-height="116.45pt" style:use-optimal-row-height="false" fo:break-before="auto"/>
    </style:style>
    <style:style style:name="ro25" style:family="table-row">
      <style:table-row-properties style:row-height="163.15pt" style:use-optimal-row-height="false" fo:break-before="auto"/>
    </style:style>
    <style:style style:name="ro26" style:family="table-row">
      <style:table-row-properties style:row-height="75.75pt" style:use-optimal-row-height="true" fo:break-before="auto"/>
    </style:style>
    <style:style style:name="ro27" style:family="table-row">
      <style:table-row-properties style:row-height="94.15pt" style:use-optimal-row-height="false" fo:break-before="auto"/>
    </style:style>
    <style:style style:name="ro28" style:family="table-row">
      <style:table-row-properties style:row-height="45.75pt" style:use-optimal-row-height="true" fo:break-before="auto"/>
    </style:style>
    <style:style style:name="ro29" style:family="table-row">
      <style:table-row-properties style:row-height="63pt" style:use-optimal-row-height="false" fo:break-before="auto"/>
    </style:style>
    <style:style style:name="ro30" style:family="table-row">
      <style:table-row-properties style:row-height="170.45pt" style:use-optimal-row-height="false" fo:break-before="auto"/>
    </style:style>
    <style:style style:name="ro31" style:family="table-row">
      <style:table-row-properties style:row-height="114pt" style:use-optimal-row-height="false" fo:break-before="auto"/>
    </style:style>
    <style:style style:name="ro32" style:family="table-row">
      <style:table-row-properties style:row-height="99.6pt" style:use-optimal-row-height="false" fo:break-before="auto"/>
    </style:style>
    <style:style style:name="ro33" style:family="table-row">
      <style:table-row-properties style:row-height="345.75pt" style:use-optimal-row-height="true" fo:break-before="auto"/>
    </style:style>
    <style:style style:name="ro34" style:family="table-row">
      <style:table-row-properties style:row-height="122.45pt" style:use-optimal-row-height="false" fo:break-before="auto"/>
    </style:style>
    <style:style style:name="ro35" style:family="table-row">
      <style:table-row-properties style:row-height="108.6pt" style:use-optimal-row-height="false" fo:break-before="auto"/>
    </style:style>
    <style:style style:name="ro36" style:family="table-row">
      <style:table-row-properties style:row-height="78pt" style:use-optimal-row-height="false" fo:break-before="auto"/>
    </style:style>
    <style:style style:name="ro37" style:family="table-row">
      <style:table-row-properties style:row-height="87.6pt" style:use-optimal-row-height="false" fo:break-before="auto"/>
    </style:style>
    <style:style style:name="ro38" style:family="table-row">
      <style:table-row-properties style:row-height="87pt" style:use-optimal-row-height="false" fo:break-before="auto"/>
    </style:style>
    <style:style style:name="ro39" style:family="table-row">
      <style:table-row-properties style:row-height="129.6pt" style:use-optimal-row-height="false" fo:break-before="auto"/>
    </style:style>
    <style:style style:name="ro40" style:family="table-row">
      <style:table-row-properties style:row-height="120.6pt" style:use-optimal-row-height="false" fo:break-before="auto"/>
    </style:style>
    <style:style style:name="ro41" style:family="table-row">
      <style:table-row-properties style:row-height="105pt" style:use-optimal-row-height="false" fo:break-before="auto"/>
    </style:style>
    <style:style style:name="ro42" style:family="table-row">
      <style:table-row-properties style:row-height="60.75pt" style:use-optimal-row-height="true" fo:break-before="auto"/>
    </style:style>
    <style:style style:name="ro43" style:family="table-row">
      <style:table-row-properties style:row-height="71.45pt" style:use-optimal-row-height="false" fo:break-before="auto"/>
    </style:style>
    <style:style style:name="ro44" style:family="table-row">
      <style:table-row-properties style:row-height="77.45pt" style:use-optimal-row-height="false" fo:break-before="auto"/>
    </style:style>
    <style:style style:name="ro45" style:family="table-row">
      <style:table-row-properties style:row-height="82.15pt" style:use-optimal-row-height="false" fo:break-before="auto"/>
    </style:style>
    <style:style style:name="ro46" style:family="table-row">
      <style:table-row-properties style:row-height="70.15pt" style:use-optimal-row-height="false" fo:break-before="auto"/>
    </style:style>
    <style:style style:name="ro47" style:family="table-row">
      <style:table-row-properties style:row-height="67.15pt" style:use-optimal-row-height="false" fo:break-before="auto"/>
    </style:style>
    <style:style style:name="ro48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family="graphic" style:name="a0">
      <style:graphic-properties draw:fill="solid" draw:fill-color="#000000" draw:opacity="50%" draw:stroke="non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content-validations>
        <table:content-validation table:name="val1" table:condition="of:cell-content-is-in-list(&quot;SI&quot;;&quot;NO&quot;)">
          <table:help-message table:display="true"/>
          <table:error-message table:display="true"/>
        </table:content-validation>
      </table:content-validations>
      <table:table table:name="Table_1" table:style-name="ta1">
        <table:table-column table:style-name="co1" table:default-cell-style-name="ce3"/>
        <table:table-column table:style-name="co2" table:default-cell-style-name="ce3"/>
        <table:table-column table:style-name="co3" table:default-cell-style-name="ce3"/>
        <table:table-column table:style-name="co4" table:default-cell-style-name="ce3"/>
        <table:table-column table:style-name="co5" table:default-cell-style-name="ce3"/>
        <table:table-column table:style-name="co6" table:default-cell-style-name="ce2"/>
        <table:table-column table:style-name="co7" table:default-cell-style-name="ce2"/>
        <table:table-column table:style-name="co8" table:default-cell-style-name="ce2"/>
        <table:table-column table:style-name="co9" table:default-cell-style-name="ce2"/>
        <table:table-column table:style-name="co10" table:default-cell-style-name="ce2"/>
        <table:table-column table:style-name="co11" table:default-cell-style-name="ce2"/>
        <table:table-column table:style-name="co12" table:default-cell-style-name="ce2"/>
        <table:table-column table:style-name="co13" table:default-cell-style-name="ce2"/>
        <table:table-column table:style-name="co14" table:default-cell-style-name="ce2"/>
        <table:table-column table:style-name="co15" table:number-columns-repeated="16370" table:default-cell-style-name="ce3"/>
        <table:table-row table:style-name="ro1">
          <table:table-cell office:value-type="string" table:number-columns-spanned="14" table:number-rows-spanned="1" table:style-name="ce8">
            <text:p>TABELLA PROCEDIMENTI/ATTIVITA'</text:p>
            <text:p>Dipartimento di Studi Umanistici</text:p>
          </table:table-cell>
          <table:covered-table-cell table:number-columns-repeated="13"/>
          <table:table-cell table:number-columns-repeated="16370" table:style-name="ce2"/>
        </table:table-row>
        <table:table-row table:style-name="ro2">
          <table:table-cell office:value-type="string" table:number-columns-spanned="14" table:number-rows-spanned="1" table:style-name="ce13">
            <text:p>Legenda:</text:p>
            <text:p>n.a.=non applicabile</text:p>
            <text:p>n.d.= non disponibile</text:p>
          </table:table-cell>
          <table:covered-table-cell table:number-columns-repeated="13"/>
          <table:table-cell table:number-columns-repeated="16370" table:style-name="ce2"/>
        </table:table-row>
        <table:table-row table:style-name="ro3">
          <table:table-cell office:value-type="string" table:style-name="ce1">
            <text:p>N.</text:p>
          </table:table-cell>
          <table:table-cell office:value-type="string" table:style-name="ce1">
            <text:p>Procedimento</text:p>
          </table:table-cell>
          <table:table-cell office:value-type="string" table:style-name="ce1">
            <text:p>Normativa di riferimento/Fonte dell'obbligo</text:p>
          </table:table-cell>
          <table:table-cell office:value-type="string" table:style-name="ce1">
            <text:p>Termine di conclusione e ogni altro termine procedimentale rilevante</text:p>
          </table:table-cell>
          <table:table-cell office:value-type="string" table:style-name="ce1">
            <text:p><text:span text:style-name="T1">Unità organizzativa responsabile</text:span></text:p>
            <text:p><text:span text:style-name="T1">dell’istruttoria procedimentale</text:span></text:p>
          </table:table-cell>
          <table:table-cell office:value-type="string" table:style-name="ce1">
            <text:p>Soggetto competente all'adozione del provvedimento finale</text:p>
          </table:table-cell>
          <table:table-cell office:value-type="string" table:style-name="ce1">
            <text:p>Strumenti di tutela amministrativa e giurisdizionale</text:p>
          </table:table-cell>
          <table:table-cell office:value-type="string" table:style-name="ce1">
            <text:p>Modalità per le richieste informazioni</text:p>
          </table:table-cell>
          <table:table-cell office:value-type="string" table:style-name="ce1">
            <text:p>Può essere sostituito da dichiarazione dell'interessato</text:p>
          </table:table-cell>
          <table:table-cell office:value-type="string" table:style-name="ce1">
            <text:p>Può concludersi con il silenzio – assenso</text:p>
          </table:table-cell>
          <table:table-cell office:value-type="string" table:style-name="ce1">
            <text:p>Sito web/link di accesso al servizio on line</text:p>
          </table:table-cell>
          <table:table-cell office:value-type="string" table:style-name="ce1">
            <text:p>Modalità per l'effettuazione di pagamenti eventualmente necessari</text:p>
          </table:table-cell>
          <table:table-cell office:value-type="string" table:style-name="ce1">
            <text:p>Modulistica</text:p>
          </table:table-cell>
          <table:table-cell office:value-type="string" table:style-name="ce1">
            <text:p>Nome del soggetto a cui è attribuito, in caso di inerzia, il potere sostitutivo</text:p>
          </table:table-cell>
          <table:table-cell table:number-columns-repeated="16370"/>
        </table:table-row>
        <table:table-row table:style-name="ro4">
          <table:table-cell office:value-type="float" office:value="1" table:style-name="ce5">
            <text:p>1</text:p>
          </table:table-cell>
          <table:table-cell office:value-type="string" table:style-name="ce5">
            <text:p><text:span text:style-name="T5">Liquidazioni relative al rimborso delle spese di missione</text:span></text:p>
          </table:table-cell>
          <table:table-cell office:value-type="string" table:style-name="ce5">
            <text:p><text:span text:style-name="T5">Regolamento per le missioni di servizio <text:s text:c="6"/>e <text:s text:c="6"/>le <text:s text:c="6"/>trasferte; Regolamento <text:s text:c="2"/>di <text:s text:c="2"/>Ateneo <text:s text:c="2"/>per l'Amministrazione, la Finanza e la</text:span></text:p>
            <text:p><text:span text:style-name="T5">Contabilità</text:span></text:p>
          </table:table-cell>
          <table:table-cell office:value-type="string" table:style-name="ce5">
            <text:p><text:span text:style-name="T5">Entro 30 gg dalla ricezione della documentazione completa di spesa in originale</text:span></text:p>
          </table:table-cell>
          <table:table-cell office:value-type="string" table:style-name="ce5">
            <text:p><text:span text:style-name="T5">Ufficio Personale e Rapporti di Lavoro Autonomo</text:span></text:p>
          </table:table-cell>
          <table:table-cell office:value-type="string" table:style-name="ce4">
            <text:p>Direttore del Dipartimento</text:p>
          </table:table-cell>
          <table:table-cell office:value-type="string" table:style-name="ce4">
            <text:p>Ricorso Amministrativo</text:p>
          </table:table-cell>
          <table:table-cell office:value-type="string" table:style-name="ce4">
            <text:p>Canali istituzionali, mail e pec dipartimentale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Applicativo web-Missioni Unina</text:p>
          </table:table-cell>
          <table:table-cell office:value-type="string" table:style-name="ce4">
            <text:p>n.a.</text:p>
          </table:table-cell>
          <table:table-cell office:value-type="string" table:style-name="ce7">
            <text:p><text:a xlink:href="https://www.studiumanistici.unina.it/">https://www.studiumanistici.unina.it/<text:s/></text:a></text:p>
          </table:table-cell>
          <table:table-cell office:value-type="string" table:style-name="ce4">
            <text:p>Direttore del Dipartimento</text:p>
          </table:table-cell>
          <table:table-cell table:number-columns-repeated="16370"/>
        </table:table-row>
        <table:table-row table:style-name="ro5">
          <table:table-cell office:value-type="float" office:value="2" table:style-name="ce5">
            <text:p>2</text:p>
          </table:table-cell>
          <table:table-cell office:value-type="string" table:style-name="ce5">
            <text:p><text:span text:style-name="T6">Incarichi di lavoro autonomo (consulenza professionale e prestazione occasionale):</text:span></text:p>
          </table:table-cell>
          <table:table-cell office:value-type="string" table:style-name="ce5">
            <text:p><text:span text:style-name="T6">Regolamento di Ateneo per</text:span></text:p>
            <text:p><text:span text:style-name="T6">I' <text:s/>Affidamento di <text:s/>incarichi <text:s/>di lavoro autonomo, emanato con</text:span></text:p>
            <text:p><text:span text:style-name="T6">D.R. n</text:span><text:span text:style-name="T7">.</text:span></text:p>
            <text:p><text:span text:style-name="T6">1506 del 26/04/2017</text:span></text:p>
          </table:table-cell>
          <table:table-cell table:style-name="ce5"/>
          <table:table-cell office:value-type="string" table:style-name="ce5">
            <text:p><text:span text:style-name="T5">Ufficio Personale e Rapporti di Lavoro Autonomo</text:span></text:p>
          </table:table-cell>
          <table:table-cell office:value-type="string" table:style-name="ce4">
            <text:p>Direttore del Dipartimento</text:p>
          </table:table-cell>
          <table:table-cell office:value-type="string" table:style-name="ce4">
            <text:p>Ricorso Amministrativo</text:p>
          </table:table-cell>
          <table:table-cell office:value-type="string" table:style-name="ce4">
            <text:p>Canali istituzionali, mail e pec dipartimentale</text:p>
          </table:table-cell>
          <table:table-cell office:value-type="string" table:content-validation-name="val1" table:style-name="ce5">
            <text:p>NO</text:p>
          </table:table-cell>
          <table:table-cell office:value-type="string" table:content-validation-name="val1" table:style-name="ce5">
            <text:p>NO</text:p>
          </table:table-cell>
          <table:table-cell office:value-type="string" table:style-name="ce7">
            <text:p><text:a xlink:href="https://www.studiumanistici.unina.it/">https://www.studiumanistici.unina.it/<text:s/></text:a></text:p>
          </table:table-cell>
          <table:table-cell office:value-type="string" table:style-name="ce4">
            <text:p>n.a.</text:p>
          </table:table-cell>
          <table:table-cell office:value-type="string" table:style-name="ce7">
            <text:p>https://www.studiumanistici.unina.it/<text:s/></text:p>
          </table:table-cell>
          <table:table-cell office:value-type="string" table:style-name="ce5">
            <text:p>Direttore del Dipartimento</text:p>
          </table:table-cell>
          <table:table-cell table:number-columns-repeated="16370"/>
        </table:table-row>
        <table:table-row table:style-name="ro6">
          <table:table-cell office:value-type="float" office:value="3" table:style-name="ce5">
            <text:p>3</text:p>
          </table:table-cell>
          <table:table-cell office:value-type="string" table:style-name="ce5">
            <text:p><text:span text:style-name="T5">Bando di selezione pubblica a seguito della autorizzazione alla procedura con Decreto d’ urgenza del D</text:span><text:span text:style-name="T8">i</text:span><text:span text:style-name="T5">rettore o in esecuzione alla delibera del Consiglio diDipartimento.</text:span></text:p>
          </table:table-cell>
          <table:table-cell office:value-type="string" table:style-name="ce5">
            <text:p><text:span text:style-name="T5">Regolamento di Ateneo per I'Affidamento <text:s text:c="2"/>di <text:s text:c="2"/>incarichi <text:s text:c="2"/>di lavoro <text:s text:c="3"/>autonomo, <text:s text:c="3"/>emanato con D</text:span><text:span text:style-name="T8">.</text:span><text:span text:style-name="T5">R</text:span><text:span text:style-name="T8">.<text:s/></text:span><text:span text:style-name="T5">n.</text:span></text:p>
            <text:p><text:span text:style-name="T5">1506 del 26/04/2017</text:span></text:p>
          </table:table-cell>
          <table:table-cell office:value-type="string" table:style-name="ce5">
            <text:p><text:span text:style-name="T5">Entro <text:s/>10 <text:s/>giorni <text:s/>dalla <text:s/>data di emanazione del Decreto d’urgenza del <text:s/>Direttore <text:s/>o della delibera del Consiglio di Dipartimento</text:span></text:p>
          </table:table-cell>
          <table:table-cell office:value-type="string" table:style-name="ce5">
            <text:p><text:span text:style-name="T5">Ufficio Personale e Rapporti di Lavoro Autonomo</text:span></text:p>
          </table:table-cell>
          <table:table-cell office:value-type="string" table:style-name="ce4">
            <text:p>Direttore del Dipartimento</text:p>
          </table:table-cell>
          <table:table-cell office:value-type="string" table:style-name="ce4">
            <text:p>Ricorso Amministrativo</text:p>
          </table:table-cell>
          <table:table-cell office:value-type="string" table:style-name="ce4">
            <text:p>Canali istituzionali, mail e pec dipartimentale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7">
            <text:p><text:a xlink:href="https://www.studiumanistici.unina.it/">https://www.studiumanistici.unina.it/<text:s/></text:a></text:p>
          </table:table-cell>
          <table:table-cell office:value-type="string" table:style-name="ce4">
            <text:p>n.a.</text:p>
          </table:table-cell>
          <table:table-cell office:value-type="string" table:style-name="ce7">
            <text:p><text:a xlink:href="https://www.studiumanistici.unina.it/">https://www.studiumanistici.unina.it/<text:s/></text:a></text:p>
          </table:table-cell>
          <table:table-cell office:value-type="string" table:style-name="ce4">
            <text:p>Direttore del Dipartimento</text:p>
          </table:table-cell>
          <table:table-cell table:number-columns-repeated="16370"/>
        </table:table-row>
        <table:table-row table:style-name="ro7">
          <table:table-cell office:value-type="float" office:value="4" table:style-name="ce5">
            <text:p>4</text:p>
          </table:table-cell>
          <table:table-cell office:value-type="string" table:style-name="ce5">
            <text:p><text:span text:style-name="T5">Decreti direttoriali di nomina della commissione giudicatrice</text:span></text:p>
          </table:table-cell>
          <table:table-cell office:value-type="string" table:style-name="ce5">
            <text:p><text:span text:style-name="T5">Art.35bis <text:s text:c="2"/>D</text:span><text:span text:style-name="T8">.</text:span><text:span text:style-name="T5">LGS. <text:s text:c="2"/>n</text:span><text:span text:style-name="T8">.</text:span><text:span text:style-name="T5">165/01 <text:s text:c="2"/>e s.m</text:span><text:span text:style-name="T8">.</text:span><text:span text:style-name="T5">i.; <text:s/>Regolamento <text:s/>di <text:s/>Ateneo per I' Affidamento di incarichi dilavoro <text:s/>autonomo</text:span><text:span text:style-name="T8">,<text:s text:c="2"/></text:span><text:span text:style-name="T5">emanato con D.R. n.</text:span></text:p>
            <text:p><text:span text:style-name="T5">1506 del 26/04/2017;</text:span></text:p>
            <text:p><text:span text:style-name="T5">Avviso pubblico</text:span></text:p>
          </table:table-cell>
          <table:table-cell office:value-type="string" table:style-name="ce5">
            <text:p><text:span text:style-name="T5">Entro 15 giorni dalla scadenza del bando di selezioni successivamente alla scadenza del termine fissato per la presentazione della domanda di partecipazione alla procedura di valutazione comparativa</text:span></text:p>
          </table:table-cell>
          <table:table-cell office:value-type="string" table:style-name="ce5">
            <text:p><text:span text:style-name="T5">Ufficio Personale e Rapporti di Lavoro Autonomo</text:span></text:p>
          </table:table-cell>
          <table:table-cell office:value-type="string" table:style-name="ce4">
            <text:p>Direttore del Dipartimento</text:p>
          </table:table-cell>
          <table:table-cell office:value-type="string" table:style-name="ce4">
            <text:p>Ricorso Amministrativo</text:p>
          </table:table-cell>
          <table:table-cell office:value-type="string" table:style-name="ce4">
            <text:p>Canali istituzionali, mail e pec dipartimentale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7">
            <text:p><text:a xlink:href="https://www.studiumanistici.unina.it/">https://www.studiumanistici.unina.it/<text:s/></text:a></text:p>
          </table:table-cell>
          <table:table-cell office:value-type="string" table:style-name="ce4">
            <text:p>n.a.</text:p>
          </table:table-cell>
          <table:table-cell office:value-type="string" table:style-name="ce7">
            <text:p><text:a xlink:href="https://www.studiumanistici.unina.it/">https://www.studiumanistici.unina.it/<text:s/></text:a></text:p>
          </table:table-cell>
          <table:table-cell office:value-type="string" table:style-name="ce4">
            <text:p>Direttore del Dipartimento</text:p>
          </table:table-cell>
          <table:table-cell table:number-columns-repeated="16370"/>
        </table:table-row>
        <table:table-row table:style-name="ro8">
          <table:table-cell office:value-type="float" office:value="5" table:style-name="ce5">
            <text:p>5</text:p>
          </table:table-cell>
          <table:table-cell office:value-type="string" table:style-name="ce5">
            <text:p><text:span text:style-name="T5">Decreti direttorial</text:span><text:span text:style-name="T9">i<text:s/></text:span><text:span text:style-name="T5">di approvazione <text:s/>atti e di conferimento incarico</text:span></text:p>
          </table:table-cell>
          <table:table-cell office:value-type="string" table:style-name="ce5">
            <text:p><text:span text:style-name="T5">Art</text:span><text:span text:style-name="T10">.<text:s text:c="4"/></text:span><text:span text:style-name="T5">7, <text:s text:c="3"/>co</text:span><text:span text:style-name="T10">.</text:span><text:span text:style-name="T5">6, <text:s text:c="3"/>del <text:s text:c="3"/>D.lgs. <text:s text:c="3"/>n. 165/2001 <text:s text:c="12"/>e <text:s text:c="12"/>s</text:span><text:span text:style-name="T10">.</text:span><text:span text:style-name="T5">m.i.; Regolamento <text:s/>di <text:s/>Ateneo <text:s/>per <text:s/>I' Affidamento <text:s text:c="3"/>di <text:s text:c="3"/>incarichi <text:s text:c="3"/>di lavoro <text:s text:c="4"/>autonomo, <text:s text:c="4"/>emanato con <text:s text:c="5"/>D</text:span><text:span text:style-name="T9">.</text:span><text:span text:style-name="T5">R. <text:s text:c="5"/>n</text:span><text:span text:style-name="T9">.<text:s text:c="6"/></text:span><text:span text:style-name="T5">1506 <text:s text:c="5"/>del 26/04/2017;</text:span></text:p>
            <text:p><text:span text:style-name="T5">Avviso pubblico</text:span></text:p>
          </table:table-cell>
          <table:table-cell office:value-type="string" table:style-name="ce5">
            <text:p><text:span text:style-name="T5">Entro 5 giorni dalla consegna degli atti da parte della commissione</text:span></text:p>
          </table:table-cell>
          <table:table-cell office:value-type="string" table:style-name="ce5">
            <text:p><text:span text:style-name="T5">Ufficio Personale e Rapporti di Lavoro Autonomo</text:span></text:p>
          </table:table-cell>
          <table:table-cell office:value-type="string" table:style-name="ce4">
            <text:p>Direttore del Dipartimento</text:p>
          </table:table-cell>
          <table:table-cell office:value-type="string" table:style-name="ce4">
            <text:p>Ricorso Amministrativo</text:p>
          </table:table-cell>
          <table:table-cell office:value-type="string" table:style-name="ce4">
            <text:p>Canali istituzionali, mail e pec dipartimentale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7">
            <text:p><text:a xlink:href="https://www.studiumanistici.unina.it/">https://www.studiumanistici.unina.it/<text:s/></text:a></text:p>
          </table:table-cell>
          <table:table-cell office:value-type="string" table:style-name="ce4">
            <text:p>n.a.</text:p>
          </table:table-cell>
          <table:table-cell office:value-type="string" table:style-name="ce7">
            <text:p><text:a xlink:href="https://www.studiumanistici.unina.it/">https://www.studiumanistici.unina.it/<text:s/></text:a></text:p>
          </table:table-cell>
          <table:table-cell office:value-type="string" table:style-name="ce4">
            <text:p>Direttore del Dipartimento</text:p>
          </table:table-cell>
          <table:table-cell table:number-columns-repeated="16370"/>
        </table:table-row>
        <table:table-row table:style-name="ro9">
          <table:table-cell office:value-type="float" office:value="6" table:style-name="ce5">
            <text:p>6</text:p>
          </table:table-cell>
          <table:table-cell office:value-type="string" table:style-name="ce5">
            <text:p><text:span text:style-name="T5">Stipula del contratto di lavoro autonomo</text:span></text:p>
          </table:table-cell>
          <table:table-cell office:value-type="string" table:style-name="ce5">
            <text:p><text:span text:style-name="T5">Art</text:span><text:span text:style-name="T10">.<text:s text:c="4"/></text:span><text:span text:style-name="T5">7, <text:s text:c="3"/>co</text:span><text:span text:style-name="T10">.</text:span><text:span text:style-name="T5">6, <text:s text:c="3"/>del <text:s text:c="3"/>D.lgs. <text:s text:c="3"/>n. 165/2001 <text:s text:c="12"/>e <text:s text:c="12"/>s</text:span><text:span text:style-name="T10">.</text:span><text:span text:style-name="T5">m.i.; Regolamento <text:s/>di <text:s/>Ateneo <text:s/>per <text:s/>I' Affidamento <text:s text:c="3"/>di <text:s text:c="3"/>incarichi <text:s text:c="3"/>di lavoro <text:s text:c="4"/>autonomo, <text:s text:c="4"/>emanato con <text:s text:c="5"/>D</text:span><text:span text:style-name="T9">.</text:span><text:span text:style-name="T5">R. <text:s text:c="5"/>n</text:span><text:span text:style-name="T9">.<text:s text:c="6"/></text:span><text:span text:style-name="T5">1506 <text:s text:c="5"/>del 26/04/2017;</text:span></text:p>
            <text:p><text:span text:style-name="T5">Avviso pubblico</text:span></text:p>
          </table:table-cell>
          <table:table-cell office:value-type="string" table:style-name="ce5">
            <text:p><text:span text:style-name="T5">Entro 15 giorni dalla data del</text:span></text:p>
            <text:p><text:span text:style-name="T5">D.D. di conferimento</text:span></text:p>
            <text:p><text:span text:style-name="T5">dell’incarico</text:span></text:p>
          </table:table-cell>
          <table:table-cell office:value-type="string" table:style-name="ce5">
            <text:p><text:span text:style-name="T5">Ufficio Personale e Rapporti di Lavoro Autonomo</text:span></text:p>
          </table:table-cell>
          <table:table-cell office:value-type="string" table:style-name="ce4">
            <text:p>Direttore del Dipartimento</text:p>
          </table:table-cell>
          <table:table-cell office:value-type="string" table:style-name="ce4">
            <text:p>Ricorso Amministrativo</text:p>
          </table:table-cell>
          <table:table-cell office:value-type="string" table:style-name="ce4">
            <text:p>Canali istituzionali, mail e pec dipartimentale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7">
            <text:p><text:a xlink:href="https://www.studiumanistici.unina.it/">https://www.studiumanistici.unina.it/<text:s/></text:a></text:p>
          </table:table-cell>
          <table:table-cell office:value-type="string" table:style-name="ce4">
            <text:p>n.a.</text:p>
          </table:table-cell>
          <table:table-cell office:value-type="string" table:style-name="ce7">
            <text:p><text:a xlink:href="https://www.studiumanistici.unina.it/">https://www.studiumanistici.unina.it/<text:s/></text:a></text:p>
          </table:table-cell>
          <table:table-cell office:value-type="string" table:style-name="ce4">
            <text:p>Direttore del Dipartimento</text:p>
          </table:table-cell>
          <table:table-cell table:number-columns-repeated="16370"/>
        </table:table-row>
        <table:table-row table:style-name="ro10">
          <table:table-cell office:value-type="float" office:value="7" table:style-name="ce5">
            <text:p>7</text:p>
          </table:table-cell>
          <table:table-cell office:value-type="string" table:style-name="ce5">
            <text:p><text:span text:style-name="T6">Incarichi di Borse di Studio e ricerca</text:span></text:p>
          </table:table-cell>
          <table:table-cell office:value-type="string" table:style-name="ce5">
            <text:p><text:span text:style-name="T6">Art. 18, co. 6; L. n. 240/2010;</text:span></text:p>
            <text:p><text:span text:style-name="T11">Regolamento <text:s/>di <text:s text:c="2"/>Ateneo <text:s text:c="2"/>per</text:span><text:span text:style-name="T4"><text:s/>l'assegnazione, <text:s text:c="2"/>da <text:s text:c="2"/>parte <text:s text:c="2"/>di Dipartimenti <text:s text:c="8"/>e <text:s text:c="8"/>Centri lnterdipartimentali, <text:s text:c="2"/>di <text:s text:c="2"/>borse di <text:s/>studio <text:s text:c="2"/>aventi <text:s text:c="2"/>ad <text:s text:c="2"/>oggetto attività <text:s/>di <text:s/>ricerca, <text:s/>da <text:s/>istituire con <text:s text:c="5"/>fondi <text:s text:c="5"/>derivanti <text:s text:c="5"/>da convenzioni, <text:s text:c="4"/>emanato <text:s text:c="4"/>con</text:span></text:p>
            <text:p><text:span text:style-name="T4">D.R.n. 3557 del 19/10/2015</text:span></text:p>
          </table:table-cell>
          <table:table-cell table:style-name="ce5"/>
          <table:table-cell office:value-type="string" table:style-name="ce5">
            <text:p>Ufficio Personale e Rapporti di Lavoro Autonomo</text:p>
          </table:table-cell>
          <table:table-cell office:value-type="string" table:style-name="ce4">
            <text:p>Direttore del Dipartimento</text:p>
          </table:table-cell>
          <table:table-cell office:value-type="string" table:style-name="ce4">
            <text:p>Ricorso Amministrativo</text:p>
          </table:table-cell>
          <table:table-cell office:value-type="string" table:style-name="ce4">
            <text:p>Canali istituzionali, mail e pec dipartimentale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7">
            <text:p><text:a xlink:href="https://www.studiumanistici.unina.it/">https://www.studiumanistici.unina.it/<text:s/></text:a></text:p>
          </table:table-cell>
          <table:table-cell office:value-type="string" table:style-name="ce4">
            <text:p>n.a.</text:p>
          </table:table-cell>
          <table:table-cell office:value-type="string" table:style-name="ce7">
            <text:p><text:a xlink:href="https://www.studiumanistici.unina.it/">https://www.studiumanistici.unina.it/<text:s/></text:a></text:p>
          </table:table-cell>
          <table:table-cell office:value-type="string" table:style-name="ce5">
            <text:p>Direttore del Dipartimento</text:p>
          </table:table-cell>
          <table:table-cell table:number-columns-repeated="16370"/>
        </table:table-row>
        <table:table-row table:style-name="ro11">
          <table:table-cell office:value-type="float" office:value="8" table:style-name="ce5">
            <text:p>8</text:p>
          </table:table-cell>
          <table:table-cell office:value-type="string" table:style-name="ce5">
            <text:p><text:span text:style-name="T5">Bando di selezione a seguito della autorizzazione alla procedura con Decreto d’urgenza del Direttore o in esecuzione alla delibera del Consiglio diDipartimento</text:span></text:p>
          </table:table-cell>
          <table:table-cell office:value-type="string" table:style-name="ce5">
            <text:p><text:span text:style-name="T5">Regolamento <text:s/>di Ateneo per l'assegnazione, <text:s text:c="3"/>da <text:s text:c="3"/>parte <text:s text:c="3"/>di Dipartimenti e Centri interdipartimentali,<text:s text:c="2"/></text:span><text:span text:style-name="T12">di <text:s text:c="2"/>borse di studio aventi ad oggetto attività di ricerca, da istituire con fondi derivanti da convenz</text:span><text:span text:style-name="T9">i</text:span><text:span text:style-name="T12">oni, emanato con D</text:span><text:span text:style-name="T9">.</text:span><text:span text:style-name="T12">R</text:span><text:span text:style-name="T9">.</text:span></text:p>
            <text:p><text:span text:style-name="T12">n</text:span><text:span text:style-name="T9">.<text:s/></text:span><text:span text:style-name="T12">3557 del 19/10/2015</text:span></text:p>
          </table:table-cell>
          <table:table-cell office:value-type="string" table:style-name="ce5">
            <text:p><text:span text:style-name="T5">Entro 10 giorni dal Decreto d’urgenza del <text:s text:c="2"/>Direttore <text:s text:c="2"/>o delibera <text:s text:c="2"/>del <text:s/>Consiglio <text:s text:c="2"/>di Dipartimento</text:span></text:p>
          </table:table-cell>
          <table:table-cell office:value-type="string" table:style-name="ce5">
            <text:p><text:span text:style-name="T5">Ufficio Personale e Rapporti di Lavoro Autonomo</text:span></text:p>
          </table:table-cell>
          <table:table-cell office:value-type="string" table:style-name="ce4">
            <text:p>Direttore del Dipartimento</text:p>
          </table:table-cell>
          <table:table-cell office:value-type="string" table:style-name="ce4">
            <text:p>Ricorso Amministrativo</text:p>
          </table:table-cell>
          <table:table-cell office:value-type="string" table:style-name="ce4">
            <text:p>Canali istituzionali, mail e pec dipartimentale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7">
            <text:p><text:a xlink:href="https://www.studiumanistici.unina.it/">https://www.studiumanistici.unina.it/<text:s/></text:a></text:p>
          </table:table-cell>
          <table:table-cell office:value-type="string" table:style-name="ce4">
            <text:p>n.a.</text:p>
          </table:table-cell>
          <table:table-cell office:value-type="string" table:style-name="ce7">
            <text:p><text:a xlink:href="https://www.studiumanistici.unina.it/">https://www.studiumanistici.unina.it/<text:s/></text:a></text:p>
          </table:table-cell>
          <table:table-cell office:value-type="string" table:style-name="ce4">
            <text:p>Direttore del Dipartimento</text:p>
          </table:table-cell>
          <table:table-cell table:number-columns-repeated="16370"/>
        </table:table-row>
        <table:table-row table:style-name="ro12">
          <table:table-cell office:value-type="float" office:value="9" table:style-name="ce5">
            <text:p>9</text:p>
          </table:table-cell>
          <table:table-cell office:value-type="string" table:style-name="ce5">
            <text:p><text:span text:style-name="T12">Decreti direttoriali di nomina della commissione giudicatrice</text:span></text:p>
          </table:table-cell>
          <table:table-cell office:value-type="string" table:style-name="ce5">
            <text:p><text:span text:style-name="T12">Regolamento <text:s text:c="2"/>di <text:s text:c="2"/>Ateneo <text:s text:c="2"/>per l'assegnazione, <text:s text:c="3"/>da <text:s text:c="3"/>parte <text:s text:c="3"/>di Dipartimenti <text:s text:c="9"/>e <text:s text:c="9"/>Centri lnterdipartimentali</text:span><text:span text:style-name="T9">,<text:s/></text:span><text:span text:style-name="T12">d</text:span><text:span text:style-name="T9">i<text:s/></text:span><text:span text:style-name="T12">borse di studio <text:s text:c="4"/>aventi <text:s text:c="4"/>ad <text:s text:c="4"/>oggetto attività <text:s/>di <text:s/>ricerca, <text:s/>da <text:s/>istitui</text:span><text:span text:style-name="T9">r</text:span><text:span text:style-name="T12">e con <text:s text:c="5"/>fondi <text:s text:c="5"/>derivanti <text:s text:c="5"/>da convenzioni</text:span><text:span text:style-name="T13">,<text:s/></text:span><text:span text:style-name="T12">emanato con D.R</text:span><text:span text:style-name="T9">.</text:span></text:p>
            <text:p><text:span text:style-name="T12">n</text:span><text:span text:style-name="T9">.<text:s/></text:span><text:span text:style-name="T12">3557 del 19/10/2015; Avviso pubblico</text:span></text:p>
          </table:table-cell>
          <table:table-cell office:value-type="string" table:style-name="ce5">
            <text:p><text:span text:style-name="T5">Entro <text:s text:c="5"/>15 <text:s text:c="5"/>giorni <text:s text:c="5"/>dalla scadenza <text:s text:c="4"/>del <text:s text:c="4"/>bando <text:s text:c="4"/>di selezione <text:s text:c="3"/>successivamente allascadenza del termine fissato <text:s/>per <text:s/>la <text:s/>presentazione della <text:s text:c="10"/>domanda <text:s text:c="10"/>di</text:span></text:p>
            <text:p><text:span text:style-name="T5">partecipazione <text:s text:c="18"/>alla procedura <text:s text:c="4"/>di <text:s text:c="4"/>valutazione comparativa</text:span></text:p>
          </table:table-cell>
          <table:table-cell office:value-type="string" table:style-name="ce5">
            <text:p><text:span text:style-name="T12">Ufficio Personale e Rapporti di Lavoro Autonomo</text:span></text:p>
          </table:table-cell>
          <table:table-cell office:value-type="string" table:style-name="ce4">
            <text:p>Direttore del Dipartimento</text:p>
          </table:table-cell>
          <table:table-cell office:value-type="string" table:style-name="ce4">
            <text:p>Ricorso Amministrativo</text:p>
          </table:table-cell>
          <table:table-cell office:value-type="string" table:style-name="ce4">
            <text:p>Canali istituzionali, mail e pec dipartimentale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7">
            <text:p><text:a xlink:href="https://www.studiumanistici.unina.it/">https://www.studiumanistici.unina.it/<text:s/></text:a></text:p>
          </table:table-cell>
          <table:table-cell office:value-type="string" table:style-name="ce4">
            <text:p>n.a.</text:p>
          </table:table-cell>
          <table:table-cell office:value-type="string" table:style-name="ce7">
            <text:p><text:a xlink:href="https://www.studiumanistici.unina.it/">https://www.studiumanistici.unina.it/<text:s/></text:a></text:p>
          </table:table-cell>
          <table:table-cell office:value-type="string" table:style-name="ce4">
            <text:p>Direttore del Dipartimento</text:p>
          </table:table-cell>
          <table:table-cell table:number-columns-repeated="16370"/>
        </table:table-row>
        <table:table-row table:style-name="ro13">
          <table:table-cell office:value-type="float" office:value="10" table:style-name="ce5">
            <text:p>10</text:p>
          </table:table-cell>
          <table:table-cell office:value-type="string" table:style-name="ce5">
            <text:p><text:span text:style-name="T12">Decreti direttoriali di Approvazione <text:s/>Atti</text:span></text:p>
          </table:table-cell>
          <table:table-cell office:value-type="string" table:style-name="ce5">
            <text:p><text:span text:style-name="T12">Regolamento <text:s/>di <text:s/>Ateneo <text:s/>per l'assegnazione</text:span><text:span text:style-name="T9">,<text:s text:c="3"/></text:span><text:span text:style-name="T12">da <text:s text:c="2"/>parte <text:s text:c="2"/>di Dipartimenti <text:s text:c="8"/>e <text:s text:c="8"/>Centri interdipartimental</text:span><text:span text:style-name="T9">i</text:span><text:span text:style-name="T12">,</text:span></text:p>
            <text:p><text:span text:style-name="T12">di <text:s/>borse <text:s/>di <text:s/>studio <text:s/>aventi <text:s/>ad oggetto <text:s/>attività <text:s/>di <text:s/>r</text:span><text:span text:style-name="T9">i</text:span><text:span text:style-name="T12">cerca, <text:s/>da<text:s/></text:span><text:span text:style-name="T9">i</text:span><text:span text:style-name="T12">stitu</text:span><text:span text:style-name="T9">i</text:span><text:span text:style-name="T12">re con fondi derivanti da convenzioni, emanato con D</text:span><text:span text:style-name="T13">.</text:span><text:span text:style-name="T12">R</text:span><text:span text:style-name="T9">.</text:span></text:p>
            <text:p><text:span text:style-name="T12">n. 3557 del 19/10/2015; Avviso pubblico</text:span></text:p>
          </table:table-cell>
          <table:table-cell office:value-type="string" table:style-name="ce5">
            <text:p><text:span text:style-name="T12">Entro 5 giorni dalla consegna degli atti da parte della comm</text:span><text:span text:style-name="T9">i</text:span><text:span text:style-name="T12">ssione</text:span></text:p>
          </table:table-cell>
          <table:table-cell office:value-type="string" table:style-name="ce5">
            <text:p><text:span text:style-name="T12">Ufficio Personale e Rapport</text:span><text:span text:style-name="T9">i<text:s/></text:span><text:span text:style-name="T12">di Lavoro Autonomo</text:span></text:p>
          </table:table-cell>
          <table:table-cell office:value-type="string" table:style-name="ce4">
            <text:p>Direttore del Dipartimento</text:p>
          </table:table-cell>
          <table:table-cell office:value-type="string" table:style-name="ce4">
            <text:p>Ricorso Amministrativo</text:p>
          </table:table-cell>
          <table:table-cell office:value-type="string" table:style-name="ce4">
            <text:p>Canali istituzionali, mail e pec dipartimentale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7">
            <text:p><text:a xlink:href="https://www.studiumanistici.unina.it/">https://www.studiumanistici.unina.it/<text:s/></text:a></text:p>
          </table:table-cell>
          <table:table-cell office:value-type="string" table:style-name="ce4">
            <text:p>n.a.</text:p>
          </table:table-cell>
          <table:table-cell office:value-type="string" table:style-name="ce7">
            <text:p><text:a xlink:href="https://www.studiumanistici.unina.it/">https://www.studiumanistici.unina.it/<text:s/></text:a></text:p>
          </table:table-cell>
          <table:table-cell office:value-type="string" table:style-name="ce4">
            <text:p>Direttore del Dipartimento</text:p>
          </table:table-cell>
          <table:table-cell table:number-columns-repeated="16370"/>
        </table:table-row>
        <table:table-row table:style-name="ro14">
          <table:table-cell office:value-type="float" office:value="11" table:style-name="ce5">
            <text:p>11</text:p>
          </table:table-cell>
          <table:table-cell office:value-type="string" table:style-name="ce5">
            <text:p><text:span text:style-name="T12">Comunicazione provvedimento d</text:span><text:span text:style-name="T9">i<text:s/></text:span><text:span text:style-name="T12">assegnazione borsa</text:span></text:p>
          </table:table-cell>
          <table:table-cell office:value-type="string" table:style-name="ce5">
            <text:p><text:span text:style-name="T12">Regolamento di Ateneo per l'assegnazione</text:span><text:span text:style-name="T9">,<text:s text:c="2"/></text:span><text:span text:style-name="T12">da <text:s/>parte <text:s/>di Dipartimenti e Centri interdipartimentali,<text:s text:c="2"/></text:span><text:span text:style-name="T14">di <text:s/>borse di <text:s/>studio <text:s/>aventi <text:s/>ad <text:s/>oggetto attività di ricerca, <text:s/>da istituire con <text:s text:c="6"/>fondi <text:s text:c="5"/>derivanti <text:s text:c="5"/>da convenzioni, emanato con D.R</text:span><text:span text:style-name="T13">.</text:span></text:p>
            <text:p><text:span text:style-name="T14">n</text:span><text:span text:style-name="T13">.<text:s/></text:span><text:span text:style-name="T14">3557 del 19/10/2015;</text:span></text:p>
            <text:p><text:span text:style-name="T14">Avviso pubblico</text:span></text:p>
          </table:table-cell>
          <table:table-cell office:value-type="string" table:style-name="ce5">
            <text:p><text:span text:style-name="T12">Contestuale al Decreto di Approvazione Atti</text:span></text:p>
          </table:table-cell>
          <table:table-cell office:value-type="string" table:style-name="ce5">
            <text:p><text:span text:style-name="T12">Ufficio Personale e Rapporti di Lavoro Autonomo</text:span></text:p>
          </table:table-cell>
          <table:table-cell office:value-type="string" table:style-name="ce4">
            <text:p>Direttore del Dipartimento</text:p>
          </table:table-cell>
          <table:table-cell office:value-type="string" table:style-name="ce4">
            <text:p>Ricorso Amministrativo</text:p>
          </table:table-cell>
          <table:table-cell office:value-type="string" table:style-name="ce4">
            <text:p>Canali istituzionali, mail e pec dipartimentale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7">
            <text:p><text:a xlink:href="https://www.studiumanistici.unina.it/">https://www.studiumanistici.unina.it/<text:s/></text:a></text:p>
          </table:table-cell>
          <table:table-cell office:value-type="string" table:style-name="ce4">
            <text:p>n.a.</text:p>
          </table:table-cell>
          <table:table-cell office:value-type="string" table:style-name="ce7">
            <text:p><text:a xlink:href="https://www.studiumanistici.unina.it/">https://www.studiumanistici.unina.it/<text:s/></text:a></text:p>
          </table:table-cell>
          <table:table-cell office:value-type="string" table:style-name="ce4">
            <text:p>Direttore del Dipartimento</text:p>
          </table:table-cell>
          <table:table-cell table:number-columns-repeated="16370"/>
        </table:table-row>
        <table:table-row table:style-name="ro15">
          <table:table-cell office:value-type="float" office:value="12" table:style-name="ce5">
            <text:p>12</text:p>
          </table:table-cell>
          <table:table-cell office:value-type="string" table:style-name="ce5">
            <text:p><text:span text:style-name="T14">Trasmissione all’Area Affari Generali e gestione documentale (cartacea ed informatica)</text:span></text:p>
          </table:table-cell>
          <table:table-cell office:value-type="string" table:style-name="ce5">
            <text:p><text:span text:style-name="T14">Regolamento <text:s text:c="2"/>di <text:s text:c="2"/>Ateneo <text:s text:c="2"/>per l'assegnazione, <text:s text:c="3"/>da <text:s text:c="3"/>parte <text:s text:c="3"/>di Dipartimenti <text:s text:c="10"/>e <text:s text:c="9"/>Centri interdipartimentali, <text:s/>di <text:s/>borse <text:s/>di studio <text:s text:c="4"/>aventi <text:s text:c="4"/>ad <text:s text:c="4"/>oggetto</text:span></text:p>
            <text:p><text:span text:style-name="T14">attività <text:s/>di <text:s/>ricerca, <text:s/>da</text:span><text:span text:style-name="T2">istituire con fondi derivanti da convenzioni, emanato con D.R.</text:span></text:p>
            <text:p><text:span text:style-name="T2">n. 3557 del 19/10/2015; Avviso pubblico</text:span></text:p>
          </table:table-cell>
          <table:table-cell office:value-type="string" table:style-name="ce5">
            <text:p><text:span text:style-name="T14">Entro <text:s text:c="5"/>30 <text:s text:c="5"/>giorni <text:s text:c="5"/>dal provvedimento <text:s text:c="16"/>di assegnazione dell'incarico</text:span></text:p>
          </table:table-cell>
          <table:table-cell office:value-type="string" table:style-name="ce5">
            <text:p><text:span text:style-name="T14">Ufficio Personale e Rapporti di Lavoro Autonomo</text:span>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Canali istituzionali, mail e pec dipartimentale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Direttore del Dipartimento</text:p>
          </table:table-cell>
          <table:table-cell table:number-columns-repeated="16370"/>
        </table:table-row>
        <table:table-row table:style-name="ro16">
          <table:table-cell office:value-type="float" office:value="13" table:style-name="ce5">
            <text:p>13</text:p>
          </table:table-cell>
          <table:table-cell office:value-type="string" table:style-name="ce5">
            <text:p><text:span text:style-name="T15">Confer</text:span><text:span text:style-name="T16">i</text:span><text:span text:style-name="T15">mento di Assegni di Ricerca</text:span></text:p>
          </table:table-cell>
          <table:table-cell office:value-type="string" table:style-name="ce5">
            <text:p><text:span text:style-name="T15">L. n</text:span><text:span text:style-name="T16">.<text:s/></text:span><text:span text:style-name="T15">240/2010; Regolamento di <text:s text:c="8"/>Ateneo <text:s text:c="7"/>per <text:s text:c="8"/>ii conferimento <text:s text:c="3"/>di <text:s text:c="3"/>assegni per <text:s text:c="4"/>lo <text:s text:c="4"/>svolgimento <text:s text:c="4"/>di attività di ricerca, emanato con</text:span></text:p>
            <text:p><text:span text:style-name="T15">D</text:span><text:span text:style-name="T16">.</text:span><text:span text:style-name="T15">R. n</text:span><text:span text:style-name="T16">.<text:s/></text:span><text:span text:style-name="T15">3521 del<text:s/></text:span><text:span text:style-name="T17">03/09/2021</text:span></text:p>
            <text:p><text:span text:style-name="T15">D.R. n. 2269 del<text:s/></text:span><text:span text:style-name="T17">08/06/2023</text:span></text:p>
          </table:table-cell>
          <table:table-cell table:style-name="ce5"/>
          <table:table-cell office:value-type="string" table:style-name="ce5">
            <text:p><text:span text:style-name="T14">Ufficio Personale e Rapporti diLavoro Autonomo</text:span>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Canali istituzionali, mail e pec dipartimentale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style-name="ce5">
            <text:p>Direttore del Dipartimento</text:p>
          </table:table-cell>
          <table:table-cell table:number-columns-repeated="16370"/>
        </table:table-row>
        <table:table-row table:style-name="ro16">
          <table:table-cell office:value-type="float" office:value="14" table:style-name="ce5">
            <text:p>14</text:p>
          </table:table-cell>
          <table:table-cell office:value-type="string" table:style-name="ce5">
            <text:p><text:span text:style-name="T14">Bando di selezione a seguito della autorizzazione alla procedura con Decreto delDirettore o in esecuzione alla delibera del Consiglio di Dipartimento</text:span><text:span text:style-name="T3">;</text:span></text:p>
          </table:table-cell>
          <table:table-cell office:value-type="string" table:style-name="ce5">
            <text:p><text:span text:style-name="T14">L. n</text:span><text:span text:style-name="T13">.<text:s/></text:span><text:span text:style-name="T14">240/2010; Regolamento di <text:s text:c="8"/>Ateneo <text:s text:c="8"/>per <text:s text:c="8"/>ii conferimento di assegniper lo svolgimento di attività di ricerca, emanato con</text:span></text:p>
            <text:p><text:span text:style-name="T14">D</text:span><text:span text:style-name="T13">.</text:span><text:span text:style-name="T14">R. n</text:span><text:span text:style-name="T13">.<text:s/></text:span><text:span text:style-name="T14">3521 del<text:s/></text:span><text:span text:style-name="T18">03/09/2021</text:span></text:p>
            <text:p><text:span text:style-name="T14">D.R. n. 2269 del<text:s/></text:span><text:span text:style-name="T18">08/06/2023</text:span></text:p>
          </table:table-cell>
          <table:table-cell office:value-type="string" table:style-name="ce5">
            <text:p><text:span text:style-name="T14">Entro 10 giorni dalla data del <text:s/>Decreto del Direttore o della delibera del Consiglio di Dipartimento</text:span></text:p>
          </table:table-cell>
          <table:table-cell office:value-type="string" table:style-name="ce5">
            <text:p><text:span text:style-name="T14">Ufficio Personale e Rapporti di Lavoro Autonomo</text:span></text:p>
          </table:table-cell>
          <table:table-cell office:value-type="string" table:style-name="ce4">
            <text:p>Direttore del Dipartimento</text:p>
          </table:table-cell>
          <table:table-cell office:value-type="string" table:style-name="ce4">
            <text:p>Ricorso Amministrativo</text:p>
          </table:table-cell>
          <table:table-cell office:value-type="string" table:style-name="ce4">
            <text:p>Canali istituzionali, mail e pec dipartimentale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7">
            <text:p><text:a xlink:href="https://www.studiumanistici.unina.it/">https://www.studiumanistici.unina.it/<text:s/></text:a></text:p>
          </table:table-cell>
          <table:table-cell office:value-type="string" table:style-name="ce4">
            <text:p>n.a.</text:p>
          </table:table-cell>
          <table:table-cell office:value-type="string" table:style-name="ce7">
            <text:p><text:a xlink:href="https://www.studiumanistici.unina.it/">https://www.studiumanistici.unina.it/<text:s/></text:a></text:p>
          </table:table-cell>
          <table:table-cell office:value-type="string" table:style-name="ce4">
            <text:p>Direttore del Dipartimento</text:p>
          </table:table-cell>
          <table:table-cell table:number-columns-repeated="16370"/>
        </table:table-row>
        <table:table-row table:style-name="ro17">
          <table:table-cell office:value-type="float" office:value="15" table:style-name="ce5">
            <text:p>15</text:p>
          </table:table-cell>
          <table:table-cell office:value-type="string" table:style-name="ce5">
            <text:p><text:span text:style-name="T14">Decreti <text:s/>direttoriali <text:s/>di nomina <text:s/>della <text:s/>commissione giudicatrice</text:span></text:p>
          </table:table-cell>
          <table:table-cell office:value-type="string" table:style-name="ce5">
            <text:p><text:span text:style-name="T14">Regolamento <text:s/>di <text:s/>Ateneo <text:s/>per <text:s/>ii conferimento di assegni per lo svolgimento di atti</text:span></text:p>
            <text:p><text:span text:style-name="T14">ità diricerca, emanato con</text:span></text:p>
            <text:p><text:span text:style-name="T14">D</text:span><text:span text:style-name="T19">.</text:span><text:span text:style-name="T14">R</text:span><text:span text:style-name="T13">.<text:s/></text:span><text:span text:style-name="T14">n. 3521 del<text:s/></text:span><text:span text:style-name="T18">03/09/2021;</text:span></text:p>
            <text:p><text:span text:style-name="T14">D.R. n. 2269 del<text:s/></text:span><text:span text:style-name="T18">08/06/2023</text:span></text:p>
            <text:p><text:span text:style-name="T14">Avviso pubblico</text:span></text:p>
          </table:table-cell>
          <table:table-cell office:value-type="string" table:style-name="ce5">
            <text:p><text:span text:style-name="T5">Entro <text:s text:c="5"/>15 <text:s text:c="5"/>giorni <text:s text:c="5"/>dalla scadenza <text:s text:c="4"/>del <text:s text:c="4"/>bando <text:s text:c="4"/>di selezione <text:s text:c="3"/>successivamente alla <text:s text:c="2"/>scadenza <text:s text:c="2"/>del <text:s text:c="2"/>termine fissato <text:s/>per <text:s/>la <text:s/>presentazione della <text:s text:c="10"/>domanda <text:s text:c="10"/>di</text:span></text:p>
            <text:p><text:span text:style-name="T5">partecipazione <text:s text:c="18"/>alla procedura <text:s text:c="3"/>di <text:s text:c="3"/>valutazione comparativa</text:span></text:p>
          </table:table-cell>
          <table:table-cell office:value-type="string" table:style-name="ce5">
            <text:p><text:span text:style-name="T14">Ufficio Personale e Rapporti di Lavoro Autonomo</text:span></text:p>
          </table:table-cell>
          <table:table-cell office:value-type="string" table:style-name="ce4">
            <text:p>Direttore del Dipartimento</text:p>
          </table:table-cell>
          <table:table-cell office:value-type="string" table:style-name="ce4">
            <text:p>Ricorso Amministrativo</text:p>
          </table:table-cell>
          <table:table-cell office:value-type="string" table:style-name="ce4">
            <text:p>Canali istituzionali, mail e pec dipartimentale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7">
            <text:p><text:a xlink:href="https://www.studiumanistici.unina.it/">https://www.studiumanistici.unina.it/<text:s/></text:a></text:p>
          </table:table-cell>
          <table:table-cell office:value-type="string" table:style-name="ce4">
            <text:p>n.a.</text:p>
          </table:table-cell>
          <table:table-cell office:value-type="string" table:style-name="ce7">
            <text:p><text:a xlink:href="https://www.studiumanistici.unina.it/">https://www.studiumanistici.unina.it/<text:s/></text:a></text:p>
          </table:table-cell>
          <table:table-cell office:value-type="string" table:style-name="ce4">
            <text:p>Direttore del Dipartimento</text:p>
          </table:table-cell>
          <table:table-cell table:number-columns-repeated="16370"/>
        </table:table-row>
        <table:table-row table:style-name="ro18">
          <table:table-cell office:value-type="float" office:value="16" table:style-name="ce5">
            <text:p>16</text:p>
          </table:table-cell>
          <table:table-cell office:value-type="string" table:style-name="ce5">
            <text:p><text:span text:style-name="T5">Decreti direttoriali di Approvazione Atti</text:span></text:p>
          </table:table-cell>
          <table:table-cell office:value-type="string" table:style-name="ce5">
            <text:p><text:span text:style-name="T5">Regolamento di Ateneo per ii conferimento <text:s/>di <text:s/>assegni <text:s/>per<text:s/></text:span><text:span text:style-name="T20">l</text:span><text:span text:style-name="T5">o <text:s/>svolgimento <text:s/>di <text:s/>attività <text:s/>di ricerca</text:span><text:span text:style-name="T20">,<text:s/></text:span><text:span text:style-name="T5">emanato con</text:span></text:p>
            <text:p><text:span text:style-name="T5">D</text:span><text:span text:style-name="T20">.</text:span><text:span text:style-name="T5">R</text:span><text:span text:style-name="T20">.<text:s/></text:span><text:span text:style-name="T5">n</text:span><text:span text:style-name="T21">.<text:s/></text:span><text:span text:style-name="T5">3521 del<text:s/></text:span><text:span text:style-name="T22">03/09/2021</text:span></text:p>
            <text:p><text:span text:style-name="T14">D.R. n. 2269 del<text:s/></text:span><text:span text:style-name="T18">08/06/2023</text:span></text:p>
          </table:table-cell>
          <table:table-cell office:value-type="string" table:style-name="ce5">
            <text:p><text:span text:style-name="T5">Entro 60 giorni dalla notifica del decreto di nomina della commissione</text:span></text:p>
          </table:table-cell>
          <table:table-cell office:value-type="string" table:style-name="ce5">
            <text:p><text:span text:style-name="T5">Ufficio Personale e Rapporti di Lavoro Autonomo</text:span></text:p>
          </table:table-cell>
          <table:table-cell office:value-type="string" table:style-name="ce4">
            <text:p>Direttore del Dipartimento</text:p>
          </table:table-cell>
          <table:table-cell office:value-type="string" table:style-name="ce4">
            <text:p>Ricorso Amministrativo</text:p>
          </table:table-cell>
          <table:table-cell office:value-type="string" table:style-name="ce4">
            <text:p>Canali istituzionali, mail e pec dipartimentale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7">
            <text:p><text:a xlink:href="https://www.studiumanistici.unina.it/">https://www.studiumanistici.unina.it/<text:s/></text:a></text:p>
          </table:table-cell>
          <table:table-cell office:value-type="string" table:style-name="ce4">
            <text:p>n.a.</text:p>
          </table:table-cell>
          <table:table-cell office:value-type="string" table:style-name="ce7">
            <text:p><text:a xlink:href="https://www.studiumanistici.unina.it/">https://www.studiumanistici.unina.it/<text:s/></text:a></text:p>
          </table:table-cell>
          <table:table-cell office:value-type="string" table:style-name="ce4">
            <text:p>Direttore del Dipartimento</text:p>
          </table:table-cell>
          <table:table-cell table:number-columns-repeated="16370"/>
        </table:table-row>
        <table:table-row table:style-name="ro18">
          <table:table-cell office:value-type="float" office:value="17" table:style-name="ce5">
            <text:p>17</text:p>
          </table:table-cell>
          <table:table-cell office:value-type="string" table:style-name="ce5">
            <text:p><text:span text:style-name="T5">Redazione del Contratto</text:span></text:p>
          </table:table-cell>
          <table:table-cell office:value-type="string" table:style-name="ce5">
            <text:p><text:span text:style-name="T5">Regolamento di Ateneo per ii conferimento <text:s/>di <text:s/>assegni <text:s/>per <text:s/>lo svolgimento <text:s text:c="3"/>di <text:s text:c="3"/>attività <text:s text:c="3"/>di ricerca, emanato con</text:span></text:p>
            <text:p><text:span text:style-name="T14">D</text:span><text:span text:style-name="T13">.</text:span><text:span text:style-name="T14">R. n</text:span><text:span text:style-name="T13">.<text:s/></text:span><text:span text:style-name="T14">3521 del<text:s/></text:span><text:span text:style-name="T18">03/09/2021</text:span></text:p>
            <text:p><text:span text:style-name="T14">D.R. n. 2269 del<text:s/></text:span><text:span text:style-name="T18">08/06/2023</text:span></text:p>
          </table:table-cell>
          <table:table-cell office:value-type="string" table:style-name="ce5">
            <text:p><text:span text:style-name="T5">Entro 10 giorni dalla pubblicazione del Decreto di Approvazione Atti (salvo richieste specifiche e debitamente motivate di differimento della stipula del contratto e della conseguente presa di servizio e previa autorizzazione del Responsabile Scientifico)</text:span></text:p>
          </table:table-cell>
          <table:table-cell office:value-type="string" table:style-name="ce5">
            <text:p><text:span text:style-name="T5">Ufficio Personale e <text:s/>Rapporti di Lavoro Autonomo</text:span></text:p>
          </table:table-cell>
          <table:table-cell office:value-type="string" table:style-name="ce4">
            <text:p>Direttore del Dipartimento</text:p>
          </table:table-cell>
          <table:table-cell office:value-type="string" table:style-name="ce4">
            <text:p>Ricorso Amministrativo</text:p>
          </table:table-cell>
          <table:table-cell office:value-type="string" table:style-name="ce4">
            <text:p>Canali istituzionali, mail e pec dipartimentale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7">
            <text:p><text:a xlink:href="https://www.studiumanistici.unina.it/">https://www.studiumanistici.unina.it/<text:s text:c="2"/></text:a></text:p>
          </table:table-cell>
          <table:table-cell office:value-type="string" table:style-name="ce4">
            <text:p>n.a.</text:p>
          </table:table-cell>
          <table:table-cell office:value-type="string" table:style-name="ce7">
            <text:p><text:a xlink:href="https://www.studiumanistici.unina.it/">https://www.studiumanistici.unina.it/<text:s/></text:a></text:p>
          </table:table-cell>
          <table:table-cell office:value-type="string" table:style-name="ce4">
            <text:p>Direttore del Dipartimento</text:p>
          </table:table-cell>
          <table:table-cell table:number-columns-repeated="16370"/>
        </table:table-row>
        <table:table-row table:style-name="ro19">
          <table:table-cell office:value-type="float" office:value="18" table:style-name="ce5">
            <text:p>18</text:p>
          </table:table-cell>
          <table:table-cell office:value-type="string" table:style-name="ce5">
            <text:p><text:span text:style-name="T12">Richiesta di pubbl</text:span><text:span text:style-name="T23">i</text:span><text:span text:style-name="T12">cazione sul s</text:span><text:span text:style-name="T23">i</text:span><text:span text:style-name="T12">to d</text:span><text:span text:style-name="T23">i<text:s/></text:span><text:span text:style-name="T12">Ateneo</text:span></text:p>
          </table:table-cell>
          <table:table-cell office:value-type="string" table:style-name="ce5">
            <text:p><text:span text:style-name="T12">Normativa sulla Trasparenza</text:span><text:span text:style-name="T23">;</text:span></text:p>
            <text:p><text:span text:style-name="T12">Regolamento <text:s text:c="2"/>di <text:s/>Ateneo <text:s/>per l'affidamento <text:s text:c="2"/>di <text:s text:c="2"/>incar</text:span><text:span text:style-name="T23">i</text:span><text:span text:style-name="T12">chi <text:s text:c="2"/>di lavoro <text:s text:c="7"/>autonomo; <text:s text:c="7"/>D</text:span><text:span text:style-name="T23">.</text:span><text:span text:style-name="T12">R. 1506/2017</text:span><text:span text:style-name="T23">;</text:span></text:p>
            <text:p><text:span text:style-name="T12">D.lgs 165/2001; D.lgs 33/2013</text:span><text:span text:style-name="T23">;</text:span><text:span text:style-name="T2"/></text:p>
            <text:p><text:span text:style-name="T2">Avviso pubblico</text:span></text:p>
          </table:table-cell>
          <table:table-cell office:value-type="string" table:style-name="ce5">
            <text:p><text:span text:style-name="T12">Entro 5 giorni dalla predisposizione del bando</text:span></text:p>
          </table:table-cell>
          <table:table-cell office:value-type="string" table:style-name="ce5">
            <text:p><text:span text:style-name="T12">Ufficio Personale e Rapporti di Lavoro Autonomo</text:span>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Canali istituzionali, mail e pec dipartimentale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Direttore del Dipartimento</text:p>
          </table:table-cell>
          <table:table-cell table:number-columns-repeated="16370"/>
        </table:table-row>
        <table:table-row table:style-name="ro19">
          <table:table-cell office:value-type="float" office:value="19" table:style-name="ce5">
            <text:p>19</text:p>
          </table:table-cell>
          <table:table-cell office:value-type="string" table:style-name="ce5">
            <text:p><text:span text:style-name="T12">Richiesta d</text:span><text:span text:style-name="T23">i<text:s/></text:span><text:span text:style-name="T12">pubblicazione sul sito di Ateneo di nomina delle Commissioni Giudicatrici di valutazione di concorsi per ii conferimento di contratti di lavoro (Prestazioni occasionali, Consulenze professionali)</text:span></text:p>
          </table:table-cell>
          <table:table-cell office:value-type="string" table:style-name="ce5">
            <text:p><text:span text:style-name="T12">Normativa sulla Trasparenza</text:span><text:span text:style-name="T23">;</text:span></text:p>
            <text:p><text:span text:style-name="T12">Regolamento <text:s text:c="2"/>di <text:s text:c="2"/>Ateneo <text:s text:c="2"/>per l</text:span><text:span text:style-name="T23">'</text:span><text:span text:style-name="T12">affidamento <text:s text:c="2"/>d</text:span><text:span text:style-name="T23">i<text:s text:c="3"/></text:span><text:span text:style-name="T12">incar</text:span><text:span text:style-name="T23">i</text:span><text:span text:style-name="T12">chi <text:s text:c="2"/>di lavoro <text:s text:c="7"/>autonomo; <text:s text:c="7"/>D.R. 1506/2017;</text:span></text:p>
            <text:p><text:span text:style-name="T12">D</text:span><text:span text:style-name="T23">.</text:span><text:span text:style-name="T12">lgs 165/2001</text:span><text:span text:style-name="T23">;<text:s/></text:span><text:span text:style-name="T12">D.lgs 33/2013;</text:span></text:p>
            <text:p><text:span text:style-name="T12">Avv</text:span><text:span text:style-name="T23">i</text:span><text:span text:style-name="T12">so pubblico</text:span></text:p>
          </table:table-cell>
          <table:table-cell office:value-type="string" table:style-name="ce5">
            <text:p><text:span text:style-name="T12">Entro 5 giorni dalla predispos</text:span><text:span text:style-name="T23">i</text:span><text:span text:style-name="T12">zione del decreto d</text:span><text:span text:style-name="T23">i</text:span><text:span text:style-name="T12">rettoriale di nomina commissione</text:span></text:p>
          </table:table-cell>
          <table:table-cell office:value-type="string" table:style-name="ce5">
            <text:p><text:span text:style-name="T12">Ufficio Personale e Rapporti di Lavoro Autonomo</text:span>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Canali istituzionali, mail e pec dipartimentale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7">
            <text:p><text:a xlink:href="https://www.studiumanistici.unina.it/">https://www.studiumanistici.unina.it/<text:s text:c="2"/></text:a>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Direttore del Dipartimento</text:p>
          </table:table-cell>
          <table:table-cell table:number-columns-repeated="16370"/>
        </table:table-row>
        <table:table-row table:style-name="ro20">
          <table:table-cell office:value-type="float" office:value="20" table:style-name="ce5">
            <text:p>20</text:p>
          </table:table-cell>
          <table:table-cell office:value-type="string" table:style-name="ce5">
            <text:p><text:span text:style-name="T12">Richiesta d</text:span><text:span text:style-name="T23">i<text:s/></text:span><text:span text:style-name="T12">pubblicazione sul sito di Ateneo di nomina delle Commissioni Giudicatr</text:span><text:span text:style-name="T23">i</text:span><text:span text:style-name="T12">ci di valutazione di concorsi per ii conferimento di Borse di Ricerca</text:span></text:p>
          </table:table-cell>
          <table:table-cell office:value-type="string" table:style-name="ce6">
            <text:p><text:span text:style-name="T12">Normat</text:span><text:span text:style-name="T23">i</text:span><text:span text:style-name="T12">va sulla Trasparenza</text:span><text:span text:style-name="T23">;</text:span></text:p>
            <text:p><text:span text:style-name="T12">Regolamento <text:s text:c="2"/>di <text:s text:c="2"/>Ateneo per <text:s text:c="2"/>I' <text:s text:c="2"/>Assegnazione <text:s text:c="2"/>da parte <text:s text:c="2"/>di <text:s text:c="2"/>Dipartimenti <text:s text:c="2"/>e Centri</text:span></text:p>
            <text:p><text:span text:style-name="T23">l</text:span><text:span text:style-name="T12">nterdipartimentali di borse di studio <text:s text:c="4"/>aventi <text:s text:c="4"/>ad <text:s text:c="4"/>oggetto attività <text:s/>di <text:s/>ricerca <text:s/>da <text:s/>istituire con <text:s text:c="5"/>fondi <text:s text:c="5"/>derivanti <text:s text:c="5"/>da convenzioni D.R</text:span><text:span text:style-name="T23">.</text:span></text:p>
            <text:p><text:span text:style-name="T12">3557/2015</text:span><text:span text:style-name="T23">;<text:s/></text:span><text:span text:style-name="T12">D.lgs 165/2001</text:span><text:span text:style-name="T23">;</text:span></text:p>
            <text:p><text:span text:style-name="T12">D.lgs 33/2013</text:span><text:span text:style-name="T23">;<text:s/></text:span><text:span text:style-name="T12">Avviso pubblico</text:span></text:p>
          </table:table-cell>
          <table:table-cell office:value-type="string" table:style-name="ce5">
            <text:p><text:span text:style-name="T12">Entro 5 giorni dalla predisposizione del decreto direttoria</text:span><text:span text:style-name="T23">l</text:span><text:span text:style-name="T12">e di nomina commissione</text:span></text:p>
          </table:table-cell>
          <table:table-cell office:value-type="string" table:style-name="ce5">
            <text:p><text:span text:style-name="T12">Ufficio Personale e Rapporti di Lavoro Autonomo</text:span>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Canali istituzionali, mail e pec dipartimentale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7">
            <text:p><text:a xlink:href="https://www.studiumanistici.unina.it/">https://www.studiumanistici.unina.it/<text:s text:c="2"/></text:a>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Direttore del Dipartimento</text:p>
          </table:table-cell>
          <table:table-cell table:number-columns-repeated="16370"/>
        </table:table-row>
        <table:table-row table:style-name="ro21">
          <table:table-cell office:value-type="float" office:value="21" table:style-name="ce5">
            <text:p>21</text:p>
          </table:table-cell>
          <table:table-cell office:value-type="string" table:style-name="ce5">
            <text:p><text:span text:style-name="T12">Richiesta di pubblicazione sul sito di Ateneo di nomina delle Commissioni Giudicatrici di valutazione delle procedure concorsuali per Assegni di Ricerca</text:span></text:p>
          </table:table-cell>
          <table:table-cell office:value-type="string" table:style-name="ce5">
            <text:p><text:span text:style-name="T12">Normativa sulla Trasparenza; Regolamento di Ateneo per ii confe</text:span><text:span text:style-name="T23">r</text:span><text:span text:style-name="T12">imento di Assegni per<text:s/></text:span><text:span text:style-name="T14">attività di Ricerca</text:span></text:p>
            <text:p><text:span text:style-name="T14">D</text:span><text:span text:style-name="T24">.</text:span><text:span text:style-name="T14">R. 3521 DEL 03/09/2021</text:span></text:p>
            <text:p><text:span text:style-name="T14">D</text:span><text:span text:style-name="T13">.</text:span><text:span text:style-name="T14">R. n</text:span><text:span text:style-name="T13">.<text:s/></text:span><text:span text:style-name="T14">3521 del<text:s/></text:span><text:span text:style-name="T18">03/09/2021</text:span></text:p>
            <text:p><text:span text:style-name="T14">D.R. n. 2269 del<text:s/></text:span><text:span text:style-name="T18">08/06/2023</text:span></text:p>
            <text:p><text:span text:style-name="T14">Avviso pubblico</text:span></text:p>
          </table:table-cell>
          <table:table-cell office:value-type="string" table:style-name="ce5">
            <text:p><text:span text:style-name="T12">Entro <text:s text:c="6"/>5 <text:s text:c="6"/>giorni <text:s text:c="6"/>dalla predisposizione <text:s/>del <text:s/>decreto<text:s/></text:span><text:span text:style-name="T14">direttoriale <text:s text:c="6"/>di <text:s text:c="6"/>nomina commissione</text:span></text:p>
          </table:table-cell>
          <table:table-cell office:value-type="string" table:style-name="ce5">
            <text:p><text:span text:style-name="T12">Ufficio Personale e Rapporti di Lavoro Autonomo</text:span>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Canali istituzionali, mail e pec dipartimentale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7">
            <text:p><text:a xlink:href="https://www.studiumanistici.unina.it/">https://www.studiumanistici.unina.it/<text:s text:c="2"/></text:a>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Direttore del Dipartimento</text:p>
          </table:table-cell>
          <table:table-cell table:number-columns-repeated="16370"/>
        </table:table-row>
        <table:table-row table:style-name="ro22">
          <table:table-cell office:value-type="float" office:value="22" table:style-name="ce5">
            <text:p>22</text:p>
          </table:table-cell>
          <table:table-cell office:value-type="string" table:style-name="ce5">
            <text:p><text:span text:style-name="T14">Richiesta di pubblicazione sul sito di Ateneo dei decreti di approvazione atti e conferimento incarico riferiti a rapporti contrattual</text:span><text:span text:style-name="T24">i<text:s/></text:span><text:span text:style-name="T14">di lavoro autonomo</text:span></text:p>
          </table:table-cell>
          <table:table-cell office:value-type="string" table:style-name="ce5">
            <text:p><text:span text:style-name="T14">Normativa sulla Trasparenza;</text:span></text:p>
            <text:p><text:span text:style-name="T14">Regolamento <text:s text:c="2"/>di <text:s text:c="2"/>Ateneo <text:s text:c="2"/>per l'affidamento <text:s text:c="2"/>di <text:s text:c="2"/>incarichi <text:s text:c="2"/>di lavoro <text:s text:c="8"/>autonomo; <text:s text:c="8"/>D</text:span><text:span text:style-name="T24">.</text:span><text:span text:style-name="T14">R</text:span><text:span text:style-name="T24">.<text:s/></text:span><text:span text:style-name="T14">1506/2017;</text:span></text:p>
            <text:p><text:span text:style-name="T14">D</text:span><text:span text:style-name="T25">.</text:span><text:span text:style-name="T14">lgs 165/2001</text:span><text:span text:style-name="T24">;<text:s/></text:span><text:span text:style-name="T14">D</text:span><text:span text:style-name="T24">.</text:span><text:span text:style-name="T14">lgs 33/2013;</text:span></text:p>
            <text:p><text:span text:style-name="T14">Avviso pubblico</text:span></text:p>
          </table:table-cell>
          <table:table-cell office:value-type="string" table:style-name="ce5">
            <text:p><text:span text:style-name="T14">Entro 5 giorni dalla conclusione della procedura di selezione</text:span></text:p>
          </table:table-cell>
          <table:table-cell office:value-type="string" table:style-name="ce5">
            <text:p><text:span text:style-name="T14">Ufficio Personale e Rapporti di Lavoro Autonomo</text:span>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Canali istituzionali, mail e pec dipartimentale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7">
            <text:p><text:a xlink:href="https://www.studiumanistici.unina.it/">https://www.studiumanistici.unina.it/<text:s text:c="2"/></text:a>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Direttore del Dipartimento</text:p>
          </table:table-cell>
          <table:table-cell table:number-columns-repeated="16370"/>
        </table:table-row>
        <table:table-row table:style-name="ro23">
          <table:table-cell office:value-type="float" office:value="23" table:style-name="ce5">
            <text:p>23</text:p>
          </table:table-cell>
          <table:table-cell office:value-type="string" table:style-name="ce5">
            <text:p><text:span text:style-name="T14">Rich</text:span><text:span text:style-name="T24">i</text:span><text:span text:style-name="T14">esta <text:s/>di <text:s/>pubblicazione <text:s/>per <text:s/>ciascun <text:s/>titolare <text:s/>di incar</text:span><text:span text:style-name="T24">i</text:span><text:span text:style-name="T14">co <text:s/>di <text:s/>collaborazione <text:s/>o <text:s/>consulenza <text:s/>de</text:span><text:span text:style-name="T24">i<text:s text:c="2"/></text:span><text:span text:style-name="T14">dati relativi <text:s/>allo <text:s/>svolgimento <text:s/>di <text:s/>altri <text:s/>incarichi <text:s/>o <text:s/>alla titolarità di cariche in enti di diritto privato regolati o finanziat</text:span><text:span text:style-name="T25">i<text:s/></text:span><text:span text:style-name="T14">dalla pubblica amministrazione o allo svolgimento di attività professionali</text:span></text:p>
          </table:table-cell>
          <table:table-cell office:value-type="string" table:style-name="ce5">
            <text:p><text:span text:style-name="T14">Art</text:span><text:span text:style-name="T24">.<text:s/></text:span><text:span text:style-name="T14">15 c. 1</text:span><text:span text:style-name="T24">,<text:s/></text:span><text:span text:style-name="T14">lett</text:span><text:span text:style-name="T25">.<text:s/></text:span><text:span text:style-name="T14">c) D</text:span><text:span text:style-name="T25">.</text:span><text:span text:style-name="T14">lgs 33/2013 Art</text:span><text:span text:style-name="T25">.<text:s/></text:span><text:span text:style-name="T14">53, c</text:span><text:span text:style-name="T25">.<text:s/></text:span><text:span text:style-name="T14">14</text:span><text:span text:style-name="T24">,<text:s/></text:span><text:span text:style-name="T14">D</text:span><text:span text:style-name="T25">.</text:span><text:span text:style-name="T14">lgs</text:span></text:p>
            <text:p><text:span text:style-name="T14">165/2001</text:span></text:p>
          </table:table-cell>
          <table:table-cell office:value-type="string" table:style-name="ce5">
            <text:p><text:span text:style-name="T14">Entro 5 giorni dalla disponibilità dell'atto</text:span></text:p>
          </table:table-cell>
          <table:table-cell office:value-type="string" table:style-name="ce5">
            <text:p><text:span text:style-name="T14">Ufficio Personale e Rapporti di Lavoro Autonomo</text:span>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Canali istituzionali, mail e pec dipartimentale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7">
            <text:p><text:a xlink:href="https://www.studiumanistici.unina.it/">https://www.studiumanistici.unina.it/<text:s text:c="2"/></text:a>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Direttore del Dipartimento</text:p>
          </table:table-cell>
          <table:table-cell table:number-columns-repeated="16370"/>
        </table:table-row>
        <table:table-row table:style-name="ro23">
          <table:table-cell office:value-type="float" office:value="24" table:style-name="ce5">
            <text:p>24</text:p>
          </table:table-cell>
          <table:table-cell office:value-type="string" table:style-name="ce5">
            <text:p><text:span text:style-name="T14">Richiesta di pubblicazione per ciascun titolare di incarico di collaboraz</text:span><text:span text:style-name="T24">i</text:span><text:span text:style-name="T14">one o consulenza <text:s/>dei compensi</text:span></text:p>
            <text:p><text:span text:style-name="T14">percep</text:span><text:span text:style-name="T24">i</text:span><text:span text:style-name="T14">ti comunque denominati relativi al rappo</text:span><text:span text:style-name="T24">r</text:span><text:span text:style-name="T14">to di collaborazione o di consulenza</text:span></text:p>
          </table:table-cell>
          <table:table-cell office:value-type="string" table:style-name="ce5">
            <text:p><text:span text:style-name="T14">Art. 15 c. 1, lett</text:span><text:span text:style-name="T24">.<text:s/></text:span><text:span text:style-name="T14">c) D.lgs 33/2013 Art</text:span><text:span text:style-name="T25">.<text:s/></text:span><text:span text:style-name="T14">53, C</text:span><text:span text:style-name="T24">.<text:s/></text:span><text:span text:style-name="T14">14, D</text:span><text:span text:style-name="T25">.</text:span><text:span text:style-name="T14">lgs</text:span></text:p>
            <text:p><text:span text:style-name="T14">165/2001</text:span></text:p>
          </table:table-cell>
          <table:table-cell office:value-type="string" table:style-name="ce5">
            <text:p><text:span text:style-name="T14">Entro 5 giorni dalla disponibil</text:span><text:span text:style-name="T24">i</text:span><text:span text:style-name="T14">tà dell</text:span><text:span text:style-name="T24">'</text:span><text:span text:style-name="T14">atto</text:span></text:p>
          </table:table-cell>
          <table:table-cell office:value-type="string" table:style-name="ce5">
            <text:p><text:span text:style-name="T14">Ufficio Personale e Rapporti di Lavoro Autonomo</text:span>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Canali istituzionali, mail e pec dipartimentale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7">
            <text:p><text:a xlink:href="https://www.studiumanistici.unina.it/">https://www.studiumanistici.unina.it/<text:s text:c="2"/></text:a>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Direttore del Dipartimento</text:p>
          </table:table-cell>
          <table:table-cell table:number-columns-repeated="16370"/>
        </table:table-row>
        <table:table-row table:style-name="ro23">
          <table:table-cell office:value-type="float" office:value="25" table:style-name="ce5">
            <text:p>25</text:p>
          </table:table-cell>
          <table:table-cell office:value-type="string" table:style-name="ce5">
            <text:p><text:span text:style-name="T14">Richiesta <text:s text:c="3"/>di <text:s text:c="3"/>pubblicazione <text:s text:c="3"/>per <text:s text:c="3"/>i <text:s text:c="3"/>consulenti <text:s text:c="3"/>di attestazione <text:s/>dell'avvenuta <text:s/>verifica <text:s/>dell'insussistenza di situazioni</text:span><text:span text:style-name="T24">,<text:s/></text:span><text:span text:style-name="T14">anche potenziali</text:span><text:span text:style-name="T24">,<text:s/></text:span><text:span text:style-name="T14">di conflitto d</text:span><text:span text:style-name="T24">i<text:s/></text:span><text:span text:style-name="T14">interesse</text:span></text:p>
          </table:table-cell>
          <table:table-cell office:value-type="string" table:style-name="ce5">
            <text:p><text:span text:style-name="T14">Art. 53, C</text:span><text:span text:style-name="T24">.<text:s/></text:span><text:span text:style-name="T14">14, D</text:span><text:span text:style-name="T24">.</text:span><text:span text:style-name="T14">lgs 165/2001</text:span></text:p>
          </table:table-cell>
          <table:table-cell office:value-type="string" table:style-name="ce5">
            <text:p><text:span text:style-name="T14">Entro 5 giorni dalla disponibilità dell'atto</text:span></text:p>
          </table:table-cell>
          <table:table-cell office:value-type="string" table:style-name="ce5">
            <text:p><text:span text:style-name="T14">Ufficio Persona lee Rapporti di Lavoro Autonomo</text:span>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Canali istituzionali, mail e pec dipartimentale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7">
            <text:p><text:a xlink:href="https://www.studiumanistici.unina.it/">https://www.studiumanistici.unina.it/<text:s text:c="2"/></text:a>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Direttore del Dipartimento</text:p>
          </table:table-cell>
          <table:table-cell table:number-columns-repeated="16370"/>
        </table:table-row>
        <table:table-row table:style-name="ro24">
          <table:table-cell office:value-type="float" office:value="26" table:style-name="ce5">
            <text:p>26</text:p>
          </table:table-cell>
          <table:table-cell office:value-type="string" table:style-name="ce5">
            <text:p><text:span text:style-name="T14">Richiesta di pubblicazione sul sito di Ateneo di curriculum vitae e dati dei vincitori dei concorsi riferiti <text:s/>a <text:s/>rapporti <text:s/>contrattuali <text:s/>di <text:s/>lavoro <text:s/>autonomo</text:span></text:p>
          </table:table-cell>
          <table:table-cell office:value-type="string" table:style-name="ce5">
            <text:p><text:span text:style-name="T14">Normativa sulla Trasparenza</text:span><text:span text:style-name="T24">;</text:span></text:p>
            <text:p><text:span text:style-name="T14">Regolamento <text:s text:c="2"/>di <text:s text:c="2"/>Ateneo <text:s text:c="2"/>per l'affidamento <text:s text:c="2"/>di <text:s text:c="2"/>incarichi <text:s text:c="2"/>di lavoro <text:s text:c="7"/>autonomo</text:span><text:span text:style-name="T24">;<text:s text:c="8"/></text:span><text:span text:style-name="T14">D</text:span><text:span text:style-name="T25">.</text:span><text:span text:style-name="T14">R</text:span><text:span text:style-name="T25">.<text:s/></text:span><text:span text:style-name="T14">1506/2017;</text:span></text:p>
            <text:p><text:span text:style-name="T14">D.lgs 165/2001; D.lgs 33/2013</text:span><text:span text:style-name="T24">;</text:span></text:p>
            <text:p><text:span text:style-name="T14">Avviso pubblico</text:span></text:p>
          </table:table-cell>
          <table:table-cell office:value-type="string" table:style-name="ce5">
            <text:p><text:span text:style-name="T14">Entro 5 giorni dalla dispon</text:span><text:span text:style-name="T24">i</text:span><text:span text:style-name="T14">bilità <text:s/>dell'atto</text:span></text:p>
          </table:table-cell>
          <table:table-cell office:value-type="string" table:style-name="ce5">
            <text:p><text:span text:style-name="T14">Ufficio Personale e Rapporti di Lavoro Autonomo</text:span>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Canali istituzionali, mail e pec dipartimentale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7">
            <text:p><text:a xlink:href="https://www.studiumanistici.unina.it/">https://www.studiumanistici.unina.it/<text:s text:c="2"/></text:a>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Direttore del Dipartimento</text:p>
          </table:table-cell>
          <table:table-cell table:number-columns-repeated="16370"/>
        </table:table-row>
        <table:table-row table:style-name="ro25">
          <table:table-cell office:value-type="float" office:value="27" table:style-name="ce5">
            <text:p>27</text:p>
          </table:table-cell>
          <table:table-cell office:value-type="string" table:style-name="ce5">
            <text:p><text:span text:style-name="T14">Richiesta di pubblicazione su</text:span><text:span text:style-name="T24">l<text:s/></text:span><text:span text:style-name="T14">sito di Ateneo di bandi riferiti a borse di studio per attività di ricerca</text:span></text:p>
          </table:table-cell>
          <table:table-cell office:value-type="string" table:style-name="ce5">
            <text:p><text:span text:style-name="T14">Regolamento <text:s text:c="2"/>di <text:s text:c="2"/>Ateneo per <text:s text:c="2"/>I</text:span><text:span text:style-name="T24">'<text:s text:c="3"/></text:span><text:span text:style-name="T14">Assegnazione <text:s text:c="2"/>da parte <text:s text:c="2"/>di <text:s text:c="2"/>Dipartimenti <text:s text:c="2"/>e Centri</text:span></text:p>
            <text:p><text:span text:style-name="T14">lnterdipartimentali <text:s/>di <text:s/>borse <text:s/>d</text:span><text:span text:style-name="T24">i<text:s/></text:span><text:span text:style-name="T14">studio aventi ad oggettoattività di ricerca da istituire con fondi derivanti da convenzioni D</text:span><text:span text:style-name="T26">.</text:span><text:span text:style-name="T14">R.</text:span></text:p>
            <text:p><text:span text:style-name="T14">3557/2015; <text:s text:c="3"/>D</text:span><text:span text:style-name="T27">.</text:span><text:span text:style-name="T14">lgs <text:s text:c="3"/>165/2001;</text:span></text:p>
            <text:p><text:span text:style-name="T14">D</text:span><text:span text:style-name="T27">.</text:span><text:span text:style-name="T14">lgs</text:span></text:p>
            <text:p><text:span text:style-name="T14">33/2013; Avviso pubblico</text:span></text:p>
          </table:table-cell>
          <table:table-cell office:value-type="string" table:style-name="ce5">
            <text:p><text:span text:style-name="T14">Entro 5 giorni dalla disponibil</text:span><text:span text:style-name="T24">i</text:span><text:span text:style-name="T14">tà dell'atto</text:span></text:p>
          </table:table-cell>
          <table:table-cell office:value-type="string" table:style-name="ce5">
            <text:p><text:span text:style-name="T14">Ufficio Personale e Rapporti di Lavoro Autonomo</text:span>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Canali istituzionali, mail e pec dipartimentale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7">
            <text:p><text:a xlink:href="https://www.studiumanistici.unina.it/">https://www.studiumanistici.unina.it/<text:s text:c="2"/></text:a>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Direttore del Dipartimento</text:p>
          </table:table-cell>
          <table:table-cell table:number-columns-repeated="16370"/>
        </table:table-row>
        <table:table-row table:style-name="ro26">
          <table:table-cell office:value-type="float" office:value="28" table:style-name="ce5">
            <text:p>28</text:p>
          </table:table-cell>
          <table:table-cell office:value-type="string" table:style-name="ce5">
            <text:p><text:span text:style-name="T14">Richiesta di pubblicazione sul sito di Ateneo e sul portale Cineca di bandi riferiti ad Assegni d</text:span><text:span text:style-name="T26">i<text:s/></text:span><text:span text:style-name="T14">Ricerca</text:span></text:p>
          </table:table-cell>
          <table:table-cell office:value-type="string" table:style-name="ce5">
            <text:p><text:span text:style-name="T14">L. 240/2010</text:span></text:p>
            <text:p><text:span text:style-name="T14">Regolamento di Ateneo per ii conferimento di Assegni per</text:span></text:p>
            <text:p><text:span text:style-name="T14">attività di Ricerca D.R</text:span><text:span text:style-name="T27">.<text:s/></text:span><text:span text:style-name="T14">3521 DEL 03/09/2021</text:span></text:p>
          </table:table-cell>
          <table:table-cell office:value-type="string" table:style-name="ce5">
            <text:p><text:span text:style-name="T14">Entro 5 giorni dalla disponibil</text:span><text:span text:style-name="T24">i</text:span><text:span text:style-name="T14">tà dell'atto</text:span></text:p>
          </table:table-cell>
          <table:table-cell office:value-type="string" table:style-name="ce5">
            <text:p><text:span text:style-name="T14">Ufficio Personale e Rapporti di Lavoro Autonomo</text:span>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Canali istituzionali, mail e pec dipartimentale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7">
            <text:p><text:a xlink:href="https://www.studiumanistici.unina.it/">https://www.studiumanistici.unina.it/<text:s text:c="2"/></text:a>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Direttore del Dipartimento</text:p>
          </table:table-cell>
          <table:table-cell table:number-columns-repeated="16370"/>
        </table:table-row>
        <table:table-row table:style-name="ro27">
          <table:table-cell office:value-type="float" office:value="29" table:style-name="ce5">
            <text:p>29</text:p>
          </table:table-cell>
          <table:table-cell office:value-type="string" table:style-name="ce5">
            <text:p>Verbale relativo alle adunanze del Consiglio di Dipartimento</text:p>
          </table:table-cell>
          <table:table-cell office:value-type="string" table:style-name="ce6">
            <text:p>Normativa sulla Trasparenza; D.R. 1506/2017; D.lgs 165/2001; D.lgs 33/2013</text:p>
          </table:table-cell>
          <table:table-cell office:value-type="string" table:style-name="ce5">
            <text:p>Entro 30 giorni lavorativi dalla data di riunione del Consiglio</text:p>
          </table:table-cell>
          <table:table-cell office:value-type="string" table:style-name="ce5">
            <text:p>Ufficio Organi Collegiali, Alta Formazione e Rapporti con il Territori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Telefono, Mail e PEC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d.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Direttore del Dipartimento</text:p>
          </table:table-cell>
          <table:table-cell table:number-columns-repeated="16370"/>
        </table:table-row>
        <table:table-row table:style-name="ro28">
          <table:table-cell office:value-type="float" office:value="30" table:style-name="ce5">
            <text:p>30</text:p>
          </table:table-cell>
          <table:table-cell office:value-type="string" table:style-name="ce5">
            <text:p>Trasmissione agli uffici competenti <text:s/>degli estratti dei verbali del Consiglio di Dipartimento</text:p>
          </table:table-cell>
          <table:table-cell office:value-type="string" table:style-name="ce6">
            <text:p><text:s/>D.R.<text:span text:style-name="T2"><text:s/>3557/2015; D.lgs 165/2001; D.lgs</text:span></text:p>
            <text:p><text:span text:style-name="T2">33/2013</text:span></text:p>
          </table:table-cell>
          <table:table-cell office:value-type="string" table:style-name="ce5">
            <text:p>Entro 15 giorni lavorativi dalla data di riunione del Consiglio</text:p>
          </table:table-cell>
          <table:table-cell office:value-type="string" table:style-name="ce5">
            <text:p>Ufficio Organi Collegiali, Alta Formazione e Rapporti con il Territori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Telefono, Mail e PEC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d.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Direttore del Dipartimento</text:p>
          </table:table-cell>
          <table:table-cell table:number-columns-repeated="16370"/>
        </table:table-row>
        <table:table-row table:style-name="ro29">
          <table:table-cell office:value-type="float" office:value="31" table:style-name="ce5">
            <text:p>31</text:p>
          </table:table-cell>
          <table:table-cell office:value-type="string" table:style-name="ce5">
            <text:p>Verbale della Giunta di Dipartimento</text:p>
          </table:table-cell>
          <table:table-cell office:value-type="string" table:style-name="ce6">
            <text:p>L. <text:s/>240/2010</text:p>
          </table:table-cell>
          <table:table-cell office:value-type="string" table:style-name="ce5">
            <text:p>Entro 30 giorni lavorativi dalla data di riunione della Giunta</text:p>
          </table:table-cell>
          <table:table-cell office:value-type="string" table:style-name="ce5">
            <text:p>Ufficio Organi Collegiali, Alta Formazione e Rapporti con il Territori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Telefono, Mail e PEC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d.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Direttore del Dipartimento</text:p>
          </table:table-cell>
          <table:table-cell table:number-columns-repeated="16370"/>
        </table:table-row>
        <table:table-row table:style-name="ro29">
          <table:table-cell office:value-type="float" office:value="32" table:style-name="ce5">
            <text:p>32</text:p>
          </table:table-cell>
          <table:table-cell office:value-type="string" table:style-name="ce5">
            <text:p>Accesso informale ai verbali del Consiglio e della Giunta di Dipartimento</text:p>
          </table:table-cell>
          <table:table-cell office:value-type="string" table:style-name="ce5">
            <text:p>Statuto di Ateneo art. 29 Regolamento di Funzionamento di dipartimento</text:p>
            <draw:custom-shape svg:x="1.98167in" svg:y="0.30347in" svg:width="0.03472in" svg:height="0.00972in" draw:z-index="1" draw:id="id0" draw:style-name="a0" draw:name="Shape 2">
              <svg:title/>
              <svg:desc/>
              <draw:enhanced-geometry xmlns:dr3d="urn:oasis:names:tc:opendocument:xmlns:dr3d:1.0" draw:type="non-primitive" svg:viewBox="0 0 31750 8890" draw:enhanced-path="M 31750 0 L 0 0 0 8889 31750 8889 31750 0 Z N" draw:text-areas="?f8 ?f10 ?f9 ?f11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31750"/>
                <draw:equation draw:name="f7" draw:formula="?f4 / 8890"/>
                <draw:equation draw:name="f8" draw:formula="0 / ?f6"/>
                <draw:equation draw:name="f9" draw:formula="31750 / ?f6"/>
                <draw:equation draw:name="f10" draw:formula="0 / ?f7"/>
                <draw:equation draw:name="f11" draw:formula="8890 / ?f7"/>
              </draw:enhanced-geometry>
            </draw:custom-shape>
          </table:table-cell>
          <table:table-cell office:value-type="string" table:style-name="ce5">
            <text:p>Tempestivo</text:p>
          </table:table-cell>
          <table:table-cell office:value-type="string" table:style-name="ce5">
            <text:p>Ufficio Organi Collegiali, Alta Formazione e Rapporti con il Territori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Telefono, Mail e PEC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d.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Direttore del Dipartimento</text:p>
          </table:table-cell>
          <table:table-cell table:number-columns-repeated="16370"/>
        </table:table-row>
        <table:table-row table:style-name="ro29">
          <table:table-cell office:value-type="float" office:value="33" table:style-name="ce5">
            <text:p>33</text:p>
          </table:table-cell>
          <table:table-cell office:value-type="string" table:style-name="ce5">
            <text:p>Proposte di istituzione e/o attivazione dei Corsi di Alta Formazione</text:p>
          </table:table-cell>
          <table:table-cell office:value-type="string" table:style-name="ce5">
            <text:p>Statuto di Ateneo art. 29 Regolamento di Funzionamento di dipartimento</text:p>
          </table:table-cell>
          <table:table-cell office:value-type="string" table:style-name="ce5">
            <text:p>Entro 30 giorni lavorativi dall’ultima adunanza del Consiglio</text:p>
          </table:table-cell>
          <table:table-cell office:value-type="string" table:style-name="ce5">
            <text:p>Ufficio Organi Collegiali, Alta Formazione e Rapporti con il Territori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Telefono, Mail e PEC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d.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Direttore del Dipartimento</text:p>
          </table:table-cell>
          <table:table-cell table:number-columns-repeated="16370"/>
        </table:table-row>
        <table:table-row table:style-name="ro30">
          <table:table-cell office:value-type="float" office:value="34" table:style-name="ce5">
            <text:p>34</text:p>
          </table:table-cell>
          <table:table-cell office:value-type="string" table:style-name="ce5">
            <text:p>Bandi per il Conferimento di contratti a titolo gratuito e retribuito presso Master e Scuola di Specializzazione per i Beni Archeologici</text:p>
          </table:table-cell>
          <table:table-cell office:value-type="string" table:style-name="ce5">
            <text:p><text:span text:style-name="T3">Legge 30/12/2010 n. 240 ss.mm.ii.;</text:span></text:p>
            <text:p><text:span text:style-name="T3">D.R. n. 2268 dell’8 giugno 2023, recante il “Regolamento per il</text:span></text:p>
            <text:p><text:span text:style-name="T3">conferimento di incarichi didattici e per la determinazione della retribuzione aggiuntiva per i Ricercatori di ruolo”</text:span></text:p>
            <text:p><text:span text:style-name="T3">D.R. n. 230 del 26 gennaio 2022,</text:span></text:p>
            <text:p><text:span text:style-name="T3">recante il “Regolamento di Ateneo</text:span></text:p>
            <text:p><text:span text:style-name="T3">dei Master Universitari”;</text:span></text:p>
          </table:table-cell>
          <table:table-cell office:value-type="string" table:style-name="ce5">
            <text:p>Entro 10 giorni dalla richiesta dell’Avviso per il conferimento, fatte salve le scadenze dell’Ufficio Contabilità e Bilancio</text:p>
          </table:table-cell>
          <table:table-cell office:value-type="string" table:style-name="ce5">
            <text:p>Ufficio Organi Collegiali, Alta Formazione e Rapporti con il Territorio</text:p>
          </table:table-cell>
          <table:table-cell office:value-type="string" table:style-name="ce4">
            <text:p>Direttore</text:p>
          </table:table-cell>
          <table:table-cell office:value-type="string" table:style-name="ce4">
            <text:p>Ricorso Amministrativo</text:p>
          </table:table-cell>
          <table:table-cell office:value-type="string" table:style-name="ce4">
            <text:p>Telefono, Mail e PEC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d.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SI</text:p>
          </table:table-cell>
          <table:table-cell office:value-type="string" table:style-name="ce4">
            <text:p>Direttore del Dipartimento</text:p>
          </table:table-cell>
          <table:table-cell table:number-columns-repeated="16370"/>
        </table:table-row>
        <table:table-row table:style-name="ro31">
          <table:table-cell office:value-type="float" office:value="35" table:style-name="ce5">
            <text:p>35</text:p>
          </table:table-cell>
          <table:table-cell office:value-type="string" table:style-name="ce5">
            <text:p>Bandi Corsi di Aggiornamento Professionale</text:p>
          </table:table-cell>
          <table:table-cell office:value-type="string" table:style-name="ce5">
            <text:p><text:span text:style-name="T3">D.R. n. 3693 del 31 ottobre 2000, recante il “Regolamento per il funzionamento dei corsi di</text:span></text:p>
            <text:p><text:span text:style-name="T3">aggiornamento professionale ai sensi dell’art. 39 dello Statuto”</text:span></text:p>
          </table:table-cell>
          <table:table-cell office:value-type="string" table:style-name="ce5">
            <text:p><text:span text:style-name="T3">Entro 10 giorni dalla richiesta</text:span></text:p>
            <text:p><text:span text:style-name="T3">dell’Avviso</text:span></text:p>
          </table:table-cell>
          <table:table-cell office:value-type="string" table:style-name="ce5">
            <text:p>Ufficio Organi Collegiali, Alta Formazione e Rapporti con il Territorio</text:p>
          </table:table-cell>
          <table:table-cell office:value-type="string" table:style-name="ce4">
            <text:p>Direttore</text:p>
          </table:table-cell>
          <table:table-cell office:value-type="string" table:style-name="ce4">
            <text:p>Ricorso Amministrativo</text:p>
          </table:table-cell>
          <table:table-cell office:value-type="string" table:style-name="ce4">
            <text:p>Telefono, Mail e PEC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d.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SI</text:p>
          </table:table-cell>
          <table:table-cell office:value-type="string" table:style-name="ce4">
            <text:p>Direttore del Dipartimento</text:p>
          </table:table-cell>
          <table:table-cell table:number-columns-repeated="16370"/>
        </table:table-row>
        <table:table-row table:style-name="ro32">
          <table:table-cell office:value-type="float" office:value="36" table:style-name="ce5">
            <text:p>36</text:p>
          </table:table-cell>
          <table:table-cell office:value-type="string" table:style-name="ce5">
            <text:p>Accordi Nazionali e Internazionali</text:p>
          </table:table-cell>
          <table:table-cell office:value-type="string" table:style-name="ce5">
            <text:p><text:span text:style-name="T3">Legge 241/1990 DPR 184/2006</text:span></text:p>
            <text:p><text:span text:style-name="T3">Statuto di Ateneo Regolamento di Ateneo sul</text:span></text:p>
            <text:p><text:span text:style-name="T3">procedimento amministrativo e</text:span></text:p>
            <text:p><text:span text:style-name="T3">diritto di accesso agli atti</text:span></text:p>
          </table:table-cell>
          <table:table-cell office:value-type="string" table:style-name="ce5">
            <text:p><text:span text:style-name="T3">Entro 45 giorni lavorativi</text:span></text:p>
            <text:p><text:span text:style-name="T3">dall’acquisizione dei documenti da parte dei richiedenti</text:span></text:p>
          </table:table-cell>
          <table:table-cell office:value-type="string" table:style-name="ce5">
            <text:p>Ufficio Organi Collegiali, Alta Formazione e Rapporti con il Territorio</text:p>
          </table:table-cell>
          <table:table-cell office:value-type="string" table:style-name="ce4">
            <text:p>Direttore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Telefono, Mail e PEC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d.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SI</text:p>
          </table:table-cell>
          <table:table-cell office:value-type="string" table:style-name="ce4">
            <text:p>Direttore del Dipartimento</text:p>
          </table:table-cell>
          <table:table-cell table:number-columns-repeated="16370"/>
        </table:table-row>
        <table:table-row table:style-name="ro32">
          <table:table-cell office:value-type="float" office:value="37" table:style-name="ce5">
            <text:p>37</text:p>
          </table:table-cell>
          <table:table-cell office:value-type="string" table:style-name="ce5">
            <text:p>Convenzioni di tirocinio curriculare ed extracurriculare</text:p>
          </table:table-cell>
          <table:table-cell office:value-type="string" table:style-name="ce5">
            <text:p><text:span text:style-name="T3">Legge n.196 del 24 giugno 1997;</text:span></text:p>
            <text:p><text:span text:style-name="T3">D.M. del Ministero del Lavoro e della Previdenza Sociale n. 142 del 25 marzo 1998;</text:span></text:p>
          </table:table-cell>
          <table:table-cell office:value-type="string" table:style-name="ce5">
            <text:p><text:span text:style-name="T3">Entro 15 giorni lavorativi</text:span></text:p>
            <text:p><text:span text:style-name="T3">dall’acquisizione della documentazione completa da parte dei proponenti</text:span></text:p>
          </table:table-cell>
          <table:table-cell office:value-type="string" table:style-name="ce5">
            <text:p>Ufficio Organi Collegiali, Alta Formazione e Rapporti con il Territorio</text:p>
          </table:table-cell>
          <table:table-cell office:value-type="string" table:style-name="ce4">
            <text:p>Rettore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Telefono, Mail e PEC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d.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SI</text:p>
          </table:table-cell>
          <table:table-cell office:value-type="string" table:style-name="ce4">
            <text:p>Direttore del Dipartimento</text:p>
          </table:table-cell>
          <table:table-cell table:number-columns-repeated="16370"/>
        </table:table-row>
        <table:table-row table:style-name="ro32">
          <table:table-cell office:value-type="float" office:value="38" table:style-name="ce5">
            <text:p>38</text:p>
          </table:table-cell>
          <table:table-cell office:value-type="string" table:style-name="ce5">
            <text:p>Procedure elettorali del Dipartimento</text:p>
          </table:table-cell>
          <table:table-cell office:value-type="string" table:style-name="ce5">
            <text:p><text:span text:style-name="T3">D.R. 507 del 22 febbraio 2016,</text:span></text:p>
            <text:p><text:span text:style-name="T3">recante la “Disciplina dei compiti e delle modalità di funzionamento degli Organi dipartimentali e delle elezioni del Direttore di</text:span></text:p>
            <text:p><text:span text:style-name="T3">Dipartimento”</text:span></text:p>
          </table:table-cell>
          <table:table-cell office:value-type="string" table:style-name="ce5">
            <text:p>Secondo i termini previsti dal Regolamento</text:p>
          </table:table-cell>
          <table:table-cell office:value-type="string" table:style-name="ce5">
            <text:p>Ufficio Organi Collegiali, Alta Formazione e Rapporti con il Territorio</text:p>
          </table:table-cell>
          <table:table-cell office:value-type="string" table:style-name="ce4">
            <text:p>Rettore</text:p>
          </table:table-cell>
          <table:table-cell office:value-type="string" table:style-name="ce4">
            <text:p>Ricorso Amministrativo</text:p>
          </table:table-cell>
          <table:table-cell office:value-type="string" table:style-name="ce4">
            <text:p>Telefono, Mail e PEC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d.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SI</text:p>
          </table:table-cell>
          <table:table-cell office:value-type="string" table:style-name="ce4">
            <text:p>Direttore del Dipartimento</text:p>
          </table:table-cell>
          <table:table-cell table:number-columns-repeated="16370"/>
        </table:table-row>
        <table:table-row table:style-name="ro33">
          <table:table-cell office:value-type="float" office:value="39" table:style-name="ce5">
            <text:p>39</text:p>
          </table:table-cell>
          <table:table-cell office:value-type="string" table:style-name="ce5">
            <text:p>Procedure Concorsuali Personale Docente e Ricercatore</text:p>
          </table:table-cell>
          <table:table-cell office:value-type="string" table:style-name="ce6">
            <text:p>Legge 240/2010;</text:p>
            <text:p>D.R. 5535 dell'11/12/2024,</text:p>
            <text:p>recante il “Regolamento per il Reclutamento dei Ricercatori a Tempo Determinato ai sensi dell'Art.24 della Legge n.240 del 30/12/2010 e per la Disciplina del relativo Rapporto di Lavoro";</text:p>
            <text:p>D.R. 3663 del 2 ottobre 2019,</text:p>
            <text:p>recante la “Disciplina della<text:span text:style-name="T2"><text:s/>Chiamata dei Professori di I e II</text:span></text:p>
            <text:p><text:span text:style-name="T2">Fascia”;</text:span></text:p>
            <text:p><text:span text:style-name="T2">D.R. 2271 dell’8 giugno 2023, recante il “Regolamento per la Disciplina delle Procedura di mobilità mediante scambio contestuale di Professore e</text:span></text:p>
            <text:p><text:span text:style-name="T2">Ricercatore Universitari a tempo indeterminato, nonché mediante Chiamata nel Ruolo di Professori di I Fascia e di II Fascia, ai sensi dell’art. 7, commi 3, 5bis, 5ter e 5quater, della Legge 240/2010 e</text:span></text:p>
            <text:p><text:span text:style-name="T2">s.m.i.”</text:span></text:p>
          </table:table-cell>
          <table:table-cell office:value-type="string" table:style-name="ce6">
            <text:p>Secondo i termini previsti dai Regolamenti <text:s/>di cui ai DD.RR. 5535/2024, 3663/2019 e 2271/2023</text:p>
          </table:table-cell>
          <table:table-cell office:value-type="string" table:style-name="ce5">
            <text:p>Ufficio Organi Collegiali, Alta Formazione e Rapporti con il Territorio</text:p>
          </table:table-cell>
          <table:table-cell office:value-type="string" table:style-name="ce4">
            <text:p>Rettore</text:p>
          </table:table-cell>
          <table:table-cell office:value-type="string" table:style-name="ce4">
            <text:p>Ricorso Amministrativo</text:p>
          </table:table-cell>
          <table:table-cell office:value-type="string" table:style-name="ce4">
            <text:p>Telefono, Mail e PEC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d.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Direttore del Dipartimento</text:p>
          </table:table-cell>
          <table:table-cell table:number-columns-repeated="16370"/>
        </table:table-row>
        <table:table-row table:style-name="ro34">
          <table:table-cell office:value-type="float" office:value="40" table:style-name="ce5">
            <text:p>40</text:p>
          </table:table-cell>
          <table:table-cell office:value-type="string" table:style-name="ce5">
            <text:p>Conferimento del titolo di Professore Onorario</text:p>
          </table:table-cell>
          <table:table-cell office:value-type="string" table:style-name="ce5">
            <text:p><text:span text:style-name="T3">R.D. n. 1592 del 31 agosto 1933;</text:span></text:p>
            <text:p><text:span text:style-name="T3">D.R. n. 2853 del 15 settembre 2020, recante il “Regolamento per la Proposta di riconoscimento del</text:span></text:p>
            <text:p><text:span text:style-name="T3">titolo di Professore Emerito e Professore Onorario”</text:span></text:p>
          </table:table-cell>
          <table:table-cell office:value-type="string" table:style-name="ce5">
            <text:p>Entro 30 giorni dalla proposta</text:p>
          </table:table-cell>
          <table:table-cell office:value-type="string" table:style-name="ce5">
            <text:p>Ufficio Organi Collegiali, Alta Formazione e Rapporti con il Territorio</text:p>
          </table:table-cell>
          <table:table-cell office:value-type="string" table:style-name="ce4">
            <text:p>Ministero Università e Ricerca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Telefono, Mail e PEC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d.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Direttore del Dipartimento</text:p>
          </table:table-cell>
          <table:table-cell table:number-columns-repeated="16370"/>
        </table:table-row>
        <table:table-row table:style-name="ro35">
          <table:table-cell office:value-type="float" office:value="41" table:style-name="ce5">
            <text:p>41</text:p>
          </table:table-cell>
          <table:table-cell office:value-type="string" table:style-name="ce5">
            <text:p>Conferimento del titolo di Professore Emerito</text:p>
          </table:table-cell>
          <table:table-cell office:value-type="string" table:style-name="ce5">
            <text:p><text:span text:style-name="T3">R.D. n. 1592 del 31 agosto 1933;</text:span></text:p>
            <text:p><text:span text:style-name="T3">D.R. n. 2853 del 15 settembre 2020, recante il “Regolamento per la Proposta di riconoscimento del titolo di Professore Emerito e Professore Onorario”</text:span></text:p>
          </table:table-cell>
          <table:table-cell office:value-type="string" table:style-name="ce5">
            <text:p>Entro 30 giorni dalla proposta</text:p>
          </table:table-cell>
          <table:table-cell office:value-type="string" table:style-name="ce5">
            <text:p>Ufficio Organi Collegiali, Alta Formazione eRapporti con il Territorio</text:p>
          </table:table-cell>
          <table:table-cell office:value-type="string" table:style-name="ce4">
            <text:p>Ministero Università e Ricerca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Telefono, Mail e PEC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d.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Direttore del Dipartimento</text:p>
          </table:table-cell>
          <table:table-cell table:number-columns-repeated="16370"/>
        </table:table-row>
        <table:table-row table:style-name="ro36">
          <table:table-cell office:value-type="float" office:value="42" table:style-name="ce5">
            <text:p>42</text:p>
          </table:table-cell>
          <table:table-cell office:value-type="string" table:style-name="ce5">
            <text:p>OFFERTA FORMATIVA DEI CORSI DI STUDIO – PROGRAMMAZIONE ANNUALE DELLA DIDATTICA EROGATA</text:p>
          </table:table-cell>
          <table:table-cell office:value-type="string" table:style-name="ce5">
            <text:p><text:span text:style-name="T3">Regolamento Didattico di Ateneo</text:span></text:p>
            <text:p><text:span text:style-name="T3">D.R. 4785/1.12.2023 – Art. 6</text:span></text:p>
          </table:table-cell>
          <table:table-cell office:value-type="string" table:style-name="ce5">
            <text:p>I processi seguono tutte le fasi indicate dal MUR</text:p>
          </table:table-cell>
          <table:table-cell office:value-type="string" table:style-name="ce5">
            <text:p>Ufficio per la Didattica</text:p>
          </table:table-cell>
          <table:table-cell office:value-type="string" table:style-name="ce4">
            <text:p>Consiglio di Dipartimento</text:p>
          </table:table-cell>
          <table:table-cell office:value-type="string" table:style-name="ce4">
            <text:p><text:s/>Ricorso amministrativo</text:p>
          </table:table-cell>
          <table:table-cell office:value-type="string" table:style-name="ce4">
            <text:p>Canali istituzionali, mail e pec dipartimentale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https://www.studiumanistici.unina.it/<text:s text:c="2"/>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Direttore del Dipartimento</text:p>
          </table:table-cell>
          <table:table-cell table:number-columns-repeated="16370"/>
        </table:table-row>
        <table:table-row table:style-name="ro37">
          <table:table-cell office:value-type="float" office:value="43" table:style-name="ce5">
            <text:p>43</text:p>
          </table:table-cell>
          <table:table-cell office:value-type="string" table:style-name="ce5">
            <text:p>TRASMISSIONE DEI QUESTIONARI DELLA RILEVAZIONE DELLE OPINIONI DA PARTE DEGLI STUDENTI AI DOCENTI VALUTATI, AI COORDINATORI DEI CORSI DI LAUREA E AI COMPONENTI DELLA COMMISSIONE PARITETICA DEL DIPARTIMENTO</text:p>
          </table:table-cell>
          <table:table-cell office:value-type="string" table:style-name="ce5">
            <text:p><text:span text:style-name="T3">DD.RR. 30/06/2006 n. 1248 29/07/2016 n. 2558,</text:span></text:p>
            <text:p><text:span text:style-name="T3">23/07/2015 n. 2655,</text:span></text:p>
            <text:p><text:span text:style-name="T3">24/05/2017 n.1954, 26/01/2022</text:span></text:p>
            <text:p><text:span text:style-name="T3">n. 230</text:span></text:p>
          </table:table-cell>
          <table:table-cell office:value-type="string" table:style-name="ce5">
            <text:p>I processi seguono tutte le fasi indicati dalla nota rettorale</text:p>
          </table:table-cell>
          <table:table-cell office:value-type="string" table:style-name="ce5">
            <text:p>Ufficio per la Didattica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Canali istituzionali, mail e pec dipartimentale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https://www.studiumanistici.unina.it/<text:s text:c="2"/>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Direttore del Dipartimento</text:p>
          </table:table-cell>
          <table:table-cell table:number-columns-repeated="16370"/>
        </table:table-row>
        <table:table-row table:style-name="ro37">
          <table:table-cell office:value-type="float" office:value="44" table:style-name="ce5">
            <text:p>44</text:p>
          </table:table-cell>
          <table:table-cell office:value-type="string" table:style-name="ce5">
            <text:p>TRASMISSIONE DELLE SCHEDE GRIE AL CONSIGLIO DI DIPARTIMENTO PER APPROVAZIONE</text:p>
          </table:table-cell>
          <table:table-cell office:value-type="string" table:style-name="ce5">
            <text:p><text:span text:style-name="T3">D.R. 26/04/2016 n. 1281 e</text:span></text:p>
            <text:p><text:span text:style-name="T3">normativa nazionale ed internazionale vigente</text:span></text:p>
          </table:table-cell>
          <table:table-cell office:value-type="string" table:style-name="ce5">
            <text:p>30 giorni dalla redazione delle schede</text:p>
          </table:table-cell>
          <table:table-cell office:value-type="string" table:style-name="ce5">
            <text:p>Ufficio per la Didattica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Canali istituzionali, mail e pec dipartimentale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https://www.studiumanistici.unina.it/<text:s text:c="2"/>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Direttore del Dipartimento</text:p>
          </table:table-cell>
          <table:table-cell table:number-columns-repeated="16370"/>
        </table:table-row>
        <table:table-row table:style-name="ro37">
          <table:table-cell office:value-type="float" office:value="45" table:style-name="ce5">
            <text:p>45</text:p>
          </table:table-cell>
          <table:table-cell office:value-type="string" table:style-name="ce5">
            <text:p>TRASMISSIONE ALLA COMMISSIONE PARITETICA DOCENTI STUDENTI DEI DOCUMENTI PER PARERE</text:p>
          </table:table-cell>
          <table:table-cell office:value-type="string" table:style-name="ce5">
            <text:p>L. n. 241/90 - Le procedure tengono conto del Regolamento di autonomia didattica dell'Ateneo (RDA - D.M. del 22.10.2004 n. 270) Regolamento didattico DR/2023/4785 del 01/12/2023</text:p>
          </table:table-cell>
          <table:table-cell office:value-type="string" table:style-name="ce5">
            <text:p>60 giorni dalla redazione del documento</text:p>
          </table:table-cell>
          <table:table-cell office:value-type="string" table:style-name="ce5">
            <text:p>Ufficio per la Didattica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Canali istituzionali, mail e pec dipartimentale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https://www.studiumanistici.unina.it/<text:s text:c="2"/>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Direttore del Dipartimento</text:p>
          </table:table-cell>
          <table:table-cell table:number-columns-repeated="16370"/>
        </table:table-row>
        <table:table-row table:style-name="ro38">
          <table:table-cell office:value-type="float" office:value="46" table:style-name="ce5">
            <text:p>46</text:p>
          </table:table-cell>
          <table:table-cell office:value-type="string" table:style-name="ce5">
            <text:p>TRASMISSIONE AI COORDINATORI DEI CORSI DI STUDIO DELLE PROPOSTE DI CONVENZIONI DI TIROCINIO DA ATTIVARE</text:p>
          </table:table-cell>
          <table:table-cell office:value-type="string" table:style-name="ce5">
            <text:p><text:span text:style-name="T3">Regolamento Didattico di Ateneo D.R. 4785/1.12.2023 –</text:span></text:p>
            <text:p><text:span text:style-name="T3">Artt. 4 e 6</text:span></text:p>
          </table:table-cell>
          <table:table-cell office:value-type="string" table:style-name="ce5">
            <text:p>10 giorni dalla ricezione</text:p>
          </table:table-cell>
          <table:table-cell office:value-type="string" table:style-name="ce5">
            <text:p>Ufficio per la Didattica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Canali istituzionali, mail e pec dipartimentale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https://www.studiumanistici.unina.it/<text:s text:c="2"/>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Direttore del Dipartimento</text:p>
          </table:table-cell>
          <table:table-cell table:number-columns-repeated="16370"/>
        </table:table-row>
        <table:table-row table:style-name="ro39">
          <table:table-cell office:value-type="float" office:value="47" table:style-name="ce5">
            <text:p>47</text:p>
          </table:table-cell>
          <table:table-cell office:value-type="string" table:style-name="ce5">
            <text:p><text:span text:style-name="T3">COMMISSIONE ERASMUS+ MOBILITA’ STUDENTI:</text:span></text:p>
            <text:p><text:span text:style-name="T3">ASSEGNAZIONE BORSE DI MOBILITA’</text:span></text:p>
          </table:table-cell>
          <table:table-cell office:value-type="string" table:style-name="ce5">
            <text:p><text:span text:style-name="T3">Regolamento didattico di Ateneo DR 2023/4785 del 01/12/2023</text:span></text:p>
            <text:p><text:span text:style-name="T3">art- 20</text:span></text:p>
            <text:p><text:span text:style-name="T3">Regolamento per mobilità</text:span></text:p>
            <text:p><text:span text:style-name="T3">studentesca Erasmus DR/2015/2970 del 04/09/2015</text:span></text:p>
          </table:table-cell>
          <table:table-cell office:value-type="string" table:style-name="ce5">
            <text:p>Entro 15 giorni dalla ricezione delle domande di partecipazione</text:p>
          </table:table-cell>
          <table:table-cell office:value-type="string" table:style-name="ce5">
            <text:p>Ufficio per la Didattica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<text:s/>Ricorso amministrativo</text:p>
          </table:table-cell>
          <table:table-cell office:value-type="string" table:style-name="ce4">
            <text:p>Canali istituzionali, mail e pec dipartimentale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https://www.studiumanistici.unina.it/<text:s text:c="2"/>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Direttore del Dipartimento</text:p>
          </table:table-cell>
          <table:table-cell table:number-columns-repeated="16370"/>
        </table:table-row>
        <table:table-row table:style-name="ro40">
          <table:table-cell office:value-type="float" office:value="48" table:style-name="ce5">
            <text:p>48</text:p>
          </table:table-cell>
          <table:table-cell office:value-type="string" table:style-name="ce5">
            <text:p><text:span text:style-name="T3">COMMISSIONE ERASMUS+ TRAENEESHIP</text:span></text:p>
            <text:p><text:span text:style-name="T3">ASSEGNAZIONE BORSE DI MOBILITA’ per tirocini</text:span></text:p>
          </table:table-cell>
          <table:table-cell office:value-type="string" table:style-name="ce5">
            <text:p><text:span text:style-name="T3">Regolamento didattico di Ateneo DR 2023/4785 del 01/12/2023</text:span></text:p>
            <text:p><text:span text:style-name="T3">art- 20</text:span></text:p>
            <text:p><text:span text:style-name="T3">Regolamento per mobilità studentesca Erasmus</text:span></text:p>
            <text:p><text:span text:style-name="T3">DR/2015/2970 del 04/09/2015</text:span></text:p>
          </table:table-cell>
          <table:table-cell office:value-type="string" table:style-name="ce5">
            <text:p>Entro 15 giorni dalla ricezione delle domande di partecipazione</text:p>
          </table:table-cell>
          <table:table-cell office:value-type="string" table:style-name="ce5">
            <text:p>Ufficio per la Didattica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<text:s/>Ricorso amministrativo</text:p>
          </table:table-cell>
          <table:table-cell office:value-type="string" table:style-name="ce4">
            <text:p>Canali istituzionali, mail e pec dipartimentale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https://www.studiumanistici.unina.it/<text:s text:c="2"/>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Direttore del Dipartimento</text:p>
          </table:table-cell>
          <table:table-cell table:number-columns-repeated="16370"/>
        </table:table-row>
        <table:table-row table:style-name="ro41">
          <table:table-cell office:value-type="float" office:value="49" table:style-name="ce5">
            <text:p>49</text:p>
          </table:table-cell>
          <table:table-cell office:value-type="string" table:style-name="ce5">
            <text:p>NOMINE DI CULTORI DELLA MATERIA</text:p>
          </table:table-cell>
          <table:table-cell office:value-type="string" table:style-name="ce5">
            <text:p>Regolamento cultori della materia, emanato con DR/2014/763 del 13/03/2014</text:p>
          </table:table-cell>
          <table:table-cell office:value-type="string" table:style-name="ce5">
            <text:p>Entro 15 giorni dalla richiesta per la presentazione delle domande</text:p>
          </table:table-cell>
          <table:table-cell office:value-type="string" table:style-name="ce5">
            <text:p>Ufficio per la Didattica</text:p>
          </table:table-cell>
          <table:table-cell office:value-type="string" table:style-name="ce4">
            <text:p>Consiglio di Dipartimento</text:p>
          </table:table-cell>
          <table:table-cell office:value-type="string" table:style-name="ce4">
            <text:p><text:s/>Ricorso amministrativo</text:p>
          </table:table-cell>
          <table:table-cell office:value-type="string" table:style-name="ce4">
            <text:p>Canali istituzionali, mail e pec dipartimentale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https://www.studiumanistici.unina.it/<text:s text:c="2"/>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https://www.studiumanistici.unina.it/<text:s text:c="2"/></text:p>
          </table:table-cell>
          <table:table-cell office:value-type="string" table:style-name="ce4">
            <text:p>Direttore del Dipartimento</text:p>
          </table:table-cell>
          <table:table-cell table:number-columns-repeated="16370"/>
        </table:table-row>
        <table:table-row table:style-name="ro41">
          <table:table-cell office:value-type="float" office:value="50" table:style-name="ce5">
            <text:p>50</text:p>
          </table:table-cell>
          <table:table-cell office:value-type="string" table:style-name="ce5">
            <text:p>TRASMISSIONE DELLE ISTANZE DI NOMINA DI CULTORE APPROVATE DALLA COMMISSIONE AL CONSIGLIO DI DIPARTIMENTO</text:p>
          </table:table-cell>
          <table:table-cell office:value-type="string" table:style-name="ce5">
            <text:p>Regolamento D.R. 2014/763 del 13/03/2014</text:p>
          </table:table-cell>
          <table:table-cell office:value-type="string" table:style-name="ce5">
            <text:p>Entro 7 giorni dalla nomina</text:p>
          </table:table-cell>
          <table:table-cell office:value-type="string" table:style-name="ce5">
            <text:p>Ufficio per la Didattica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Canali istituzionali, mail e pec dipartimentale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https://www.studiumanistici.unina.it/<text:s text:c="2"/>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https://www.studiumanistici.unina.it/<text:s text:c="2"/></text:p>
          </table:table-cell>
          <table:table-cell office:value-type="string" table:style-name="ce4">
            <text:p>Direttore del Dipartimento</text:p>
          </table:table-cell>
          <table:table-cell table:number-columns-repeated="16370"/>
        </table:table-row>
        <table:table-row table:style-name="ro41">
          <table:table-cell office:value-type="float" office:value="51" table:style-name="ce5">
            <text:p>51</text:p>
          </table:table-cell>
          <table:table-cell office:value-type="string" table:style-name="ce5">
            <text:p>PUBBLICAZIONE DEI NOMINATIVI DEI CULTORI SUL SITO DEL DIPARTIMENTO</text:p>
          </table:table-cell>
          <table:table-cell office:value-type="string" table:style-name="ce5">
            <text:p><text:span text:style-name="T3">Normativa sulla trasparenza</text:span></text:p>
            <text:p><text:span text:style-name="T3">D.L 14/3/2013 n. 33 LG 241/1990</text:span></text:p>
          </table:table-cell>
          <table:table-cell office:value-type="string" table:style-name="ce5">
            <text:p>5 GIORNI dall’approvazione del CdD</text:p>
          </table:table-cell>
          <table:table-cell office:value-type="string" table:style-name="ce5">
            <text:p>Ufficio per la Didattica</text:p>
          </table:table-cell>
          <table:table-cell office:value-type="string" table:style-name="ce4">
            <text:p>Direzione del Dipartimento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Canali istituzionali, mail e pec dipartimentale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https://www.studiumanistici.unina.it/<text:s text:c="2"/>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https://www.studiumanistici.unina.it/<text:s text:c="2"/></text:p>
          </table:table-cell>
          <table:table-cell office:value-type="string" table:style-name="ce4">
            <text:p>Direttore del Dipartimento</text:p>
          </table:table-cell>
          <table:table-cell table:number-columns-repeated="16370"/>
        </table:table-row>
        <table:table-row table:style-name="ro41">
          <table:table-cell office:value-type="float" office:value="52" table:style-name="ce5">
            <text:p>52</text:p>
          </table:table-cell>
          <table:table-cell office:value-type="string" table:style-name="ce5">
            <text:p>COMMISSIONI DI ESAMI DI PROFITTO NOMINA PRESIDENTE E COMPONENTI</text:p>
          </table:table-cell>
          <table:table-cell office:value-type="string" table:style-name="ce5">
            <text:p>Regolamento didattico di Ateneo DR 2023/4785 del 01/12/2023</text:p>
          </table:table-cell>
          <table:table-cell office:value-type="string" table:style-name="ce5">
            <text:p>Entro 7 giorni dalla consegna della Commissione</text:p>
          </table:table-cell>
          <table:table-cell office:value-type="string" table:style-name="ce5">
            <text:p>Ufficio per la Didattica</text:p>
          </table:table-cell>
          <table:table-cell office:value-type="string" table:style-name="ce4">
            <text:p>Direzione del Dipartimento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Canali istituzionali, mail e pec dipartimentale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https://www.studiumanistici.unina.it/<text:s text:c="2"/>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https://www.studiumanistici.unina.it/<text:s text:c="2"/></text:p>
          </table:table-cell>
          <table:table-cell office:value-type="string" table:style-name="ce4">
            <text:p>Direttore del Dipartimento</text:p>
          </table:table-cell>
          <table:table-cell table:number-columns-repeated="16370"/>
        </table:table-row>
        <table:table-row table:style-name="ro41">
          <table:table-cell office:value-type="float" office:value="53" table:style-name="ce5">
            <text:p>53</text:p>
          </table:table-cell>
          <table:table-cell office:value-type="string" table:style-name="ce5">
            <text:p>TRASMISSIONE DELLE COMMISSIONI DI ESAMI APPROVATE DAL DIRETTORE ALLA SEGRETERIA STUDENTI</text:p>
          </table:table-cell>
          <table:table-cell office:value-type="string" table:style-name="ce5">
            <text:p>Regolamento didattico di Ateneo DR 2023/4785 del 01/12/2023</text:p>
          </table:table-cell>
          <table:table-cell office:value-type="string" table:style-name="ce5">
            <text:p><text:span text:style-name="T3">5 GIORNI dall’approvazione del</text:span></text:p>
            <text:p><text:span text:style-name="T3">Direttore</text:span></text:p>
          </table:table-cell>
          <table:table-cell office:value-type="string" table:style-name="ce5">
            <text:p>Ufficio per la Didattica</text:p>
          </table:table-cell>
          <table:table-cell office:value-type="string" table:style-name="ce4">
            <text:p>Direttore del Dipartimento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Canali istituzionali, mail e pec dipartimentale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https://www.studiumanistici.unina.it/<text:s text:c="2"/>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https://www.studiumanistici.unina.it/<text:s text:c="2"/></text:p>
          </table:table-cell>
          <table:table-cell office:value-type="string" table:style-name="ce4">
            <text:p>Direttore del Dipartimento</text:p>
          </table:table-cell>
          <table:table-cell table:number-columns-repeated="16370"/>
        </table:table-row>
        <table:table-row table:style-name="ro41">
          <table:table-cell office:value-type="float" office:value="54" table:style-name="ce5">
            <text:p>54</text:p>
          </table:table-cell>
          <table:table-cell office:value-type="string" table:style-name="ce5">
            <text:p>REDAZIONE DEI REGOLAMENTI DIDATTICI DEI CORSI DI STUDIO</text:p>
          </table:table-cell>
          <table:table-cell office:value-type="string" table:style-name="ce5">
            <text:p>Regolamento didattico di Ateneo DR 2023/4785 del 01/02/2023</text:p>
          </table:table-cell>
          <table:table-cell office:value-type="string" table:style-name="ce5">
            <text:p>60 giorni</text:p>
          </table:table-cell>
          <table:table-cell office:value-type="string" table:style-name="ce5">
            <text:p>Ufficio per la Didattica</text:p>
          </table:table-cell>
          <table:table-cell office:value-type="string" table:style-name="ce4">
            <text:p>Consiglio di Dipartimento</text:p>
          </table:table-cell>
          <table:table-cell office:value-type="string" table:style-name="ce4">
            <text:p>Ricorso amministrativo</text:p>
          </table:table-cell>
          <table:table-cell office:value-type="string" table:style-name="ce4">
            <text:p>Canali istituzionali, mail e pec dipartimentale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https://www.studiumanistici.unina.it/<text:s text:c="2"/>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Direttore del Dipartimento</text:p>
          </table:table-cell>
          <table:table-cell table:number-columns-repeated="16370"/>
        </table:table-row>
        <table:table-row table:style-name="ro41">
          <table:table-cell office:value-type="float" office:value="55" table:style-name="ce5">
            <text:p>55</text:p>
          </table:table-cell>
          <table:table-cell office:value-type="string" table:style-name="ce5">
            <text:p>TRASMISSIONE DEI REGOLAMENTI DEI CORSI DI STUDIO AGLI UFFICICOMPETENTI DOPO APPROVAZIONE DEL CONSIGLIO DI DIPARTIMENTO</text:p>
          </table:table-cell>
          <table:table-cell office:value-type="string" table:style-name="ce5">
            <text:p>Regolamento didattico di Ateneo DR 2023/4785 del 01/02/2023 – Art. 45</text:p>
          </table:table-cell>
          <table:table-cell office:value-type="string" table:style-name="ce5">
            <text:p>5 GIORNI dall’approvazione del CdD</text:p>
          </table:table-cell>
          <table:table-cell office:value-type="string" table:style-name="ce5">
            <text:p>Ufficio per la Didattica</text:p>
          </table:table-cell>
          <table:table-cell office:value-type="string" table:style-name="ce4">
            <text:p>Direttore del Dipartiment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Canali istituzionali, mail e pec dipartimentale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https://www.studiumanistici.unina.it/<text:s text:c="2"/>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Direttore del Dipartimento</text:p>
          </table:table-cell>
          <table:table-cell table:number-columns-repeated="16370"/>
        </table:table-row>
        <table:table-row table:style-name="ro41">
          <table:table-cell office:value-type="float" office:value="56" table:style-name="ce5">
            <text:p>56</text:p>
          </table:table-cell>
          <table:table-cell office:value-type="string" table:style-name="ce5">
            <text:p>PUBBLICAZIONE DEI REGOLAMENTI APPROVATI DAL CDD SUL SITO DELDIPARTIMENTO</text:p>
          </table:table-cell>
          <table:table-cell office:value-type="string" table:style-name="ce5">
            <text:p><text:span text:style-name="T3">Normativa sulla trasparenza –</text:span></text:p>
            <text:p><text:span text:style-name="T3">STATUTO D.R./2019/4763 del 22/11/2019 – Art. 7</text:span></text:p>
          </table:table-cell>
          <table:table-cell office:value-type="string" table:style-name="ce5">
            <text:p>10 GIORNI dalla data di approvazione</text:p>
          </table:table-cell>
          <table:table-cell office:value-type="string" table:style-name="ce5">
            <text:p>Ufficio per la Didattica</text:p>
          </table:table-cell>
          <table:table-cell office:value-type="string" table:style-name="ce4">
            <text:p>Direttore del Dipartimento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Canali istituzionali, mail e pec dipartimentale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Direttore del Dipartimento</text:p>
          </table:table-cell>
          <table:table-cell table:number-columns-repeated="16370"/>
        </table:table-row>
        <table:table-row table:style-name="ro41">
          <table:table-cell office:value-type="float" office:value="57" table:style-name="ce5">
            <text:p>57</text:p>
          </table:table-cell>
          <table:table-cell office:value-type="string" table:style-name="ce5">
            <text:p>REDAZIONE ANNUALEDELLE GUIDE DELLO STUDENTE</text:p>
          </table:table-cell>
          <table:table-cell office:value-type="string" table:style-name="ce5">
            <text:p>Regolamento didattico di Ateneo DR 2023/4785 del 01/12/2023 –</text:p>
          </table:table-cell>
          <table:table-cell office:value-type="string" table:style-name="ce5">
            <text:p>90 giorni dall’acquisizione della programmazione didattica</text:p>
          </table:table-cell>
          <table:table-cell office:value-type="string" table:style-name="ce5">
            <text:p>Ufficio per la Didattica</text:p>
          </table:table-cell>
          <table:table-cell office:value-type="string" table:style-name="ce4">
            <text:p>Consiglio di Dipartimento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Canali istituzionali, mail e pec dipartimentale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https://www.studiumanistici.unina.it/<text:s text:c="2"/>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https://www.studiumanistici.unina.it/<text:s text:c="2"/></text:p>
          </table:table-cell>
          <table:table-cell office:value-type="string" table:style-name="ce4">
            <text:p>Direttore del Dipartimento</text:p>
          </table:table-cell>
          <table:table-cell table:number-columns-repeated="16370"/>
        </table:table-row>
        <table:table-row table:style-name="ro42">
          <table:table-cell office:value-type="float" office:value="58" table:style-name="ce5">
            <text:p>58</text:p>
          </table:table-cell>
          <table:table-cell office:value-type="string" table:style-name="ce5">
            <text:p>PUBBLICAZIONE DELLE GUIDE DELLO STUDENTE SUL SITO DEL DIPARTIMENTO</text:p>
          </table:table-cell>
          <table:table-cell office:value-type="string" table:style-name="ce5">
            <text:p><text:span text:style-name="T3">Normativa sulla trasparenza D.L. 14/03/2013</text:span></text:p>
            <text:p><text:span text:style-name="T3">STATUTO D.R./2019/4763 del 22/11/2019 – Art. 7</text:span></text:p>
          </table:table-cell>
          <table:table-cell office:value-type="string" table:style-name="ce5">
            <text:p>2 GIORNI dalla redazione</text:p>
          </table:table-cell>
          <table:table-cell office:value-type="string" table:style-name="ce5">
            <text:p>Ufficio per la Didattica</text:p>
          </table:table-cell>
          <table:table-cell office:value-type="string" table:style-name="ce4">
            <text:p>Direttore del Dipartimento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Canali istituzionali, mail e pec dipartimentale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https://www.studiumanistici.unina.it/<text:s text:c="2"/>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https://www.studiumanistici.unina.it/<text:s text:c="2"/></text:p>
          </table:table-cell>
          <table:table-cell office:value-type="string" table:style-name="ce4">
            <text:p>Direttore del Dipartimento</text:p>
          </table:table-cell>
          <table:table-cell table:number-columns-repeated="16370"/>
        </table:table-row>
        <table:table-row table:style-name="ro43">
          <table:table-cell office:value-type="float" office:value="59" table:style-name="ce5">
            <text:p>59</text:p>
          </table:table-cell>
          <table:table-cell office:value-type="string" table:style-name="ce5">
            <text:p>REDAZIONE ELENCHI NOMINATIVI STUDENTI PER LE SEDUTE DI LAUREA E TRASMISSIONE AI COORDINATORI DEI CORSI DI STUDIO</text:p>
          </table:table-cell>
          <table:table-cell office:value-type="string" table:style-name="ce5">
            <text:p>Regolamento didattico di Ateneo DR 2023/4785 del 01/02/2023 –</text:p>
          </table:table-cell>
          <table:table-cell office:value-type="string" table:style-name="ce5">
            <text:p>15 giorni dalla ricezione dei nominativi degli studenti</text:p>
          </table:table-cell>
          <table:table-cell office:value-type="string" table:style-name="ce5">
            <text:p>Ufficio per la Didattica</text:p>
          </table:table-cell>
          <table:table-cell office:value-type="string" table:style-name="ce4">
            <text:p>Direttore del Dipartimento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Canali istituzionali, mail e pec dipartimentale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https://www.studiumanistici.unina.it/<text:s text:c="2"/>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https://www.studiumanistici.unina.it/<text:s text:c="2"/></text:p>
          </table:table-cell>
          <table:table-cell office:value-type="string" table:style-name="ce4">
            <text:p>Direttore del Dipartimento</text:p>
          </table:table-cell>
          <table:table-cell table:number-columns-repeated="16370"/>
        </table:table-row>
        <table:table-row table:style-name="ro43">
          <table:table-cell office:value-type="float" office:value="60" table:style-name="ce5">
            <text:p>60</text:p>
          </table:table-cell>
          <table:table-cell office:value-type="string" table:style-name="ce5">
            <text:p>PUBBLICAZIONE SUL SITO DEL DIPARTIMENTO DELLE DATE E DELLE AULE ASSEGNATE PER LE SEDUTE DI LAUREA</text:p>
          </table:table-cell>
          <table:table-cell office:value-type="string" table:style-name="ce5">
            <text:p>Normativa sulla trasparenza – STATUTO D.R./2019/4763 del 22/11/2019 – Art. 7</text:p>
          </table:table-cell>
          <table:table-cell office:value-type="string" table:style-name="ce5">
            <text:p>10 giorni dalla ricezione</text:p>
          </table:table-cell>
          <table:table-cell office:value-type="string" table:style-name="ce5">
            <text:p>Ufficio per la Didattica</text:p>
          </table:table-cell>
          <table:table-cell office:value-type="string" table:style-name="ce4">
            <text:p>Direttore del Dipartimento</text:p>
          </table:table-cell>
          <table:table-cell office:value-type="string" table:style-name="ce4">
            <text:p>Ricorso Amministrativo</text:p>
          </table:table-cell>
          <table:table-cell office:value-type="string" table:style-name="ce4">
            <text:p>Canali istituzionali, mail e pec dipartimentale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https://www.studiumanistici.unina.it/<text:s text:c="2"/>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https://www.studiumanistici.unina.it/<text:s text:c="2"/></text:p>
          </table:table-cell>
          <table:table-cell office:value-type="string" table:style-name="ce4">
            <text:p>Direttore del Dipartimento</text:p>
          </table:table-cell>
          <table:table-cell table:number-columns-repeated="16370"/>
        </table:table-row>
        <table:table-row table:style-name="ro43">
          <table:table-cell office:value-type="float" office:value="61" table:style-name="ce5">
            <text:p>61</text:p>
          </table:table-cell>
          <table:table-cell office:value-type="string" table:style-name="ce5">
            <text:p>ORGANIZZAZIONE ORARIO E AULE PER CORSI, ESAMI DI PROFITTO ED ESAMI FINALI</text:p>
          </table:table-cell>
          <table:table-cell office:value-type="string" table:style-name="ce5">
            <text:p>Normativa sulla trasparenza <text:s/>D.L. 14/03/2013</text:p>
          </table:table-cell>
          <table:table-cell office:value-type="string" table:style-name="ce5">
            <text:p>I processi seguono tutte le fasi dei procedimenti del calendario didattico</text:p>
          </table:table-cell>
          <table:table-cell office:value-type="string" table:style-name="ce5">
            <text:p>Ufficio per la Didattica</text:p>
          </table:table-cell>
          <table:table-cell office:value-type="string" table:style-name="ce4">
            <text:p>Direttore del Dipartimento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Canali istituzionali, mail e pec dipartimentale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https://www.studiumanistici.unina.it/<text:s text:c="2"/>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https://www.studiumanistici.unina.it/<text:s text:c="2"/></text:p>
          </table:table-cell>
          <table:table-cell office:value-type="string" table:style-name="ce4">
            <text:p>Direttore del Dipartimento</text:p>
          </table:table-cell>
          <table:table-cell table:number-columns-repeated="16370"/>
        </table:table-row>
        <table:table-row table:style-name="ro44">
          <table:table-cell office:value-type="float" office:value="62" table:style-name="ce5">
            <text:p>62</text:p>
          </table:table-cell>
          <table:table-cell office:value-type="string" table:style-name="ce5">
            <text:p>Variazioni al Budget economico e degli Investimenti</text:p>
          </table:table-cell>
          <table:table-cell office:value-type="string" table:style-name="ce5">
            <text:p><text:span text:style-name="T3">Regolamento di Ateneo per</text:span></text:p>
            <text:p><text:span text:style-name="T3">l’Amministrazione, la Finanza</text:span></text:p>
            <text:p><text:span text:style-name="T3">e la Contabilità</text:span></text:p>
          </table:table-cell>
          <table:table-cell office:value-type="string" table:style-name="ce5">
            <text:p>Entro 15 gg dalla Delibera del <text:s text:c="8"/>Consiglio <text:s/>di Dipartimento</text:p>
          </table:table-cell>
          <table:table-cell office:value-type="string" table:style-name="ce5">
            <text:p>Ufficio Contabilità e Bilancio</text:p>
          </table:table-cell>
          <table:table-cell office:value-type="string" table:style-name="ce4">
            <text:p>Consiglio di Dipartimento / Consiglio di Amministrazione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d.</text:p>
          </table:table-cell>
          <table:table-cell office:value-type="string" table:style-name="ce4">
            <text:p>Direttore del Dipartimento</text:p>
          </table:table-cell>
          <table:table-cell table:number-columns-repeated="16370"/>
        </table:table-row>
        <table:table-row table:style-name="ro45">
          <table:table-cell office:value-type="float" office:value="63" table:style-name="ce5">
            <text:p>63</text:p>
          </table:table-cell>
          <table:table-cell office:value-type="string" table:style-name="ce5">
            <text:p>Emissione Ordinativi di pagamento relativi a compensi per prestazioni occasionali e consulenze professionali</text:p>
          </table:table-cell>
          <table:table-cell office:value-type="string" table:style-name="ce5">
            <text:p><text:span text:style-name="T3">Regolamento di Ateneo per</text:span></text:p>
            <text:p><text:span text:style-name="T3">l’Amministrazione, la Finanza</text:span></text:p>
            <text:p><text:span text:style-name="T3">e la Contabilità</text:span></text:p>
          </table:table-cell>
          <table:table-cell office:value-type="string" table:style-name="ce5">
            <text:p>Entro <text:s text:c="4"/>30 <text:s text:c="9"/>gg <text:s text:c="9"/>dalla liquidazione <text:s text:c="6"/>dell’Ufficio dipartimentale Personale e Rapporti <text:s text:c="12"/>di <text:s text:c="10"/>lavoro autonomo</text:p>
          </table:table-cell>
          <table:table-cell office:value-type="string" table:style-name="ce5">
            <text:p>Ufficio Contabilità e Bilancio</text:p>
          </table:table-cell>
          <table:table-cell office:value-type="string" table:style-name="ce4">
            <text:p>Direttore del Dipartimento</text:p>
          </table:table-cell>
          <table:table-cell office:value-type="string" table:style-name="ce4">
            <text:p>Ricorso Amministrativo</text:p>
          </table:table-cell>
          <table:table-cell office:value-type="string" table:style-name="ce4">
            <text:p>Canali istituzionali, mail e pec dipartimentale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Applicativi U-GOV e eDocumento</text:p>
          </table:table-cell>
          <table:table-cell office:value-type="string" table:style-name="ce4">
            <text:p>n.d.</text:p>
          </table:table-cell>
          <table:table-cell office:value-type="string" table:style-name="ce4">
            <text:p>Direttore del Dipartimento</text:p>
          </table:table-cell>
          <table:table-cell table:number-columns-repeated="16370"/>
        </table:table-row>
        <table:table-row table:style-name="ro46">
          <table:table-cell office:value-type="float" office:value="64" table:style-name="ce5">
            <text:p>64</text:p>
          </table:table-cell>
          <table:table-cell office:value-type="string" table:style-name="ce5">
            <text:p>Emissione Ordinativi di pagamento relativi a compensi conto terzi</text:p>
          </table:table-cell>
          <table:table-cell office:value-type="string" table:style-name="ce5">
            <text:p><text:span text:style-name="T3">Regolamento di Ateneo per</text:span></text:p>
            <text:p><text:span text:style-name="T3">l’Amministrazione, la Finanza e la</text:span></text:p>
            <text:p><text:span text:style-name="T3">Contabilità</text:span></text:p>
          </table:table-cell>
          <table:table-cell office:value-type="string" table:style-name="ce5">
            <text:p><text:span text:style-name="T3">Entro 30 gg dalla liquidazione dell’Ufficio dipartimentale per la</text:span></text:p>
            <text:p><text:span text:style-name="T3">ricerca</text:span></text:p>
          </table:table-cell>
          <table:table-cell office:value-type="string" table:style-name="ce5">
            <text:p>Ufficio Contabilità e Bilancio</text:p>
          </table:table-cell>
          <table:table-cell office:value-type="string" table:style-name="ce4">
            <text:p>Direttore del Dipartimento</text:p>
          </table:table-cell>
          <table:table-cell office:value-type="string" table:style-name="ce4">
            <text:p>Ricorso Amministrativo</text:p>
          </table:table-cell>
          <table:table-cell office:value-type="string" table:style-name="ce4">
            <text:p>Canali istituzionali, mail e pec dipartimentale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Applicativi U-GOV e eDocumento</text:p>
          </table:table-cell>
          <table:table-cell office:value-type="string" table:style-name="ce4">
            <text:p>n.d.</text:p>
          </table:table-cell>
          <table:table-cell office:value-type="string" table:style-name="ce4">
            <text:p>Direttore del Dipartimento</text:p>
          </table:table-cell>
          <table:table-cell table:number-columns-repeated="16370"/>
        </table:table-row>
        <table:table-row table:style-name="ro46">
          <table:table-cell office:value-type="float" office:value="65" table:style-name="ce5">
            <text:p>65</text:p>
          </table:table-cell>
          <table:table-cell office:value-type="string" table:style-name="ce5">
            <text:p>Emissione Ordinativi di pagamento relativi al rimborso delle spese per missioni</text:p>
          </table:table-cell>
          <table:table-cell office:value-type="string" table:style-name="ce5">
            <text:p><text:span text:style-name="T3">Regolamento di Ateneo per</text:span></text:p>
            <text:p><text:span text:style-name="T3">l’Amministrazione, la Finanza e la</text:span></text:p>
            <text:p><text:span text:style-name="T3">Contabilità</text:span></text:p>
          </table:table-cell>
          <table:table-cell office:value-type="string" table:style-name="ce5">
            <text:p>Entro <text:s text:c="4"/>30 <text:s text:c="9"/>gg <text:s text:c="9"/>dalla liquidazione <text:s text:c="6"/>dell’Ufficio dipartimentale Personale e Rapporti <text:s text:c="12"/>di lavoro autonomo</text:p>
          </table:table-cell>
          <table:table-cell office:value-type="string" table:style-name="ce5">
            <text:p>Ufficio Contabilità e Bilancio</text:p>
          </table:table-cell>
          <table:table-cell office:value-type="string" table:style-name="ce4">
            <text:p>Direttore del Dipartimento</text:p>
          </table:table-cell>
          <table:table-cell office:value-type="string" table:style-name="ce4">
            <text:p>Ricorso Amministrativo</text:p>
          </table:table-cell>
          <table:table-cell office:value-type="string" table:style-name="ce4">
            <text:p>Canali istituzionali, mail e pec dipartimentale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Applicativi U-GOV e eDocumento</text:p>
          </table:table-cell>
          <table:table-cell office:value-type="string" table:style-name="ce4">
            <text:p>n.d.</text:p>
          </table:table-cell>
          <table:table-cell office:value-type="string" table:style-name="ce4">
            <text:p>Direttore del Dipartimento</text:p>
          </table:table-cell>
          <table:table-cell table:number-columns-repeated="16370"/>
        </table:table-row>
        <table:table-row table:style-name="ro27">
          <table:table-cell office:value-type="float" office:value="66" table:style-name="ce5">
            <text:p>66</text:p>
          </table:table-cell>
          <table:table-cell office:value-type="string" table:style-name="ce5">
            <text:p>Emissione Ordinativi di pagamento relativi a liquidazione ratei degli assegni per attività di ricerca e per borse di ricerca</text:p>
          </table:table-cell>
          <table:table-cell office:value-type="string" table:style-name="ce5">
            <text:p><text:span text:style-name="T3">Regolamento di Ateneo per</text:span></text:p>
            <text:p><text:span text:style-name="T3">l’Amministrazione, la Finanza e la</text:span></text:p>
            <text:p><text:span text:style-name="T3">Contabilità</text:span></text:p>
          </table:table-cell>
          <table:table-cell office:value-type="string" table:style-name="ce6">
            <text:p>Entro 15 gg dalla ricezione della <text:s text:c="5"/>liquidazione dell’Ufficio dipartimentale Personale e Rapporti di lavoro autonomo</text:p>
          </table:table-cell>
          <table:table-cell office:value-type="string" table:style-name="ce5">
            <text:p>Ufficio Contabilità e Bilancio</text:p>
          </table:table-cell>
          <table:table-cell office:value-type="string" table:style-name="ce4">
            <text:p>Direttore del Dipartimento</text:p>
          </table:table-cell>
          <table:table-cell office:value-type="string" table:style-name="ce4">
            <text:p>Ricorso Amministrativo</text:p>
          </table:table-cell>
          <table:table-cell office:value-type="string" table:style-name="ce4">
            <text:p>Canali istituzionali, mail e pec dipartimentale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Applicativi U-GOV e eDocumento</text:p>
          </table:table-cell>
          <table:table-cell office:value-type="string" table:style-name="ce4">
            <text:p>n.d.</text:p>
          </table:table-cell>
          <table:table-cell office:value-type="string" table:style-name="ce4">
            <text:p>Direttore del Dipartimento</text:p>
          </table:table-cell>
          <table:table-cell table:number-columns-repeated="16370"/>
        </table:table-row>
        <table:table-row table:style-name="ro27">
          <table:table-cell office:value-type="float" office:value="67" table:style-name="ce5">
            <text:p>67</text:p>
          </table:table-cell>
          <table:table-cell office:value-type="string" table:style-name="ce5">
            <text:p>Emissione Ordinativi di pagamento di fatture elettroniche</text:p>
          </table:table-cell>
          <table:table-cell office:value-type="string" table:style-name="ce5">
            <text:p><text:span text:style-name="T3">Regolamento di Ateneo per</text:span></text:p>
            <text:p><text:span text:style-name="T3">l’Amministrazione, la Finanza e la</text:span></text:p>
            <text:p><text:span text:style-name="T3">Contabilità</text:span></text:p>
          </table:table-cell>
          <table:table-cell office:value-type="string" table:style-name="ce5">
            <text:p>Entro 30 gg dalla ricezione della fattura elettronica</text:p>
          </table:table-cell>
          <table:table-cell office:value-type="string" table:style-name="ce5">
            <text:p>Ufficio Contabilità e Bilancio</text:p>
          </table:table-cell>
          <table:table-cell office:value-type="string" table:style-name="ce4">
            <text:p>Direttore del Dipartimento</text:p>
          </table:table-cell>
          <table:table-cell office:value-type="string" table:style-name="ce4">
            <text:p>Ricorso Amministrativo</text:p>
          </table:table-cell>
          <table:table-cell office:value-type="string" table:style-name="ce4">
            <text:p>Canali istituzionali, mail e pec dipartimentale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Applicativi U-GOV e eDocumento</text:p>
          </table:table-cell>
          <table:table-cell office:value-type="string" table:style-name="ce4">
            <text:p>n.d.</text:p>
          </table:table-cell>
          <table:table-cell office:value-type="string" table:style-name="ce4">
            <text:p>Direttore del Dipartimento</text:p>
          </table:table-cell>
          <table:table-cell table:number-columns-repeated="16370"/>
        </table:table-row>
        <table:table-row table:style-name="ro27">
          <table:table-cell office:value-type="float" office:value="68" table:style-name="ce5">
            <text:p>68</text:p>
          </table:table-cell>
          <table:table-cell office:value-type="string" table:style-name="ce5">
            <text:p>Pagamenti e Rimborsi spese su Fondo Economale</text:p>
          </table:table-cell>
          <table:table-cell office:value-type="string" table:style-name="ce5">
            <text:p><text:span text:style-name="T3">Regolamento di Ateneo per</text:span></text:p>
            <text:p><text:span text:style-name="T3">l’Amministrazione, la Finanza e la</text:span></text:p>
            <text:p><text:span text:style-name="T3">Contabilità</text:span></text:p>
          </table:table-cell>
          <table:table-cell office:value-type="string" table:style-name="ce5">
            <text:p>Entro 15 gg dalla trasmissione della documentazione della spesa in originale</text:p>
          </table:table-cell>
          <table:table-cell office:value-type="string" table:style-name="ce5">
            <text:p>Ufficio Contabilità e Bilancio</text:p>
          </table:table-cell>
          <table:table-cell office:value-type="string" table:style-name="ce4">
            <text:p>Economo /<text:s/></text:p>
            <text:p>Direttore del Dipartimento</text:p>
          </table:table-cell>
          <table:table-cell office:value-type="string" table:style-name="ce4">
            <text:p>Ricorso Amministrativo</text:p>
          </table:table-cell>
          <table:table-cell office:value-type="string" table:style-name="ce4">
            <text:p>Canali istituzionali, mail e pec dipartimentale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7">
            <text:p><text:a xlink:href="https://www.studiumanistici.unina.it/">https://www.studiumanistici.unina.it/<text:s text:c="2"/></text:a></text:p>
          </table:table-cell>
          <table:table-cell office:value-type="string" table:style-name="ce4">
            <text:p>Contanti</text:p>
            <text:p>Applicativi U-GOV e eDocumento</text:p>
          </table:table-cell>
          <table:table-cell office:value-type="string" table:style-name="ce7">
            <text:p><text:a xlink:href="https://www.studiumanistici.unina.it/">https://www.studiumanistici.unina.it/<text:s text:c="2"/></text:a></text:p>
          </table:table-cell>
          <table:table-cell office:value-type="string" table:style-name="ce4">
            <text:p>Direttore del Dipartimento</text:p>
          </table:table-cell>
          <table:table-cell table:number-columns-repeated="16370"/>
        </table:table-row>
        <table:table-row table:style-name="ro27">
          <table:table-cell office:value-type="float" office:value="69" table:style-name="ce5">
            <text:p>69</text:p>
          </table:table-cell>
          <table:table-cell office:value-type="string" table:style-name="ce5">
            <text:p>Emissione Ordinativi di Incassi relativamente ai sospesi di cassa in entrata</text:p>
          </table:table-cell>
          <table:table-cell office:value-type="string" table:style-name="ce5">
            <text:p><text:span text:style-name="T3">Regolamento di Ateneo per</text:span></text:p>
            <text:p><text:span text:style-name="T3">l’Amministrazione, la Finanza</text:span></text:p>
            <text:p><text:span text:style-name="T3">e la Contabilità</text:span></text:p>
          </table:table-cell>
          <table:table-cell office:value-type="string" table:style-name="ce5">
            <text:p>Entro <text:s text:c="4"/>20 <text:s text:c="9"/>gg <text:s text:c="9"/>dal rilevamento del sospeso di cassa</text:p>
          </table:table-cell>
          <table:table-cell office:value-type="string" table:style-name="ce5">
            <text:p>Ufficio Contabilità e Bilancio</text:p>
          </table:table-cell>
          <table:table-cell office:value-type="string" table:style-name="ce4">
            <text:p>Direttore del Dipartimento</text:p>
          </table:table-cell>
          <table:table-cell office:value-type="string" table:style-name="ce4">
            <text:p>Ricorso Amministrativo</text:p>
          </table:table-cell>
          <table:table-cell office:value-type="string" table:style-name="ce4">
            <text:p>Canali istituzionali, mail e pec dipartimentale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Applicativi U-GOV e eDocumento</text:p>
          </table:table-cell>
          <table:table-cell office:value-type="string" table:style-name="ce4">
            <text:p>n.d.</text:p>
          </table:table-cell>
          <table:table-cell office:value-type="string" table:style-name="ce4">
            <text:p>Direttore del Dipartimento</text:p>
          </table:table-cell>
          <table:table-cell table:number-columns-repeated="16370"/>
        </table:table-row>
        <table:table-row table:style-name="ro26">
          <table:table-cell office:value-type="float" office:value="70" table:style-name="ce5">
            <text:p>70</text:p>
          </table:table-cell>
          <table:table-cell office:value-type="string" table:style-name="ce5">
            <text:p>Emissione Fatture Attive per attività conto terzi</text:p>
          </table:table-cell>
          <table:table-cell office:value-type="string" table:style-name="ce5">
            <text:p><text:span text:style-name="T3">Regolamento di Ateneo per</text:span></text:p>
            <text:p><text:span text:style-name="T3">l’Amministrazione, la Finanza e la</text:span></text:p>
            <text:p><text:span text:style-name="T3">Contabilità</text:span></text:p>
          </table:table-cell>
          <table:table-cell office:value-type="string" table:style-name="ce5">
            <text:p>Entro 20 gg dalla ricezione della comunicazione da parte del Responsabile scientifico della conclusione delle attività previste dalla Convenzione</text:p>
          </table:table-cell>
          <table:table-cell office:value-type="string" table:style-name="ce5">
            <text:p>Ufficio Contabilità e Bilancio</text:p>
          </table:table-cell>
          <table:table-cell office:value-type="string" table:style-name="ce4">
            <text:p>Direttore del Dipartimento</text:p>
          </table:table-cell>
          <table:table-cell office:value-type="string" table:style-name="ce4">
            <text:p>Ricorso Amministrativo</text:p>
          </table:table-cell>
          <table:table-cell office:value-type="string" table:style-name="ce4">
            <text:p>Canali istituzionali, mail e pec dipartimentale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Applicativi U-GOV e eDocumento</text:p>
          </table:table-cell>
          <table:table-cell office:value-type="string" table:style-name="ce4">
            <text:p>n.d.</text:p>
          </table:table-cell>
          <table:table-cell office:value-type="string" table:style-name="ce4">
            <text:p>Direttore del Dipartimento</text:p>
          </table:table-cell>
          <table:table-cell table:number-columns-repeated="16370"/>
        </table:table-row>
        <table:table-row table:style-name="ro47">
          <table:table-cell office:value-type="float" office:value="71" table:style-name="ce5">
            <text:p>71</text:p>
          </table:table-cell>
          <table:table-cell office:value-type="string" table:style-name="ce5">
            <text:p>Decisione a contrarre per l’affidamento di forniture di beni e di prestazioni di servizi di importo inferiore a € 140.000,00</text:p>
          </table:table-cell>
          <table:table-cell office:value-type="string" table:style-name="ce5">
            <text:p><text:span text:style-name="T3">Decreto legislativo 31 marzo 2023,</text:span></text:p>
            <text:p><text:span text:style-name="T3">n. 36 Codice dei contratti pubblici</text:span></text:p>
          </table:table-cell>
          <table:table-cell office:value-type="string" table:style-name="ce5">
            <text:p>Entro 60 gg dalla trasmissione della richiesta di acquisto</text:p>
          </table:table-cell>
          <table:table-cell office:value-type="string" table:style-name="ce5">
            <text:p>Ufficio Contabilità e Bilancio</text:p>
          </table:table-cell>
          <table:table-cell office:value-type="string" table:style-name="ce4">
            <text:p>Direttore del Dipartimento</text:p>
          </table:table-cell>
          <table:table-cell office:value-type="string" table:style-name="ce4">
            <text:p>Ricorso Amministrativo</text:p>
          </table:table-cell>
          <table:table-cell office:value-type="string" table:style-name="ce4">
            <text:p>Canali istituzionali, mail e pec dipartimentale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7">
            <text:p><text:a xlink:href="https://www.studiumanistici.unina.it/">https://www.studiumanistici.unina.it/<text:s text:c="2"/></text:a></text:p>
          </table:table-cell>
          <table:table-cell office:value-type="string" table:style-name="ce4">
            <text:p>Applicativi U-GOV e eDocumento</text:p>
          </table:table-cell>
          <table:table-cell office:value-type="string" table:style-name="ce7">
            <text:p><text:a xlink:href="https://www.studiumanistici.unina.it/">https://www.studiumanistici.unina.it/<text:s text:c="2"/></text:a></text:p>
          </table:table-cell>
          <table:table-cell office:value-type="string" table:style-name="ce4">
            <text:p>Direttore del Dipartimento</text:p>
          </table:table-cell>
          <table:table-cell table:number-columns-repeated="16370"/>
        </table:table-row>
        <table:table-row table:style-name="ro47">
          <table:table-cell office:value-type="float" office:value="72" table:style-name="ce5">
            <text:p>72</text:p>
          </table:table-cell>
          <table:table-cell office:value-type="string" table:style-name="ce5">
            <text:p>Rendicontazione amministrativa e contabile dei progetti di ricerca</text:p>
          </table:table-cell>
          <table:table-cell office:value-type="string" table:style-name="ce5">
            <text:p>Regolamenti dei singoli bandi</text:p>
          </table:table-cell>
          <table:table-cell office:value-type="string" table:style-name="ce5">
            <text:p>Entro <text:s text:c="4"/>i termini previsti dalla specifica normativa</text:p>
          </table:table-cell>
          <table:table-cell office:value-type="string" table:style-name="ce5">
            <text:p>Ufficio per la Ricerca</text:p>
          </table:table-cell>
          <table:table-cell office:value-type="string" table:style-name="ce4">
            <text:p>Direttore del Dipartimento</text:p>
          </table:table-cell>
          <table:table-cell office:value-type="string" table:style-name="ce4">
            <text:p>Ricorso Amministrativo</text:p>
          </table:table-cell>
          <table:table-cell office:value-type="string" table:style-name="ce4">
            <text:p>Canali istituzionali, mail e pec dipartimentale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7">
            <text:p><text:a xlink:href="https://www.studiumanistici.unina.it/">https://www.studiumanistici.unina.it/<text:s text:c="2"/></text:a></text:p>
          </table:table-cell>
          <table:table-cell office:value-type="string" table:style-name="ce4">
            <text:p>Applicativi U-GOV e eDocumento</text:p>
          </table:table-cell>
          <table:table-cell office:value-type="string" table:style-name="ce7">
            <text:p><text:a xlink:href="https://www.studiumanistici.unina.it/">https://www.studiumanistici.unina.it/<text:s text:c="2"/></text:a></text:p>
          </table:table-cell>
          <table:table-cell office:value-type="string" table:style-name="ce4">
            <text:p>Direttore del Dipartimento</text:p>
          </table:table-cell>
          <table:table-cell table:number-columns-repeated="16370"/>
        </table:table-row>
        <table:table-row table:style-name="ro47">
          <table:table-cell office:value-type="float" office:value="73" table:style-name="ce5">
            <text:p>73</text:p>
          </table:table-cell>
          <table:table-cell office:value-type="string" table:style-name="ce5">
            <text:p>Convenzione con l’ente finanziatore del progetto</text:p>
          </table:table-cell>
          <table:table-cell office:value-type="string" table:style-name="ce5">
            <text:p>Regolamenti dei singoli bandi</text:p>
          </table:table-cell>
          <table:table-cell office:value-type="string" table:style-name="ce5">
            <text:p>Entro <text:s text:c="4"/>i termini previsti dalla specifica normativa</text:p>
          </table:table-cell>
          <table:table-cell office:value-type="string" table:style-name="ce5">
            <text:p>Ufficio per la Ricerca</text:p>
          </table:table-cell>
          <table:table-cell office:value-type="string" table:style-name="ce4">
            <text:p>Direttore del Dipartimento<text:s/></text:p>
          </table:table-cell>
          <table:table-cell office:value-type="string" table:style-name="ce4">
            <text:p>Ricorso Amministrativo</text:p>
          </table:table-cell>
          <table:table-cell office:value-type="string" table:style-name="ce4">
            <text:p>Canali istituzionali, mail e pec dipartimentale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7">
            <text:p><text:a xlink:href="https://www.studiumanistici.unina.it/">https://www.studiumanistici.unina.it/<text:s text:c="2"/></text:a></text:p>
          </table:table-cell>
          <table:table-cell office:value-type="string" table:style-name="ce4">
            <text:p>Applicativi U-GOV e eDocumento</text:p>
          </table:table-cell>
          <table:table-cell office:value-type="string" table:style-name="ce7">
            <text:p><text:a xlink:href="https://www.studiumanistici.unina.it/">https://www.studiumanistici.unina.it/<text:s text:c="2"/></text:a></text:p>
          </table:table-cell>
          <table:table-cell office:value-type="string" table:style-name="ce4">
            <text:p>Direttore del Dipartimento</text:p>
          </table:table-cell>
          <table:table-cell table:number-columns-repeated="16370"/>
        </table:table-row>
        <table:table-row table:style-name="ro47">
          <table:table-cell office:value-type="float" office:value="74" table:style-name="ce5">
            <text:p>74</text:p>
          </table:table-cell>
          <table:table-cell office:value-type="string" table:style-name="ce5">
            <text:p><text:span text:style-name="T3">Budget e formulario di progetto da presentare per</text:span></text:p>
            <text:p><text:span text:style-name="T3">l’approvazione</text:span></text:p>
          </table:table-cell>
          <table:table-cell office:value-type="string" table:style-name="ce5">
            <text:p>Regolamenti dei singoli bandi</text:p>
          </table:table-cell>
          <table:table-cell office:value-type="string" table:style-name="ce5">
            <text:p>Entro max 5 giorni dalla richiesta del docente</text:p>
          </table:table-cell>
          <table:table-cell office:value-type="string" table:style-name="ce5">
            <text:p>Ufficio per la Ricerca</text:p>
          </table:table-cell>
          <table:table-cell office:value-type="string" table:style-name="ce4">
            <text:p>Direttore del Dipartimento<text:s/></text:p>
          </table:table-cell>
          <table:table-cell office:value-type="string" table:style-name="ce4">
            <text:p>Ricorso Amministrativo</text:p>
          </table:table-cell>
          <table:table-cell office:value-type="string" table:style-name="ce4">
            <text:p>Canali istituzionali, mail e pec dipartimentale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7">
            <text:p><text:a xlink:href="https://www.studiumanistici.unina.it/">https://www.studiumanistici.unina.it/<text:s text:c="2"/></text:a></text:p>
          </table:table-cell>
          <table:table-cell office:value-type="string" table:style-name="ce4">
            <text:p>Applicativi U-GOV e eDocumento</text:p>
          </table:table-cell>
          <table:table-cell office:value-type="string" table:style-name="ce7">
            <text:p><text:a xlink:href="https://www.studiumanistici.unina.it/">https://www.studiumanistici.unina.it/<text:s text:c="2"/></text:a></text:p>
          </table:table-cell>
          <table:table-cell office:value-type="string" table:style-name="ce4">
            <text:p>Direttore del Dipartimento</text:p>
          </table:table-cell>
          <table:table-cell table:number-columns-repeated="16370"/>
        </table:table-row>
        <table:table-row table:style-name="ro47">
          <table:table-cell office:value-type="float" office:value="75" table:style-name="ce5">
            <text:p>75</text:p>
          </table:table-cell>
          <table:table-cell office:value-type="string" table:style-name="ce5">
            <text:p>Convenzioni per attività in conto terzi</text:p>
          </table:table-cell>
          <table:table-cell office:value-type="string" table:style-name="ce5">
            <text:p>Convenzione stipulata</text:p>
          </table:table-cell>
          <table:table-cell office:value-type="string" table:style-name="ce5">
            <text:p>Entro <text:s text:c="4"/>i termini previsti dalla specifica normativa</text:p>
          </table:table-cell>
          <table:table-cell office:value-type="string" table:style-name="ce5">
            <text:p>Ufficio per la Ricerca</text:p>
          </table:table-cell>
          <table:table-cell office:value-type="string" table:style-name="ce4">
            <text:p>Direttore del Dipartimento<text:s/></text:p>
          </table:table-cell>
          <table:table-cell office:value-type="string" table:style-name="ce4">
            <text:p>Ricorso Amministrativo</text:p>
          </table:table-cell>
          <table:table-cell office:value-type="string" table:style-name="ce4">
            <text:p>Canali istituzionali, mail e pec dipartimentale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7">
            <text:p><text:a xlink:href="https://www.studiumanistici.unina.it/">https://www.studiumanistici.unina.it/<text:s text:c="2"/></text:a></text:p>
          </table:table-cell>
          <table:table-cell office:value-type="string" table:style-name="ce4">
            <text:p>Applicativi U-GOV e eDocumento</text:p>
          </table:table-cell>
          <table:table-cell office:value-type="string" table:style-name="ce7">
            <text:p><text:a xlink:href="https://www.studiumanistici.unina.it/">https://www.studiumanistici.unina.it/<text:s text:c="2"/></text:a></text:p>
          </table:table-cell>
          <table:table-cell office:value-type="string" table:style-name="ce4">
            <text:p>Direttore del Dipartimento</text:p>
          </table:table-cell>
          <table:table-cell table:number-columns-repeated="16370"/>
        </table:table-row>
        <table:table-row table:number-rows-repeated="1048498" table:style-name="ro48">
          <table:table-cell table:number-columns-repeated="16384"/>
        </table:table-row>
      </table:table>
      <table:database-ranges>
        <table:database-range table:target-range-address="Table_1.A3:Table_1.N78" table:display-filter-buttons="true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Times New Roman" svg:font-family="&quot;Times New Roman&quot;"/>
    <style:font-face style:name="Calibri" svg:font-family="Calibri"/>
  </office:font-face-decls>
  <office:styles>
    <number:number-style style:name="N0">
      <number:number number:min-integer-digits="1"/>
    </number:number-style>
    <style:style style:name="Collegamento_32_ipertestuale" style:display-name="Collegamento ipertestuale" style:family="table-cell" style:data-style-name="N0">
      <style:text-properties fo:color="#0000FF" style:text-underline-style="solid" style:text-underline-type="single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026</meta:generator>
    <dc:title/>
    <dc:description/>
    <dc:subject/>
    <meta:initial-creator>Carla Camerlingo</meta:initial-creator>
    <dc:creator>LOREDANA CACCIAPUOTI</dc:creator>
    <meta:creation-date>2025-03-20T14:18:59Z</meta:creation-date>
    <dc:date>2026-06-15T11:02:30Z</dc:date>
    <meta:user-defined meta:name="Created" meta:value-type="date">2024-09-23T00:00:00Z</meta:user-defined>
    <meta:user-defined meta:name="Creator">Microsoft® Word per Microsoft 365</meta:user-defined>
    <meta:user-defined meta:name="LastSaved" meta:value-type="date">2025-03-20T00:00:00Z</meta:user-defined>
    <meta:user-defined meta:name="Producer">Microsoft® Word per Microsoft 365</meta:user-defined>
    <meta:user-defined meta:name="ContentTypeId">0x010100C0D89AA7E6395E409260AA24EF03D577</meta:user-defined>
    <meta:user-defined meta:name="MediaServiceImageTags"/>
  </office:meta>
</office:document-meta>
</file>