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wrap-option="wrap" fo:background-color="#FABF8F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2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8" style:family="table-cell" style:parent-style-name="Collegamento_32_ipertestuale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fo:color="#0000FF" style:text-underline-style="solid" style:text-underline-type="single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B8CCE4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fo:border="2pt solid #000000" style:vertical-align="middle" fo:wrap-option="wrap" fo:background-color="#B8CCE4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style:font-family-generic="swiss"/>
    </style:style>
    <style:style style:name="ce11" style:family="table-cell" style:parent-style-name="Default" style:data-style-name="N0">
      <style:table-cell-properties fo:border="2pt solid #000000" style:vertical-align="middle" fo:wrap-option="wrap" fo:background-color="#FDE9D9" style:repeat-content="false"/>
      <style:paragraph-properties fo:text-align="start" fo:margin-left="0cm"/>
      <style:text-properties fo:color="#4F81BD" style:font-name="Calibri" style:font-name-asian="Calibri" style:font-name-complex="Calibri" style:font-family-generic="swiss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FF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2.143125cm"/>
    </style:style>
    <style:style style:name="co2" style:family="table-column">
      <style:table-column-properties fo:break-before="auto" style:column-width="8.04333333333333cm"/>
    </style:style>
    <style:style style:name="co3" style:family="table-column">
      <style:table-column-properties fo:break-before="auto" style:column-width="6.35cm"/>
    </style:style>
    <style:style style:name="co4" style:family="table-column">
      <style:table-column-properties fo:break-before="auto" style:column-width="3.46604166666667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4.49791666666667cm"/>
    </style:style>
    <style:style style:name="co7" style:family="table-column">
      <style:table-column-properties fo:break-before="auto" style:column-width="3.20145833333333cm"/>
    </style:style>
    <style:style style:name="co8" style:family="table-column">
      <style:table-column-properties fo:break-before="auto" style:column-width="4.23333333333333cm"/>
    </style:style>
    <style:style style:name="co9" style:family="table-column">
      <style:table-column-properties fo:break-before="auto" style:column-width="3.59833333333333cm"/>
    </style:style>
    <style:style style:name="co10" style:family="table-column">
      <style:table-column-properties fo:break-before="auto" style:column-width="4.206875cm"/>
    </style:style>
    <style:style style:name="co11" style:family="table-column">
      <style:table-column-properties fo:break-before="auto" style:column-width="4.7625cm"/>
    </style:style>
    <style:style style:name="co12" style:family="table-column">
      <style:table-column-properties fo:break-before="auto" style:column-width="3.254375cm"/>
    </style:style>
    <style:style style:name="co13" style:family="table-column">
      <style:table-column-properties fo:break-before="auto" style:column-width="1.40229166666667cm"/>
    </style:style>
    <style:style style:name="ro1" style:family="table-row">
      <style:table-row-properties style:row-height="58.15pt" style:use-optimal-row-height="false" fo:break-before="auto"/>
    </style:style>
    <style:style style:name="ro2" style:family="table-row">
      <style:table-row-properties style:row-height="51pt" style:use-optimal-row-height="false" fo:break-before="auto"/>
    </style:style>
    <style:style style:name="ro3" style:family="table-row">
      <style:table-row-properties style:row-height="101.25pt" style:use-optimal-row-height="false" fo:break-before="auto"/>
    </style:style>
    <style:style style:name="ro4" style:family="table-row">
      <style:table-row-properties style:row-height="79.5pt" style:use-optimal-row-height="false" fo:break-before="auto"/>
    </style:style>
    <style:style style:name="ro5" style:family="table-row">
      <style:table-row-properties style:row-height="143.1pt" style:use-optimal-row-height="false" fo:break-before="auto"/>
    </style:style>
    <style:style style:name="ro6" style:family="table-row">
      <style:table-row-properties style:row-height="63.95pt" style:use-optimal-row-height="false" fo:break-before="auto"/>
    </style:style>
    <style:style style:name="ro7" style:family="table-row">
      <style:table-row-properties style:row-height="117pt" style:use-optimal-row-height="false" fo:break-before="auto"/>
    </style:style>
    <style:style style:name="ro8" style:family="table-row">
      <style:table-row-properties style:row-height="60.75pt" style:use-optimal-row-height="true" fo:break-before="auto"/>
    </style:style>
    <style:style style:name="ro9" style:family="table-row">
      <style:table-row-properties style:row-height="135.6pt" style:use-optimal-row-height="false" fo:break-before="auto"/>
    </style:style>
    <style:style style:name="ro10" style:family="table-row">
      <style:table-row-properties style:row-height="88.9pt" style:use-optimal-row-height="false" fo:break-before="auto"/>
    </style:style>
    <style:style style:name="ro11" style:family="table-row">
      <style:table-row-properties style:row-height="237.95pt" style:use-optimal-row-height="false" fo:break-before="auto"/>
    </style:style>
    <style:style style:name="ro12" style:family="table-row">
      <style:table-row-properties style:row-height="252.6pt" style:use-optimal-row-height="false" fo:break-before="auto"/>
    </style:style>
    <style:style style:name="ro13" style:family="table-row">
      <style:table-row-properties style:row-height="173.45pt" style:use-optimal-row-height="false" fo:break-before="auto"/>
    </style:style>
    <style:style style:name="ro14" style:family="table-row">
      <style:table-row-properties style:row-height="100.15pt" style:use-optimal-row-height="false" fo:break-before="auto"/>
    </style:style>
    <style:style style:name="ro15" style:family="table-row">
      <style:table-row-properties style:row-height="243pt" style:use-optimal-row-height="false" fo:break-before="auto"/>
    </style:style>
    <style:style style:name="ro16" style:family="table-row">
      <style:table-row-properties style:row-height="114.6pt" style:use-optimal-row-height="false" fo:break-before="auto"/>
    </style:style>
    <style:style style:name="ro17" style:family="table-row">
      <style:table-row-properties style:row-height="162.6pt" style:use-optimal-row-height="false" fo:break-before="auto"/>
    </style:style>
    <style:style style:name="ro18" style:family="table-row">
      <style:table-row-properties style:row-height="60.95pt" style:use-optimal-row-height="false" fo:break-before="auto"/>
    </style:style>
    <style:style style:name="ro19" style:family="table-row">
      <style:table-row-properties style:row-height="106.9pt" style:use-optimal-row-height="false" fo:break-before="auto"/>
    </style:style>
    <style:style style:name="ro20" style:family="table-row">
      <style:table-row-properties style:row-height="158.45pt" style:use-optimal-row-height="false" fo:break-before="auto"/>
    </style:style>
    <style:style style:name="ro21" style:family="table-row">
      <style:table-row-properties style:row-height="149.1pt" style:use-optimal-row-height="false" fo:break-before="auto"/>
    </style:style>
    <style:style style:name="ro22" style:family="table-row">
      <style:table-row-properties style:row-height="150.75pt" style:use-optimal-row-height="true" fo:break-before="auto"/>
    </style:style>
    <style:style style:name="ro23" style:family="table-row">
      <style:table-row-properties style:row-height="271.5pt" style:use-optimal-row-height="false" fo:break-before="auto"/>
    </style:style>
    <style:style style:name="ro24" style:family="table-row">
      <style:table-row-properties style:row-height="210.95pt" style:use-optimal-row-height="false" fo:break-before="auto"/>
    </style:style>
    <style:style style:name="ro25" style:family="table-row">
      <style:table-row-properties style:row-height="142.5pt" style:use-optimal-row-height="false" fo:break-before="auto"/>
    </style:style>
    <style:style style:name="ro26" style:family="table-row">
      <style:table-row-properties style:row-height="90.6pt" style:use-optimal-row-height="false" fo:break-before="auto"/>
    </style:style>
    <style:style style:name="ro27" style:family="table-row">
      <style:table-row-properties style:row-height="120pt" style:use-optimal-row-height="false" fo:break-before="auto"/>
    </style:style>
    <style:style style:name="ro28" style:family="table-row">
      <style:table-row-properties style:row-height="95.45pt" style:use-optimal-row-height="false" fo:break-before="auto"/>
    </style:style>
    <style:style style:name="ro29" style:family="table-row">
      <style:table-row-properties style:row-height="103.15pt" style:use-optimal-row-height="false" fo:break-before="auto"/>
    </style:style>
    <style:style style:name="ro30" style:family="table-row">
      <style:table-row-properties style:row-height="75.6pt" style:use-optimal-row-height="false" fo:break-before="auto"/>
    </style:style>
    <style:style style:name="ro31" style:family="table-row">
      <style:table-row-properties style:row-height="69.6pt" style:use-optimal-row-height="false" fo:break-before="auto"/>
    </style:style>
    <style:style style:name="ro32" style:family="table-row">
      <style:table-row-properties style:row-height="264pt" style:use-optimal-row-height="false" fo:break-before="auto"/>
    </style:style>
    <style:style style:name="ro33" style:family="table-row">
      <style:table-row-properties style:row-height="92.1pt" style:use-optimal-row-height="false" fo:break-before="auto"/>
    </style:style>
    <style:style style:name="ro34" style:family="table-row">
      <style:table-row-properties style:row-height="43.9pt" style:use-optimal-row-height="false" fo:break-before="auto"/>
    </style:style>
    <style:style style:name="ro35" style:family="table-row">
      <style:table-row-properties style:row-height="72pt" style:use-optimal-row-height="false" fo:break-before="auto"/>
    </style:style>
    <style:style style:name="ro36" style:family="table-row">
      <style:table-row-properties style:row-height="67.15pt" style:use-optimal-row-height="false" fo:break-before="auto"/>
    </style:style>
    <style:style style:name="ro37" style:family="table-row">
      <style:table-row-properties style:row-height="61.15pt" style:use-optimal-row-height="false" fo:break-before="auto"/>
    </style:style>
    <style:style style:name="ro38" style:family="table-row">
      <style:table-row-properties style:row-height="45.6pt" style:use-optimal-row-height="false" fo:break-before="auto"/>
    </style:style>
    <style:style style:name="ro39" style:family="table-row">
      <style:table-row-properties style:row-height="49.15pt" style:use-optimal-row-height="false" fo:break-before="auto"/>
    </style:style>
    <style:style style:name="ro40" style:family="table-row">
      <style:table-row-properties style:row-height="64.9pt" style:use-optimal-row-height="false" fo:break-before="auto"/>
    </style:style>
    <style:style style:name="ro41" style:family="table-row">
      <style:table-row-properties style:row-height="66pt" style:use-optimal-row-height="false" fo:break-before="auto"/>
    </style:style>
    <style:style style:name="ro42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fill="solid" draw:fill-color="#000000" draw:opacity="50%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Table_1" table:style-name="ta1">
        <table:table-column table:style-name="co1" table:default-cell-style-name="ce4"/>
        <table:table-column table:style-name="co2" table:default-cell-style-name="ce4"/>
        <table:table-column table:style-name="co3" table:number-columns-repeated="2" table:default-cell-style-name="ce4"/>
        <table:table-column table:style-name="co4" table:default-cell-style-name="ce4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number-columns-repeated="16371" table:default-cell-style-name="ce4"/>
        <table:table-row table:style-name="ro1">
          <table:table-cell office:value-type="string" table:number-columns-spanned="13" table:number-rows-spanned="1" table:style-name="ce9">
            <text:p>TABELLA PROCEDIMENTI/ATTIVITA'</text:p>
            <text:p>Dipartimento di Strutture per l'Ingegneria e l'Architettura</text:p>
          </table:table-cell>
          <table:covered-table-cell table:number-columns-repeated="12"/>
          <table:table-cell table:number-columns-repeated="16371" table:style-name="ce3"/>
        </table:table-row>
        <table:table-row table:style-name="ro2">
          <table:table-cell office:value-type="string" table:number-columns-spanned="13" table:number-rows-spanned="1" table:style-name="ce11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 table:style-name="ce3"/>
        </table:table-row>
        <table:table-row table:style-name="ro3">
          <table:table-cell office:value-type="string" table:style-name="ce1">
            <text:p>N.</text:p>
          </table:table-cell>
          <table:table-cell office:value-type="string" table:style-name="ce1">
            <text:p>Procedimento</text:p>
          </table:table-cell>
          <table:table-cell office:value-type="string" table:style-name="ce1">
            <text:p>Normativa di riferimento/Fonte dell'obbligo</text:p>
          </table:table-cell>
          <table:table-cell office:value-type="string" table:style-name="ce1">
            <text:p>Termine di conclusione e ogni altro termine procedimentale rilevante</text:p>
          </table:table-cell>
          <table:table-cell office:value-type="string" table:style-name="ce1">
            <text:p><text:span text:style-name="T2">Unità organizzativa responsabile</text:span></text:p>
            <text:p><text:span text:style-name="T2">dell’istruttoria procedimentale</text:span></text:p>
          </table:table-cell>
          <table:table-cell office:value-type="string" table:style-name="ce1">
            <text:p>Soggetto competente all'adozione del provvedimento finale</text:p>
          </table:table-cell>
          <table:table-cell office:value-type="string" table:style-name="ce1">
            <text:p>Strumenti di tutela amministrativa e giurisdizionale</text:p>
          </table:table-cell>
          <table:table-cell office:value-type="string" table:style-name="ce1">
            <text:p>Modalità per le richieste informazioni</text:p>
          </table:table-cell>
          <table:table-cell office:value-type="string" table:style-name="ce1">
            <text:p>Può essere sostituito da dichiarazione dell'interessato</text:p>
          </table:table-cell>
          <table:table-cell office:value-type="string" table:style-name="ce1">
            <text:p>Può concludersi con il silenzio – assenso</text:p>
          </table:table-cell>
          <table:table-cell office:value-type="string" table:style-name="ce1">
            <text:p>Sito web/link di accesso al servizio on line</text:p>
          </table:table-cell>
          <table:table-cell office:value-type="string" table:style-name="ce1">
            <text:p>Modalità per l'effettuazione di pagamenti eventualmente necessari</text:p>
          </table:table-cell>
          <table:table-cell office:value-type="string" table:style-name="ce1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2">
            <text:p>1</text:p>
          </table:table-cell>
          <table:table-cell office:value-type="string" table:style-name="ce2">
            <text:p>Emissione Ordinativi di pagamento di fatture per forniture di beni e servizi</text:p>
          </table:table-cell>
          <table:table-cell office:value-type="string" table:style-name="ce2">
            <text:p>Art. 35 del Regolamento di Ateneo per l’Amministrazione, la Finanza e la Contabilità</text:p>
          </table:table-cell>
          <table:table-cell office:value-type="string" table:style-name="ce2">
            <text:p><text:span text:style-name="T1">Entro 30 giorni dal ricevimento della fattura elettronica se</text:span></text:p>
            <text:p><text:span text:style-name="T1">debito certo, liquido ed esigibile</text:span>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Direttore del Dipartimento/Responsabile dei processi amminstrativo contabili<text:s text:c="2"/>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contatti telefonici e a mezzo mail/pec <text:s/>responsabile dei processi amminstrativo contabili<text:s/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procedura di liquidazione su piattaforma Ugov<text:s/></text:p>
          </table:table-cell>
          <table:table-cell office:value-type="string" table:style-name="ce5">
            <text:p>bonifico bancario conto corrente fornitore in base alla normativa sulla tracciabilità dei flussi finanziari<text:s/></text:p>
          </table:table-cell>
          <table:table-cell office:value-type="string" table:style-name="ce5">
            <text:p>Contrattualiatica prevista dalle procedure di acquisto come da regolamento di Ateneo e del codice appalti</text:p>
          </table:table-cell>
          <table:table-cell table:number-columns-repeated="16371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2">
            <text:p>Emissione Ordinativi di pagamento relativi a compensi per prestazioni occasionali;</text:p>
          </table:table-cell>
          <table:table-cell office:value-type="string" table:style-name="ce2">
            <text:p><text:span text:style-name="T1">Art. 35 del Regolamento di Ateneo</text:span></text:p>
            <text:p><text:span text:style-name="T1">per l’Amministrazione, la Finanza</text:span></text:p>
            <text:p><text:span text:style-name="T1">e la Contabilità</text:span></text:p>
          </table:table-cell>
          <table:table-cell office:value-type="string" table:style-name="ce2">
            <text:p><text:span text:style-name="T1">Entro 30 giorni dal ricevimento della nota/parcella, fattura</text:span></text:p>
            <text:p><text:span text:style-name="T1">elettronica</text:span>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Direttore del Dipartimento/Responsabile dei processi amminstrativo contabili<text:s text:c="2"/>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contatti telefonici e a mezzo mail/pec <text:s/>responsabile dei processi amminstrativo contabili<text:s/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procedura di liquidazione su piattaforma Ugov<text:s/></text:p>
          </table:table-cell>
          <table:table-cell office:value-type="string" table:style-name="ce5">
            <text:p>bonifico bancario conto corrente fornitore in base alla normativa sulla tracciabilità dei flussi finanziari<text:s/></text:p>
          </table:table-cell>
          <table:table-cell office:value-type="string" table:style-name="ce5">
            <text:p>Contrattualiatica prevista dalle procedure come da regolamento di Ateneo</text:p>
          </table:table-cell>
          <table:table-cell table:number-columns-repeated="16371"/>
        </table:table-row>
        <table:table-row table:style-name="ro5">
          <table:table-cell office:value-type="float" office:value="3" table:style-name="ce7">
            <text:p>3</text:p>
          </table:table-cell>
          <table:table-cell office:value-type="string" table:style-name="ce7">
            <text:p>Emissione Ordinativi di pagamento relativi a liquidazioni</text:p>
            <text:p>fatture/parcelle per consulenze professionali</text:p>
          </table:table-cell>
          <table:table-cell office:value-type="string" table:style-name="ce2">
            <text:p>Art. 35 del Regolamento di Ateneo per l’Amministrazione, la Finanza e la Contabilità<text:span text:style-name="T4"><text:s/></text:span></text:p>
          </table:table-cell>
          <table:table-cell office:value-type="string" table:style-name="ce2">
            <text:p>Entro 30 giorni dal ricevimento della nota/parcella, fattura elettronica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Direttore del Dipartimento/Responsabile dei processi amminstrativo contabili<text:s text:c="2"/>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contatti telefonici e a mezzo mail/pec <text:s/>responsabile dei processi amminstrativo contabili<text:s/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procedura di liquidazione su piattaforma Ugov<text:s/></text:p>
          </table:table-cell>
          <table:table-cell office:value-type="string" table:style-name="ce5">
            <text:p>bonifico bancario conto corrente fornitore in base alla normativa sulla tracciabilità dei flussi finanziari<text:s/></text:p>
          </table:table-cell>
          <table:table-cell office:value-type="string" table:style-name="ce5">
            <text:p>Contrattualiatica prevista dalle procedure come da regolamento di Ateneo</text:p>
          </table:table-cell>
          <table:table-cell table:number-columns-repeated="16371"/>
        </table:table-row>
        <table:table-row table:style-name="ro6">
          <table:table-cell office:value-type="float" office:value="4" table:style-name="ce2">
            <text:p>4</text:p>
          </table:table-cell>
          <table:table-cell office:value-type="string" table:style-name="ce2">
            <text:p>Trasmissione dei certificati sostitutivi di imposta da compensi per prestazioni su rapporti di lavoro</text:p>
          </table:table-cell>
          <table:table-cell office:value-type="string" table:style-name="ce2">
            <text:p>DPR 97 del 22/12/1986</text:p>
          </table:table-cell>
          <table:table-cell office:value-type="string" table:style-name="ce2">
            <text:p>Entro 30 giorni dalla ricezione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Direttore del Dipartimento/Responsabile dei processi amminstrativo contabili<text:s text:c="2"/>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contatti telefonici e a mezzo mail/pec <text:s/>responsabile dei processi amminstrativo contabili<text:s/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7">
          <table:table-cell office:value-type="float" office:value="5" table:style-name="ce2">
            <text:p>5</text:p>
          </table:table-cell>
          <table:table-cell office:value-type="string" table:style-name="ce2">
            <text:p>Pagamenti e rimborsi su fondo economale</text:p>
          </table:table-cell>
          <table:table-cell office:value-type="string" table:style-name="ce2">
            <text:p><text:span text:style-name="T1">Art. 34 del Regolamento di Ateneo</text:span></text:p>
            <text:p><text:span text:style-name="T1">per l’Amministrazione, la Finanza e la Contabilità</text:span></text:p>
          </table:table-cell>
          <table:table-cell office:value-type="string" table:style-name="ce2">
            <text:p><text:span text:style-name="T1">Entro 10 giorni dalla consegna</text:span></text:p>
            <text:p><text:span text:style-name="T1">della documentazione della spesa in originale</text:span>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Responsabile dei processi amminstrativo contabili</text:p>
          </table:table-cell>
          <table:table-cell office:value-type="string" table:style-name="ce5">
            <text:p>Istanza di riesame; Ricorso gerarchico; Accesso agli atti amministrativi (Legge 241/1990); Accesso civico/generalizzato (D.Lgs. 33/2013); Ricorso al Giudice Ordinario TAR (Tribunale Amministrativo Regionale) Ricorso al giudice ordinario (Tribunale civile)</text:p>
          </table:table-cell>
          <table:table-cell office:value-type="string" table:style-name="ce5">
            <text:p>contatti telefonici e a mezzo mail/pec <text:s/>responsabile dei processi amminstrativo contabili<text:s/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anticipo o rimborso, in contanti o con bonifico secondo <text:s/>secondo le procedure previste dal Regolamento d’Ateneo</text:p>
          </table:table-cell>
          <table:table-cell office:value-type="string" table:style-name="ce5">
            <text:p>Modulo rimborso spese reperibile presso la segreteria amministrativa<text:s text:c="2"/></text:p>
          </table:table-cell>
          <table:table-cell table:number-columns-repeated="16371"/>
        </table:table-row>
        <table:table-row table:style-name="ro8">
          <table:table-cell office:value-type="float" office:value="6" table:style-name="ce2">
            <text:p>6</text:p>
          </table:table-cell>
          <table:table-cell office:value-type="string" table:style-name="ce6">
            <text:p>Gare ed Appalti</text:p>
          </table:table-cell>
          <table:table-cell office:value-type="string" table:style-name="ce6">
            <text:p><text:span text:style-name="T2">D.Lgs 36/2023 <text:s/>e ss.mm.ii.</text:span></text:p>
            <text:p><text:span text:style-name="T2">Regolamento di Ateneo per</text:span></text:p>
            <text:p><text:span text:style-name="T2">l’Amministrazione, la Finanza e la Contabilità D.lgs 33/2013</text:span></text:p>
          </table:table-cell>
          <table:table-cell table:style-name="ce2"/>
          <table:table-cell office:value-type="string" table:style-name="ce2">
            <text:p>Ufficio Contabilità e Bilancio</text:p>
          </table:table-cell>
          <table:table-cell table:number-columns-repeated="3" table:style-name="ce6"/>
          <table:table-cell table:content-validation-name="val1" table:style-name="ce6"/>
          <table:table-cell table:content-validation-name="val1" table:style-name="ce6"/>
          <table:table-cell table:number-columns-repeated="3" table:style-name="ce6"/>
          <table:table-cell table:number-columns-repeated="16371"/>
        </table:table-row>
        <table:table-row table:style-name="ro9">
          <table:table-cell office:value-type="string" table:style-name="ce2">
            <text:p>6A</text:p>
          </table:table-cell>
          <table:table-cell office:value-type="string" table:style-name="ce2">
            <text:p>Decisione a Contrarre (DAC) -Indizione</text:p>
          </table:table-cell>
          <table:table-cell office:value-type="string" table:style-name="ce2">
            <text:p><text:span text:style-name="T1">D.lgs.36/2023 Regolamento di Ateneo per l’Amministrazione, la</text:span></text:p>
            <text:p><text:span text:style-name="T1">Finanza e la Contabilità vigente; D.Lgs. n. 33/2013</text:span></text:p>
          </table:table-cell>
          <table:table-cell office:value-type="string" table:style-name="ce2">
            <text:p>Entro 20 giorni lavorativi dalla definizione di oggetto e valore dell’acquisto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Accesso agli atti amministrativi (Legge 241/1990); Istanza di riesame/rettifica; Segnalazione all’ANAC (Autorità Nazionale Anticorruzione); Ricorso al TAR (Tribunale Amministrativo Regionale)</text:p>
          </table:table-cell>
          <table:table-cell office:value-type="string" table:style-name="ce5">
            <text:p>contatti telefonici e a mezzo mail/pec <text:s/>responsabile dei processi amminstrativo contabili<text:s/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8">
            <text:p><text:a xlink:href="https://www.unina.it/ateneo/gare/sottosoglia">https://www.unina.it/ateneo/gare/sottosoglia</text:a></text:p>
          </table:table-cell>
          <table:table-cell office:value-type="string" table:style-name="ce5">
            <text:p>n.a</text:p>
          </table:table-cell>
          <table:table-cell office:value-type="string" table:style-name="ce8">
            <text:p><text:a xlink:href="https://www.unina.it/ateneo/gare/circolari-e-modulistica">https://www.unina.it/ateneo/gare/circolari-e-modulistica</text:a></text:p>
          </table:table-cell>
          <table:table-cell table:number-columns-repeated="16371"/>
        </table:table-row>
        <table:table-row table:style-name="ro10">
          <table:table-cell office:value-type="string" table:style-name="ce2">
            <text:p>6B</text:p>
          </table:table-cell>
          <table:table-cell office:value-type="string" table:style-name="ce2">
            <text:p>Nomina del Responsabile Unico del Progetto</text:p>
          </table:table-cell>
          <table:table-cell office:value-type="string" table:style-name="ce2">
            <text:p><text:span text:style-name="T1">D.Lgs. n.36/2023 e ss.mm.ii.;</text:span></text:p>
            <text:p><text:span text:style-name="T1">Regolamento di Ateneo per</text:span></text:p>
            <text:p><text:span text:style-name="T1">l’Amministrazione, la Finanza e la Contabilità vigente; D.Lgs. n.</text:span></text:p>
            <text:p><text:span text:style-name="T1">33/2013</text:span></text:p>
          </table:table-cell>
          <table:table-cell office:value-type="string" table:style-name="ce2">
            <text:p>Secondo i termini previsti dal Decreto Legislativo n. 36/2023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<text:s/>Istanza di accesso agli atti (Legge 241/1990); Istanza di riesame o annullamento in autotutela; Ricorso al TAR (Tribunale Amministrativo Regionale)</text:p>
          </table:table-cell>
          <table:table-cell office:value-type="string" table:style-name="ce5">
            <text:p>contatti telefonici e a mezzo mail/pec <text:s/>responsabile dei processi amminstrativo contabili<text:s/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8">
            <text:p><text:a xlink:href="https://www.unina.it/ateneo/gare/sottosoglia">https://www.unina.it/ateneo/gare/sottosoglia</text:a>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https://www.unina.it/ateneo/gare/circolari-e-modulistica</text:p>
          </table:table-cell>
          <table:table-cell table:number-columns-repeated="16371"/>
        </table:table-row>
        <table:table-row table:style-name="ro11">
          <table:table-cell office:value-type="string" table:style-name="ce2">
            <text:p>6C</text:p>
          </table:table-cell>
          <table:table-cell office:value-type="string" table:style-name="ce2">
            <text:p>Nomina Commissione di Gara</text:p>
          </table:table-cell>
          <table:table-cell office:value-type="string" table:style-name="ce2">
            <text:p><text:span text:style-name="T1">D.Lgs. 36/2023 Regolamento di Ateneo per l’Amministrazione, la Finanza e la Contabilità vigente;</text:span></text:p>
            <text:p><text:span text:style-name="T1">D.Lgs. n. 33/2013</text:span></text:p>
          </table:table-cell>
          <table:table-cell office:value-type="string" table:style-name="ce2">
            <text:p>Secondo i termini previsti dal Decreto Legislativo n. 36/2023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Accesso agli atti (Legge 241/1990); Istanza di riesame o autotutela; Segnalazione ANAC; Ricorso al TAR</text:p>
          </table:table-cell>
          <table:table-cell office:value-type="string" table:style-name="ce5">
            <text:p>contatti telefonici e a mezzo mail/pec <text:s/>responsabile dei processi amminstrativo contabili<text:s/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https://www.unina.it/ateneo/gare/sottosogli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https://www.unina.it/ateneo/gare/circolari-e-modulistica</text:p>
          </table:table-cell>
          <table:table-cell table:number-columns-repeated="16371"/>
        </table:table-row>
        <table:table-row table:style-name="ro12">
          <table:table-cell office:value-type="float" office:value="7" table:style-name="ce2">
            <text:p>7</text:p>
          </table:table-cell>
          <table:table-cell office:value-type="string" table:style-name="ce6">
            <text:p>Procedure di acquisto in economia: decisione a contrarre, scelta del contraente, ordinazione della spesa</text:p>
          </table:table-cell>
          <table:table-cell office:value-type="string" table:style-name="ce6">
            <text:p>D.Lgs. n.36/2023 Regolamento diAteneo per l’Amministrazione, laFinanza e la Contabilità vigente; D.Lgs. n. 33/2013</text:p>
          </table:table-cell>
          <table:table-cell office:value-type="string" table:style-name="ce2">
            <text:p><text:span text:style-name="T2">Secondo i termini previsti dal Decreto Legislativo n.</text:span></text:p>
            <text:p><text:span text:style-name="T2">36/2023;</text:span></text:p>
            <text:p><text:span text:style-name="T2">Regolamento di Ateneo per</text:span></text:p>
            <text:p><text:span text:style-name="T2">l’Amministrazione, la Finanza e</text:span></text:p>
            <text:p><text:span text:style-name="T2">la Contabilità</text:span></text:p>
          </table:table-cell>
          <table:table-cell office:value-type="string" table:style-name="ce2">
            <text:p>Ufficio Contabilità e Bilancio</text:p>
          </table:table-cell>
          <table:table-cell table:number-columns-repeated="3" table:style-name="ce6"/>
          <table:table-cell table:content-validation-name="val1" table:style-name="ce6"/>
          <table:table-cell table:content-validation-name="val1" table:style-name="ce6"/>
          <table:table-cell table:number-columns-repeated="3" table:style-name="ce6"/>
          <table:table-cell table:number-columns-repeated="16371"/>
        </table:table-row>
        <table:table-row table:style-name="ro13">
          <table:table-cell office:value-type="string" table:style-name="ce2">
            <text:p>7A</text:p>
          </table:table-cell>
          <table:table-cell office:value-type="string" table:style-name="ce2">
            <text:p>Decisione a Contrarre (DAC)</text:p>
          </table:table-cell>
          <table:table-cell office:value-type="string" table:style-name="ce2">
            <text:p><text:span text:style-name="T1">Dlgs 36/2023 Regolamento di Ateneo per l’Amministrazione, la Finanza e la Contabilità vigente;</text:span></text:p>
            <text:p><text:span text:style-name="T1">D.Lgs. n. 33/2013</text:span></text:p>
          </table:table-cell>
          <table:table-cell office:value-type="string" table:style-name="ce2">
            <text:p>Entro 90 giorni dalla ricezione della documentazione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Accesso agli atti (art. 22 ss. Legge 241/1990) Istanza di riesame o revoca in autotutela; Segnalazione o ANAC; Ricorso al TAR</text:p>
          </table:table-cell>
          <table:table-cell office:value-type="string" table:style-name="ce5">
            <text:p>contatti telefonici e a mezzo mail/pec <text:s/>responsabile dei processi amminstrativo contabili<text:s/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8">
            <text:p><text:a xlink:href="https://www.unina.it/ateneo/gare/sottosoglia">https://www.unina.it/ateneo/gare/sottosoglia</text:a></text:p>
          </table:table-cell>
          <table:table-cell office:value-type="string" table:style-name="ce5">
            <text:p>n.a</text:p>
          </table:table-cell>
          <table:table-cell office:value-type="string" table:style-name="ce8">
            <text:p><text:a xlink:href="https://www.unina.it/ateneo/gare/circolari-e-modulistica">https://www.unina.it/ateneo/gare/circolari-e-modulistica</text:a></text:p>
          </table:table-cell>
          <table:table-cell table:number-columns-repeated="16371"/>
        </table:table-row>
        <table:table-row table:style-name="ro14">
          <table:table-cell office:value-type="string" table:style-name="ce2">
            <text:p>7B</text:p>
          </table:table-cell>
          <table:table-cell office:value-type="string" table:style-name="ce2">
            <text:p><text:span text:style-name="T1">Lettera <text:s/>di <text:s/>invito <text:s/>o <text:s/>di <text:s/>richiesta <text:s/>di <text:s/>offerta <text:s/>sul <text:s/>MePA (O.d.A./R.d.O./Trattative <text:s/>Dirette) <text:s/>dibeni <text:s/>e <text:s/>servizi <text:s/>di importo inferiore alla soglia</text:span></text:p>
            <text:p><text:span text:style-name="T1">comunitaria o l’indizione di autonome procedure negoziate senza previa pubblicazione del bando</text:span></text:p>
          </table:table-cell>
          <table:table-cell office:value-type="string" table:style-name="ce2">
            <text:p><text:span text:style-name="T1">Dlgs 36/2023</text:span></text:p>
            <text:p><text:span text:style-name="T1">Regolamento di Ateneo per</text:span></text:p>
            <text:p><text:span text:style-name="T1">l’Amministrazione, la Finanza e la Contabilità vigente</text:span></text:p>
          </table:table-cell>
          <table:table-cell office:value-type="string" table:style-name="ce2">
            <text:p>90 GIORNI dalla ricezione degli atti da parte del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Responsabile Unico del Progetto</text:p>
          </table:table-cell>
          <table:table-cell office:value-type="string" table:style-name="ce5">
            <text:p>Accesso agli atti (Legge 241/1990); Istanza di riesame o revoca in autotutela; segnalazione <text:s/>ANAC</text:p>
          </table:table-cell>
          <table:table-cell office:value-type="string" table:style-name="ce5">
            <text:p>contatti telefonici e a mezzo mail/pec <text:s/>responsabile dei processi amminstrativo contabili<text:s/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https://www.unina.it/ateneo/gare/sottosoglia https://www.acquistinretepa.it/opencms/opencms/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Format come da regolamento di ateneo e del codice degli appalti</text:p>
          </table:table-cell>
          <table:table-cell table:number-columns-repeated="16371"/>
        </table:table-row>
        <table:table-row table:style-name="ro14">
          <table:table-cell office:value-type="string" table:style-name="ce2">
            <text:p>7C</text:p>
          </table:table-cell>
          <table:table-cell office:value-type="string" table:style-name="ce2">
            <text:p><text:span text:style-name="T1">Predisposizione degli atti amministrativi per l’affidamento di beni e servizi di importo inferiore alla soglia comunitaria mediante l’adesione a Convenzioni Consip o l’indizione di autonome</text:span></text:p>
            <text:p><text:span text:style-name="T1">procedure di gara</text:span></text:p>
          </table:table-cell>
          <table:table-cell office:value-type="string" table:style-name="ce2">
            <text:p><text:span text:style-name="T1">Dlgs 36/2023</text:span></text:p>
            <text:p><text:span text:style-name="T1">Regolamento di Ateneo per</text:span></text:p>
            <text:p><text:span text:style-name="T1">l’Amministrazione, la Finanza e la Contabilità vigente</text:span></text:p>
          </table:table-cell>
          <table:table-cell office:value-type="string" table:style-name="ce2">
            <text:p>90 GIORNI dalla ricezione degli atti da parte del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Responsabile Unico del Progetto</text:p>
          </table:table-cell>
          <table:table-cell office:value-type="string" table:style-name="ce5">
            <text:p>Accesso agli atti (Legge 241/1990); Istanza di riesame o revoca in autotutela; segnalazione <text:s/>ANAC</text:p>
          </table:table-cell>
          <table:table-cell office:value-type="string" table:style-name="ce5">
            <text:p>contatti telefonici e a mezzo mail/pec <text:s/>responsabile dei processi amminstrativo contabili<text:s/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https://www.unina.it/ateneo/gare/sottosoglia https://www.acquistinretepa.it/opencms/opencms/</text:p>
          </table:table-cell>
          <table:table-cell office:value-type="string" table:style-name="ce5">
            <text:p>n.a.</text:p>
          </table:table-cell>
          <table:table-cell office:value-type="string" table:style-name="ce8">
            <text:p><text:a xlink:href="https://www.unina.it/ateneo/gare/circolari-e-modulistica%20ed%20atti%20interni">https://www.unina.it/ateneo/gare/circolari-e-modulistica ed atti interni<text:s/></text:a></text:p>
          </table:table-cell>
          <table:table-cell table:number-columns-repeated="16371"/>
        </table:table-row>
        <table:table-row table:style-name="ro15">
          <table:table-cell office:value-type="string" table:style-name="ce2">
            <text:p>7D</text:p>
          </table:table-cell>
          <table:table-cell office:value-type="string" table:style-name="ce2">
            <text:p>Affidamento di lavori di importo inferiore alla soglia comunitaria</text:p>
          </table:table-cell>
          <table:table-cell office:value-type="string" table:style-name="ce2">
            <text:p><text:span text:style-name="T1">Dlgs 36/2023</text:span></text:p>
            <text:p><text:span text:style-name="T1">Regolamento di Ateneo in materia di procedure per l’acquisizione di lavori sotto soglia, emanato con</text:span></text:p>
            <text:p><text:span text:style-name="T1">D.R. n. 3284 del 11/09/2019 e</text:span></text:p>
            <text:p><text:span text:style-name="T1">ss.mm.ii.;</text:span></text:p>
            <text:p><text:span text:style-name="T1">Regolamento di Ateneo per la costituzione e la tenuta dell’Albo degli operatori economici da utilizzare per l’affidamento di lavori sotto soglia; emanato con</text:span></text:p>
            <text:p><text:span text:style-name="T1">D.R. n. 2431 del 22/06/2017 e</text:span></text:p>
            <text:p><text:span text:style-name="T1">ss.mm. ii;</text:span></text:p>
            <text:p><text:span text:style-name="T1">Regolamento di Ateneo per</text:span></text:p>
            <text:p><text:span text:style-name="T1">l’Amministrazione, la Finanza e la Contabilità vigente</text:span></text:p>
          </table:table-cell>
          <table:table-cell office:value-type="string" table:style-name="ce2">
            <text:p>90 GIORNI dalla ricezione degli atti da parte del competente Ufficio Tecnico o da parte del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Responsabile Unico del Progetto</text:p>
          </table:table-cell>
          <table:table-cell office:value-type="string" table:style-name="ce5">
            <text:p>Accesso agli atti (art. 22 e ss. Legge 241/1990); Istanza di riesame o revoca in autotutela; Segnalazione ad ANAC; Ricorso al TAR (Tribunale Amministrativo Regionale)</text:p>
          </table:table-cell>
          <table:table-cell office:value-type="string" table:style-name="ce5">
            <text:p>contatti telefonici e a mezzo mail/pec <text:s/>responsabile dei processi amminstrativo contabili<text:s/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https://www.unina.it/ateneo/gare/sottosoglia https://www.acquistinretepa.it/opencms/opencms/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https://www.unina.it/ateneo/gare/circolari-e-modulistica</text:p>
          </table:table-cell>
          <table:table-cell table:number-columns-repeated="16371"/>
        </table:table-row>
        <table:table-row table:style-name="ro16">
          <table:table-cell office:value-type="string" table:style-name="ce2">
            <text:p>7E</text:p>
          </table:table-cell>
          <table:table-cell office:value-type="string" table:style-name="ce2">
            <text:p><text:span text:style-name="T1">Approvazione della proposta di aggiudicazione in procedure di gara per l’affidamento di beni/servizi/lavori indette a mezzo autonome</text:span></text:p>
            <text:p><text:span text:style-name="T1">procedure di gara o con procedure negoziate senza previa pubblicazione di bandi</text:span></text:p>
          </table:table-cell>
          <table:table-cell office:value-type="string" table:style-name="ce2">
            <text:p>Dlgs 36/2023</text:p>
          </table:table-cell>
          <table:table-cell office:value-type="string" table:style-name="ce2">
            <text:p><text:span text:style-name="T1">30 giorni dal ricevimento del verbale di proposta di aggiudicazione da parte del</text:span></text:p>
            <text:p><text:span text:style-name="T1">Seggi di gara/Commissione di gara</text:span>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Accesso agli atti (art. 22 e ss. Legge 241/1990); Istanza di riesame o revoca in autotutela; Segnalazione ad ANAC; Ricorso al TAR (Tribunale Amministrativo Regionale)</text:p>
          </table:table-cell>
          <table:table-cell office:value-type="string" table:style-name="ce5">
            <text:p>contatti telefonici e a mezzo mail/pec <text:s/>responsabile dei processi amminstrativo contabili<text:s/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8">
            <text:p><text:a xlink:href="https://www.unina.it/ateneo/gare/sottosoglia">https://www.unina.it/ateneo/gare/sottosoglia<text:s/></text:a></text:p>
          </table:table-cell>
          <table:table-cell office:value-type="string" table:style-name="ce5">
            <text:p>n.a.</text:p>
          </table:table-cell>
          <table:table-cell office:value-type="string" table:style-name="ce8">
            <text:p><text:a xlink:href="https://www.unina.it/ateneo/gare/circolari-e-modulistica">https://www.unina.it/ateneo/gare/circolari-e-modulistica</text:a></text:p>
          </table:table-cell>
          <table:table-cell table:number-columns-repeated="16371"/>
        </table:table-row>
        <table:table-row table:style-name="ro16">
          <table:table-cell office:value-type="string" table:style-name="ce2">
            <text:p>7F</text:p>
          </table:table-cell>
          <table:table-cell office:value-type="string" table:style-name="ce7">
            <text:p>Invio delle comunicazioni d’ufficio agli offerenti</text:p>
            <text:p>ammessi e all’aggiudicatario relative a: a)</text:p>
            <text:p>aggiudicazione; b) esclusione; c) decisione di non<text:span text:style-name="T3">aggiudicare un appalto; d) data di avvenuta stipula del contratto con l’aggiudicatario</text:span></text:p>
          </table:table-cell>
          <table:table-cell office:value-type="string" table:style-name="ce2">
            <text:p>Dlgs 36/2023</text:p>
          </table:table-cell>
          <table:table-cell office:value-type="string" table:style-name="ce2">
            <text:p>Entro 5 giorni dalla data di emissione del Decreto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Direttore del Dipartimento/Responsabile Unico di progetto</text:p>
          </table:table-cell>
          <table:table-cell office:value-type="string" table:style-name="ce5">
            <text:p>Accesso agli atti (art. 22 e ss. Legge 241/1990); Istanza di riesame o revoca in autotutela; Segnalazione ad ANAC; Ricorso al TAR (Tribunale Amministrativo Regionale)</text:p>
          </table:table-cell>
          <table:table-cell office:value-type="string" table:style-name="ce5">
            <text:p>contatti telefonici e a mezzo mail/pec <text:s/>responsabile dei processi amminstrativo contabili<text:s/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https://www.unina.it/ateneo/gare/circolari-e-modulistica</text:p>
          </table:table-cell>
          <table:table-cell table:number-columns-repeated="16371"/>
        </table:table-row>
        <table:table-row table:style-name="ro17">
          <table:table-cell office:value-type="float" office:value="8" table:style-name="ce2">
            <text:p>8</text:p>
          </table:table-cell>
          <table:table-cell office:value-type="string" table:style-name="ce2">
            <text:p>Emissione ordinativi di pagamento relativi al rimborso delle spese di missione</text:p>
          </table:table-cell>
          <table:table-cell office:value-type="string" table:style-name="ce2">
            <text:p><text:span text:style-name="T1">Regolamento per le missioni di servizio e le trasferte; Regolamento di Ateneo per</text:span></text:p>
            <text:p><text:span text:style-name="T1">l'Amministrazione, la Finanza e la Contabilità</text:span></text:p>
          </table:table-cell>
          <table:table-cell office:value-type="string" table:style-name="ce2">
            <text:p>30 gg dalla ricezione della documentazione completa di spesa in originale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Direttore del Dipartimento/Responsabile dei processi amminstrativo contabili<text:s text:c="2"/>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contatti telefonici e a mezzo mail/pec responsabile dei processi amminstrativo contabili<text:s/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sito web della specifica procedura<text:s/></text:p>
          </table:table-cell>
          <table:table-cell office:value-type="string" table:style-name="ce5">
            <text:p>Mediante bonifico su conto bancario <text:s/>secondo le procedure contabili dell’Ateneo</text:p>
          </table:table-cell>
          <table:table-cell office:value-type="string" table:style-name="ce5">
            <text:p>secondo piattafroma di Ateneo<text:s/></text:p>
          </table:table-cell>
          <table:table-cell table:number-columns-repeated="16371"/>
        </table:table-row>
        <table:table-row table:style-name="ro18">
          <table:table-cell office:value-type="float" office:value="9" table:style-name="ce2">
            <text:p>9</text:p>
          </table:table-cell>
          <table:table-cell office:value-type="string" table:style-name="ce6">
            <text:p>Incarichi di lavoro autonomo (consulenzaprofessionale e prestazione occasionale):</text:p>
          </table:table-cell>
          <table:table-cell office:value-type="string" table:style-name="ce2">
            <text:p><text:span text:style-name="T2">Regolamento di Ateneo per l’Affidamento di incarichi di lavoro</text:span></text:p>
            <text:p><text:span text:style-name="T2">autonomo, emanato con D.R. n.1506 del 26/04/2017</text:span></text:p>
          </table:table-cell>
          <table:table-cell table:style-name="ce2"/>
          <table:table-cell office:value-type="string" table:style-name="ce2">
            <text:p>Ufficio Contabilità e Bilancio</text:p>
          </table:table-cell>
          <table:table-cell table:number-columns-repeated="3" table:style-name="ce6"/>
          <table:table-cell table:content-validation-name="val1" table:style-name="ce6"/>
          <table:table-cell table:content-validation-name="val1" table:style-name="ce6"/>
          <table:table-cell table:number-columns-repeated="3" table:style-name="ce6"/>
          <table:table-cell table:number-columns-repeated="16371"/>
        </table:table-row>
        <table:table-row table:style-name="ro19">
          <table:table-cell office:value-type="string" table:style-name="ce2">
            <text:p>9A</text:p>
          </table:table-cell>
          <table:table-cell office:value-type="string" table:style-name="ce2">
            <text:p>Bando di selezione a seguito della autorizzazione alla procedura con Decreto del Direttore o in esecuzione alla delibera del Consiglio diDipartimento</text:p>
          </table:table-cell>
          <table:table-cell office:value-type="string" table:style-name="ce2">
            <text:p><text:span text:style-name="T1">Regolamento di Ateneo per</text:span></text:p>
            <text:p><text:span text:style-name="T1">l’Affidamento di incarichi di lavoro autonomo, emanato con D.R. n. 1506 del 26/04/2017</text:span></text:p>
          </table:table-cell>
          <table:table-cell office:value-type="string" table:style-name="ce2">
            <text:p>Entro 20 giorni dalla data di emanazione del Decreto del Direttore o della delibera del Consiglio di Dipartimento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Direttore</text:p>
          </table:table-cell>
          <table:table-cell office:value-type="string" table:style-name="ce5">
            <text:p>Accesso agli atti (art. 22 e ss. Legge 241/1990); Istanza di riesame o revoca in autotutela; Segnalazione ad ANAC; Ricorso al TAR (Tribunale Amministrativo Regionale)</text:p>
          </table:table-cell>
          <table:table-cell office:value-type="string" table:style-name="ce5">
            <text:p>contatti telefonici e a mezzo mail/pec <text:s/>responsabile dei processi amminstrativo contabili<text:s/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https://www.unina.it/atene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Regolamento per l'affidamento di incarichi di lavoro autonomo - DR/2017/1506 del 26/04/2017</text:p>
          </table:table-cell>
          <table:table-cell table:number-columns-repeated="16371"/>
        </table:table-row>
        <table:table-row table:style-name="ro19">
          <table:table-cell office:value-type="string" table:style-name="ce2">
            <text:p>9B</text:p>
          </table:table-cell>
          <table:table-cell office:value-type="string" table:style-name="ce2">
            <text:p>Decreti direttoriali di nomina della commissione giudicatrice</text:p>
          </table:table-cell>
          <table:table-cell office:value-type="string" table:style-name="ce2">
            <text:p><text:span text:style-name="T1">Art.35bis D.LGS. n.165/01 e s.m.i.;</text:span></text:p>
            <text:p><text:span text:style-name="T1">Regolamento di Ateneo per</text:span></text:p>
            <text:p><text:span text:style-name="T1">l’Affidamento di incarichi di lavoro autonomo, emanato con D.R. n. 1506 del 26/04/2017; Avviso pubblico</text:span></text:p>
          </table:table-cell>
          <table:table-cell office:value-type="string" table:style-name="ce2">
            <text:p>entro 10 GIORNI dalla scadenza del termine fissato per la presentazione della domanda di partecipazione alla procedura di valutazione comparativa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Direttore</text:p>
          </table:table-cell>
          <table:table-cell office:value-type="string" table:style-name="ce5">
            <text:p>Accesso agli atti (art. 22 e ss. Legge 241/1990); Istanza di riesame o revoca in autotutela; Segnalazione ad ANAC; Ricorso al TAR (Tribunale Amministrativo Regionale)</text:p>
          </table:table-cell>
          <table:table-cell office:value-type="string" table:style-name="ce5">
            <text:p>contatti telefonici e a mezzo mail/pec responsabile dei processi amminstrativo contabili<text:s/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https://www.unina.it/ateneo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Regolamento per l'affidamento di incarichi di lavoro autonomo - DR/2017/1506 del 26/04/2017</text:p>
          </table:table-cell>
          <table:table-cell table:number-columns-repeated="16371"/>
        </table:table-row>
        <table:table-row table:style-name="ro20">
          <table:table-cell office:value-type="string" table:style-name="ce2">
            <text:p>9C</text:p>
          </table:table-cell>
          <table:table-cell office:value-type="string" table:style-name="ce2">
            <text:p>Decreti direttoriali di approvazione atti e di conferimento incarico</text:p>
          </table:table-cell>
          <table:table-cell office:value-type="string" table:style-name="ce2">
            <text:p><text:span text:style-name="T1">Art. 7, co.6, del D.lgs. n. 165/2001 e s.m.i.; Regolamento di Ateneo per l’Affidamento di incarichi di lavoro autonomo, emanato con</text:span></text:p>
            <text:p><text:span text:style-name="T1">D.R. n. 1506 del 26/04/2017;</text:span></text:p>
            <text:p><text:span text:style-name="T1">Avviso pubblico</text:span></text:p>
          </table:table-cell>
          <table:table-cell office:value-type="string" table:style-name="ce2">
            <text:p>Entro 10 giorni dalla consegna degli atti da parte della commissione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Direttore</text:p>
          </table:table-cell>
          <table:table-cell office:value-type="string" table:style-name="ce5">
            <text:p>Accesso agli atti (art. 22 e ss. Legge 241/1990); Istanza di riesame o revoca in autotutela; Segnalazione ad ANAC; Ricorso al TAR (Tribunale Amministrativo Regionale)</text:p>
          </table:table-cell>
          <table:table-cell office:value-type="string" table:style-name="ce5">
            <text:p>contatti telefonici e a mezzo mail/pec responsabile dei processi amminstrativo contabili<text:s/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https://www.unina.it/ateneo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Regolamento per l'affidamento di incarichi di lavoro autonomo - DR/2017/1506 del 26/04/2017</text:p>
          </table:table-cell>
          <table:table-cell table:number-columns-repeated="16371"/>
        </table:table-row>
        <table:table-row table:style-name="ro21">
          <table:table-cell office:value-type="string" table:style-name="ce2">
            <text:p>9D</text:p>
          </table:table-cell>
          <table:table-cell office:value-type="string" table:style-name="ce2">
            <text:p>Stipula del contratto autonomo di lavoro</text:p>
          </table:table-cell>
          <table:table-cell office:value-type="string" table:style-name="ce2">
            <text:p><text:span text:style-name="T1">Art. 7, co.6, del D.lgs. n. 165/2001 e s.m.i.; Regolamento di Ateneo per l’Affidamento di incarichi di lavoro autonomo, emanato con</text:span></text:p>
            <text:p><text:span text:style-name="T1">D.R. n. 1506 del 26/04/2017;</text:span></text:p>
            <text:p><text:span text:style-name="T1">Avviso pubblico</text:span></text:p>
          </table:table-cell>
          <table:table-cell office:value-type="string" table:style-name="ce2">
            <text:p><text:span text:style-name="T1">Entro 10giorni dalla data del</text:span></text:p>
            <text:p><text:span text:style-name="T1">D.D. di</text:span></text:p>
            <text:p><text:span text:style-name="T1">conferimento dell’incarico</text:span>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Direttore</text:p>
          </table:table-cell>
          <table:table-cell office:value-type="string" table:style-name="ce5">
            <text:p>Accesso agli atti (art. 22 e ss. Legge 241/1990); Istanza di riesame o revoca in autotutela; Ricorso al TAR (Tribunale Amministrativo Regionale)</text:p>
          </table:table-cell>
          <table:table-cell office:value-type="string" table:style-name="ce5">
            <text:p>contatti telefonici e a mezzo mail/pec responsabile dei processi amminstrativo contabili<text:s/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https://www.unina.it/ateneo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Regolamento per l'affidamento di incarichi di lavoro autonomo - DR/2017/1506 del 26/04/2017</text:p>
          </table:table-cell>
          <table:table-cell table:number-columns-repeated="16371"/>
        </table:table-row>
        <table:table-row table:style-name="ro22">
          <table:table-cell office:value-type="float" office:value="10" table:style-name="ce6">
            <text:p>10</text:p>
          </table:table-cell>
          <table:table-cell office:value-type="string" table:style-name="ce6">
            <text:p>Per incarichi di Borse di studio di Ricerca</text:p>
          </table:table-cell>
          <table:table-cell office:value-type="string" table:style-name="ce6">
            <text:p><text:span text:style-name="T2">Art. 18, co. 6; L. n.240/2010;</text:span></text:p>
            <text:p><text:span text:style-name="T2">Regolamento di Ateneo perl'assegnazione, da parte di Dipartimenti e Centri Interdipartimentali, di borse di studio aventi ad</text:span></text:p>
            <text:p><text:span text:style-name="T2">oggetto attività di ricerca, da istituire con fondi derivanti da convenzioni, emanato con D.R. n.</text:span></text:p>
            <text:p><text:span text:style-name="T2">3557 del 19/10/2015</text:span></text:p>
          </table:table-cell>
          <table:table-cell table:style-name="ce6"/>
          <table:table-cell office:value-type="string" table:style-name="ce6">
            <text:p>Ufficio Contabilità e Bilancio</text:p>
          </table:table-cell>
          <table:table-cell office:value-type="string" table:style-name="ce5">
            <text:p><text:s/>Ufficio di ricerca- Direttore<text:s/></text:p>
          </table:table-cell>
          <table:table-cell office:value-type="string" table:style-name="ce5">
            <text:p>Accesso agli atti amministrativi; Istanza di riesame o ricorso gerarchico; Ricorso al TAR (Tribunale Amministrativo Regionale)</text:p>
          </table:table-cell>
          <table:table-cell office:value-type="string" table:style-name="ce5">
            <text:p>contatti telefonici e a mezzo mail/pec responsabile dei processi amminstrativo contabili<text:s/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https://www.unina.it/ateneo</text:p>
          </table:table-cell>
          <table:table-cell office:value-type="string" table:style-name="ce5">
            <text:p>n.a.</text:p>
          </table:table-cell>
          <table:table-cell office:value-type="string" table:style-name="ce8">
            <text:p><text:a xlink:href="https://www.unina.it/ateneo/concorsi/borse-di-ricerca">https://www.unina.it/ateneo/concorsi/borse-di-ricerca</text:a></text:p>
          </table:table-cell>
          <table:table-cell table:number-columns-repeated="16371"/>
        </table:table-row>
        <table:table-row table:style-name="ro23">
          <table:table-cell office:value-type="string" table:style-name="ce2">
            <text:p>10A</text:p>
          </table:table-cell>
          <table:table-cell office:value-type="string" table:style-name="ce2">
            <text:p>Bando di selezione con Decreto delDirettore o delibera del Consiglio di Dipartimento</text:p>
          </table:table-cell>
          <table:table-cell office:value-type="string" table:style-name="ce2">
            <text:p><text:span text:style-name="T1">Regolamento di Ateneo per l'assegnazione, da parte di Dipartimenti e Centri Interdipartimentali,</text:span></text:p>
            <text:p><text:span text:style-name="T1">di borse di studio aventi ad oggetto attività di ricerca, da istituire con fondi derivanti da</text:span></text:p>
            <text:p><text:span text:style-name="T1">convenzioni, emanato con D.R. n. 3557 del 19/10/2015</text:span></text:p>
          </table:table-cell>
          <table:table-cell office:value-type="string" table:style-name="ce2">
            <text:p>Entro 20 giorni dal Decreto del Direttore o delibera del Consiglio di Dipartimento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Ufficio di ricerca -Direttore</text:p>
          </table:table-cell>
          <table:table-cell office:value-type="string" table:style-name="ce5">
            <text:p>Accesso agli atti amministrativi; Istanza di riesame o ricorso gerarchico; Ricorso al TAR (Tribunale Amministrativo Regionale)</text:p>
          </table:table-cell>
          <table:table-cell office:value-type="string" table:style-name="ce5">
            <text:p>contatti telefonici e a mezzo mail/pec responsabile dei processi amminstrativo contabili<text:s/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https://www.unina.it/ateneo</text:p>
          </table:table-cell>
          <table:table-cell office:value-type="string" table:style-name="ce5">
            <text:p>n.a</text:p>
          </table:table-cell>
          <table:table-cell office:value-type="string" table:style-name="ce8">
            <text:p><text:a xlink:href="https://www.unina.it/ateneo/concorsi/borse-di-ricerca">https://www.unina.it/ateneo/concorsi/borse-di-ricerca</text:a></text:p>
          </table:table-cell>
          <table:table-cell table:number-columns-repeated="16371"/>
        </table:table-row>
        <table:table-row table:style-name="ro24">
          <table:table-cell office:value-type="string" table:style-name="ce2">
            <text:p>10B</text:p>
          </table:table-cell>
          <table:table-cell office:value-type="string" table:style-name="ce2">
            <text:p>Decreti direttoriali di nomina della commissione giudicatrice</text:p>
          </table:table-cell>
          <table:table-cell office:value-type="string" table:style-name="ce2">
            <text:p><text:span text:style-name="T1">Regolamento di Ateneo per l'assegnazione, da parte di Dipartimenti e Centri Interdipartimentali,</text:span></text:p>
            <text:p><text:span text:style-name="T1">di borse di studio aventi ad oggetto attività di ricerca, da istituire con fondi derivanti da convenzioni, emanato con D.R. n. 3557 del 19/10/2015; Avviso pubblico</text:span></text:p>
          </table:table-cell>
          <table:table-cell office:value-type="string" table:style-name="ce2">
            <text:p>Entro 10 giorni dalla scadenza del termine fissato per la presentazione della domanda di partecipazione alla procedura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Uffico di ricerca <text:s/>- Direttore</text:p>
          </table:table-cell>
          <table:table-cell office:value-type="string" table:style-name="ce5">
            <text:p>Accesso agli atti amministrativi; Istanza di riesame o ricorso gerarchico; Ricorso al TAR (Tribunale Amministrativo Regionale)</text:p>
          </table:table-cell>
          <table:table-cell office:value-type="string" table:style-name="ce5">
            <text:p>contatti telefonici e a mezzo mail/pec responsabile dei processi amminstrativo contabili<text:s/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https://www.unina.it/atene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https://www.unina.it/ateneo/concorsi/borse-di-ricerca</text:p>
          </table:table-cell>
          <table:table-cell table:number-columns-repeated="16371"/>
        </table:table-row>
        <table:table-row table:style-name="ro25">
          <table:table-cell office:value-type="string" table:style-name="ce2">
            <text:p>10C</text:p>
          </table:table-cell>
          <table:table-cell office:value-type="string" table:style-name="ce2">
            <text:p>Decreti direttoriali di Approvazione Atti</text:p>
          </table:table-cell>
          <table:table-cell office:value-type="string" table:style-name="ce2">
            <text:p>Regolamento di Ateneo per l'assegnazione, da parte di Dipartimenti e Centri Interdipartimentali,</text:p>
            <text:p>di borse di studio aventi ad oggetto attività di ricerca, da istituire con fondi derivanti da convenzioni, emanato con D.R. n.</text:p>
            <text:p>3557 del 19/10/2015; Avviso pubblico</text:p>
          </table:table-cell>
          <table:table-cell office:value-type="string" table:style-name="ce2">
            <text:p>Entro 10 giorni dalla consegna degli atti da parte della commissione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Ufficio di ricrerca - Direttore</text:p>
          </table:table-cell>
          <table:table-cell office:value-type="string" table:style-name="ce5">
            <text:p>Accesso agli atti amministrativi; Istanza di riesame o ricorso gerarchico; Ricorso al TAR (Tribunale Amministrativo Regionale)</text:p>
          </table:table-cell>
          <table:table-cell office:value-type="string" table:style-name="ce5">
            <text:p>contatti telefonici e a mezzo mail/pec responsabile dei processi amminstrativo contabili<text:s/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https://www.unina.it/atene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https://www.unina.it/ateneo/concorsi/borse-di-ricerca</text:p>
          </table:table-cell>
          <table:table-cell table:number-columns-repeated="16371"/>
        </table:table-row>
        <table:table-row table:style-name="ro26">
          <table:table-cell office:value-type="string" table:style-name="ce2">
            <text:p>10D</text:p>
          </table:table-cell>
          <table:table-cell office:value-type="string" table:style-name="ce2">
            <text:p>Comunicazione provvedimento di assegnazione borsa</text:p>
          </table:table-cell>
          <table:table-cell office:value-type="string" table:style-name="ce2">
            <text:p><text:span text:style-name="T1">Regolamento di Ateneo per l'assegnazione, da parte di Dipartimenti e Centri Interdipartimentali,</text:span></text:p>
            <text:p><text:span text:style-name="T1">di borse di studio aventi ad oggetto attività di ricerca, da istituire con fondi derivanti da convenzioni, emanato con D.R. n.</text:span></text:p>
            <text:p><text:span text:style-name="T1">3557 del 19/10/2015; Avviso pubblico</text:span></text:p>
          </table:table-cell>
          <table:table-cell office:value-type="string" table:style-name="ce2">
            <text:p>Contestuale al Decreto di Approvazione Atti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Ufficoi di ricerca -Direttore</text:p>
          </table:table-cell>
          <table:table-cell office:value-type="string" table:style-name="ce5">
            <text:p>Accesso agli atti amministrativi; Istanza di riesame o ricorso gerarchico; Ricorso al TAR (Tribunale Amministrativo Regionale)</text:p>
          </table:table-cell>
          <table:table-cell office:value-type="string" table:style-name="ce5">
            <text:p>contatti telefonici e a mezzo mail/pec responsabile dei processi amminstrativo contabili<text:s/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https://www.unina.it/atene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come da regolamento secondo la normativa vigente<text:s text:c="2"/></text:p>
          </table:table-cell>
          <table:table-cell table:number-columns-repeated="16371"/>
        </table:table-row>
        <table:table-row table:style-name="ro27">
          <table:table-cell office:value-type="string" table:style-name="ce2">
            <text:p>10E</text:p>
          </table:table-cell>
          <table:table-cell office:value-type="string" table:style-name="ce2">
            <text:p>Trasmissione all’Area Affari Generali e gestione documentale (cartacea ed informatica) della documentazione</text:p>
          </table:table-cell>
          <table:table-cell office:value-type="string" table:style-name="ce2">
            <text:p><text:span text:style-name="T1">Regolamento di Ateneo per l'assegnazione, da parte di Dipartimenti e Centri Interdipartimentali,</text:span></text:p>
            <text:p><text:span text:style-name="T1">di borse di studio aventi ad oggetto attività di ricerca, da istituire con fondi derivanti da convenzioni, emanato con D.R. n.</text:span></text:p>
            <text:p><text:span text:style-name="T1">3557 del 19/10/2015; Avviso pubblico</text:span></text:p>
          </table:table-cell>
          <table:table-cell office:value-type="string" table:style-name="ce2">
            <text:p>Entro 7 giorni dal provvedimento di assegnazione e accettazione dell’incaricato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Ufficio di ricerca -Direttore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contatti telefonici e a mezzo mail/pec responsabile dei processi amminstrativo contabili<text:s/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https://www.unina.it/atene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come da regolamento secondo la normativa vigente<text:s/></text:p>
          </table:table-cell>
          <table:table-cell table:number-columns-repeated="16371"/>
        </table:table-row>
        <table:table-row table:style-name="ro28">
          <table:table-cell office:value-type="float" office:value="11" table:style-name="ce2">
            <text:p>11</text:p>
          </table:table-cell>
          <table:table-cell office:value-type="string" table:style-name="ce2">
            <text:p>Trasmissione atti per la pubblicazione sul sito di Ateneo</text:p>
          </table:table-cell>
          <table:table-cell office:value-type="string" table:style-name="ce2">
            <text:p><text:span text:style-name="T1">Normativa sulla Trasparenza; Regolamento di Ateneo per l’affidamento di incarichi di lavoro autonomo; D.R. 1506/2017; D.lgs</text:span></text:p>
            <text:p><text:span text:style-name="T1">165/2001; D.lgs 33/2013; Avviso pubblico</text:span></text:p>
          </table:table-cell>
          <table:table-cell office:value-type="string" table:style-name="ce2">
            <text:p>Entro 10 giorni dalla disponibilità dell’atto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ufficio per la ricerca -Responsabile dei processi amminstrativo contabili<text:s text:c="2"/></text:p>
          </table:table-cell>
          <table:table-cell office:value-type="string" table:style-name="ce5">
            <text:p>ricorso al TAR<text:span text:style-name="T6"><text:s/>(Tribunale Amministrativo Regionale)</text:span></text:p>
          </table:table-cell>
          <table:table-cell office:value-type="string" table:style-name="ce5">
            <text:p>contatti telefonici e a mezzo mail/pec responsabile dei processi amminstrativo contabili<text:s/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8">
            <text:p><text:a xlink:href="https://www.unina.it/ateneo">https://www.unina.it/ateneo</text:a>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come da bando e <text:s/>regolamento secondo la normativa vigente<text:s text:c="2"/></text:p>
          </table:table-cell>
          <table:table-cell table:number-columns-repeated="16371"/>
        </table:table-row>
        <table:table-row table:style-name="ro29">
          <table:table-cell office:value-type="float" office:value="12" table:style-name="ce2">
            <text:p>12</text:p>
          </table:table-cell>
          <table:table-cell office:value-type="string" table:style-name="ce2">
            <text:p>Elaborazione dell’intero verbale relativo alleadunanze del Consiglio di Dipartimento</text:p>
          </table:table-cell>
          <table:table-cell office:value-type="string" table:style-name="ce2">
            <text:p><text:span text:style-name="T1">Statuto di Ateneo art. 29 Regolamento di Funzionamento di</text:span></text:p>
            <text:p><text:span text:style-name="T1">dipartimento</text:span></text:p>
          </table:table-cell>
          <table:table-cell office:value-type="string" table:style-name="ce2">
            <text:p>Entro 20 giorni lavorativi dalladata di riunione del Consiglio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Responsabile dei processi amminstrativo contabili<text:s text:c="2"/>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contatti telefonici e a mezzo mail/pec responsabile dei processi amminstrativo contabili<text:s/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come da bando e regolamento<text:s/></text:p>
          </table:table-cell>
          <table:table-cell table:number-columns-repeated="16371"/>
        </table:table-row>
        <table:table-row table:style-name="ro29">
          <table:table-cell office:value-type="float" office:value="13" table:style-name="ce2">
            <text:p>13</text:p>
          </table:table-cell>
          <table:table-cell office:value-type="string" table:style-name="ce2">
            <text:p>Accesso informale ai verbali del Consiglio e giunta del Dipartimento/Commissione paritetica</text:p>
          </table:table-cell>
          <table:table-cell office:value-type="string" table:style-name="ce2">
            <text:p><text:span text:style-name="T1">Legge 241/1990 dPR 184/2006</text:span></text:p>
            <text:p><text:span text:style-name="T1">Statuto di Ateneo</text:span><text:span text:style-name="T3"><text:s/>Regolamento di Ateneo sul</text:span></text:p>
            <text:p><text:span text:style-name="T3">procedimento amministrativo e diritto di accesso agli atti</text:span></text:p>
          </table:table-cell>
          <table:table-cell office:value-type="string" table:style-name="ce2">
            <text:p>Entro 30 giorni dalla richiesta di accesso “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Responsabile dei processi amminstrativo contabili<text:s text:c="2"/>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contatti telefonici e a mezzo mail/pec responsabile dei processi amminstrativo contabili<text:s/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come da regolamento<text:s/></text:p>
          </table:table-cell>
          <table:table-cell table:number-columns-repeated="16371"/>
        </table:table-row>
        <table:table-row table:style-name="ro29">
          <table:table-cell office:value-type="float" office:value="14" table:style-name="ce2">
            <text:p>14</text:p>
          </table:table-cell>
          <table:table-cell office:value-type="string" table:style-name="ce2">
            <text:p>Registrazione nell’applicativo UGOV dei progetti di ricerca attivi</text:p>
          </table:table-cell>
          <table:table-cell office:value-type="string" table:style-name="ce2">
            <text:p><text:span text:style-name="T1">Regolamento di Ateneo per</text:span></text:p>
            <text:p><text:span text:style-name="T1">l’Amministrazione, la Finanza e la Contabilità</text:span></text:p>
          </table:table-cell>
          <table:table-cell office:value-type="string" table:style-name="ce2">
            <text:p><text:span text:style-name="T1">Entro 30 giorni</text:span></text:p>
            <text:p><text:span text:style-name="T1">dall’approvazione degli organi competenti</text:span>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Responsabile dei processi amministrativo contabili<text:s/>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contatti telefonici e a mezzo mail responsabile dei processi amminstrativo contabili<text:s/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sito web della specifica procedura<text:s/></text:p>
          </table:table-cell>
          <table:table-cell office:value-type="string" table:style-name="ce5">
            <text:p>n.a.</text:p>
          </table:table-cell>
          <table:table-cell table:style-name="ce5"/>
          <table:table-cell table:number-columns-repeated="16371"/>
        </table:table-row>
        <table:table-row table:style-name="ro30">
          <table:table-cell office:value-type="float" office:value="15" table:style-name="ce2">
            <text:p>15</text:p>
          </table:table-cell>
          <table:table-cell office:value-type="string" table:style-name="ce7">
            <text:p>Contratto e articolato di spesa in rispetto a quanto previsto per le diverse tipologie di attività commerciale per le diverse voci di spesa</text:p>
            <draw:custom-shape svg:x="1.3593in" svg:y="0.11222in" svg:width="0.03472in" svg:height="0.01042in" draw:z-index="1" draw:id="id0" draw:style-name="a0" draw:name="Shape 2">
              <svg:title/>
              <svg:desc/>
              <draw:enhanced-geometry xmlns:dr3d="urn:oasis:names:tc:opendocument:xmlns:dr3d:1.0" draw:type="non-primitive" svg:viewBox="0 0 31750 9525" draw:enhanced-path="M 31377 0 L 0 0 0 9144 31377 9144 31377 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31750"/>
                <draw:equation draw:name="f7" draw:formula="?f4 / 9525"/>
                <draw:equation draw:name="f8" draw:formula="0 / ?f6"/>
                <draw:equation draw:name="f9" draw:formula="31750 / ?f6"/>
                <draw:equation draw:name="f10" draw:formula="0 / ?f7"/>
                <draw:equation draw:name="f11" draw:formula="9525 / ?f7"/>
              </draw:enhanced-geometry>
            </draw:custom-shape>
          </table:table-cell>
          <table:table-cell office:value-type="string" table:style-name="ce2">
            <text:p>Regolamento per attività conto terzi– DR 323/2022</text:p>
          </table:table-cell>
          <table:table-cell office:value-type="string" table:style-name="ce2">
            <text:p>Entro 10 giorni dal raggiungimento dell’accordo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Direttore del Dipartimento/ Responsabile dei processi amministrativo contabili<text:s/>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contatti telefonici e a mezzo mail responsabile dei processi amminstrativo contabili<text:s/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mediante bonifico bancario<text:s/>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31">
          <table:table-cell office:value-type="float" office:value="16" table:style-name="ce2">
            <text:p>16</text:p>
          </table:table-cell>
          <table:table-cell office:value-type="string" table:style-name="ce2">
            <text:p>Redazione del Contratto come approvato dal Consiglio di Dipartimento</text:p>
          </table:table-cell>
          <table:table-cell office:value-type="string" table:style-name="ce2">
            <text:p>Regolamento per attività conto terzi– DR 323/2022</text:p>
          </table:table-cell>
          <table:table-cell office:value-type="string" table:style-name="ce2">
            <text:p>Entro 20 giorni dalla data di delibera del Consiglio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Responsabile dei processi amminstrativo contabili<text:s text:c="2"/></text:p>
          </table:table-cell>
          <table:table-cell office:value-type="string" table:style-name="ce5">
            <text:p><text:s/>Accesso agli atti (L. 241/1990) Ricorso al TAR (Tribunale Amministrativo Regionale)</text:p>
          </table:table-cell>
          <table:table-cell office:value-type="string" table:style-name="ce5">
            <text:p>contatti telefonici e a mezzo mail responsabile dei processi amminstrativo contabili<text:s/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sito web della specifica procedura<text:s/>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contrattualistica</text:p>
          </table:table-cell>
          <table:table-cell table:number-columns-repeated="16371"/>
        </table:table-row>
        <table:table-row table:style-name="ro32">
          <table:table-cell office:value-type="float" office:value="17" table:style-name="ce2">
            <text:p>17</text:p>
          </table:table-cell>
          <table:table-cell office:value-type="string" table:style-name="ce2">
            <text:p>Programmazione triennale di beni e servizi</text:p>
          </table:table-cell>
          <table:table-cell office:value-type="string" table:style-name="ce2">
            <text:p>Dlgs 36/2023</text:p>
          </table:table-cell>
          <table:table-cell office:value-type="string" table:style-name="ce2">
            <text:p><text:span text:style-name="T1">Entro i termini indicati dagli</text:span></text:p>
            <text:p><text:span text:style-name="T1">uffici dell’Amministrazione</text:span></text:p>
            <text:p><text:span text:style-name="T1">Centrale di Ateneo</text:span>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Direttore del Dipartimento/ Responsabile dei processi amministrativo contabili<text:s/></text:p>
          </table:table-cell>
          <table:table-cell office:value-type="string" table:style-name="ce5">
            <text:p>Accesso agli atti (art. 22 L. 241/1990); Istanza di autotutela;Segnalazione <text:s/>ANAC; <text:s/>Ricorso al TAR</text:p>
          </table:table-cell>
          <table:table-cell office:value-type="string" table:style-name="ce5">
            <text:p>contatti telefonici e a mezzo mail responsabile dei processi amminstrativo contabili<text:s/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8">
            <text:p><text:a xlink:href="https://www.unina.it/ateneo/gare/programma-triennale">https://www.unina.it/ateneo/gare/programma-triennale</text:a>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sito di ateneo<text:s/></text:p>
          </table:table-cell>
          <table:table-cell table:number-columns-repeated="16371"/>
        </table:table-row>
        <table:table-row table:style-name="ro33">
          <table:table-cell office:value-type="float" office:value="18" table:style-name="ce2">
            <text:p>18</text:p>
          </table:table-cell>
          <table:table-cell office:value-type="string" table:style-name="ce2">
            <text:p><text:span text:style-name="T1">Liquidazione per compensi di Assegni di ricerca e Borse di studio avente ad oggetto attività di ricerca</text:span></text:p>
          </table:table-cell>
          <table:table-cell office:value-type="string" table:style-name="ce2">
            <text:p><text:span text:style-name="T1">Regolamento di Ateneo per il “Conferimento di Assegni di Ricerca” emanato con D.R. n. 3521 del 03/09/2021;</text:span></text:p>
            <text:p><text:span text:style-name="T1">Art. 35 del Regolamento di Ateneo per l’Amministrazione, la</text:span></text:p>
            <text:p><text:span text:style-name="T1">Finanza e la Contabilità</text:span></text:p>
          </table:table-cell>
          <table:table-cell office:value-type="string" table:style-name="ce2">
            <text:p><text:span text:style-name="T1">Entro 15 giorni dalla ricezione dell’attestazione di Regolare svolgimento dell’attività rilasciata dal Responsabile dell’attività</text:span></text:p>
          </table:table-cell>
          <table:table-cell office:value-type="string" table:style-name="ce2">
            <text:p>Ufficio per la Ricerca</text:p>
          </table:table-cell>
          <table:table-cell office:value-type="string" table:style-name="ce5">
            <text:p>Ufficio Contabilità e Bilanci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via mail, in loco<text:s/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procedura di liquidazione su piattaforma Ugov<text:s/></text:p>
          </table:table-cell>
          <table:table-cell office:value-type="string" table:style-name="ce5">
            <text:p>attestato di frequenza, compenso, mandato di pagamento, relazione</text:p>
          </table:table-cell>
          <table:table-cell table:number-columns-repeated="16371"/>
        </table:table-row>
        <table:table-row table:style-name="ro20">
          <table:table-cell office:value-type="float" office:value="19" table:style-name="ce2">
            <text:p>19</text:p>
          </table:table-cell>
          <table:table-cell office:value-type="string" table:style-name="ce2">
            <text:p><text:span text:style-name="T1">Procedura finalizzata al conferimento Borse di studio avente ad oggetto attività di ricerca</text:span></text:p>
          </table:table-cell>
          <table:table-cell office:value-type="string" table:style-name="ce2">
            <text:p><text:span text:style-name="T1">L. n. 240/2010; Regolamento di Ateneo</text:span></text:p>
            <text:p><text:span text:style-name="T5">DR/2015/3557 del 19/10/2015</text:span></text:p>
            <text:p><text:span text:style-name="T1">Attività di Ricerca D.R. 3521 DEL 03/09/2021</text:span></text:p>
          </table:table-cell>
          <table:table-cell office:value-type="string" table:style-name="ce2">
            <text:p><text:span text:style-name="T1">Entro 40 giorni dalla data del Decreto del Direttore o della delibera del Consiglio di Dipartimento</text:span></text:p>
          </table:table-cell>
          <table:table-cell office:value-type="string" table:style-name="ce2">
            <text:p>Ufficio per la Ricerca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quanto previsto dal bando<text:s/></text:p>
          </table:table-cell>
          <table:table-cell office:value-type="string" table:style-name="ce5">
            <text:p>contatti responsabile del procediment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http://www.unina.it/ateneo/concorsi/borse-di-ricerca / http://www.unina.it/ateneo/albo-ufficiale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quanto richiesto dal bando<text:s text:c="2"/></text:p>
          </table:table-cell>
          <table:table-cell table:number-columns-repeated="16371"/>
        </table:table-row>
        <table:table-row table:style-name="ro34">
          <table:table-cell office:value-type="float" office:value="20" table:style-name="ce2">
            <text:p>20</text:p>
          </table:table-cell>
          <table:table-cell office:value-type="string" table:style-name="ce2">
            <text:p><text:span text:style-name="T1">Monitoraggio dei contesti e informativa sui bandi</text:span></text:p>
          </table:table-cell>
          <table:table-cell office:value-type="string" table:style-name="ce2">
            <text:p><text:span text:style-name="T1">Bando competitivo emesso</text:span></text:p>
            <text:p><text:span text:style-name="T1">dall’ente finanziatore</text:span></text:p>
          </table:table-cell>
          <table:table-cell office:value-type="string" table:style-name="ce2">
            <text:p><text:span text:style-name="T1">Entro la scadenza prescritta dal Bando</text:span></text:p>
          </table:table-cell>
          <table:table-cell office:value-type="string" table:style-name="ce2">
            <text:p>Ufficio per la Ricerca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quanto previsto dal bando<text:s/></text:p>
          </table:table-cell>
          <table:table-cell office:value-type="string" table:style-name="ce5">
            <text:p>quanto previsto dal bando<text:s/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sito web specifico delle relative call<text:s/>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quanto richiesto dal bando<text:s text:c="2"/></text:p>
          </table:table-cell>
          <table:table-cell table:number-columns-repeated="16371"/>
        </table:table-row>
        <table:table-row table:style-name="ro35">
          <table:table-cell office:value-type="float" office:value="21" table:style-name="ce2">
            <text:p>21</text:p>
          </table:table-cell>
          <table:table-cell office:value-type="string" table:style-name="ce2">
            <text:p><text:span text:style-name="T1">Collaborazione con i partner strategici per accesso ai fondi</text:span></text:p>
          </table:table-cell>
          <table:table-cell office:value-type="string" table:style-name="ce2">
            <text:p><text:span text:style-name="T1">Bando competitivo emesso</text:span></text:p>
            <text:p><text:span text:style-name="T1">dall’ente finanziatore</text:span></text:p>
          </table:table-cell>
          <table:table-cell office:value-type="string" table:style-name="ce2">
            <text:p>Entro la scadenza prescritta dal Bando</text:p>
          </table:table-cell>
          <table:table-cell office:value-type="string" table:style-name="ce2">
            <text:p>Ufficio per la Ricerca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quanto previsto dall'accordo</text:p>
          </table:table-cell>
          <table:table-cell office:value-type="string" table:style-name="ce5">
            <text:p>quanto previsto dall'accord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sito web specifico delle relative call<text:s/>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quanto richiesto dal bando<text:s text:c="2"/></text:p>
          </table:table-cell>
          <table:table-cell table:number-columns-repeated="16371"/>
        </table:table-row>
        <table:table-row table:style-name="ro36">
          <table:table-cell office:value-type="float" office:value="22" table:style-name="ce2">
            <text:p>22</text:p>
          </table:table-cell>
          <table:table-cell office:value-type="string" table:style-name="ce2">
            <text:p><text:span text:style-name="T1">Supporto alla redazione Accordo di Partenariato</text:span></text:p>
          </table:table-cell>
          <table:table-cell office:value-type="string" table:style-name="ce2">
            <text:p><text:span text:style-name="T1">Bando competitivo emesso</text:span></text:p>
            <text:p><text:span text:style-name="T1">dall’ente finanziatore</text:span></text:p>
          </table:table-cell>
          <table:table-cell office:value-type="string" table:style-name="ce2">
            <text:p>Entro la scadenza prescritta dal Bando</text:p>
          </table:table-cell>
          <table:table-cell office:value-type="string" table:style-name="ce2">
            <text:p>Ufficio per la Ricerca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quanto previsto dal bando<text:s/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sito web specifico dei partner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37">
          <table:table-cell office:value-type="float" office:value="23" table:style-name="ce2">
            <text:p>23</text:p>
          </table:table-cell>
          <table:table-cell office:value-type="string" table:style-name="ce2">
            <text:p><text:span text:style-name="T1">Verifica delle Linee Guida di Progetto</text:span></text:p>
          </table:table-cell>
          <table:table-cell office:value-type="string" table:style-name="ce2">
            <text:p><text:span text:style-name="T1">Bando competitivo emesso</text:span></text:p>
            <text:p><text:span text:style-name="T1">dall’ente finanziatore</text:span></text:p>
          </table:table-cell>
          <table:table-cell office:value-type="string" table:style-name="ce2">
            <text:p><text:span text:style-name="T1">Entro la scadenza prescritta dal bando</text:span></text:p>
          </table:table-cell>
          <table:table-cell office:value-type="string" table:style-name="ce2">
            <text:p>Ufficio per la Ricerca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quanto previsto dall'accordo</text:p>
          </table:table-cell>
          <table:table-cell office:value-type="string" table:style-name="ce5">
            <text:p>quanto previsto dal bando<text:s/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sito web specifico delle relative call<text:s/>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quanto richiesto dal bando<text:s text:c="2"/></text:p>
          </table:table-cell>
          <table:table-cell table:number-columns-repeated="16371"/>
        </table:table-row>
        <table:table-row table:style-name="ro37">
          <table:table-cell office:value-type="float" office:value="24" table:style-name="ce2">
            <text:p>24</text:p>
          </table:table-cell>
          <table:table-cell office:value-type="string" table:style-name="ce2">
            <text:p><text:span text:style-name="T1">Impostazione dell’articolato di spesa in rapporto alle attività da effettuare</text:span></text:p>
          </table:table-cell>
          <table:table-cell office:value-type="string" table:style-name="ce2">
            <text:p><text:span text:style-name="T1">Bando competitivo emesso</text:span></text:p>
            <text:p><text:span text:style-name="T1">dall’ente finanziatore</text:span></text:p>
          </table:table-cell>
          <table:table-cell office:value-type="string" table:style-name="ce2">
            <text:p><text:span text:style-name="T1">Entro la scadenza prescritta dal bando</text:span></text:p>
          </table:table-cell>
          <table:table-cell office:value-type="string" table:style-name="ce2">
            <text:p>Ufficio per la Ricerca</text:p>
          </table:table-cell>
          <table:table-cell office:value-type="string" table:style-name="ce5">
            <text:p>Direttore del Dipartimento sentito il responsabile scientifico<text:s/></text:p>
          </table:table-cell>
          <table:table-cell office:value-type="string" table:style-name="ce5">
            <text:p>quanto previsto dal bando<text:s/></text:p>
          </table:table-cell>
          <table:table-cell office:value-type="string" table:style-name="ce5">
            <text:p>quanto previsto dal bando<text:s/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format previsti dal bando<text:s text:c="2"/></text:p>
          </table:table-cell>
          <table:table-cell table:number-columns-repeated="16371"/>
        </table:table-row>
        <table:table-row table:style-name="ro38">
          <table:table-cell office:value-type="float" office:value="25" table:style-name="ce2">
            <text:p>25</text:p>
          </table:table-cell>
          <table:table-cell office:value-type="string" table:style-name="ce2">
            <text:p><text:span text:style-name="T1">Supporto nella redazione della richiesta di finanziamento</text:span></text:p>
          </table:table-cell>
          <table:table-cell office:value-type="string" table:style-name="ce2">
            <text:p><text:span text:style-name="T1">Bando competitivo emesso</text:span></text:p>
            <text:p><text:span text:style-name="T1">dall’ente finanziatore</text:span></text:p>
          </table:table-cell>
          <table:table-cell office:value-type="string" table:style-name="ce2">
            <text:p><text:span text:style-name="T1">Entro la scadenza prescritta dal bando</text:span></text:p>
          </table:table-cell>
          <table:table-cell office:value-type="string" table:style-name="ce2">
            <text:p>Ufficio per la Ricerc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quanto previsto dal bando<text:s/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sito web specifico delle relative call<text:s/>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38">
          <table:table-cell office:value-type="float" office:value="26" table:style-name="ce2">
            <text:p>26</text:p>
          </table:table-cell>
          <table:table-cell office:value-type="string" table:style-name="ce2">
            <text:p><text:span text:style-name="T1">Istruttoria per il Consiglio di Dipartimento</text:span></text:p>
          </table:table-cell>
          <table:table-cell office:value-type="string" table:style-name="ce2">
            <text:p><text:span text:style-name="T1">Bando competitivo emesso</text:span></text:p>
            <text:p><text:span text:style-name="T1">dall’ente finanziatore</text:span></text:p>
          </table:table-cell>
          <table:table-cell office:value-type="string" table:style-name="ce2">
            <text:p><text:span text:style-name="T1">Sottoposto alla prima riunione di Consiglio utile</text:span></text:p>
          </table:table-cell>
          <table:table-cell office:value-type="string" table:style-name="ce2">
            <text:p>Ufficio per la Ricerc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via mail, in loco<text:s/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table:number-columns-repeated="2" table:style-name="ce5"/>
          <table:table-cell table:number-columns-repeated="16371"/>
        </table:table-row>
        <table:table-row table:style-name="ro39">
          <table:table-cell office:value-type="float" office:value="27" table:style-name="ce2">
            <text:p>27</text:p>
          </table:table-cell>
          <table:table-cell office:value-type="string" table:style-name="ce2">
            <text:p><text:span text:style-name="T1">Predisposizione documentazione per delega alla sottoscrizione degli atti e/o procura notarile</text:span></text:p>
          </table:table-cell>
          <table:table-cell office:value-type="string" table:style-name="ce2">
            <text:p><text:span text:style-name="T1">Bando competitivo emesso</text:span></text:p>
            <text:p><text:span text:style-name="T1">dall’ente finanziatore</text:span></text:p>
          </table:table-cell>
          <table:table-cell office:value-type="string" table:style-name="ce2">
            <text:p><text:span text:style-name="T1">Entro la scadenza indicata</text:span></text:p>
            <text:p><text:span text:style-name="T1">dall’ente finanziatore</text:span></text:p>
          </table:table-cell>
          <table:table-cell office:value-type="string" table:style-name="ce2">
            <text:p>Ufficio per la Ricerca</text:p>
          </table:table-cell>
          <table:table-cell office:value-type="string" table:style-name="ce5">
            <text:p>Capoufficio ricerc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Decreto direttoriale di delega<text:s/></text:p>
          </table:table-cell>
          <table:table-cell table:number-columns-repeated="16371"/>
        </table:table-row>
        <table:table-row table:style-name="ro40">
          <table:table-cell office:value-type="float" office:value="28" table:style-name="ce2">
            <text:p>28</text:p>
          </table:table-cell>
          <table:table-cell office:value-type="string" table:style-name="ce2">
            <text:p><text:span text:style-name="T1">Rendicontazione dei SAL di progetto</text:span></text:p>
          </table:table-cell>
          <table:table-cell office:value-type="string" table:style-name="ce2">
            <text:p><text:span text:style-name="T1">Bando competitivo emesso</text:span></text:p>
            <text:p><text:span text:style-name="T1">dall’ente finanziatore</text:span></text:p>
          </table:table-cell>
          <table:table-cell office:value-type="string" table:style-name="ce2">
            <text:p><text:span text:style-name="T1">Entro la scadenza prescritta dal Bando</text:span></text:p>
          </table:table-cell>
          <table:table-cell office:value-type="string" table:style-name="ce2">
            <text:p>Ufficio per la Ricerca</text:p>
          </table:table-cell>
          <table:table-cell office:value-type="string" table:style-name="ce5">
            <text:p>Direttore del Diprtimento e/o responsabile amministrativo del processo<text:s/></text:p>
          </table:table-cell>
          <table:table-cell office:value-type="string" table:style-name="ce5">
            <text:p>tutele amministrative previste dalla procedura<text:s text:c="2"/></text:p>
          </table:table-cell>
          <table:table-cell office:value-type="string" table:style-name="ce5">
            <text:p>via mail<text:s/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sito web specifico della relativa procedura<text:s text:c="2"/>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quanto richiesto dal progetto<text:s/></text:p>
          </table:table-cell>
          <table:table-cell table:number-columns-repeated="16371"/>
        </table:table-row>
        <table:table-row table:style-name="ro41">
          <table:table-cell office:value-type="float" office:value="29" table:style-name="ce2">
            <text:p>29</text:p>
          </table:table-cell>
          <table:table-cell office:value-type="string" table:style-name="ce2">
            <text:p><text:span text:style-name="T1">Trasmissione della delibera del Consiglio di</text:span></text:p>
            <text:p><text:span text:style-name="T1">Dipartimento relativa alla nomina dei cultori della materia agli uffici competenti</text:span></text:p>
          </table:table-cell>
          <table:table-cell office:value-type="string" table:style-name="ce2">
            <text:p><text:span text:style-name="T1">Regolamento di Ateneo Cultori</text:span></text:p>
            <text:p><text:span text:style-name="T1">della Materia DR/2014/763 del 13/03/2014</text:span></text:p>
          </table:table-cell>
          <table:table-cell office:value-type="string" table:style-name="ce2">
            <text:p>Entro 10 giorni dalla ricezione della delibera</text:p>
          </table:table-cell>
          <table:table-cell office:value-type="string" table:style-name="ce2">
            <text:p>Ufficio per la Didattica</text:p>
          </table:table-cell>
          <table:table-cell office:value-type="string" table:style-name="ce5">
            <text:p>Consiglio di Dipartimento e/o Commissione di Coordinamento didattico<text:s/>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email: didattica.dist@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8">
            <text:p><text:a xlink:href="https://www.dist.unina.it/amministrazione/modulistica">https://www.dist.unina.it/amministrazione/modulistica</text:a></text:p>
          </table:table-cell>
          <table:table-cell office:value-type="string" table:style-name="ce5">
            <text:p>na</text:p>
          </table:table-cell>
          <table:table-cell office:value-type="string" table:style-name="ce8">
            <text:p><text:a xlink:href="https://www.dist.unina.it/documents/15084734/15370637/Proposta+cultore/1b404d18-f7b1-4174-be0d-a15ed79a889b">https://www.dist.unina.it/documents/15084734/15370637/Proposta+cultore/1b404d18-f7b1-4174-be0d-a15ed79a889b</text:a></text:p>
          </table:table-cell>
          <table:table-cell table:number-columns-repeated="16371"/>
        </table:table-row>
        <table:table-row table:style-name="ro41">
          <table:table-cell office:value-type="float" office:value="30" table:style-name="ce2">
            <text:p>30</text:p>
          </table:table-cell>
          <table:table-cell office:value-type="string" table:style-name="ce2">
            <text:p>Pre-valutazione della carriera universitaria per l’iscrizione alla LM</text:p>
          </table:table-cell>
          <table:table-cell office:value-type="string" table:style-name="ce2">
            <text:p>Regolamento Didattico di Ateneo, Regolamento del Corso di Studi</text:p>
          </table:table-cell>
          <table:table-cell office:value-type="string" table:style-name="ce2">
            <text:p>30 giorni decorrenti dall'istanza di pre-valutazione</text:p>
          </table:table-cell>
          <table:table-cell office:value-type="string" table:style-name="ce2">
            <text:p>Ufficio per la Didattica</text:p>
          </table:table-cell>
          <table:table-cell office:value-type="string" table:style-name="ce5">
            <text:p>Commissione Piani di studi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email: didattica.dist@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8">
            <text:p><text:a xlink:href="https://strega.unina.it/piani-di-studio/">https://strega.unina.it/piani-di-studio/</text:a></text:p>
          </table:table-cell>
          <table:table-cell office:value-type="string" table:style-name="ce5">
            <text:p>na</text:p>
          </table:table-cell>
          <table:table-cell office:value-type="string" table:style-name="ce8">
            <text:p><text:a xlink:href="https://strega.unina.it/wp-content/uploads/2024/07/Modulo-A-it.pdf">https://strega.unina.it/wp-content/uploads/2024/07/Modulo-A-it.pdf</text:a></text:p>
          </table:table-cell>
          <table:table-cell table:number-columns-repeated="16371"/>
        </table:table-row>
        <table:table-row table:style-name="ro30">
          <table:table-cell office:value-type="float" office:value="31" table:style-name="ce2">
            <text:p>31</text:p>
          </table:table-cell>
          <table:table-cell office:value-type="string" table:style-name="ce2">
            <text:p>Valutazione del Piano di Studi (Modulo A) dei singoli studenti</text:p>
          </table:table-cell>
          <table:table-cell office:value-type="string" table:style-name="ce2">
            <text:p>Regolamento Didattico di Ateneo, Regolamento del Corso di Studi</text:p>
          </table:table-cell>
          <table:table-cell office:value-type="string" table:style-name="ce2">
            <text:p>30 giorni decorrenti dalla presentazione del modulo</text:p>
          </table:table-cell>
          <table:table-cell office:value-type="string" table:style-name="ce2">
            <text:p>Ufficio per la Didattica</text:p>
          </table:table-cell>
          <table:table-cell office:value-type="string" table:style-name="ce5">
            <text:p>Commissione Piani di studi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email: didattica.dist@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8">
            <text:p><text:a xlink:href="https://strega.unina.it/">https://strega.unina.it/#</text:a>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https://www.tdco.unina.it/wp-content/uploads/2024/10/Modulo-A.pdf</text:p>
          </table:table-cell>
          <table:table-cell table:number-columns-repeated="16371"/>
        </table:table-row>
        <table:table-row table:style-name="ro30">
          <table:table-cell office:value-type="float" office:value="32" table:style-name="ce2">
            <text:p>32</text:p>
          </table:table-cell>
          <table:table-cell office:value-type="string" table:style-name="ce2">
            <text:p>Valutazione della richiesta di variazione di PdS (Modulo B)</text:p>
          </table:table-cell>
          <table:table-cell office:value-type="string" table:style-name="ce2">
            <text:p>Regolamento Didattico di Ateneo, Regolamento del Corso di Studi</text:p>
          </table:table-cell>
          <table:table-cell office:value-type="string" table:style-name="ce2">
            <text:p>30 giorni decorrenti dalla presentazione del modulo</text:p>
          </table:table-cell>
          <table:table-cell office:value-type="string" table:style-name="ce2">
            <text:p>Ufficio per la Didattica</text:p>
          </table:table-cell>
          <table:table-cell office:value-type="string" table:style-name="ce5">
            <text:p>Commissione Piani di studi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email: didattica.dist@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8">
            <text:p><text:a xlink:href="https://strega.unina.it/modulistica/#modulistica">https://strega.unina.it/modulistica/#modulistica</text:a></text:p>
          </table:table-cell>
          <table:table-cell office:value-type="string" table:style-name="ce5">
            <text:p>na</text:p>
          </table:table-cell>
          <table:table-cell office:value-type="string" table:style-name="ce8">
            <text:p><text:a xlink:href="https://strega.unina.it/wp-content/uploads/2024/06/Modulo-B_ITA.pdf">https://strega.unina.it/wp-content/uploads/2024/06/Modulo-B_ITA.pdf</text:a></text:p>
          </table:table-cell>
          <table:table-cell table:number-columns-repeated="16371"/>
        </table:table-row>
        <table:table-row table:style-name="ro30">
          <table:table-cell office:value-type="float" office:value="33" table:style-name="ce2">
            <text:p>33</text:p>
          </table:table-cell>
          <table:table-cell office:value-type="string" table:style-name="ce2">
            <text:p>Riconoscimento crediti formativi (Erasmus / tirocini)</text:p>
          </table:table-cell>
          <table:table-cell office:value-type="string" table:style-name="ce2">
            <text:p><text:span text:style-name="T1">Regolamento Didattico di Ateneo; Regolamento Erasmus e</text:span></text:p>
            <text:p><text:span text:style-name="T1">Regolamento Tirocini</text:span></text:p>
          </table:table-cell>
          <table:table-cell office:value-type="string" table:style-name="ce2">
            <text:p>30 giorni decorrenti dalla data di presentazione dell'attestato</text:p>
          </table:table-cell>
          <table:table-cell office:value-type="string" table:style-name="ce2">
            <text:p>Ufficio per la Didattica</text:p>
          </table:table-cell>
          <table:table-cell office:value-type="string" table:style-name="ce5">
            <text:p>Commissione Erasmus del DIST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email: didattica.dist@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a</text:p>
          </table:table-cell>
          <table:table-cell office:value-type="string" table:style-name="ce8">
            <text:p><text:a xlink:href="https://www.tdco.unina.it/wp-content/uploads/2024/10/Modulo-AC.pdf">https://www.tdco.unina.it/wp-content/uploads/2024/10/Modulo-AC.pdf</text:a></text:p>
          </table:table-cell>
          <table:table-cell table:number-columns-repeated="16371"/>
        </table:table-row>
        <table:table-row table:style-name="ro30">
          <table:table-cell office:value-type="float" office:value="34" table:style-name="ce2">
            <text:p>34</text:p>
          </table:table-cell>
          <table:table-cell office:value-type="string" table:style-name="ce7">
            <text:p>Bandi per affidamenti e contratti per docenze</text:p>
            <text:p>nell’ambito dei Master</text:p>
          </table:table-cell>
          <table:table-cell office:value-type="string" table:style-name="ce2">
            <text:p>D.Lgs. 165/2001, Regolamento Didattico di Ateneo</text:p>
          </table:table-cell>
          <table:table-cell office:value-type="string" table:style-name="ce2">
            <text:p>60 giorni decorrenti dalla data della proposta</text:p>
          </table:table-cell>
          <table:table-cell office:value-type="string" table:style-name="ce2">
            <text:p>Ufficio per la Didattica</text:p>
          </table:table-cell>
          <table:table-cell office:value-type="string" table:style-name="ce5">
            <text:p>Direttore del Dipartimento/Consiglio di Dipartimento</text:p>
          </table:table-cell>
          <table:table-cell office:value-type="string" table:style-name="ce5">
            <text:p>quanto previsto dal bando<text:s/></text:p>
          </table:table-cell>
          <table:table-cell office:value-type="string" table:style-name="ce5">
            <text:p>email: didattica.dist@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8">
            <text:p><text:a xlink:href="https://www.dist.unina.it/albo">https://www.dist.unina.it/albo</text:a></text:p>
          </table:table-cell>
          <table:table-cell office:value-type="string" table:style-name="ce5">
            <text:p>trasferimento interno agli uffici dell'amm.ne centrale</text:p>
          </table:table-cell>
          <table:table-cell office:value-type="string" table:style-name="ce8">
            <text:p><text:a xlink:href="https://www.unina.it/modulistica/docenti">https://www.unina.it/modulistica/docenti</text:a></text:p>
          </table:table-cell>
          <table:table-cell table:number-columns-repeated="16371"/>
        </table:table-row>
        <table:table-row table:style-name="ro30">
          <table:table-cell office:value-type="float" office:value="35" table:style-name="ce2">
            <text:p>35</text:p>
          </table:table-cell>
          <table:table-cell office:value-type="string" table:style-name="ce2">
            <text:p>Accordi internazionali</text:p>
          </table:table-cell>
          <table:table-cell office:value-type="string" table:style-name="ce2">
            <text:p>Regolamento di Ateneo, DR/2023/2785 del 06/07/2023,</text:p>
          </table:table-cell>
          <table:table-cell office:value-type="string" table:style-name="ce2">
            <text:p>20 giorni decorrenti dalla presentazione della proposta</text:p>
          </table:table-cell>
          <table:table-cell office:value-type="string" table:style-name="ce2">
            <text:p>Ufficio per la Didattica</text:p>
          </table:table-cell>
          <table:table-cell office:value-type="string" table:style-name="ce5">
            <text:p>Consiglio di Diaprtimento:</text:p>
            <text:p>Direttore del Dipartimento (tip. B)</text:p>
            <text:p>Rettore (tip. A)</text:p>
          </table:table-cell>
          <table:table-cell office:value-type="string" table:style-name="ce5">
            <text:p>quanto previsto dagli accordi</text:p>
          </table:table-cell>
          <table:table-cell office:value-type="string" table:style-name="ce5">
            <text:p>email: didattica.dist@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8">
            <text:p><text:a xlink:href="https://www.unina.it/-/8266483-comunicazioni-accordi-internazionali">https://www.unina.it/-/8266483-comunicazioni-accordi-internazionali</text:a></text:p>
          </table:table-cell>
          <table:table-cell office:value-type="string" table:style-name="ce5">
            <text:p>n.a</text:p>
          </table:table-cell>
          <table:table-cell office:value-type="string" table:style-name="ce8">
            <text:p><text:a xlink:href="https://www.unina.it/documents/11958/37773483/DR_2785_2023_Accordi_Internazionali.pdf">https://www.unina.it/documents/11958/37773483/DR_2785_2023_Accordi_Internazionali.pdf</text:a></text:p>
          </table:table-cell>
          <table:table-cell table:number-columns-repeated="16371"/>
        </table:table-row>
        <table:table-row table:style-name="ro30">
          <table:table-cell office:value-type="float" office:value="36" table:style-name="ce2">
            <text:p>36</text:p>
          </table:table-cell>
          <table:table-cell office:value-type="string" table:style-name="ce2">
            <text:p>Conferimento di Borse di studio per gli studenti stranieri</text:p>
          </table:table-cell>
          <table:table-cell office:value-type="string" table:style-name="ce2">
            <text:p>normativa vigente in materia</text:p>
          </table:table-cell>
          <table:table-cell office:value-type="string" table:style-name="ce2">
            <text:p>45 giorni dalla scadenza del bando</text:p>
          </table:table-cell>
          <table:table-cell office:value-type="string" table:style-name="ce2">
            <text:p>Ufficio per la Didattica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quanto previsto dal bando/contratto</text:p>
          </table:table-cell>
          <table:table-cell office:value-type="string" table:style-name="ce5">
            <text:p>email: didattica.dist@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8">
            <text:p><text:a xlink:href="https://strega.unina.it/bando-per-borse-di-studio-per-stranieri/">https://strega.unina.it/bando-per-borse-di-studio-per-stranieri/</text:a></text:p>
          </table:table-cell>
          <table:table-cell office:value-type="string" table:style-name="ce5">
            <text:p>n.a</text:p>
          </table:table-cell>
          <table:table-cell office:value-type="string" table:style-name="ce8">
            <text:p><text:a xlink:href="https://strega.unina.it/bando-per-borse-di-studio-per-stranieri/">https://strega.unina.it/bando-per-borse-di-studio-per-stranieri/</text:a></text:p>
          </table:table-cell>
          <table:table-cell table:number-columns-repeated="16371"/>
        </table:table-row>
        <table:table-row table:style-name="ro8">
          <table:table-cell office:value-type="float" office:value="37" table:style-name="ce2">
            <text:p>37</text:p>
          </table:table-cell>
          <table:table-cell office:value-type="string" table:style-name="ce2">
            <text:p><text:span text:style-name="T1">Trasmissione della delibera del Consiglio di</text:span></text:p>
            <text:p><text:span text:style-name="T1">Dipartimento relativa all’attribuzione status</text:span></text:p>
            <text:p><text:span text:style-name="T1">Visiting Professor,Visiting Researcher e Visiting Fellow agli uffici competenti</text:span></text:p>
          </table:table-cell>
          <table:table-cell office:value-type="string" table:style-name="ce2">
            <text:p><text:span text:style-name="T1">Statuto di Ateneo, Regolamento Didattico di Ateneo,</text:span></text:p>
            <text:p><text:span text:style-name="T1">DR/2019/2651 del 01/07/2019 e DR/2022/2084 del 19/05/2022</text:span></text:p>
          </table:table-cell>
          <table:table-cell office:value-type="string" table:style-name="ce2">
            <text:p>20 giorni decorrenti dalla presentazione della richiesta</text:p>
          </table:table-cell>
          <table:table-cell office:value-type="string" table:style-name="ce2">
            <text:p>Ufficio per la Didattica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email: didattica.dist@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https://www.unina.it/-/11619774-comunicazioni-visiting-professor</text:p>
          </table:table-cell>
          <table:table-cell office:value-type="string" table:style-name="ce5">
            <text:p>n.a</text:p>
          </table:table-cell>
          <table:table-cell office:value-type="string" table:style-name="ce8">
            <text:p>https://www.unina.it/-/11619774-comunicazioni-visiting-professor</text:p>
          </table:table-cell>
          <table:table-cell table:number-columns-repeated="16371"/>
        </table:table-row>
        <table:table-row table:number-rows-repeated="1048518" table:style-name="ro4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styles>
    <number:number-style style:name="N0">
      <number:number number:min-integer-digits="1"/>
    </number:number-style>
    <style:style style:name="Collegamento_32_ipertestuale" style:display-name="Collegamento ipertestuale" style:family="table-cell" style:data-style-name="N0">
      <style:text-properties fo:color="#0000F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822</meta:generator>
    <dc:title/>
    <dc:description/>
    <dc:subject/>
    <meta:initial-creator>Carla Camerlingo</meta:initial-creator>
    <dc:creator>MARIA SOFIA ESPOSITO</dc:creator>
    <meta:creation-date>2025-03-26T11:57:27Z</meta:creation-date>
    <dc:date>2026-04-21T09:12:43Z</dc:date>
    <meta:user-defined meta:name="Created" meta:value-type="date">2025-03-11T00:00:00Z</meta:user-defined>
    <meta:user-defined meta:name="Creator">Microsoft® Word per Microsoft 365</meta:user-defined>
    <meta:user-defined meta:name="LastSaved" meta:value-type="date">2025-03-26T00:00:00Z</meta:user-defined>
    <meta:user-defined meta:name="Producer">Microsoft® Word per Microsoft 365</meta:user-defined>
  </office:meta>
</office:document-meta>
</file>