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5.97958333333333cm"/>
    </style:style>
    <style:style style:name="ro1" style:family="table-row">
      <style:table-row-properties style:row-height="71.25pt" style:use-optimal-row-height="fals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73.5pt" style:use-optimal-row-height="fals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30.75pt" style:use-optimal-row-height="true" fo:break-before="auto"/>
    </style:style>
    <style:style style:name="ro6" style:family="table-row">
      <style:table-row-properties style:row-height="75.75pt" style:use-optimal-row-height="true" fo:break-before="auto"/>
    </style:style>
    <style:style style:name="ro7" style:family="table-row">
      <style:table-row-properties style:row-height="90.7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SSPL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6" table:number-columns-repeated="5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/>
            <text:p>TABELLA PROCEDIMENTI/ATTIVITA'</text:p>
            <text:p>SCUOLA DI SPECIALIZZAZIONE PER LE PROFESSIONI LEGALI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Predisposizione Ordine del Giorno e materiale istruttorio delle adunanze del Consiglio Direttivo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9">
            <text:p><text:span text:style-name="T2">7 gg antecedenti la seduta ridotti a 5 gg. in caso</text:span></text:p>
            <text:p><text:span text:style-name="T2">d’urgenza</text:span>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Predisposizione e trasmissione delle delibere del Consiglio Direttivo della Scuola agli uffici competenti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30 gg dalla seduta Consiglio della Scuol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8">
            <text:p>Decretazione d’urgenza del Direttore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5 gg. dall’acquisizione degli</text:p>
            <text:p>atti presupposti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4" table:style-name="ce7">
            <text:p>4</text:p>
          </table:table-cell>
          <table:table-cell office:value-type="string" table:style-name="ce8">
            <text:p>Gestione delle procedure relative ai bandi per gli affidamenti degli incarichi didattici per supplenza</text:p>
          </table:table-cell>
          <table:table-cell office:value-type="string" table:style-name="ce8">
            <text:p>Regolamento per il conferimento di incarichi didattici e per la determinazione della retribuzione aggiuntiva per i ricercatori di ruolo emanato con D.R. 08 giugno 2023 n. 2268</text:p>
          </table:table-cell>
          <table:table-cell office:value-type="string" table:style-name="ce8">
            <text:p>30 gg dalla delibera del Consiglio della Scuola di approvazione della programmazione didattic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" table:style-name="ce7">
            <text:p>5</text:p>
          </table:table-cell>
          <table:table-cell office:value-type="string" table:style-name="ce8">
            <text:p>Gestione delle procedure relative ai bandi per gli affidamenti degli incarichi didattici per contratti d’insegnamento</text:p>
          </table:table-cell>
          <table:table-cell office:value-type="string" table:style-name="ce8">
            <text:p>Regolamento per il conferimento di incarichi didattici e per la determinazione della retribuzione aggiuntiva per i ricercatori di ruolo emanato con D.R. 08 giugno 2023 n. 2268</text:p>
          </table:table-cell>
          <table:table-cell office:value-type="string" table:style-name="ce8">
            <text:p>30 gg dalla delibera del Consiglio della Scuola di approvazione della programmazione didattic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8">
            <text:p>Gestione delle procedure relative ai bandi per gli affidamenti degli incarichi didattici per contratti di tutorato</text:p>
          </table:table-cell>
          <table:table-cell office:value-type="string" table:style-name="ce8">
            <text:p>Regolamento per il conferimento di incarichi didattici e per la determinazione della retribuzione aggiuntiva per i ricercatori di ruolo emanato con D.R. 08 giugno 2023 n. 2268</text:p>
          </table:table-cell>
          <table:table-cell office:value-type="string" table:style-name="ce8">
            <text:p>30 gg dalla delibera del Consiglio della Scuola di approvazione della programmazione didattic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7" table:style-name="ce7">
            <text:p>7</text:p>
          </table:table-cell>
          <table:table-cell office:value-type="string" table:style-name="ce8">
            <text:p>Gestione convenzioni con soggetti pubblici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Convenzione biennale con Tribunale di Napoli e TAR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8" table:style-name="ce7">
            <text:p>8</text:p>
          </table:table-cell>
          <table:table-cell office:value-type="string" table:style-name="ce8">
            <text:p>Predisposizione della programmazione didattica annuale (I e II anno)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9">
            <text:p><text:span text:style-name="T2">120 gg. Prima dell’inizio dei</text:span></text:p>
            <text:p><text:span text:style-name="T2">corsi</text:span>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9" table:style-name="ce7">
            <text:p>9</text:p>
          </table:table-cell>
          <table:table-cell office:value-type="string" table:style-name="ce8">
            <text:p>Predisposizione materiale istruttorio da sottoporre al Consiglio Direttivo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10 gg. prima della riunione del Consiglio Direttivo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0" table:style-name="ce7">
            <text:p>10</text:p>
          </table:table-cell>
          <table:table-cell office:value-type="string" table:style-name="ce8">
            <text:p>Organizzazione stage Specializzandi II anno con Tribunale di Napoli e TAR Campania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90 gg. dall’inizio degli stage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1" table:style-name="ce7">
            <text:p>11</text:p>
          </table:table-cell>
          <table:table-cell office:value-type="string" table:style-name="ce8">
            <text:p>Gestione assegnazioni tesine per esame finale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30 <text:s/>gg. dalla delibera del Consiglio della Scuol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2" table:style-name="ce7">
            <text:p>12</text:p>
          </table:table-cell>
          <table:table-cell office:value-type="string" table:style-name="ce8">
            <text:p>Gestione programmi e materiale didattico delle lezioni da pubblicare sul sito web della Scuola</text:p>
          </table:table-cell>
          <table:table-cell office:value-type="string" table:style-name="ce8">
            <text:p>D.M. 21 dicembre 1999, n. 537</text:p>
          </table:table-cell>
          <table:table-cell office:value-type="string" table:style-name="ce8">
            <text:p>30 gg. dalla delibera del Consiglio della Scuol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3" table:style-name="ce7">
            <text:p>13</text:p>
          </table:table-cell>
          <table:table-cell office:value-type="string" table:style-name="ce8">
            <text:p>Valutazione comparativa per la nomina dei docenti affidatari</text:p>
          </table:table-cell>
          <table:table-cell office:value-type="string" table:style-name="ce9">
            <text:p><text:span text:style-name="T2">Regolamento per il conferimento di incarichi didattici e per la determinazione della retribuzione aggiuntiva per i ricercatori di ruolo emanato con D.R. 08 giugno 2023 n. 2268</text:span></text:p>
            <text:p><text:span text:style-name="T2">D.M. 21 dicembre 1999, n. 537</text:span></text:p>
          </table:table-cell>
          <table:table-cell office:value-type="string" table:style-name="ce8">
            <text:p>30 gg. dalla delibera del Consiglio di Scuol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4" table:style-name="ce7">
            <text:p>14</text:p>
          </table:table-cell>
          <table:table-cell office:value-type="string" table:style-name="ce8">
            <text:p>Valutazione comparativa per la nomina dei docenti a contratto</text:p>
          </table:table-cell>
          <table:table-cell office:value-type="string" table:style-name="ce9">
            <text:p><text:span text:style-name="T2">Regolamento per il conferimento di incarichi didattici e per la determinazione della retribuzione aggiuntiva per i ricercatori di ruolo emanato con D.R. 08 giugno 2023 n. 2268</text:span></text:p>
            <text:p><text:span text:style-name="T2">D.M. 21 dicembre 1999, n. 537</text:span></text:p>
          </table:table-cell>
          <table:table-cell office:value-type="string" table:style-name="ce8">
            <text:p>30 gg. dalla delibera del Consiglio di Scuol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5" table:style-name="ce7">
            <text:p>15</text:p>
          </table:table-cell>
          <table:table-cell office:value-type="string" table:style-name="ce8">
            <text:p>Emissione ordinativi di pagamento relativi al rimborso delle spese di missione</text:p>
          </table:table-cell>
          <table:table-cell office:value-type="string" table:style-name="ce9">
            <text:p><text:span text:style-name="T2">Regolamento per le missioni di servizio e le trasferte;</text:span></text:p>
            <text:p><text:span text:style-name="T2">Regolamento di Ateneo per l'Amministrazione, la Finanza e la Contabilità</text:span></text:p>
          </table:table-cell>
          <table:table-cell office:value-type="string" table:style-name="ce8">
            <text:p>30 gg dalla ricezione della documentazione completa di spesa in originale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6" table:style-name="ce7">
            <text:p>16</text:p>
          </table:table-cell>
          <table:table-cell office:value-type="string" table:style-name="ce8">
            <text:p>Emissione ordinativi di pagamento per fatture elettroniche</text:p>
          </table:table-cell>
          <table:table-cell office:value-type="string" table:style-name="ce9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8">
            <text:p>Entro 30 giorni dalla data di ricezione della fattura elettronica</text:p>
          </table:table-cell>
          <table:table-cell office:value-type="string" table:style-name="ce8">
            <text:p>Scuola di Specializzazione per le Professioni legali</text:p>
          </table:table-cell>
          <table:table-cell office:value-type="string" table:style-name="ce1">
            <text:p>Direttor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scuola.specproflegal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16:44Z</dc:date>
  </office:meta>
</office:document-meta>
</file>