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1">
      <style:table-cell-properties fo:border="2pt solid #000000" style:vertical-align="middle" fo:background-color="#FCD5B4" style:shrink-to-fit="tru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1">
      <style:table-cell-properties fo:border="2pt solid #000000" style:vertical-align="middle" fo:background-color="#FCD5B4" style:shrink-to-fit="tru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2" style:family="table-cell" style:parent-style-name="Default" style:data-style-name="N0">
      <style:table-cell-properties fo:border="2pt solid #000000" style:vertical-align="top" fo:wrap-option="wrap" fo:background-color="#FDE9D9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="2pt solid #000000" style:vertical-align="top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4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2pt solid #000000" style:vertical-align="middle" fo:wrap-option="wrap" fo:background-color="#D9D9D9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2pt solid #000000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29116666666667cm"/>
    </style:style>
    <style:style style:name="co2" style:family="table-column">
      <style:table-column-properties fo:break-before="auto" style:column-width="9.779cm"/>
    </style:style>
    <style:style style:name="co3" style:family="table-column">
      <style:table-column-properties fo:break-before="auto" style:column-width="7.0485cm"/>
    </style:style>
    <style:style style:name="co4" style:family="table-column">
      <style:table-column-properties fo:break-before="auto" style:column-width="6.24416666666667cm"/>
    </style:style>
    <style:style style:name="co5" style:family="table-column">
      <style:table-column-properties fo:break-before="auto" style:column-width="7.51416666666667cm"/>
    </style:style>
    <style:style style:name="co6" style:family="table-column">
      <style:table-column-properties fo:break-before="auto" style:column-width="7.13316666666667cm"/>
    </style:style>
    <style:style style:name="co7" style:family="table-column">
      <style:table-column-properties fo:break-before="auto" style:column-width="5.10116666666667cm"/>
    </style:style>
    <style:style style:name="co8" style:family="table-column">
      <style:table-column-properties fo:break-before="auto" style:column-width="7.4295cm"/>
    </style:style>
    <style:style style:name="co9" style:family="table-column">
      <style:table-column-properties fo:break-before="auto" style:column-width="4.40266666666667cm"/>
    </style:style>
    <style:style style:name="co10" style:family="table-column">
      <style:table-column-properties fo:break-before="auto" style:column-width="1.67216666666667cm"/>
    </style:style>
    <style:style style:name="ro1" style:family="table-row">
      <style:table-row-properties style:row-height="48pt" style:use-optimal-row-height="false" fo:break-before="auto"/>
    </style:style>
    <style:style style:name="ro2" style:family="table-row">
      <style:table-row-properties style:row-height="58.2pt" style:use-optimal-row-height="true" fo:break-before="auto"/>
    </style:style>
    <style:style style:name="ro3" style:family="table-row">
      <style:table-row-properties style:row-height="29.4pt" style:use-optimal-row-height="true" fo:break-before="auto"/>
    </style:style>
    <style:style style:name="ro4" style:family="table-row">
      <style:table-row-properties style:row-height="43.8pt" style:use-optimal-row-height="true" fo:break-before="auto"/>
    </style:style>
    <style:style style:name="ro5" style:family="table-row">
      <style:table-row-properties style:row-height="144.6pt" style:use-optimal-row-height="true" fo:break-before="auto"/>
    </style:style>
    <style:style style:name="ro6" style:family="table-row">
      <style:table-row-properties style:row-height="98.25pt" style:use-optimal-row-height="false" fo:break-before="auto"/>
    </style:style>
    <style:style style:name="ro7" style:family="table-row">
      <style:table-row-properties style:row-height="87pt" style:use-optimal-row-height="true" fo:break-before="auto"/>
    </style:style>
    <style:style style:name="ro8" style:family="table-row">
      <style:table-row-properties style:row-height="72.6pt" style:use-optimal-row-height="true" fo:break-before="auto"/>
    </style:style>
    <style:style style:name="ro9" style:family="table-row">
      <style:table-row-properties style:row-height="116.25pt" style:use-optimal-row-height="false" fo:break-before="auto"/>
    </style:style>
    <style:style style:name="ro10" style:family="table-row">
      <style:table-row-properties style:row-height="101.4pt" style:use-optimal-row-height="true" fo:break-before="auto"/>
    </style:style>
    <style:style style:name="ro11" style:family="table-row">
      <style:table-row-properties style:row-height="115.8pt" style:use-optimal-row-height="true" fo:break-before="auto"/>
    </style:style>
    <style:style style:name="ro12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solid" draw:fill-color="#d13438" draw:opacity="50%" draw:stroke="none"/>
    </style:style>
    <style:style style:family="graphic" style:name="a1">
      <style:graphic-properties draw:fill="solid" draw:fill-color="#0078d3" draw:opacity="5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SU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6" table:default-cell-style-name="ce2"/>
        <table:table-column table:style-name="co10" table:number-columns-repeated="16370" table:default-cell-style-name="ce2"/>
        <table:table-row table:style-name="ro1">
          <table:table-cell office:value-type="string" table:number-columns-spanned="13" table:number-rows-spanned="1" table:style-name="ce17">
            <text:p>TABELLA PROCEDIMENTI/ATTIVITA'</text:p>
            <text:p>SCUOLA DELLE SCIENZE UMANE ESOCIALI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18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string" table:style-name="ce8">
            <text:p>Assegnazione disciplina della tesi di laurea e relativo docente agli studenti dei corsi di laurea e di laurea magistrale dell'area economica</text:p>
          </table:table-cell>
          <table:table-cell office:value-type="string" table:style-name="ce8">
            <text:p>-</text:p>
          </table:table-cell>
          <table:table-cell office:value-type="string" table:style-name="ce8">
            <text:p>15 giorni dalla richiesta dello studente</text:p>
          </table:table-cell>
          <table:table-cell office:value-type="string" table:style-name="ce8">
            <text:p>Ufficio Didattic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assegnazioneprovafinale.economia@unina.it (TRIENNALE); richiestatesimagistrale.economia@unina.it (MAGISTRALE)<text:s/>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https://www.demi.unina.it/modulistica</text:p>
          </table:table-cell>
          <table:table-cell table:number-columns-repeated="16371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style-name="ce8">
            <text:p>Adempimenti relativi all'organizzazione delle sedute di laurea dei corsi di studio dell'area economica</text:p>
          </table:table-cell>
          <table:table-cell office:value-type="string" table:style-name="ce8">
            <text:p>-</text:p>
          </table:table-cell>
          <table:table-cell office:value-type="string" table:style-name="ce8">
            <text:p>10 giorni prima della seduta</text:p>
          </table:table-cell>
          <table:table-cell office:value-type="string" table:style-name="ce8">
            <text:p>Ufficio Didattic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richiestatesimagistrale.economia@unina.it (MAGISTRALE)<text:s/>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float" office:value="3" table:style-name="ce7">
            <text:p>3</text:p>
          </table:table-cell>
          <table:table-cell office:value-type="string" table:style-name="ce8">
            <text:p>Predisposizione Ordine del Giorno e materiale istruttorio delle adunanze del Consiglio</text:p>
          </table:table-cell>
          <table:table-cell office:value-type="string" table:style-name="ce8">
            <text:p>Regolamento di organizzazione e funzionamento della Scuola delle Scienze Umane e Sociali (D.R. 1681 del 10.05.2017), art. 12, comma 1</text:p>
          </table:table-cell>
          <table:table-cell office:value-type="string" table:style-name="ce8">
            <text:p>-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4" table:style-name="ce7">
            <text:p>4</text:p>
          </table:table-cell>
          <table:table-cell office:value-type="string" table:style-name="ce8">
            <text:p>Predisposizione e trasmissione delle delibere del Consiglio della Scuola agli uffici competenti</text:p>
          </table:table-cell>
          <table:table-cell office:value-type="string" table:style-name="ce9">
            <text:p><text:span text:style-name="T1">Statuto di Ateneo, art. 30; Regolamento di Ateneo sul funzionamento</text:span></text:p>
            <text:p><text:span text:style-name="T1">delle Scuole (D.R. 571 del 14.02.2013)</text:span></text:p>
          </table:table-cell>
          <table:table-cell office:value-type="string" table:style-name="ce8">
            <text:p>30 gg dalla seduta Consiglio della Scuola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5" table:style-name="ce7">
            <text:p>5</text:p>
          </table:table-cell>
          <table:table-cell office:value-type="string" table:style-name="ce8">
            <text:p>Procedure di chiamata di Professori e Ricercatori. Parere della Scuola delle Scienze Umane e Sociali</text:p>
          </table:table-cell>
          <table:table-cell office:value-type="string" table:style-name="ce8">
            <text:p>Legge 240/2010:</text:p>
            <text:p>art. 18, commi 1 e 4;</text:p>
            <text:p>art. 24, comma 3,5,6.; Statuto di Ateneo, art. 30; Regolamento di Ateneo sul funzionamento</text:p>
            <text:p>delle Scuole (D.R. 571 del 14/2/13), art. 3, lett.f).; Regolamento di organizzazione e funzionamento della Scuola delle Scienze Umane e Sociali (D.R. 1681 del 10.05.2017), art. 6, lett. f)</text:p>
          </table:table-cell>
          <table:table-cell office:value-type="string" table:style-name="ce8">
            <text:p>-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6" table:style-name="ce7">
            <text:p>6</text:p>
          </table:table-cell>
          <table:table-cell office:value-type="string" table:style-name="ce8">
            <text:p>Decretazione d’urgenza del Presidente</text:p>
          </table:table-cell>
          <table:table-cell office:value-type="string" table:style-name="ce8">
            <text:p>Regolamento di Ateneo sul funzionamento delle Scuole (D.R. 571 del 14/2/13), art. 6, comma 2, lett. h)</text:p>
          </table:table-cell>
          <table:table-cell office:value-type="string" table:style-name="ce8">
            <text:p>-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" table:style-name="ce7">
            <text:p>7</text:p>
          </table:table-cell>
          <table:table-cell office:value-type="string" table:style-name="ce8">
            <text:p>Predisposizione di Regolamenti e Direttive di interesse della Scuola delle Scienze Umane e Sociali</text:p>
          </table:table-cell>
          <table:table-cell office:value-type="string" table:style-name="ce8">
            <text:p>Regolamento di Ateneo sul funzionamento delle Scuole (D.R. 571 del 14/2/13), art. 4, comma 2</text:p>
          </table:table-cell>
          <table:table-cell office:value-type="string" table:style-name="ce8">
            <text:p>90 gg. dall’avvio dell’istruttoria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8" table:style-name="ce7">
            <text:p>8</text:p>
          </table:table-cell>
          <table:table-cell office:value-type="string" table:style-name="ce8">
            <text:p>Procedura per il conferimento di assegni per l’incentivazione delle attività di tutorato, didattico-integrative, propedeutiche e di recupero</text:p>
          </table:table-cell>
          <table:table-cell office:value-type="string" table:style-name="ce8">
            <text:p>Bando di concorso per la selezione di tutor emanato annualmente con Decreto Rettorale</text:p>
          </table:table-cell>
          <table:table-cell office:value-type="string" table:style-name="ce8">
            <text:p>90 gg. dalla scadenza della presentazione delle domande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3">
            <text:p>https://www.old.unina.it/didattica/opportunita-studenti/assegni-per-attivita-di-tutorato</text:p>
            <text:p/>
            <text:p/>
          </table:table-cell>
          <table:table-cell office:value-type="string" table:style-name="ce1">
            <text:p>n.a.</text:p>
          </table:table-cell>
          <table:table-cell office:value-type="string" table:style-name="ce12">
            <text:p>https://www.old.unina.it/didattica/opportunita-studenti/assegni-per-attivita-di-tutorato</text:p>
          </table:table-cell>
          <table:table-cell table:number-columns-repeated="16371"/>
        </table:table-row>
        <table:table-row table:style-name="ro7">
          <table:table-cell office:value-type="float" office:value="9" table:style-name="ce7">
            <text:p>9</text:p>
          </table:table-cell>
          <table:table-cell office:value-type="string" table:style-name="ce9">
            <text:p><text:span text:style-name="T1">Procedure funzionali alla liquidazione degli assegni per l’incentivazione delle attività di tutorato,</text:span></text:p>
            <text:p><text:span text:style-name="T1">didattico-integrative, propedeutiche e di</text:span></text:p>
            <text:p><text:span text:style-name="T1">recupero tramite l’acquisizione della documentazione dai Dipartimenti afferenti e successiva trasmissione al</text:span></text:p>
            <text:p><text:span text:style-name="T1">competente Ufficio Dottorato</text:span></text:p>
          </table:table-cell>
          <table:table-cell office:value-type="string" table:style-name="ce8">
            <text:p>Nota Dirigente Ripartizione Relazione Studenti</text:p>
          </table:table-cell>
          <table:table-cell office:value-type="string" table:style-name="ce8">
            <text:p>15 giorni dal ricevimento della documentazione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3">
            <text:p>https://www.old.unina.it/didattica/opportunita-studenti/assegni-per-attivita-di-tutorato</text:p>
            <text:p/>
            <text:p/>
          </table:table-cell>
          <table:table-cell office:value-type="string" table:style-name="ce1">
            <text:p>n.a.</text:p>
          </table:table-cell>
          <table:table-cell office:value-type="string" table:style-name="ce12">
            <text:p>https://www.old.unina.it/didattica/opportunita-studenti/assegni-per-attivita-di-tutorato</text:p>
          </table:table-cell>
          <table:table-cell table:number-columns-repeated="16371"/>
        </table:table-row>
        <table:table-row table:style-name="ro8">
          <table:table-cell office:value-type="float" office:value="10" table:style-name="ce7">
            <text:p>10</text:p>
          </table:table-cell>
          <table:table-cell office:value-type="string" table:style-name="ce8">
            <text:p>Procedure per il riconoscimento di CFU pregressi e attività di comunicazione dell’utenza e con gli Uffici nell’ambito del PF 24 “Percorso formativo 24 CFU nelle discipline antro-psico- pedagogiche e nelle metodologie e tecnologie didattiche” di cui al D.Lgs. 59/2017 e ss.mm.ii. e al D.M. 616/2017</text:p>
          </table:table-cell>
          <table:table-cell office:value-type="string" table:style-name="ce9">
            <text:p><text:span text:style-name="T1">D.M. 616/2017; Bando di attivazione emanato con Decreto</text:span></text:p>
            <text:p><text:span text:style-name="T1">Rettorale (D.R. 680 del 22.02.2019)</text:span></text:p>
          </table:table-cell>
          <table:table-cell office:value-type="string" table:style-name="ce9">
            <text:p><text:span text:style-name="T1">90 giorni</text:span></text:p>
            <text:p><text:span text:style-name="T1">dall’emanazione del</text:span></text:p>
            <text:p><text:span text:style-name="T1">Bando di attivazione</text:span>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1" table:style-name="ce7">
            <text:p>11</text:p>
          </table:table-cell>
          <table:table-cell office:value-type="string" table:style-name="ce8">
            <text:p>Procedure rilascio di attestazioni cfu pregressi sostenuti presso questo Ateneo, su istanza dei candidati che intendono svolgere il percorso di acquisizione dei 24 cfu ex D.M. 616/2017, presso altra Università. Corrispondenza con gli Atenei di destinazione per chiarimenti o conferme in caso di autocertificazioni da parte dei candidati</text:p>
          </table:table-cell>
          <table:table-cell office:value-type="string" table:style-name="ce9">
            <text:p><text:span text:style-name="T1">D.M. 616/2017; Bando di attivazione emanato con Decreto</text:span></text:p>
            <text:p><text:span text:style-name="T1">Rettorale (D.R. 680 del 22.02.2019)</text:span></text:p>
          </table:table-cell>
          <table:table-cell office:value-type="string" table:style-name="ce8">
            <text:p>25 giorni dalla richiesta tramite casella di posta dedicata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9">
          <table:table-cell office:value-type="float" office:value="12" table:style-name="ce7">
            <text:p>12</text:p>
          </table:table-cell>
          <table:table-cell office:value-type="string" table:style-name="ce9">
            <text:p><text:span text:style-name="T1">Gestione delle procedure relative ai bandi per gli</text:span></text:p>
            <text:p><text:span text:style-name="T1">affidamenti degli incarichi didattici nell’ambito del PF 24 “Percorso formativo 24 CFU nelle discipline antro-psico-pedagogiche e nelle metodologie e tecnologie didattiche” di cui al D.Lgs. 59/2017 e ss.mm.ii. e al D.M. 616/2017</text:span></text:p>
          </table:table-cell>
          <table:table-cell office:value-type="string" table:style-name="ce9">
            <text:p><text:span text:style-name="T1">Regolamento di Ateneo per il conferimento di incarichi didattici e per la determinazione</text:span></text:p>
            <text:p><text:span text:style-name="T1">della retribuzione aggiuntiva per i ricercatori di ruolo (D.R.4308 del 22.11.2017)</text:span></text:p>
          </table:table-cell>
          <table:table-cell office:value-type="string" table:style-name="ce8">
            <text:p>60 gg. dalla delibera del Consiglio di Scuola/30 gg. dal decreto di urgenza del Presidente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13" table:style-name="ce7">
            <text:p>13</text:p>
          </table:table-cell>
          <table:table-cell office:value-type="string" table:style-name="ce9">
            <text:p><text:span text:style-name="T1">Gestione delle procedure relative ai bandi per il conferimento di contratti di diritto privato, ex art. 23,co. 2, L. 240/2010 per moduli didattici nell’ambito del PF 24 “Percorso formativo 24 CFU nelle discipline antro-psico-pedagogiche e nelle metodologie e tecnologie didattiche” di cui al D.Lgs. 59/2017 e ss.mm.ii. e al D.M.</text:span></text:p>
            <text:p><text:span text:style-name="T1">616/2017</text:span></text:p>
          </table:table-cell>
          <table:table-cell office:value-type="string" table:style-name="ce9">
            <text:p><text:span text:style-name="T1">Regolamento di Ateneo per il conferimento di incarichi didattici e per la determinazione</text:span></text:p>
            <text:p><text:span text:style-name="T1">della retribuzione aggiuntiva per i ricercatori di ruolo (D.R.4308 del 22.11.2017)</text:span></text:p>
          </table:table-cell>
          <table:table-cell office:value-type="string" table:style-name="ce8">
            <text:p>60 gg. dalla delibera del Consiglio di Scuola/30 gg. dal decreto di urgenza del Presidente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14" table:style-name="ce7">
            <text:p>14</text:p>
          </table:table-cell>
          <table:table-cell office:value-type="string" table:style-name="ce8">
            <text:p>Procedure relative alla organizzazione delle attività didattiche nell’ambito del PF 24 “Percorso formativo 24 CFU nelle discipline antro-psico-pedagogiche e nelle metodologie e tecnologie didattiche” di cui al D.Lgs. 59/2017 e ss.mm.ii. e al D.M. 616/2017</text:p>
          </table:table-cell>
          <table:table-cell office:value-type="string" table:style-name="ce8">
            <text:p>Bando di attivazione emanato con Decreto Rettorale (D.R. 680 del 22.02.2019)</text:p>
          </table:table-cell>
          <table:table-cell office:value-type="string" table:style-name="ce8">
            <text:p>90 giorni dalla data di conclusione delle procedure di riconoscimento CFU pregressi</text:p>
          </table:table-cell>
          <table:table-cell office:value-type="string" table:style-name="ce8">
            <text:p>Ufficio Scuola delle Scienze Umane e Soci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uff.scuola.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5" table:style-name="ce10">
            <text:p>15</text:p>
          </table:table-cell>
          <table:table-cell office:value-type="string" table:style-name="ce8">
            <text:p>Monitoraggio per la parte di competenza dell'Ufficio Contabilità e Affari Generali della Scuola SUS dello stato di attuazione delle delibere del Consiglio di Scuola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8">
            <text:p>Entro 30 giorni dal ricevimento della delibera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float" office:value="16" table:style-name="ce10">
            <text:p>16</text:p>
          </table:table-cell>
          <table:table-cell office:value-type="string" table:style-name="ce8">
            <text:p>Procedure di acquisti in economia: nomina responsabile unico del progetto, determina a contrarre, scelta del contraente, ordinazione della spesa</text:p>
          </table:table-cell>
          <table:table-cell office:value-type="string" table:style-name="ce8">
            <text:p>D.Lgs 36/2023; Regolamento di Ateneo per l'Amministrazione, la Finanza e la Contabilità; D.Lgs 33/2013</text:p>
          </table:table-cell>
          <table:table-cell office:value-type="string" table:style-name="ce8">
            <text:p>Secondo i termini previsti dal D. Lgs 36/2023 e dal Regolamento di Ateneo per l'Amministrazione, la Finanza e la Contabilità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16A</text:p>
          </table:table-cell>
          <table:table-cell office:value-type="string" table:style-name="ce8">
            <text:p>Nomina del Responsabile Unico del Progetto</text:p>
          </table:table-cell>
          <table:table-cell office:value-type="string" table:style-name="ce9">
            <text:p><text:span text:style-name="T1">Art. 15 del D.Lgs. 36/2023; Regolamento di Ateneo per l'Amministrazione, la Finanza e la</text:span></text:p>
            <text:p><text:span text:style-name="T1">Contabilità. D.Lgs 33/2013</text:span></text:p>
          </table:table-cell>
          <table:table-cell office:value-type="string" table:style-name="ce8">
            <text:p>Secondo i termini previsti dal Decreto Legislativo n. 36/2023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16B</text:p>
          </table:table-cell>
          <table:table-cell office:value-type="string" table:style-name="ce8">
            <text:p>Predisposizione delle Determine a Contrarre (DAC)</text:p>
          </table:table-cell>
          <table:table-cell office:value-type="string" table:style-name="ce9">
            <text:p><text:span text:style-name="T1">Art. 17 <text:s/>D.Lgs. 36/2023; Regolamento di Ateneo per l'Amministrazione, la Finanza e la Contabilità; D.Lgs. n.</text:span></text:p>
            <text:p><text:span text:style-name="T1">33/2013</text:span></text:p>
          </table:table-cell>
          <table:table-cell office:value-type="string" table:style-name="ce9">
            <text:p><text:span text:style-name="T1">Entro 90 giorni dalla ricezione della documentazione da parte del RUP (Responsabile Unico</text:span></text:p>
            <text:p><text:span text:style-name="T1">del Progetto)</text:span>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16C</text:p>
          </table:table-cell>
          <table:table-cell office:value-type="string" table:style-name="ce8">
            <text:p>Predisposizione della lettera di invito o di richiesta di offerta sul MePA (O.d.A./R.d.O.) di beni e servizi</text:p>
          </table:table-cell>
          <table:table-cell office:value-type="string" table:style-name="ce9">
            <text:p><text:span text:style-name="T1">Art. 50 co. 1 lett. b) D.Lgs. 36/2023; Regolamento di Ateneo per l'Amministrazione, la Finanza e la</text:span></text:p>
            <text:p><text:span text:style-name="T1">Contabilità. D.lgs 33/2013</text:span></text:p>
          </table:table-cell>
          <table:table-cell office:value-type="string" table:style-name="ce9">
            <text:p><text:span text:style-name="T1">Entro 60 giorni dalla ricezione degli atti da parte del RUP (Responsabile unico del</text:span></text:p>
            <text:p><text:span text:style-name="T1">Progetto)</text:span>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16D</text:p>
          </table:table-cell>
          <table:table-cell office:value-type="string" table:style-name="ce9">
            <text:p><text:span text:style-name="T1">Predisposizione degli atti amministrativi per l’affidamento di beni e servizi di importo inferiore alla soglia comunitaria mediante</text:span></text:p>
            <text:p><text:span text:style-name="T1">l’adesione a Convenzioni Consip</text:span></text:p>
          </table:table-cell>
          <table:table-cell office:value-type="string" table:style-name="ce8">
            <text:p>L. 296/2006 e ss.mm.ii. Regolamento di Ateneo per l’Amministrazione, la Finanza e la Contabilità; D.lgs 33/2013</text:p>
          </table:table-cell>
          <table:table-cell office:value-type="string" table:style-name="ce9">
            <text:p><text:span text:style-name="T1">Entro 60 giorni dalla ricezione degli atti da parte del RUP (Responsabile unico del</text:span></text:p>
            <text:p><text:span text:style-name="T1">Progetto)</text:span>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7" table:style-name="ce10">
            <text:p>17</text:p>
          </table:table-cell>
          <table:table-cell office:value-type="string" table:style-name="ce9">
            <text:p><text:span text:style-name="T1">Trasmissione decreti di nomina RUP ai fini</text:span></text:p>
            <text:p><text:span text:style-name="T1">della pubblicazione sul sito di Ateneo</text:span></text:p>
          </table:table-cell>
          <table:table-cell office:value-type="string" table:style-name="ce8">
            <text:p>Normativa sulla Trasparenza</text:p>
          </table:table-cell>
          <table:table-cell office:value-type="string" table:style-name="ce9">
            <text:p><text:span text:style-name="T1">Nei termini richiesti dagli Uffici</text:span></text:p>
            <text:p><text:span text:style-name="T1">della gestione centralizzata</text:span></text:p>
          </table:table-cell>
          <table:table-cell office:value-type="string" table:style-name="ce9">
            <text:p><text:span text:style-name="T1">Ufficio Contabilità e Affari</text:span></text:p>
            <text:p><text:span text:style-name="T1">Generali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8" table:style-name="ce10">
            <text:p>18</text:p>
          </table:table-cell>
          <table:table-cell office:value-type="string" table:style-name="ce8">
            <text:p>Trasmissione tabella riepilogativa semestrale contenente l'elenco dei provvedimenti di scelta del contraente per l'affidamento di beni e servizi</text:p>
          </table:table-cell>
          <table:table-cell office:value-type="string" table:style-name="ce8">
            <text:p>art. 23 co.1 D.Lgs 33/2013; art. 1 co. 16 L. 190/2012</text:p>
          </table:table-cell>
          <table:table-cell office:value-type="string" table:style-name="ce8">
            <text:p>Nei termini richiesti dalla gestione centralizzata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float" office:value="19" table:style-name="ce10">
            <text:p>19</text:p>
          </table:table-cell>
          <table:table-cell office:value-type="string" table:style-name="ce9">
            <text:p><text:span text:style-name="T1">Emissione <text:s text:c="7"/>ordinativi <text:s text:c="7"/>di <text:s text:c="7"/>incasso relativamente <text:s/>ai <text:s/>sospesi <text:s/>di <text:s/>cassa <text:s/>in <text:s/>entrata di <text:s/>competenza <text:s/>della <text:s/>Scuola <text:s/>delle <text:s/>Scienze</text:span></text:p>
            <text:p><text:span text:style-name="T1">Umane e Sociali</text:span>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8">
            <text:p>Entro 30 gg. dal rilevamento del sospeso di cassa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0" table:style-name="ce10">
            <text:p>20</text:p>
          </table:table-cell>
          <table:table-cell office:value-type="string" table:style-name="ce8">
            <text:p>Emissione ordinativi di pagamento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8">
            <text:p>Entro 30 giorni dalla ricezione della fatttura o di altro documento idoneo al pagamento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1" table:style-name="ce10">
            <text:p>21</text:p>
          </table:table-cell>
          <table:table-cell office:value-type="string" table:style-name="ce8">
            <text:p>Variazione modalità di pagamento</text:p>
          </table:table-cell>
          <table:table-cell office:value-type="string" table:style-name="ce9">
            <text:p><text:span text:style-name="T1">Regolamento di Ateneo per l'Amministrazione, la Finanza e la</text:span></text:p>
            <text:p><text:span text:style-name="T1">Contabilità</text:span></text:p>
          </table:table-cell>
          <table:table-cell office:value-type="string" table:style-name="ce8">
            <text:p>Entro 10 giorni dalla richiesta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2" table:style-name="ce10">
            <text:p>22</text:p>
          </table:table-cell>
          <table:table-cell office:value-type="string" table:style-name="ce8">
            <text:p>Assunzione dei vincoli di spesa</text:p>
          </table:table-cell>
          <table:table-cell office:value-type="string" table:style-name="ce9">
            <text:p><text:span text:style-name="T1">Regolamento di Ateneo per l'Amministrazione, la Finanza e la</text:span></text:p>
            <text:p><text:span text:style-name="T1">Contabilità</text:span></text:p>
          </table:table-cell>
          <table:table-cell office:value-type="string" table:style-name="ce8">
            <text:p>Entro 10 giorni dalla data di ricezione dell'atto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float" office:value="23" table:style-name="ce10">
            <text:p>23</text:p>
          </table:table-cell>
          <table:table-cell office:value-type="string" table:style-name="ce9">
            <text:p><text:span text:style-name="T1">Adempimenti <text:s text:c="8"/>contabili <text:s text:c="8"/>per <text:s text:c="8"/>la predisposizione <text:s/>della <text:s/>Proposta <text:s/>di <text:s/>Budget economico e degli investimenti e del Budget di cassa della Scuola delle Scienze Umane e</text:span></text:p>
            <text:p><text:span text:style-name="T1">Sociali</text:span>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8">
            <text:p>Entro i termini previsti dalla Circolare di ogni anno emanata dall'Area Bilancio e Finanza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float" office:value="24" table:style-name="ce10">
            <text:p>24</text:p>
          </table:table-cell>
          <table:table-cell office:value-type="string" table:style-name="ce8">
            <text:p>Variazioni <text:s/>al <text:s/>Budget <text:s/>Economico <text:s/>e <text:s/>degli Investimenti <text:s text:c="2"/>della <text:s text:c="2"/>Scuola <text:s text:c="2"/>delle <text:s text:c="2"/>Scienze Umane e Sociali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8">
            <text:p>Immediata per variazioni d'urgenza.<text:s/></text:p>
            <text:p>Entro 5 giorni lavorativi dalla richiesta per variazioni contestuali di entrata/uscita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5" table:style-name="ce10">
            <text:p>25</text:p>
          </table:table-cell>
          <table:table-cell office:value-type="string" table:style-name="ce8">
            <text:p>Pagamento <text:s/>spese <text:s text:c="2"/>effettuate <text:s/>con <text:s text:c="2"/>il <text:s/>fondo economale</text:p>
          </table:table-cell>
          <table:table-cell office:value-type="string" table:style-name="ce9">
            <text:p><text:span text:style-name="T1">Regolamento di Ateneo per</text:span></text:p>
            <text:p><text:span text:style-name="T1">l'Amministrazione, la Finanza e la Contabilità</text:span></text:p>
          </table:table-cell>
          <table:table-cell office:value-type="string" table:style-name="ce8">
            <text:p>Entro 30 giorni dalla richiesta di acquisto o di fornitura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6" table:style-name="ce10">
            <text:p>26</text:p>
          </table:table-cell>
          <table:table-cell office:value-type="string" table:style-name="ce8">
            <text:p>Liquidazione delle Missioni di servizio</text:p>
          </table:table-cell>
          <table:table-cell office:value-type="string" table:style-name="ce9">
            <text:p><text:span text:style-name="T1">Regolamento di Ateneo per</text:span></text:p>
            <text:p><text:span text:style-name="T1">l’Amministrazione, la Finanza e la</text:span></text:p>
            <text:p><text:span text:style-name="T1">Contabilità</text:span></text:p>
          </table:table-cell>
          <table:table-cell office:value-type="string" table:style-name="ce8">
            <text:p>Entro 30 giorni dalla ricezione dei documenti di spesa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Presidente della Scuola</text:p>
          </table:table-cell>
          <table:table-cell office:value-type="string" table:style-name="ce1">
            <text:p>ricorso giurisdizionale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float" office:value="27" table:style-name="ce10">
            <text:p>27</text:p>
          </table:table-cell>
          <table:table-cell office:value-type="string" table:style-name="ce8">
            <text:p>Indizione delle riunioni di Consulta dei n. 6 Direttori dei Dipartimenti della Scuola delle Scienze Umane e Sociali</text:p>
          </table:table-cell>
          <table:table-cell office:value-type="string" table:style-name="ce8">
            <text:p>Art. 7 co. 2 del Regolamento di Organizzazione e Funzionamento della Scuola delle Scienze Umane e Sociali (DR 1681 del 10/05/2017)</text:p>
          </table:table-cell>
          <table:table-cell office:value-type="string" table:style-name="ce8">
            <text:p>Entro 30 giorni <text:s/>dalla disposizione del Presidente della Scuola Sus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float" office:value="28" table:style-name="ce10">
            <text:p>28</text:p>
          </table:table-cell>
          <table:table-cell office:value-type="string" table:style-name="ce8">
            <text:p>Verbalizzazione <text:s/>delle <text:s/>riunioni <text:s/>di <text:s/>Consulta dei <text:s/>n. <text:s/>6 <text:s/>Direttori <text:s/>dei <text:s/>Dipartimenti <text:s/>della Scuola delle Scienze Umane e Sociali</text:p>
          </table:table-cell>
          <table:table-cell office:value-type="string" table:style-name="ce9">
            <text:p><text:span text:style-name="T1">Art. 7 lett. co.2 del Regolamento di Organizzazione e Funzionamento della Scuola delle Scienze Umane e Sociali</text:span></text:p>
            <text:p><text:span text:style-name="T1">(DR 1681 del 10/05/2017)</text:span></text:p>
          </table:table-cell>
          <table:table-cell office:value-type="string" table:style-name="ce8">
            <text:p>Entro 90 giorni dalla indizione della riunione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29" table:style-name="ce10">
            <text:p>29</text:p>
          </table:table-cell>
          <table:table-cell office:value-type="string" table:style-name="ce8">
            <text:p>Elaborazione in <text:s/>formato elettronico e invio di <text:s text:c="3"/>n. <text:s text:c="3"/>3 <text:s text:c="3"/>report <text:s text:c="3"/>mensili <text:s text:c="3"/>relativi <text:s text:c="3"/>alle comunicazioni/richieste pervenute all'Uffcio Contabilità <text:s/>e <text:s/>Affari <text:s/>Generali <text:s/>della <text:s/>Scuola delle <text:s/>Scienze <text:s/>Umane <text:s/>e <text:s/>Sociali <text:s/>- <text:s/>mediante protocollo <text:s/>informatico, <text:s/>via <text:s/>mail <text:s/>e <text:s/>PEC <text:s/>- dall'1 al 10 del mese, dall'11 al 20 del mese e <text:s/>dal <text:s/>21 <text:s/>alla <text:s/>fine <text:s/>del <text:s/>mese, <text:s/>ai <text:s/>fini <text:s/>della tempestiva <text:s text:c="4"/>adozione <text:s text:c="4"/>dei <text:s text:c="4"/>conseguenti adempimenti</text:p>
          </table:table-cell>
          <table:table-cell office:value-type="string" table:style-name="ce8">
            <text:p>Regolamento di Organizzazione e Funzionamento della Scuola delle Scienze Umane e Sociali (DR 1681 DEL 10/05/2027</text:p>
          </table:table-cell>
          <table:table-cell office:value-type="string" table:style-name="ce8">
            <text:p>Invio al Presidente della Scuola SUS e per conoscenza al Capo dell'Ufficio Contabilità e Affari Generali Scuola SUS via mail, entro 7 giorni decorrenti dalla fine del periodo di riferimento (ossia decorrenti dal giorno 10 del mese, dal giorno 20 del mese, dall'ultimo giorno del mese)</text:p>
          </table:table-cell>
          <table:table-cell office:value-type="string" table:style-name="ce8">
            <text:p>Ufficio Contabilità e Affari Genera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ucag.scuolasu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2">
          <table:table-cell/>
          <table:table-cell table:style-name="ce2">
            <draw:custom-shape svg:x="2.30361in" svg:y="0in" svg:width="0.025in" svg:height="0.00694in" draw:z-index="2" draw:id="id1" draw:style-name="a1" draw:name="Shape 3">
              <svg:title/>
              <svg:desc/>
              <draw:enhanced-geometry xmlns:dr3d="urn:oasis:names:tc:opendocument:xmlns:dr3d:1.0" draw:type="non-primitive" svg:viewBox="0 0 22860 6350" draw:enhanced-path="M 22860 0 L 0 0 0 6096 22860 6096 22860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2860"/>
                <draw:equation draw:name="f7" draw:formula="?f4 / 6350"/>
                <draw:equation draw:name="f8" draw:formula="0 / ?f6"/>
                <draw:equation draw:name="f9" draw:formula="22860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table:number-columns-repeated="2"/>
          <table:table-cell table:style-name="ce2">
            <draw:custom-shape svg:x="1.20944in" svg:y="0in" svg:width="0.02847in" svg:height="0.00694in" draw:z-index="1" draw:id="id0" draw:style-name="a0" draw:name="Shape 2">
              <svg:title/>
              <svg:desc/>
              <draw:enhanced-geometry xmlns:dr3d="urn:oasis:names:tc:opendocument:xmlns:dr3d:1.0" draw:type="non-primitive" svg:viewBox="0 0 26034 6350" draw:enhanced-path="M 25907 0 L 0 0 0 6096 25907 6096 25907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6034"/>
                <draw:equation draw:name="f7" draw:formula="?f4 / 6350"/>
                <draw:equation draw:name="f8" draw:formula="0 / ?f6"/>
                <draw:equation draw:name="f9" draw:formula="26034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table:number-columns-repeated="16379"/>
        </table:table-row>
        <table:table-row table:number-rows-repeated="1048539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DANIELA ORIENTE</meta:initial-creator>
    <dc:creator>MARTA MONACILIUNI</dc:creator>
    <meta:creation-date>2025-04-22T10:44:40Z</meta:creation-date>
    <dc:date>2026-06-09T13:13:46Z</dc:date>
    <meta:user-defined meta:name="Created" meta:value-type="date">2021-11-11T00:00:00Z</meta:user-defined>
    <meta:user-defined meta:name="Creator">Microsoft® Word per Microsoft 365</meta:user-defined>
    <meta:user-defined meta:name="LastSaved" meta:value-type="date">2025-04-22T00:00:00Z</meta:user-defined>
    <meta:user-defined meta:name="Producer">Microsoft® Word per Microsoft 365</meta:user-defined>
  </office:meta>
</office:document-meta>
</file>