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2pt solid #000000" style:vertical-align="to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roman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FFFF00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2pt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="2pt solid #000000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C0C0C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9090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80808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E0E0E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11111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D0D0D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2A2A2A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4040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161616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70707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1A1A1A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121212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1C1C1C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030303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171717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222222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151515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1F1F1F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" style:family="text" style:parent-style-name="Default">
      <style:text-properties fo:color="#20202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9.779cm"/>
    </style:style>
    <style:style style:name="co3" style:family="table-column">
      <style:table-column-properties fo:break-before="auto" style:column-width="13.5255cm"/>
    </style:style>
    <style:style style:name="co4" style:family="table-column">
      <style:table-column-properties fo:break-before="auto" style:column-width="9.03816666666667cm"/>
    </style:style>
    <style:style style:name="co5" style:family="table-column">
      <style:table-column-properties fo:break-before="auto" style:column-width="8.3185cm"/>
    </style:style>
    <style:style style:name="co6" style:family="table-column">
      <style:table-column-properties fo:break-before="auto" style:column-width="7.8105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7.95866666666667cm"/>
    </style:style>
    <style:style style:name="co9" style:family="table-column">
      <style:table-column-properties fo:break-before="auto" style:column-width="4.826cm"/>
    </style:style>
    <style:style style:name="co10" style:family="table-column">
      <style:table-column-properties fo:break-before="auto" style:column-width="5.86316666666667cm"/>
    </style:style>
    <style:style style:name="co11" style:family="table-column">
      <style:table-column-properties fo:break-before="auto" style:column-width="1.67216666666667cm"/>
    </style:style>
    <style:style style:name="ro1" style:family="table-row">
      <style:table-row-properties style:row-height="59.4pt" style:use-optimal-row-height="false" fo:break-before="auto"/>
    </style:style>
    <style:style style:name="ro2" style:family="table-row">
      <style:table-row-properties style:row-height="60.6pt" style:use-optimal-row-height="false" fo:break-before="auto"/>
    </style:style>
    <style:style style:name="ro3" style:family="table-row">
      <style:table-row-properties style:row-height="43.8pt" style:use-optimal-row-height="true" fo:break-before="auto"/>
    </style:style>
    <style:style style:name="ro4" style:family="table-row">
      <style:table-row-properties style:row-height="29.4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58.2pt" style:use-optimal-row-height="true" fo:break-before="auto"/>
    </style:style>
    <style:style style:name="ro8" style:family="table-row">
      <style:table-row-properties style:row-height="72pt" style:use-optimal-row-height="false" fo:break-before="auto"/>
    </style:style>
    <style:style style:name="ro9" style:family="table-row">
      <style:table-row-properties style:row-height="77.25pt" style:use-optimal-row-height="false" fo:break-before="auto"/>
    </style:style>
    <style:style style:name="ro10" style:family="table-row">
      <style:table-row-properties style:row-height="109.5pt" style:use-optimal-row-height="false" fo:break-before="auto"/>
    </style:style>
    <style:style style:name="ro11" style:family="table-row">
      <style:table-row-properties style:row-height="66.75pt" style:use-optimal-row-height="false" fo:break-before="auto"/>
    </style:style>
    <style:style style:name="ro12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d13438" draw:opacity="50%" draw:stroke="none"/>
    </style:style>
    <style:style style:family="graphic" style:name="a1">
      <style:graphic-properties draw:fill="solid" draw:fill-color="#0078d3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3"/>
        <table:table-column table:style-name="co7" table:default-cell-style-name="ce1"/>
        <table:table-column table:style-name="co8" table:default-cell-style-name="ce1"/>
        <table:table-column table:style-name="co9" table:number-columns-repeated="4" table:default-cell-style-name="ce1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number-columns-spanned="13" table:number-rows-spanned="1" table:style-name="ce18">
            <text:p>TABELLA PROCEDIMENTI/ATTIVITA'</text:p>
            <text:p>SCUOLA POLITECNICA E DELLE SCIENZE DI BAS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Monitoraggio sullo stato<text:s/></text:span><text:span text:style-name="T4">di<text:s/></text:span><text:span text:style-name="T2">attuazione delle deliberedel Consiglio<text:s/></text:span><text:span text:style-name="T4">di<text:s/></text:span><text:span text:style-name="T2">Scuola</text:span></text:p>
          </table:table-cell>
          <table:table-cell office:value-type="string" table:style-name="ce9">
            <text:p>Regolamento <text:s/>di Ateneo <text:s/>per <text:s/>l’Amministrazione, <text:s/>la</text:p>
            <text:p>Finanza e la Contabilità</text:p>
          </table:table-cell>
          <table:table-cell office:value-type="string" table:style-name="ce8">
            <text:p><text:span text:style-name="T5">Entro<text:s/></text:span><text:span text:style-name="T2">30 giorni<text:s/></text:span><text:span text:style-name="T5">dal<text:s/></text:span><text:span text:style-name="T2">ricevimento delladelibera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9">
            <text:p>Rilascio <text:s/>certificazioni<text:s text:c="2"/><text:span text:style-name="T6">(in<text:s text:c="2"/></text:span><text:span text:style-name="T5">base<text:s text:c="2"/></text:span><text:span text:style-name="T7">a<text:s text:c="2"/></text:span>dati <text:s/>rilevabili <text:s/>dagli archivi cartacei<text:span text:style-name="T3">)</text:span></text:p>
          </table:table-cell>
          <table:table-cell office:value-type="string" table:style-name="ce9">
            <text:p>Regolamento<text:s text:c="2"/><text:span text:style-name="T4">di<text:s text:c="2"/></text:span>Ateneo <text:s/>per <text:s/>l'Amministrazione, <text:s/>la Finanza e la Contabilità</text:p>
          </table:table-cell>
          <table:table-cell office:value-type="string" table:style-name="ce9">
            <text:p>Entro<text:s/><text:span text:style-name="T8">60<text:s/></text:span>giorni dalla data di ricezione della richiesta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Emissione ordinativi di pagamento</text:span></text:p>
          </table:table-cell>
          <table:table-cell office:value-type="string" table:style-name="ce9">
            <text:p>Regolamento <text:s/>di <text:s/>Ateneo <text:s/>per <text:s/>l’Amministrazione, <text:s/>la</text:p>
            <text:p>Finanza e la Contabilità</text:p>
          </table:table-cell>
          <table:table-cell office:value-type="string" table:style-name="ce9">
            <text:p>Entro 30 giorni dalla ricezione <text:s/>della fattura o di altro documento <text:s/>idoneo <text:s/>al pagamento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5">
          <table:table-cell table:style-name="ce7"/>
          <table:table-cell office:value-type="string" table:style-name="ce8">
            <text:p><text:span text:style-name="T2">Variazione modalità di pagamento</text:span></text:p>
          </table:table-cell>
          <table:table-cell office:value-type="string" table:style-name="ce9">
            <text:p>Regolamento<text:s text:c="2"/><text:span text:style-name="T9">di<text:s text:c="2"/></text:span>Ateneo <text:s/>per <text:s/>l’Amministrazione,<text:s text:c="2"/><text:span text:style-name="T4">la<text:s/></text:span>Finanza<text:s/><text:span text:style-name="T10">e<text:s/></text:span>la Contabilità</text:p>
          </table:table-cell>
          <table:table-cell office:value-type="string" table:style-name="ce8">
            <text:p><text:span text:style-name="T8">30<text:s/></text:span><text:span text:style-name="T2">giorni dalla richiesta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Assunzione<text:s/></text:span><text:span text:style-name="T11">delle<text:s/></text:span><text:span text:style-name="T2">prenotazioni<text:s/></text:span><text:span text:style-name="T7">di<text:s/></text:span><text:span text:style-name="T2">impegno di spesa</text:span></text:p>
          </table:table-cell>
          <table:table-cell office:value-type="string" table:style-name="ce9">
            <text:p>Regolamento<text:s text:c="2"/><text:span text:style-name="T4">di<text:s text:c="2"/></text:span>Ateneo<text:s text:c="2"/><text:span text:style-name="T5">per<text:s text:c="2"/></text:span>l’Amministrazione,<text:s text:c="2"/><text:span text:style-name="T9">la<text:s/></text:span>Finanza<text:s/><text:span text:style-name="T6">e<text:s/></text:span>la<text:s/><text:span text:style-name="T4">Contabilità</text:span></text:p>
          </table:table-cell>
          <table:table-cell office:value-type="string" table:style-name="ce10">
            <text:p><text:span text:style-name="T2">Entro <text:s/>10 <text:s/>giorni <text:s/>lavorativi<text:s text:c="2"/></text:span><text:span text:style-name="T5">dalla<text:s text:c="2"/></text:span><text:span text:style-name="T2">data <text:s/>di ricezione dell’atto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5">
          <table:table-cell table:style-name="ce7"/>
          <table:table-cell office:value-type="string" table:style-name="ce8">
            <text:p><text:span text:style-name="T2">Predisposizione del bilancio di previsione</text:span></text:p>
          </table:table-cell>
          <table:table-cell office:value-type="string" table:style-name="ce9">
            <text:p><text:span text:style-name="T9">Regolamento<text:s text:c="2"/></text:span><text:span text:style-name="T12">di<text:s/></text:span>Ateneo<text:s text:c="2"/><text:span text:style-name="T5">per <text:s/>l’Amministrazione,<text:s text:c="2"/></text:span><text:span text:style-name="T13">la<text:s/></text:span>Finanza<text:s/><text:span text:style-name="T14">e<text:s/></text:span><text:span text:style-name="T12">la<text:s/></text:span>Contabilità</text:p>
          </table:table-cell>
          <table:table-cell office:value-type="string" table:style-name="ce8">
            <text:p><text:span text:style-name="T15">Entro<text:s/></text:span><text:span text:style-name="T2">il<text:s/></text:span><text:span text:style-name="T15">30<text:s/></text:span><text:span text:style-name="T2">novembre di<text:s/></text:span><text:span text:style-name="T8">ogni<text:s/></text:span><text:span text:style-name="T2">anno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Variazioni <text:s/>al bilancio<text:s text:c="2"/></text:span><text:span text:style-name="T4">di<text:s/></text:span><text:span text:style-name="T2">previsione</text:span></text:p>
          </table:table-cell>
          <table:table-cell office:value-type="string" table:style-name="ce9">
            <text:p>Regolamento<text:s/><text:span text:style-name="T16">di<text:s/></text:span>Ateneo<text:s/><text:span text:style-name="T4">per<text:s/></text:span>l'Amministrazione, la Finanza <text:s/>e la Contabilità</text:p>
          </table:table-cell>
          <table:table-cell office:value-type="string" table:style-name="ce9">
            <text:p>Immediata per variazioni <text:s text:c="2"/>d’urgenza</text:p>
            <text:p><text:s/>Entro<text:s/><text:span text:style-name="T9">5<text:s/></text:span>giorni lavorativi dalla richiesta per variazioni contestuali di entrata/uscita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Predisposizione dell'omogenea redazione dei consuntivi</text:span></text:p>
          </table:table-cell>
          <table:table-cell office:value-type="string" table:style-name="ce8">
            <text:p><text:span text:style-name="T2">Decreto <text:s/>Interministeriale 1 marzo 2007</text:span></text:p>
          </table:table-cell>
          <table:table-cell office:value-type="string" table:style-name="ce9">
            <text:p>Entro <text:s text:c="2"/>30 <text:s text:c="2"/>giorni <text:s text:c="2"/>dall'approvazione<text:s text:c="3"/><text:span text:style-name="T15">del<text:s text:c="3"/></text:span>conto consuntivo <text:s/>e, comunque,<text:s/><text:span text:style-name="T8">non<text:s/></text:span>oltre il 30 settembre di ogni anno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Predisposizione <text:s/>della <text:s/>Iettera<text:s text:c="2"/></text:span><text:span text:style-name="T7">di<text:s text:c="2"/></text:span><text:span text:style-name="T2">invito<text:s text:c="2"/></text:span><text:span text:style-name="T7">o<text:s text:c="2"/></text:span><text:span text:style-name="T2">di <text:s/>richiesta<text:s text:c="2"/></text:span><text:span text:style-name="T6">di<text:s/></text:span><text:span text:style-name="T2">offerta sul<text:s/></text:span><text:span text:style-name="T5">MEPA</text:span></text:p>
          </table:table-cell>
          <table:table-cell office:value-type="string" table:style-name="ce8">
            <text:p><text:span text:style-name="T2">***************</text:span></text:p>
          </table:table-cell>
          <table:table-cell office:value-type="string" table:style-name="ce8">
            <text:p><text:span text:style-name="T2">90 <text:s/>giorni <text:s/>dalla <text:s/>ricezione <text:s/>degli <text:s/>atti <text:s/>da <text:s/>parte del Responsabile<text:s/></text:span><text:span text:style-name="T11">del<text:s/></text:span><text:span text:style-name="T2">Procedimento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5">
          <table:table-cell table:style-name="ce7"/>
          <table:table-cell office:value-type="string" table:style-name="ce8">
            <text:p><text:span text:style-name="T2">Pagamento spese effettuato con il fondo economale</text:span></text:p>
          </table:table-cell>
          <table:table-cell office:value-type="string" table:style-name="ce9">
            <text:p>Regolamento<text:s/><text:span text:style-name="T12">di<text:s/></text:span>Ateneo per l'Amministrazione, <text:s/>la Finanza e la Contabilità</text:p>
          </table:table-cell>
          <table:table-cell office:value-type="string" table:style-name="ce9">
            <text:p>30 gg. dalla richiesta<text:s/><text:span text:style-name="T6">di<text:s/></text:span>acquisto o di fornitura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6">
          <table:table-cell table:style-name="ce7"/>
          <table:table-cell office:value-type="string" table:style-name="ce8">
            <text:p><text:span text:style-name="T2">Anticipazioni spesa per missioni</text:span></text:p>
          </table:table-cell>
          <table:table-cell office:value-type="string" table:style-name="ce8">
            <text:p><text:span text:style-name="T2">Regolamento <text:s/>per incarichi di missioni</text:span></text:p>
          </table:table-cell>
          <table:table-cell office:value-type="string" table:style-name="ce8">
            <text:p><text:span text:style-name="T4">3<text:s/></text:span><text:span text:style-name="T2">gg dalla comunicazione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Emanazione <text:s text:c="3"/>bandi <text:s text:c="2"/>per <text:s text:c="2"/>affidamento <text:s text:c="3"/>incarichi <text:s text:c="2"/>Lavoro autonomo</text:span></text:p>
          </table:table-cell>
          <table:table-cell office:value-type="string" table:style-name="ce8">
            <text:p><text:span text:style-name="T2">Regolamento <text:s text:c="2"/>per <text:s/>l’affidamento <text:s text:c="2"/>di incarichi<text:s text:c="2"/></text:span><text:span text:style-name="T4">di<text:s/></text:span><text:span text:style-name="T5">lavoro<text:s/></text:span><text:span text:style-name="T2">autonomo</text:span></text:p>
          </table:table-cell>
          <table:table-cell office:value-type="string" table:style-name="ce8">
            <text:p><text:span text:style-name="T2">Entro<text:s/></text:span><text:span text:style-name="T7">30<text:s/></text:span><text:span text:style-name="T2">gg. dalla richiesta del Responsabile del progetto</text:span></text:p>
          </table:table-cell>
          <table:table-cell office:value-type="string" table:style-name="ce8">
            <text:p><text:span text:style-name="T2">Ufficio Contabilità SPSB</text:span></text:p>
          </table:table-cell>
          <table:table-cell office:value-type="string" table:style-name="ce12">
            <text:p>Presidente della Scuola</text:p>
          </table:table-cell>
          <table:table-cell office:value-type="string" table:style-name="ce2">
            <text:p>Ricorso giurisdizionale</text:p>
          </table:table-cell>
          <table:table-cell office:value-type="string" table:style-name="ce12">
            <text:p>uff.contabilita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11">
            <text:p><text:span text:style-name="T2">Predisposizione <text:s text:c="2"/>annuale <text:s text:c="2"/>del <text:s text:c="2"/>Calendario <text:s text:c="2"/>delle <text:s text:c="2"/>Attività didattiche</text:span></text:p>
            <text:p><text:span text:style-name="T2">Predisposizione <text:s/>del <text:s/>Calendario <text:s/>annuale <text:s text:c="2"/>delle <text:s/>sessioni di laurea</text:span></text:p>
          </table:table-cell>
          <table:table-cell office:value-type="string" table:style-name="ce10">
            <text:p><text:span text:style-name="T2">Legge 240/2010, art.<text:s/></text:span><text:span text:style-name="T5">2,<text:s/></text:span><text:span text:style-name="T2">co.2 lett. f) Statuto<text:s/></text:span><text:span text:style-name="T5">di<text:s/></text:span><text:span text:style-name="T2">Ateneo art.30.</text:span></text:p>
            <text:p><text:span text:style-name="T2">Regolamento Didattico<text:s/></text:span><text:span text:style-name="T4">di<text:s/></text:span><text:span text:style-name="T2">Ateneo</text:span></text:p>
          </table:table-cell>
          <table:table-cell office:value-type="string" table:style-name="ce8">
            <text:p><text:span text:style-name="T12">60<text:s/></text:span><text:span text:style-name="T2">giorni dall’acquisizione della delibera della Scuola<text:s/></text:span><text:span text:style-name="T7">e<text:s/></text:span><text:span text:style-name="T2">fino alla scadenza fissata dal MIUR (SUA-CdS) <text:s/>per inserimento <text:s/>dati</text:span></text:p>
          </table:table-cell>
          <table:table-cell office:value-type="string" table:style-name="ce11">
            <text:p><text:span text:style-name="T4">Ufficio<text:s/></text:span><text:span text:style-name="T2">Area Didattica<text:s/></text:span><text:span text:style-name="T4">di<text:s/></text:span><text:span text:style-name="T2">Architettura Ufficio Area Didattica di Ingegneria<text:s/></text:span><text:span text:style-name="T6">Ufficio<text:s/></text:span><text:span text:style-name="T2">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Consiglio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OffertaFormativa (POF) relativa<text:s/></text:span><text:span text:style-name="T8">ai<text:s/></text:span><text:span text:style-name="T2">corsi<text:s/></text:span><text:span text:style-name="T8">di<text:s/></text:span><text:span text:style-name="T17">studio<text:s/></text:span><text:span text:style-name="T5">attivi<text:s/></text:span><text:span text:style-name="T2">per gli <text:s text:c="2"/>aspetti <text:s text:c="2"/>connessi <text:s text:c="2"/>alla <text:s text:c="2"/>Didattica <text:s text:c="2"/>programmata<text:s text:c="3"/></text:span><text:span text:style-name="T6">ed<text:s/></text:span><text:span text:style-name="T2">erogata</text:span></text:p>
          </table:table-cell>
          <table:table-cell office:value-type="string" table:style-name="ce9">
            <text:p>Legge 240/2010, art. 2, co.2 lett. f). Statuto di Ateneo art.30.</text:p>
            <text:p>Regolamento Didattico di Ateneo</text:p>
          </table:table-cell>
          <table:table-cell office:value-type="string" table:style-name="ce8">
            <text:p><text:span text:style-name="T18">90<text:s/></text:span><text:span text:style-name="T2">giorni dalla comunicazione del Presidente</text:span>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</table:table-cell>
          <table:table-cell office:value-type="string" table:style-name="ce19">
            <text:p>Consiglio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9">
            <text:p>Gestione <text:s text:c="2"/>delle <text:s text:c="2"/>procedure <text:s text:c="2"/>relative <text:s text:c="2"/>ai <text:s text:c="2"/>bandi <text:s text:c="2"/>per <text:s text:c="2"/>gli affidamenti <text:s text:c="2"/>di <text:s text:c="2"/>incarichi <text:s text:c="2"/>didattici <text:s text:c="2"/>per <text:s text:c="2"/>supplenza <text:s text:c="2"/>e/o mediante <text:s text:c="3"/>contratto <text:s text:c="3"/>di <text:s text:c="3"/>insegnamento <text:s text:c="3"/>e <text:s text:c="3"/>relativa trasmissione atti ai Dipartimenti <text:s/>per <text:s/>i prescritti pareri</text:p>
          </table:table-cell>
          <table:table-cell office:value-type="string" table:style-name="ce9">
            <text:p>Legge 240/2010, art. 2, co.2 lett. f). Statuto di Ateneo art.30.</text:p>
            <text:p>Regolamento Didattico di Ateneo</text:p>
          </table:table-cell>
          <table:table-cell office:value-type="string" table:style-name="ce9">
            <text:p><text:span text:style-name="T19">90<text:s/></text:span>giorni dalla delibera del Consiglio della Scuola<text:s/><text:span text:style-name="T7">con<text:s/></text:span>la <text:s text:c="3"/>quale <text:s text:c="3"/>viene <text:s text:c="3"/>approvata <text:s text:c="3"/>la <text:s text:c="3"/>Programmazione dell’Offerta Formativa (POF)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  <draw:custom-shape svg:x="1.20944in" svg:y="0.78306in" svg:width="0.02847in" svg:height="0.00694in" draw:z-index="1" draw:id="id0" draw:style-name="a0" draw:name="Shape 2">
              <svg:title/>
              <svg:desc/>
              <draw:enhanced-geometry xmlns:dr3d="urn:oasis:names:tc:opendocument:xmlns:dr3d:1.0" draw:type="non-primitive" svg:viewBox="0 0 26034 6350" draw:enhanced-path="M 25907 0 L 0 0 0 6096 25907 6096 25907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6034"/>
                <draw:equation draw:name="f7" draw:formula="?f4 / 6350"/>
                <draw:equation draw:name="f8" draw:formula="0 / ?f6"/>
                <draw:equation draw:name="f9" draw:formula="26034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9">
            <text:p>Decreto <text:s/>di <text:s/>trasmissione <text:s/>all’Ufficio <text:s/>Contabilità <text:s text:c="2"/>dell’Ateneo<text:s/><text:span text:style-name="T11">della<text:s text:c="3"/></text:span>conclusione <text:s text:c="3"/>delle <text:s text:c="2"/>attività <text:s text:c="2"/>didattiche <text:s text:c="2"/>dei <text:s text:c="2"/>docenti affidatari <text:s text:c="2"/>di <text:s text:c="2"/>insegnamento<text:s text:c="3"/><text:span text:style-name="T11">ai<text:s text:c="2"/></text:span>fini della <text:s/>liquidazione <text:s text:c="2"/>dei compensi</text:p>
          </table:table-cell>
          <table:table-cell office:value-type="string" table:style-name="ce11">
            <text:p><text:span text:style-name="T2">Legge 240/2010, art. 2, co.2 lett. f). Statuto di Ateneo art.30.</text:span></text:p>
            <text:p><text:span text:style-name="T2">Regolamento Didattico di Ateneo</text:span></text:p>
          </table:table-cell>
          <table:table-cell office:value-type="string" table:style-name="ce11">
            <text:p><text:span text:style-name="T2">90 <text:s/>giorni dalla <text:s/>ricezione di tutti gli atti di <text:s/>cui</text:span></text:p>
            <text:p><text:span text:style-name="T5">all’art.<text:s/></text:span><text:span text:style-name="T2">11 del DR n. 819 del 19.03.2014</text:span>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11">
            <text:p><text:span text:style-name="T2">1) Inserimento <text:s text:c="3"/>dati <text:s text:c="3"/>nella <text:s text:c="3"/>procedura <text:s text:c="3"/>MIUR <text:s text:c="3"/>SUA-CDS relativamente <text:s text:c="2"/>alla <text:s/>didattica <text:s text:c="2"/>erogata<text:s text:c="3"/></text:span><text:span text:style-name="T4">e<text:s text:c="2"/></text:span><text:span text:style-name="T2">programmata <text:s text:c="2"/>e all’inserimento dei regolamenti didattici<text:s/></text:span><text:span text:style-name="T5">dei<text:s/></text:span><text:span text:style-name="T2">corsi di studio.</text:span></text:p>
            <text:p><text:span text:style-name="T2">2) <text:s/>Inserimento dati nella procedura U-GOV<text:s/></text:span><text:span text:style-name="T16">di<text:s/></text:span><text:span text:style-name="T2">Ateneo</text:span></text:p>
          </table:table-cell>
          <table:table-cell office:value-type="string" table:style-name="ce11">
            <text:p><text:span text:style-name="T2">Legge 240/2010, art. 2, co.2 lett. f). Statuto di Ateneo art.30.</text:span></text:p>
            <text:p><text:span text:style-name="T2">Regolamento Didattico di Ateneo</text:span></text:p>
          </table:table-cell>
          <table:table-cell office:value-type="string" table:style-name="ce8">
            <text:p><text:span text:style-name="T20">90<text:s text:c="2"/></text:span><text:span text:style-name="T2">giorni <text:s text:c="2"/>dalla <text:s/>delibera <text:s/>del <text:s/>Consiglio <text:s text:c="2"/>della Scuola<text:s text:c="2"/></text:span><text:span text:style-name="T5">nella<text:s text:c="2"/></text:span><text:span text:style-name="T2">quale <text:s/>viene <text:s/>approvata <text:s/>l’Offerta Formativa (POF) fino alla scadenza <text:s/>fissata<text:s/></text:span><text:span text:style-name="T5">dal<text:s/></text:span><text:span text:style-name="T2">MIUR (SUA)<text:s/></text:span><text:span text:style-name="T15">per<text:s/></text:span><text:span text:style-name="T2">inserimento dati</text:span>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</table:table-cell>
          <table:table-cell office:value-type="string" table:style-name="ce19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9">
            <text:p>Trasmissione <text:s/>documentazione <text:s/>predisposta<text:s text:c="2"/><text:span text:style-name="T15">di<text:s text:c="2"/></text:span>concerto <text:s/>con l’Ufficio Scuola Politecnica e delle Scienze<text:s/><text:span text:style-name="T15">di<text:s/></text:span>Base<text:s/><text:span text:style-name="T12">al<text:s/></text:span>Consiglio<text:s/><text:span text:style-name="T7">della<text:s/></text:span>Scuola Politecnica e<text:s/><text:span text:style-name="T7">delle<text:s/></text:span><text:span text:style-name="T8">Scienze<text:s/></text:span><text:span text:style-name="T4">di Base</text:span></text:p>
          </table:table-cell>
          <table:table-cell office:value-type="string" table:style-name="ce9">
            <text:p>Legge 240/2010, art. 2, co.2 lett. f). Statuto di Ateneo art.30.</text:p>
            <text:p>Regolamento Didattico di Ateneo</text:p>
          </table:table-cell>
          <table:table-cell office:value-type="string" table:style-name="ce8">
            <text:p><text:span text:style-name="T18">Entro <text:s/>30<text:s text:c="2"/></text:span><text:span text:style-name="T2">giorni <text:s text:c="2"/>dalla <text:s/>data <text:s/>proposta<text:s text:c="3"/></text:span><text:span text:style-name="T5">per<text:s text:c="3"/></text:span><text:span text:style-name="T7">il<text:s/></text:span><text:span text:style-name="T2">Consiglio della<text:s/></text:span><text:span text:style-name="T5">Scuola</text:span>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</table:table-cell>
          <table:table-cell office:value-type="string" table:style-name="ce19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Pubblicazione <text:s text:c="2"/>delle <text:s text:c="2"/>informazioni <text:s text:c="2"/>sul <text:s text:c="2"/>sito <text:s text:c="2"/>web <text:s text:c="2"/>della <text:s text:c="2"/>Scuola Politecnica<text:s/></text:span><text:span text:style-name="T21">e<text:s/></text:span><text:span text:style-name="T2">delle Scienze di<text:s/></text:span><text:span text:style-name="T8">Base</text:span></text:p>
          </table:table-cell>
          <table:table-cell office:value-type="string" table:style-name="ce8">
            <text:p><text:span text:style-name="T2">Legge 240/2010, art. 2, co.2 lett. f). Statuto di Ateneo art.30 Regolamento Didattico di Ateneo</text:span></text:p>
          </table:table-cell>
          <table:table-cell office:value-type="string" table:style-name="ce8">
            <text:p><text:span text:style-name="T12">30<text:s text:c="2"/></text:span><text:span text:style-name="T2">giorni <text:s/>dalla <text:s/>comunicazione<text:s text:c="2"/></text:span><text:span text:style-name="T4">del<text:s text:c="2"/></text:span><text:span text:style-name="T2">Presidente della Scuola</text:span></text:p>
          </table:table-cell>
          <table:table-cell office:value-type="string" table:style-name="ce11">
            <text:p><text:span text:style-name="T4">Ufficio Area Didattica di Architettura Ufficio Area Didattica di Ingegneria Ufficio Area Didattica di Scienze MFN</text:span></text:p>
            <text:p><text:span text:style-name="T4">e Servizi Generali Area di Monte S. Angelo</text:span></text:p>
          </table:table-cell>
          <table:table-cell office:value-type="string" table:style-name="ce19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19">
            <text:p>uff.areadid.architettura@unina.it</text:p>
            <text:p>uff.areadid.ingegneria@unina.it</text:p>
            <text:p>uff.areadid.scienzemfn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Verifica <text:s/>della <text:s/>regolare <text:s/>esecuzione <text:s/>dei <text:s/>contratti <text:s/>d’appalto <text:s/>per servizio <text:s/>di <text:s/>pulizie <text:s/>presso <text:s/>il Complesso <text:s/>Universitario <text:s/>di Monte Sant’Angelo</text:span></text:p>
          </table:table-cell>
          <table:table-cell office:value-type="string" table:style-name="ce8">
            <text:p><text:span text:style-name="T2">Dlgs n. 36/2023 e s.m.i.</text:span></text:p>
          </table:table-cell>
          <table:table-cell office:value-type="string" table:style-name="ce8">
            <text:p><text:span text:style-name="T2">Secondo <text:s text:c="3"/>i <text:s text:c="2"/>termini <text:s text:c="2"/>previsti <text:s text:c="2"/>per <text:s text:c="2"/>legge <text:s text:c="2"/>o <text:s text:c="2"/>per contratt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11">
            <text:p><text:span text:style-name="T2">Verifica <text:s/>della <text:s/>regolare <text:s/>esecuzione <text:s/>del <text:s/>contratto <text:s/>d’appalto <text:s/>per servizio di portierato presso il Complesso Universitario di Monte</text:span></text:p>
            <text:p><text:span text:style-name="T2">S. Angelo</text:span></text:p>
          </table:table-cell>
          <table:table-cell office:value-type="string" table:style-name="ce8">
            <text:p><text:span text:style-name="T2">Dlgs n. 36/2023 e s.m.i.</text:span></text:p>
          </table:table-cell>
          <table:table-cell office:value-type="string" table:style-name="ce8">
            <text:p><text:span text:style-name="T2">Secondo <text:s text:c="2"/>i <text:s text:c="2"/>termini <text:s text:c="2"/>previsti <text:s text:c="2"/>per <text:s text:c="2"/>Iegge <text:s text:c="2"/>o <text:s text:c="2"/>per contratt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Verifica <text:s/>della <text:s/>regolare <text:s/>esecuzione <text:s/>del <text:s/>contratto <text:s/>d’appalto <text:s/>per servizio <text:s/>di gestione <text:s/>dei <text:s/>parcheggi <text:s/>(esterni) presso il Complesso Universitario di Monte <text:s/>Sant’ AngeIo</text:span></text:p>
          </table:table-cell>
          <table:table-cell office:value-type="string" table:style-name="ce8">
            <text:p><text:span text:style-name="T2">Dlgs n. 36/2023 e s.m.i.</text:span></text:p>
          </table:table-cell>
          <table:table-cell office:value-type="string" table:style-name="ce8">
            <text:p><text:span text:style-name="T2">Secondo <text:s text:c="2"/>i <text:s text:c="2"/>termini <text:s text:c="2"/>previsti <text:s text:c="2"/>per <text:s text:c="2"/>Iegge <text:s text:c="2"/>o <text:s text:c="2"/>per contratt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Verifica della regolare esecuzione dei contratti per la concessione in uso dei locali per il servizio dei puntiristoro presso il Complesso Universitario di Monte Sant’Angelo</text:span></text:p>
          </table:table-cell>
          <table:table-cell office:value-type="string" table:style-name="ce8">
            <text:p><text:span text:style-name="T2">Dlgs n. 36/2023 e s.m.i.</text:span></text:p>
          </table:table-cell>
          <table:table-cell office:value-type="string" table:style-name="ce8">
            <text:p><text:span text:style-name="T2">Secondo <text:s text:c="2"/>i <text:s text:c="2"/>termini <text:s text:c="2"/>previsti <text:s text:c="2"/>per <text:s text:c="2"/>Iegge <text:s text:c="2"/>o <text:s text:c="2"/>per contratt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Verifica della regolare esecuzione <text:s/>del contratto d’appalto per la concessione <text:s/>di <text:s/>spazi in <text:s/>uso <text:s/>da <text:s/>adibiread <text:s/>un <text:s/>servizio <text:s/>di <text:s/>stampa digitale <text:s text:c="3"/>ed <text:s text:c="3"/>accessori <text:s text:c="3"/>presso <text:s text:c="3"/>Edificio <text:s text:c="3"/>2 <text:s text:c="3"/>del <text:s text:c="3"/>Complesso Universitario di Monte Sant’Angelo</text:span></text:p>
          </table:table-cell>
          <table:table-cell office:value-type="string" table:style-name="ce8">
            <text:p><text:span text:style-name="T2">Dlgs n. 36/2023 e s.m.i.</text:span></text:p>
          </table:table-cell>
          <table:table-cell office:value-type="string" table:style-name="ce8">
            <text:p><text:span text:style-name="T2">Secondo <text:s text:c="2"/>i <text:s text:c="2"/>termini <text:s text:c="2"/>previsti <text:s text:c="2"/>per <text:s text:c="2"/>Iegge <text:s text:c="2"/>o <text:s text:c="2"/>per contratt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9">
            <text:p>Gestione <text:s/>e <text:s/>rilascio <text:s/>dei <text:s/>permessi <text:s/>per <text:s/>I’accesso <text:s/>e <text:s/>la <text:s/>sosta <text:s/>dei veicoli <text:s/>presso <text:s/>la <text:s/>sede <text:s/>del <text:s/>Complesso <text:s text:c="2"/>Universitario di <text:s/>Monte Sant’Angelo</text:p>
          </table:table-cell>
          <table:table-cell office:value-type="string" table:style-name="ce11">
            <text:p><text:span text:style-name="T2">Statuto di Ateneo - art. 30</text:span></text:p>
            <text:p><text:span text:style-name="T2">Regolamento Didattico di Ateneo - art. 3</text:span></text:p>
          </table:table-cell>
          <table:table-cell office:value-type="string" table:style-name="ce8">
            <text:p><text:span text:style-name="T2">10 giorni dal ricevimento della richiesta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8">
          <table:table-cell table:style-name="ce7"/>
          <table:table-cell office:value-type="string" table:style-name="ce8">
            <text:p><text:span text:style-name="T2">Ritiro e smistamento posta da Ufficio Postale</text:span></text:p>
          </table:table-cell>
          <table:table-cell office:value-type="string" table:style-name="ce11">
            <text:p><text:span text:style-name="T2">Statuto di Ateneo - art. 30</text:span></text:p>
            <text:p><text:span text:style-name="T2">Regolamento Didattico di Ateneo - art. 3</text:span></text:p>
          </table:table-cell>
          <table:table-cell office:value-type="string" table:style-name="ce8">
            <text:p><text:span text:style-name="T2">1 giorno dalla consegna e/o ritiro</text:span></text:p>
          </table:table-cell>
          <table:table-cell office:value-type="string" table:style-name="ce11">
            <text:p><text:span text:style-name="T2">Ufficio Area Didattica di Scienze MFN</text:span></text:p>
            <text:p><text:span text:style-name="T2">e Servizi Generali Area di Monte S. Angelo</text:span></text:p>
          </table:table-cell>
          <table:table-cell office:value-type="string" table:style-name="ce19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19">
            <text:p>uff.servgenmsa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9">
          <table:table-cell table:style-name="ce7"/>
          <table:table-cell office:value-type="string" table:style-name="ce8">
            <text:p><text:span text:style-name="T2">Predisposizione<text:s/></text:span><text:span text:style-name="T5">e<text:s/></text:span><text:span text:style-name="T2">trasmissione delle delibere del <text:s/>Consiglio della Scuola agli uffici competenti</text:span></text:p>
            <draw:custom-shape svg:x="2.30361in" svg:y="0.4518in" svg:width="0.025in" svg:height="0.00694in" draw:z-index="2" draw:id="id1" draw:style-name="a1" draw:name="Shape 3">
              <svg:title/>
              <svg:desc/>
              <draw:enhanced-geometry xmlns:dr3d="urn:oasis:names:tc:opendocument:xmlns:dr3d:1.0" draw:type="non-primitive" svg:viewBox="0 0 22860 6350" draw:enhanced-path="M 22860 0 L 0 0 0 6096 22860 6096 22860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2860"/>
                <draw:equation draw:name="f7" draw:formula="?f4 / 6350"/>
                <draw:equation draw:name="f8" draw:formula="0 / ?f6"/>
                <draw:equation draw:name="f9" draw:formula="22860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office:value-type="string" table:style-name="ce11">
            <text:p><text:span text:style-name="T2">Legge 240/2010, <text:s/>art. 2, co. 2, lett. f) Statuto di<text:s/></text:span><text:span text:style-name="T5">Ateneo<text:s/></text:span><text:span text:style-name="T7">art.<text:s/></text:span><text:span text:style-name="T9">30</text:span></text:p>
            <text:p><text:span text:style-name="T2">Regolamento <text:s/>di Ateneo <text:s/>per l’organizzazione e il funzionamento delle<text:s/></text:span><text:span text:style-name="T5">Scuole</text:span></text:p>
          </table:table-cell>
          <table:table-cell office:value-type="string" table:style-name="ce9">
            <text:p>30 giorni dalla seduta del Consiglio della Scuola</text:p>
          </table:table-cell>
          <table:table-cell office:value-type="string" table:style-name="ce8">
            <text:p><text:span text:style-name="T2">Ufficio Scuola Politecnica<text:s/></text:span><text:span text:style-name="T7">e<text:s/></text:span><text:span text:style-name="T2">delle Scienze<text:s/></text:span><text:span text:style-name="T4">di<text:s/></text:span><text:span text:style-name="T2">Base</text:span></text:p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cuola.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table:style-name="ce7"/>
          <table:table-cell office:value-type="string" table:style-name="ce8">
            <text:p><text:span text:style-name="T2">Attivazione procedure<text:s/></text:span><text:span text:style-name="T4">di<text:s/></text:span><text:span text:style-name="T2">chiamata<text:s/></text:span><text:span text:style-name="T15">di<text:s/></text:span><text:span text:style-name="T2">professori di I e Il Fascia<text:s/></text:span><text:span text:style-name="T4">e<text:s/></text:span><text:span text:style-name="T2">Reclutamento <text:s/>Ricercatori <text:s/>— <text:s/>Espressione <text:s/>parere <text:s/>della <text:s/>Scuola Politecnica S.B.</text:span></text:p>
          </table:table-cell>
          <table:table-cell office:value-type="string" table:style-name="ce9">
            <text:p>Statuto <text:s/>d i <text:s/>A t e n e o <text:s/>- art. 30 c. 15;</text:p>
            <text:p>Legge n. 240/2010 - art.18 commi 1 e 4 e art.24 c. 3;</text:p>
            <text:p>Regolamento <text:s/>di <text:s/>Ateneo <text:s/>per <text:s/>l'Organizzazione <text:s/>e <text:s/>il Funzionamento <text:s text:c="3"/>della <text:s text:c="3"/>Scuola <text:s text:c="3"/>Politecnica <text:s text:c="3"/>S.B. emanato con D.R. n. 571 del 14-2-2013 e s.m.i. - art. 3 lett. f)<text:s/></text:p>
          </table:table-cell>
          <table:table-cell office:value-type="string" table:style-name="ce9">
            <text:p><text:span text:style-name="T14">30<text:s/></text:span>giorni<text:s/><text:span text:style-name="T6">dalla<text:s/></text:span>ricezione della richiest formulata dal competente Ufficio <text:s text:c="8"/>dell’Amministrazione Centrale</text:p>
          </table:table-cell>
          <table:table-cell office:value-type="string" table:style-name="ce8">
            <text:p><text:span text:style-name="T2">Ufficio<text:s/></text:span><text:span text:style-name="T5">Scuola<text:s/></text:span><text:span text:style-name="T2">Politecnica<text:s/></text:span><text:span text:style-name="T4">e<text:s/></text:span><text:span text:style-name="T2">delle Scienze di Base</text:span></text:p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cuola.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Verifica della corretta esecuzione del contratto <text:s/>per il servizio di portierato presso il <text:s/>Complesso <text:s/>Universitario</text:span><text:span text:style-name="T4">di<text:s text:c="2"/></text:span><text:span text:style-name="T2">San <text:s/>Giovanni<text:s text:c="2"/></text:span><text:span text:style-name="T4">a<text:s/></text:span><text:span text:style-name="T2">Teduccio</text:span></text:p>
          </table:table-cell>
          <table:table-cell office:value-type="string" table:style-name="ce10">
            <text:p><text:span text:style-name="T2">Dlgs<text:s/></text:span><text:span text:style-name="T5">n.<text:s/></text:span><text:span text:style-name="T9">36/2023<text:s/></text:span><text:span text:style-name="T22">e<text:s/></text:span><text:span text:style-name="T2">s.m.i.</text:span></text:p>
            <text:p><text:span text:style-name="T2">Regolamento di Ateneo<text:s/></text:span><text:span text:style-name="T8">per<text:s/></text:span><text:span text:style-name="T2">l’Amministrazione,<text:s text:c="2"/></text:span><text:span text:style-name="T5">la<text:s/></text:span><text:span text:style-name="T2">Finanza e la Contabilità</text:span></text:p>
          </table:table-cell>
          <table:table-cell office:value-type="string" table:style-name="ce9">
            <text:p>Secondo<text:s/><text:span text:style-name="T7">i<text:s/></text:span><text:span text:style-name="T13">termini<text:s/></text:span>previsti per legge o per contratto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8">
          <table:table-cell table:style-name="ce7"/>
          <table:table-cell office:value-type="string" table:style-name="ce8">
            <text:p><text:span text:style-name="T2">Verifica della corretta esecuzione del<text:s/></text:span><text:span text:style-name="T6">contratto<text:s/></text:span><text:span text:style-name="T4">per<text:s/></text:span><text:span text:style-name="T2">il servizio di pulizie <text:s/>presso <text:s/>il <text:s/>Complesso <text:s/>Universitario <text:s/>di <text:s/>San <text:s/>Giovanni<text:s text:c="3"/></text:span><text:span text:style-name="T21">a<text:s/></text:span><text:span text:style-name="T2">Teduccio</text:span></text:p>
          </table:table-cell>
          <table:table-cell office:value-type="string" table:style-name="ce11">
            <text:p><text:span text:style-name="T2">Dlgs<text:s/></text:span><text:span text:style-name="T5">n.<text:s/></text:span><text:span text:style-name="T9">36/2023<text:s/></text:span><text:span text:style-name="T22">e<text:s/></text:span><text:span text:style-name="T2">s.m.i. Regolamento<text:s/></text:span><text:span text:style-name="T5">di<text:s/></text:span><text:span text:style-name="T7">Ateneo<text:s/></text:span><text:span text:style-name="T2">per</text:span></text:p>
            <text:p><text:span text:style-name="T2">l’Amministrazione, la<text:s/></text:span><text:span text:style-name="T4">Finanza<text:s/></text:span><text:span text:style-name="T2">e<text:s/></text:span><text:span text:style-name="T23">la</text:span><text:span text:style-name="T2">Contabilità</text:span></text:p>
          </table:table-cell>
          <table:table-cell office:value-type="string" table:style-name="ce8">
            <text:p><text:span text:style-name="T2">Secondo<text:s/></text:span><text:span text:style-name="T14">i<text:s/></text:span><text:span text:style-name="T2">termini previsti per legge<text:s/></text:span><text:span text:style-name="T7">o per<text:s/></text:span><text:span text:style-name="T2">contratto</text:span>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Verifica della corretta<text:s/></text:span><text:span text:style-name="T4">esecuzione<text:s/></text:span><text:span text:style-name="T15">del<text:s/></text:span><text:span text:style-name="T2">contratto <text:s/>per il servizio di ristoro <text:s/>mediante <text:s/>distributori <text:s/>automatici<text:s text:c="2"/></text:span><text:span text:style-name="T7">di</text:span><text:span text:style-name="T2">bevande <text:s/>e <text:s/>prodotti alimentari presso<text:s/></text:span><text:span text:style-name="T5">il<text:s/></text:span><text:span text:style-name="T2">Complesso Universitario <text:s/>di San <text:s/>Giovanni<text:s text:c="2"/></text:span><text:span text:style-name="T4">a<text:s/></text:span><text:span text:style-name="T2">Teduccio</text:span></text:p>
          </table:table-cell>
          <table:table-cell office:value-type="string" table:style-name="ce11">
            <text:p><text:span text:style-name="T2">Dlgs<text:s/></text:span><text:span text:style-name="T5">n.<text:s/></text:span><text:span text:style-name="T9">36/2023<text:s/></text:span><text:span text:style-name="T22">e<text:s/></text:span><text:span text:style-name="T2">s.m.i.</text:span></text:p>
            <text:p><text:span text:style-name="T2">Regolamento<text:s text:c="2"/></text:span><text:span text:style-name="T7">di<text:s/></text:span><text:span text:style-name="T2">Ateneo per l’Amministrazione,<text:s text:c="2"/></text:span><text:span text:style-name="T5">la<text:s/></text:span><text:span text:style-name="T2">Finanza<text:s/></text:span><text:span text:style-name="T5">e<text:s/></text:span><text:span text:style-name="T2">laContabilità</text:span></text:p>
          </table:table-cell>
          <table:table-cell office:value-type="string" table:style-name="ce8">
            <text:p><text:span text:style-name="T2">Secondo<text:s/></text:span><text:span text:style-name="T14">i<text:s/></text:span><text:span text:style-name="T2">termini previsti per legge<text:s/></text:span><text:span text:style-name="T7">o per<text:s/></text:span><text:span text:style-name="T2">contratto</text:span>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9">
            <text:p>Direttore dell'Esecuzione del Contratto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Gestione delle <text:s/>istanza di opzione studenti immatricolati <text:s/>ai Corsi<text:s/></text:span><text:span text:style-name="T7">di<text:s text:c="2"/></text:span><text:span text:style-name="T2">Laurea <text:s/>di <text:s/>Ingegneria <text:s/>finalizzata<text:s text:c="3"/></text:span><text:span text:style-name="T6">alla<text:s text:c="2"/></text:span><text:span text:style-name="T2">frequenza <text:s text:c="2"/>dell’attività<text:s/></text:span><text:span text:style-name="T5">didattica<text:s text:c="2"/></text:span><text:span text:style-name="T2">presso <text:s/>il Complesso <text:s/>Universitario<text:s text:c="3"/></text:span><text:span text:style-name="T5">di<text:s text:c="2"/></text:span><text:span text:style-name="T7">San<text:s text:c="2"/></text:span><text:span text:style-name="T9">Giovanni<text:s text:c="3"/></text:span><text:span text:style-name="T2">a Teduccio</text:span></text:p>
          </table:table-cell>
          <table:table-cell office:value-type="string" table:style-name="ce11">
            <text:p><text:span text:style-name="T2">Legge 270 del 22 Ottobre<text:s/></text:span><text:span text:style-name="T4">2004</text:span></text:p>
            <text:p><text:span text:style-name="T2">Regolamento didattico di Ateneo <text:s/>Titolo ll<text:s/></text:span><text:span text:style-name="T8">-<text:s/></text:span><text:span text:style-name="T2">Tipologia<text:s/></text:span><text:span text:style-name="T4">e<text:s text:c="2"/></text:span><text:span text:style-name="T2">regolamentazione<text:s text:c="2"/></text:span><text:span text:style-name="T4">dei<text:s text:c="2"/></text:span><text:span text:style-name="T2">Corsi<text:s text:c="2"/></text:span><text:span text:style-name="T7">di<text:s text:c="2"/></text:span><text:span text:style-name="T2">Studio<text:s text:c="3"/></text:span><text:span text:style-name="T16">e<text:s text:c="2"/></text:span><text:span text:style-name="T2">delle attività didattiche</text:span></text:p>
          </table:table-cell>
          <table:table-cell office:value-type="string" table:style-name="ce8">
            <text:p><text:span text:style-name="T2">10<text:s/></text:span><text:span text:style-name="T5">giorni<text:s/></text:span><text:span text:style-name="T4">dal<text:s/></text:span><text:span text:style-name="T2">ricevimento <text:s/>della richiesta</text:span>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9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19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1">
          <table:table-cell table:style-name="ce7"/>
          <table:table-cell office:value-type="string" table:style-name="ce8">
            <text:p><text:span text:style-name="T2">Rilascio<text:s/></text:span><text:span text:style-name="T5">dei<text:s/></text:span><text:span text:style-name="T2">permessi<text:s/></text:span><text:span text:style-name="T7">per<text:s/></text:span><text:span text:style-name="T2">l’accesso <text:s/>e<text:s/></text:span><text:span text:style-name="T20">la<text:s/></text:span><text:span text:style-name="T5">sosta<text:s/></text:span><text:span text:style-name="T2">dei veicoli presso la sede<text:s/></text:span><text:span text:style-name="T5">del<text:s/></text:span><text:span text:style-name="T2">Complesso Universitariodi<text:s/></text:span><text:span text:style-name="T15">San<text:s/></text:span><text:span text:style-name="T2">Giovanni<text:s/></text:span><text:span text:style-name="T8">a<text:s/></text:span><text:span text:style-name="T2">Teduccio</text:span></text:p>
          </table:table-cell>
          <table:table-cell office:value-type="string" table:style-name="ce8">
            <text:p><text:span text:style-name="T2">Statuto<text:s/></text:span><text:span text:style-name="T4">di<text:s/></text:span><text:span text:style-name="T2">Ateneo - art.<text:s/></text:span><text:span text:style-name="T5">30<text:s/></text:span><text:span text:style-name="T2">Regolamento <text:s/>Didattico<text:s/></text:span><text:span text:style-name="T16">-<text:s/></text:span><text:span text:style-name="T2">art.<text:s/></text:span><text:span text:style-name="T8">3</text:span></text:p>
          </table:table-cell>
          <table:table-cell office:value-type="string" table:style-name="ce8">
            <text:p><text:span text:style-name="T2">10 giorni<text:s/></text:span><text:span text:style-name="T4">dal<text:s/></text:span><text:span text:style-name="T2">ricevimento<text:s text:c="2"/></text:span><text:span text:style-name="T5">della<text:s/></text:span><text:span text:style-name="T4">richiesta</text:span>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9">
            <text:p>Presidente della Scuola</text:p>
          </table:table-cell>
          <table:table-cell office:value-type="string" table:style-name="ce20">
            <text:p>Ricorso giurisdizionale</text:p>
          </table:table-cell>
          <table:table-cell office:value-type="string" table:style-name="ce19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8">
            <text:p><text:span text:style-name="T2">Gestione<text:s/></text:span><text:span text:style-name="T18">e<text:s/></text:span><text:span text:style-name="T2">prenotazione<text:s text:c="2"/></text:span><text:span text:style-name="T9">delle<text:s/></text:span><text:span text:style-name="T15">Aule<text:s/></text:span><text:span text:style-name="T2">del Complesso Universitario<text:s/></text:span><text:span text:style-name="T7">di<text:s/></text:span><text:span text:style-name="T5">San<text:s/></text:span><text:span text:style-name="T2">Giovanni<text:s/></text:span><text:span text:style-name="T15">a<text:s/></text:span><text:span text:style-name="T2">Teduccio per esami<text:s/></text:span><text:span text:style-name="T8">e</text:span><text:span text:style-name="T2">concorsi</text:span></text:p>
          </table:table-cell>
          <table:table-cell office:value-type="string" table:style-name="ce11">
            <text:p><text:span text:style-name="T2">Statuto<text:s/></text:span><text:span text:style-name="T7">di<text:s/></text:span><text:span text:style-name="T8">Ateneo<text:s/></text:span><text:span text:style-name="T16">-<text:s/></text:span><text:span text:style-name="T4">art.<text:s/></text:span><text:span text:style-name="T12">30</text:span></text:p>
            <text:p><text:span text:style-name="T2">Regolamento <text:s/>Didattico di <text:s/>Ateneo<text:s text:c="2"/></text:span><text:span text:style-name="T18">-<text:s/></text:span><text:span text:style-name="T4">art.<text:s/></text:span><text:span text:style-name="T9">3</text:span></text:p>
          </table:table-cell>
          <table:table-cell office:value-type="string" table:style-name="ce8">
            <text:p><text:span text:style-name="T4">10<text:s/></text:span><text:span text:style-name="T20">giorni<text:s/></text:span><text:span text:style-name="T5">dal<text:s/></text:span><text:span text:style-name="T2">ricevimento <text:s/>della richiesta</text:span>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table:style-name="ce7"/>
          <table:table-cell office:value-type="string" table:style-name="ce9">
            <text:p>Pubblicazione <text:s/>sul<text:s text:c="3"/><text:span text:style-name="T4">sito<text:s text:c="2"/></text:span><text:span text:style-name="T8">web<text:s text:c="2"/></text:span><text:span text:style-name="T7">della<text:s text:c="2"/></text:span>Scuola <text:s/>Politecnica<text:s text:c="2"/><text:span text:style-name="T20">e<text:s/></text:span>delle Scienze di<text:s/><text:span text:style-name="T4">Base</text:span></text:p>
          </table:table-cell>
          <table:table-cell office:value-type="string" table:style-name="ce11">
            <text:p><text:span text:style-name="T2">Statuto<text:s/></text:span><text:span text:style-name="T4">di<text:s/></text:span><text:span text:style-name="T2">Ateneo - art.<text:s/></text:span><text:span text:style-name="T4">30</text:span></text:p>
            <text:p><text:span text:style-name="T2">Regolamento <text:s/>Didattico di Ateneo <text:s/>- art. 3</text:span></text:p>
          </table:table-cell>
          <table:table-cell office:value-type="string" table:style-name="ce9">
            <text:p>10 giorni <text:s/>dal ricevimento <text:s/>della <text:s/>comunicazione<text:s text:c="2"/><text:span text:style-name="T7">da<text:s/></text:span>parte del Presidente<text:s/><text:span text:style-name="T8">della<text:s/></text:span>Scuola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9">
            <text:p>Gestione degli orari delle lezioni<text:s/><text:span text:style-name="T4">e<text:s/></text:span>delle aule, laboratori didattici<text:s/><text:span text:style-name="T7">ed<text:s/></text:span>informatici dedicati<text:s/><text:span text:style-name="T9">alla</text:span>didattica<text:s/><text:span text:style-name="T8">con<text:s/></text:span><text:span text:style-name="T4">verifica<text:s/></text:span>della funzionalità<text:s/><text:span text:style-name="T15">delle<text:s/></text:span>attrezzature in dotazione</text:p>
          </table:table-cell>
          <table:table-cell office:value-type="string" table:style-name="ce11">
            <text:p><text:span text:style-name="T2">Statuto<text:s/></text:span><text:span text:style-name="T11">di<text:s/></text:span><text:span text:style-name="T2">Ateneo<text:s/></text:span><text:span text:style-name="T12">-<text:s/></text:span><text:span text:style-name="T2">art.<text:s/></text:span><text:span text:style-name="T18">30</text:span></text:p>
            <text:p><text:span text:style-name="T2">Regolamento <text:s/>Didattico <text:s/>d i <text:s/>A t e n e o<text:s text:c="2"/></text:span><text:span text:style-name="T9">-<text:s/></text:span><text:span text:style-name="T2">art.<text:s/></text:span><text:span text:style-name="T7">3</text:span></text:p>
          </table:table-cell>
          <table:table-cell office:value-type="string" table:style-name="ce9">
            <text:p>15<text:s/><text:span text:style-name="T5">giorni<text:s/></text:span>dalla ricezione<text:s text:c="2"/><text:span text:style-name="T9">della<text:s/></text:span>comunicazione</text:p>
          </table:table-cell>
          <table:table-cell office:value-type="string" table:style-name="ce8">
            <text:p><text:span text:style-name="T2">U.S.G.S.D. San Giovanni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servgen-suppdid-sangiovanni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8">
            <text:p><text:span text:style-name="T2">Elaborazione <text:s text:c="2"/>e <text:s/>pubblicazione <text:s/>delle <text:s/>informazioni <text:s/>relative <text:s/>alle attività di orientamento, outreach e placement da inserire nel sito web della Scuola Politecnica e delle Scienze di Base</text:span></text:p>
          </table:table-cell>
          <table:table-cell office:value-type="string" table:style-name="ce11">
            <text:p><text:span text:style-name="T2">Statuto di Ateneo - art. 30</text:span></text:p>
            <text:p><text:span text:style-name="T2">Regolamento Didattico di Ateneo - art. 3</text:span></text:p>
          </table:table-cell>
          <table:table-cell office:value-type="string" table:style-name="ce8">
            <text:p><text:span text:style-name="T2">15 giorni dalla richiesta del Presidente/Commissioni Orientamento e Outreach di Scuola</text:span></text:p>
          </table:table-cell>
          <table:table-cell office:value-type="string" table:style-name="ce8">
            <text:p><text:span text:style-name="T2">Ufficio Orientamento in Ingresso e in Uscita, Rapporti con il Sistema Scolastico, Placement e Outreach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orientamento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Organizzazione incontri di orientamento agli studi universitari</text:span></text:p>
          </table:table-cell>
          <table:table-cell office:value-type="string" table:style-name="ce8">
            <text:p><text:span text:style-name="T2">*****</text:span></text:p>
          </table:table-cell>
          <table:table-cell office:value-type="string" table:style-name="ce9">
            <text:p>30 <text:s/>giorni <text:s/>dalla <text:s/>comunicazione <text:s/>del <text:s/>Coinor <text:s/>o <text:s/>dalla richiesta dell’ISS</text:p>
          </table:table-cell>
          <table:table-cell office:value-type="string" table:style-name="ce8">
            <text:p><text:span text:style-name="T2">Ufficio Orientamento in Ingresso e in Uscita, Rapporti con il Sistema Scolastico, Placement e Outreach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orientamento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4">
            <text:p><text:s/>Modulistica reperibile <text:s/>nella pagina Ufficio Orientamento SPSB | Università Federico II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Organizzazione career day</text:span></text:p>
          </table:table-cell>
          <table:table-cell office:value-type="string" table:style-name="ce8">
            <text:p><text:span text:style-name="T2">*****</text:span></text:p>
          </table:table-cell>
          <table:table-cell office:value-type="string" table:style-name="ce8">
            <text:p><text:span text:style-name="T2">90 <text:s text:c="4"/>giorni <text:s text:c="4"/>dalla <text:s text:c="4"/>richiesta <text:s text:c="4"/>della <text:s text:c="4"/>Commissione Orientamento in Uscita e Placement/Presidente della Scuola PSB</text:span></text:p>
          </table:table-cell>
          <table:table-cell office:value-type="string" table:style-name="ce8">
            <text:p><text:span text:style-name="T2">Ufficio Orientamento in Ingresso e in Uscita, Rapporti con il Sistema Scolastico, Placement e Outreach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orientamento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3">
          <table:table-cell table:style-name="ce7"/>
          <table:table-cell office:value-type="string" table:style-name="ce8">
            <text:p><text:span text:style-name="T2">Organizzazione di presentazioni aziendali e di attività di employer branding</text:span></text:p>
          </table:table-cell>
          <table:table-cell office:value-type="string" table:style-name="ce8">
            <text:p><text:span text:style-name="T2">*****</text:span></text:p>
          </table:table-cell>
          <table:table-cell office:value-type="string" table:style-name="ce9">
            <text:p>60 giorni <text:s/>dall’approvazione <text:s text:c="2"/>dell’attività <text:s text:c="2"/>da <text:s text:c="2"/>parte <text:s text:c="2"/>della Commissione <text:s text:c="7"/>Orientamento <text:s text:c="7"/>in <text:s text:c="7"/>uscita <text:s text:c="7"/>e placement/Presidente della Scuola</text:p>
          </table:table-cell>
          <table:table-cell office:value-type="string" table:style-name="ce8">
            <text:p><text:span text:style-name="T2">Ufficio Orientamento in Ingresso e in Uscita, Rapporti con il Sistema Scolastico, Placement e Outreach</text:span></text:p>
          </table:table-cell>
          <table:table-cell office:value-type="string" table:style-name="ce1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2">
            <text:p>uff.orientamento.spsb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14">
            <text:p><text:s/>Modulistica reperibile <text:s/>nella pagina Ufficio Orientamento SPSB | Università Federico II</text:p>
          </table:table-cell>
          <table:table-cell table:number-columns-repeated="16371"/>
        </table:table-row>
        <table:table-row table:number-rows-repeated="1048533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ANIELA ORIENTE</meta:initial-creator>
    <dc:creator>MARTA MONACILIUNI</dc:creator>
    <meta:creation-date>2025-04-22T10:44:40Z</meta:creation-date>
    <dc:date>2026-06-09T13:15:42Z</dc:date>
    <meta:editing-duration>PT0S</meta:editing-duration>
    <meta:user-defined meta:name="Created" meta:value-type="date">2021-11-11T00:00:00Z</meta:user-defined>
    <meta:user-defined meta:name="Creator">Microsoft® Word per Microsoft 365</meta:user-defined>
    <meta:user-defined meta:name="LastSaved" meta:value-type="date">2025-04-22T00:00:00Z</meta:user-defined>
    <meta:user-defined meta:name="Producer">Microsoft® Word per Microsoft 365</meta:user-defined>
  </office:meta>
</office:document-meta>
</file>