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147cm"/>
    </style:style>
    <style:style style:name="co2" style:family="table-column">
      <style:table-column-properties fo:break-before="auto" style:column-width="7.131cm"/>
    </style:style>
    <style:style style:name="co3" style:family="table-column">
      <style:table-column-properties fo:break-before="auto" style:column-width="6.041cm"/>
    </style:style>
    <style:style style:name="co4" style:family="table-column">
      <style:table-column-properties fo:break-before="auto" style:column-width="4.56cm"/>
    </style:style>
    <style:style style:name="co5" style:family="table-column">
      <style:table-column-properties fo:break-before="auto" style:column-width="3.664cm"/>
    </style:style>
    <style:style style:name="co6" style:family="table-column">
      <style:table-column-properties fo:break-before="auto" style:column-width="4.614cm"/>
    </style:style>
    <style:style style:name="co7" style:family="table-column">
      <style:table-column-properties fo:break-before="auto" style:column-width="5.091cm"/>
    </style:style>
    <style:style style:name="co8" style:family="table-column">
      <style:table-column-properties fo:break-before="auto" style:column-width="6.126cm"/>
    </style:style>
    <style:style style:name="co9" style:family="table-column">
      <style:table-column-properties fo:break-before="auto" style:column-width="3.076cm"/>
    </style:style>
    <style:style style:name="co10" style:family="table-column">
      <style:table-column-properties fo:break-before="auto" style:column-width="3.607cm"/>
    </style:style>
    <style:style style:name="co11" style:family="table-column">
      <style:table-column-properties fo:break-before="auto" style:column-width="3.216cm"/>
    </style:style>
    <style:style style:name="co12" style:family="table-column">
      <style:table-column-properties fo:break-before="auto" style:column-width="4.782cm"/>
    </style:style>
    <style:style style:name="co13" style:family="table-column">
      <style:table-column-properties fo:break-before="auto" style:column-width="3.02cm"/>
    </style:style>
    <style:style style:name="co14" style:family="table-column">
      <style:table-column-properties fo:break-before="auto" style:column-width="1.699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7.038cm" fo:break-before="auto" style:use-optimal-row-height="false"/>
    </style:style>
    <style:style style:name="ro4" style:family="table-row">
      <style:table-row-properties style:row-height="14.446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PageStyle_5f_TABELLA_20_MODIFICATA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A MODIFICATA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default-cell-style-name="ce3"/>
        <table:table-column table:style-name="co13" table:default-cell-style-name="ce3"/>
        <table:table-column table:style-name="co14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SCUOLE DI SPECIALIZZAZIONE E MASTER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34" calcext:value-type="float">
            <text:p>34</text:p>
          </table:table-cell>
          <table:table-cell office:value-type="string" calcext:value-type="string">
            <text:p>Procedimento concorsuale di ammissione ai master (dal D.R. di <text:s/>emanazione del bando l D.R. di approvazione degli atti)</text:p>
          </table:table-cell>
          <table:table-cell office:value-type="string" calcext:value-type="string">
            <text:p>Normativa generale: DD.MM. 509/99 , 270/04, 9.7.2009 e succ. mod. e integr. Regolamento Didattico di Ateneo; Regolamento di istituzione e funzionamento Master; Bando di concorso singolo Master</text:p>
          </table:table-cell>
          <table:table-cell office:value-type="string" calcext:value-type="string">
            <text:p>Indicato nel bando di concorso del singolo Master</text:p>
          </table:table-cell>
          <table:table-cell office:value-type="string" calcext:value-type="string">
            <text:p>Ufficio Scuole di Specializzazione e <text:s text:c="4"/>Master</text:p>
          </table:table-cell>
          <table:table-cell office:value-type="string" calcext:value-type="string">
            <text:p>Sottoscrizione da parte del Direttore Generale o del Rettore</text:p>
          </table:table-cell>
          <table:table-cell office:value-type="string" calcext:value-type="string">
            <text:p>Ricorso all'autorità giudiziaria competente/ricorso aministrativo</text:p>
          </table:table-cell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4" office:value-type="string" calcext:value-type="string">
            <text:p><text:a xlink:href="https://www.unina.it/didattica/post-laurea/master" xlink:type="simple">Per informazioni e modulistica: http://www.unina.it/didattica/post-laurea/master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35" calcext:value-type="float">
            <text:p>35</text:p>
          </table:table-cell>
          <table:table-cell office:value-type="string" calcext:value-type="string">
            <text:p>Procedimenti concorsuali per l'accesso alle scuole di specializzazione afferenti ai Dipartimenti di: Giurisprudenza Farmacia, Veterinaria e produzioni animali, Architettura e Studi Umanistici (dal D.R. di emanazione del bando l D.R. di approvazione degli atti):</text:p>
          </table:table-cell>
          <table:table-cell office:value-type="string" calcext:value-type="string">
            <text:p>DD.MM. 509/99 , 270/04, 9.7.2009 e</text:p>
            <text:p>succ. mod. e integr. Legge 264/99,</text:p>
            <text:p>D.P.R. del 10.03.1982 n. 162 e succ. mod. ed int.., D.M. del 16.09.1982; Normative ministeriali specifiche di settore e Regolamenti didattici di Ateneo relativi a ciascuna Scuola, singoli bandi di concorso</text:p>
          </table:table-cell>
          <table:table-cell office:value-type="string" calcext:value-type="string">
            <text:p>Termini previsti dalla normativa vigente e dai singoli bandi di concorso</text:p>
          </table:table-cell>
          <table:table-cell office:value-type="string" calcext:value-type="string">
            <text:p>Ufficio Scuole di Specializzazione e <text:s text:c="3"/>Master</text:p>
          </table:table-cell>
          <table:table-cell office:value-type="string" calcext:value-type="string">
            <text:p>Sottoscrizione da parte del Direttore Generale o del Rettore</text:p>
          </table:table-cell>
          <table:table-cell office:value-type="string" calcext:value-type="string">
            <text:p>Ricorso all'autorità giudiziaria competente/ricorso amministrativo</text:p>
          </table:table-cell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style-name="ce4" office:value-type="string" calcext:value-type="string">
            <text:p><text:a xlink:href="http://www.concorsi.unina.it/specializzazioni/" xlink:type="simple"> http://www.concorsi.unina.it/specializzazioni/</text:a></text:p>
          </table:table-cell>
          <table:table-cell/>
          <table:table-cell table:style-name="ce4" office:value-type="string" calcext:value-type="string">
            <text:p><text:a xlink:href="https://www.unina.it/didattica/post-laurea/specializzazione/altre-aree" xlink:type="simple">Modulistica presente nella pagina del sito http://www.unina.it/didattica/post-laurea/specializzazione/altre-aree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36" calcext:value-type="float">
            <text:p>36</text:p>
          </table:table-cell>
          <table:table-cell office:value-type="string" calcext:value-type="string">
            <text:p>Procedimenti concorsuali per l'accesso al Tirocinio Formativo Attivo (TFA)</text:p>
          </table:table-cell>
          <table:table-cell office:value-type="string" calcext:value-type="string">
            <text:p>DD.MM. 509/99 , 270/04, 9.7.2009 e</text:p>
            <text:p>succ.mod. e integr., DD.MM. nn. 39/98 e succ. mod. ed int.., , 354/98 e succ. mod. ed int.., 22/2005 succ. mod. ed int..</text:p>
            <text:p>D.M n. 249/2010 e succ. mod. ed int.., singoli bandi di concorso</text:p>
          </table:table-cell>
          <table:table-cell office:value-type="string" calcext:value-type="string">
            <text:p>Termini previsti dalla normativa vigente e dai singoli bandi di concorso</text:p>
          </table:table-cell>
          <table:table-cell office:value-type="string" calcext:value-type="string">
            <text:p>Ufficio Scuole di Specializzazione e Master</text:p>
          </table:table-cell>
          <table:table-cell office:value-type="string" calcext:value-type="string">
            <text:p>Sottoscrizione da parte del Direttore Generale o del Rettore</text:p>
          </table:table-cell>
          <table:table-cell office:value-type="string" calcext:value-type="string">
            <text:p>Ricorso all'autorità giudiziaria competente/ricorso amministrativo</text:p>
          </table:table-cell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Pagamento contributo partecipazione concorsi mediante BOEL presso sportelli del Gruppo Intesa San Paolo S.p.A.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37" calcext:value-type="float">
            <text:p>37</text:p>
          </table:table-cell>
          <table:table-cell office:value-type="string" calcext:value-type="string">
            <text:p>Risposta alle istanza di revisione dei</text:p>
            <text:p>punteggi riportati in graduatoria, risposta alle richieste di chiarimenti sulle procedure concorsuali e trasmissione documentale per</text:p>
            <text:p>accesso agli atti concorsuali</text:p>
          </table:table-cell>
          <table:table-cell office:value-type="string" calcext:value-type="string">
            <text:p>Legge 241/1990 e succ. mod. ed int,;</text:p>
            <text:p>normative specifiche delle singole Scuole</text:p>
          </table:table-cell>
          <table:table-cell office:value-type="string" calcext:value-type="string">
            <text:p>30 giorni dall'istanza</text:p>
          </table:table-cell>
          <table:table-cell office:value-type="string" calcext:value-type="string">
            <text:p>Ufficio Scuole di Specializzazione e Master</text:p>
          </table:table-cell>
          <table:table-cell office:value-type="string" calcext:value-type="string">
            <text:p>Sottoscrizione da parte del Direttore Generale o del Rettore</text:p>
          </table:table-cell>
          <table:table-cell office:value-type="string" calcext:value-type="string">
            <text:p>Ricorso all'autorità giudiziaria competente/ricorso amministrativo</text:p>
          </table:table-cell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38" calcext:value-type="float">
            <text:p>38</text:p>
          </table:table-cell>
          <table:table-cell office:value-type="string" calcext:value-type="string">
            <text:p>Iscrizioni/ Immatricolazioni</text:p>
          </table:table-cell>
          <table:table-cell office:value-type="string" calcext:value-type="string">
            <text:p>DD.MM. 509/99 e 270/04 e succ.mod. e integr., normativa ministeriale di settore, Regolamento Didattico di Ateneo; Regolamenti Didattici delle singole Scuole di Specializzazione e dei corsi di Master, singoli bandi di concorso</text:p>
          </table:table-cell>
          <table:table-cell office:value-type="string" calcext:value-type="string">
            <text:p>Termini indicati nei bandi di concorso</text:p>
          </table:table-cell>
          <table:table-cell office:value-type="string" calcext:value-type="string">
            <text:p>Ufficio Scuole di Specializzazione e <text:s/>Master</text:p>
          </table:table-cell>
          <table:table-cell office:value-type="string" calcext:value-type="string">
            <text:p>Sottoscrizione da parte del Direttore Generale o del Rettore</text:p>
          </table:table-cell>
          <table:table-cell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style-name="ce4" office:value-type="string" calcext:value-type="string">
            <text:p><text:a xlink:href="https://www.segrepass1.unina.it/" xlink:type="simple">https://www.segrepass1.unina.it</text:a></text:p>
          </table:table-cell>
          <table:table-cell table:style-name="ce4" office:value-type="string" calcext:value-type="string">
            <text:p><text:a xlink:href="https://www.segrepass1.unina/" xlink:type="simple">pagamento I rata mediante BOEL presso sportelli del Gruppo Intesa San Paolo S.p.A. - pagamento I rata (ove previsto), II rata e successive anche mediante MAV o carta di credito tramite la procedura on line al link https://www.segrepass1.unina.it</text:a></text:p>
          </table:table-cell>
          <table:table-cell office:value-type="string" calcext:value-type="string">
            <text:p>Modulistica presente alle pagine http://www.unina.it/didattica/post-laurea/specializzazione/altre-aree e http://www.unina.it/didattica/post-laurea/master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39" calcext:value-type="float">
            <text:p>39</text:p>
          </table:table-cell>
          <table:table-cell office:value-type="string" calcext:value-type="string">
            <text:p>Rilascio certificati</text:p>
          </table:table-cell>
          <table:table-cell office:value-type="string" calcext:value-type="string">
            <text:p>D.M.509/99 e 270/2004 e succ. mod. ed int.; Regolamento Didattico di Ateneo Ateneo</text:p>
          </table:table-cell>
          <table:table-cell office:value-type="string" calcext:value-type="string">
            <text:p>Studenti meccanizzati: a vista; </text:p>
            <text:p>Studenti non meccanizzati: 30 giorni</text:p>
          </table:table-cell>
          <table:table-cell office:value-type="string" calcext:value-type="string">
            <text:p>Ufficio Scuole di Specializzazione e <text:s/>Master</text:p>
          </table:table-cell>
          <table:table-cell office:value-type="string" calcext:value-type="string">
            <text:p>Sottoscrizione da parte del Direttore Generale o del Rettore</text:p>
          </table:table-cell>
          <table:table-cell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style-name="ce4" office:value-type="string" calcext:value-type="string">
            <text:p><text:a xlink:href="https://www.segrepass1.unina.it/" xlink:type="simple">https://www.segrepass1.unina.it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40" calcext:value-type="float">
            <text:p>40</text:p>
          </table:table-cell>
          <table:table-cell office:value-type="string" calcext:value-type="string">
            <text:p>Emissione fogli di congedo per trasferimenti in entrata e uscita</text:p>
          </table:table-cell>
          <table:table-cell office:value-type="string" calcext:value-type="string">
            <text:p>D.M.509/99 e 270/2004 e succ. mod. ed int.; Regolamento Didattico di Ateneo</text:p>
          </table:table-cell>
          <table:table-cell office:value-type="string" calcext:value-type="string">
            <text:p>15 giorni</text:p>
          </table:table-cell>
          <table:table-cell office:value-type="string" calcext:value-type="string">
            <text:p>Ufficio Scuole di Specializzazione e <text:s text:c="2"/>Master</text:p>
          </table:table-cell>
          <table:table-cell table:number-columns-repeated="2"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41" calcext:value-type="float">
            <text:p>41</text:p>
          </table:table-cell>
          <table:table-cell office:value-type="string" calcext:value-type="string">
            <text:p>Registrazione dati di reddito per determinazione tasse da corrispondere per le iscrizioni</text:p>
          </table:table-cell>
          <table:table-cell/>
          <table:table-cell office:value-type="string" calcext:value-type="string">
            <text:p>5 giorni dalla consegna</text:p>
          </table:table-cell>
          <table:table-cell office:value-type="string" calcext:value-type="string">
            <text:p>Ufficio Scuole di Specializzazione e <text:s text:c="2"/>Master</text:p>
          </table:table-cell>
          <table:table-cell table:number-columns-repeated="8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42" calcext:value-type="float">
            <text:p>42</text:p>
          </table:table-cell>
          <table:table-cell office:value-type="string" calcext:value-type="string">
            <text:p>Rilascio pergamene di <text:s/>specializzazione e master</text:p>
          </table:table-cell>
          <table:table-cell office:value-type="string" calcext:value-type="string">
            <text:p>DD.MM.509/99 e 270/04;</text:p>
            <text:p>Regolamento Didattico di Ateneo.</text:p>
          </table:table-cell>
          <table:table-cell office:value-type="string" calcext:value-type="string">
            <text:p>90 giorni dall'esame finale</text:p>
          </table:table-cell>
          <table:table-cell office:value-type="string" calcext:value-type="string">
            <text:p>Ufficio Scuole di Specializzazione e Master</text:p>
          </table:table-cell>
          <table:table-cell table:number-columns-repeated="2"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  <text:p>Link di riferimento: http://www.unina.it/didattica/post-laurea/specializzazione/altre-aree - http://www.unina.it/didattica/post-laurea/master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43" calcext:value-type="float">
            <text:p>43</text:p>
          </table:table-cell>
          <table:table-cell office:value-type="string" calcext:value-type="string">
            <text:p>Rinunce agli studi</text:p>
          </table:table-cell>
          <table:table-cell office:value-type="string" calcext:value-type="string">
            <text:p>D.M. 509/99 e 270/2004 e succ. mod. ed int.; Regolamento Didattico di Ateneo</text:p>
          </table:table-cell>
          <table:table-cell office:value-type="string" calcext:value-type="string">
            <text:p>A vista</text:p>
          </table:table-cell>
          <table:table-cell office:value-type="string" calcext:value-type="string">
            <text:p>Ufficio Scuole di Specializzazione e <text:s/>Master</text:p>
          </table:table-cell>
          <table:table-cell table:number-columns-repeated="2"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44" calcext:value-type="float">
            <text:p>44</text:p>
          </table:table-cell>
          <table:table-cell office:value-type="string" calcext:value-type="string">
            <text:p>Sospensione e riammissione carriere</text:p>
          </table:table-cell>
          <table:table-cell office:value-type="string" calcext:value-type="string">
            <text:p>D.M.509/99 e succ. mod. ed int.;</text:p>
            <text:p>D.P.R. del 10.03.1982 n. 162 e succ. mod. ed int.; L. 39.11.1989 n. 398, art. 8; Regolamento Didattico di Ateneo emanato con D.R.3276/2001 artt. 25 e</text:p>
            <text:p>30; Regolamenti Didattici delle singole Scuole</text:p>
          </table:table-cell>
          <table:table-cell office:value-type="string" calcext:value-type="string">
            <text:p>15 giorni</text:p>
          </table:table-cell>
          <table:table-cell office:value-type="string" calcext:value-type="string">
            <text:p>Ufficio Scuole di Specializzazione e <text:s text:c="2"/>Master</text:p>
          </table:table-cell>
          <table:table-cell office:value-type="string" calcext:value-type="string">
            <text:p>Sottoscrizione da parte del Direttore Generale o del Rettore</text:p>
          </table:table-cell>
          <table:table-cell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style-name="ce4" office:value-type="string" calcext:value-type="string">
            <text:p><text:a xlink:href="https://www.segrepass1.unina.it/" xlink:type="simple">https://www.segrepass1.unina.it</text:a></text:p>
          </table:table-cell>
          <table:table-cell table:style-name="ce4" office:value-type="string" calcext:value-type="string">
            <text:p><text:a xlink:href="https://www.segrepass1.unina.it/" xlink:type="simple">Contributo ricognizione carriera pagato mediante BOEL scaricabile al link http://www.unina.it/studentididattica/segreteriastudenti/guideStudenti  presso sportelli del Gruppo Intesa San Paolo  S.p:A.  oppure, mediante MAV tramite la procedura on line - link https://www.segrepass1.unina.it</text:a></text:p>
          </table:table-cell>
          <table:table-cell table:style-name="ce4" office:value-type="string" calcext:value-type="string">
            <text:p><text:a xlink:href="https://www.unina.it/modulistica/segreteria-studenti" xlink:type="simple">Per informazioni e modulistica http://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45" calcext:value-type="float">
            <text:p>45</text:p>
          </table:table-cell>
          <table:table-cell office:value-type="string" calcext:value-type="string">
            <text:p>Rimborso tasse (attività istruttoria)</text:p>
          </table:table-cell>
          <table:table-cell office:value-type="string" calcext:value-type="string">
            <text:p>D.M.509/99 e succ. mod. ed int.;</text:p>
            <text:p>D.P.R. del 10.03.1982 n. 162 e succ. mod. ed int.; R.D.A. emanato con D.R.3276/2001 art.34; Regolamento delle Scuole di Specializzazione approvato con D.R. n. 3985 del 03.03.1989 Regolamenti Didattici</text:p>
            <text:p>delle singole Scuole</text:p>
          </table:table-cell>
          <table:table-cell office:value-type="string" calcext:value-type="string">
            <text:p>30 giorni dall'istanza per le attività di competenza</text:p>
          </table:table-cell>
          <table:table-cell office:value-type="string" calcext:value-type="string">
            <text:p>Ufficio Scuole di Specializzazione e <text:s/>Master</text:p>
          </table:table-cell>
          <table:table-cell office:value-type="string" calcext:value-type="string">
            <text:p>Sottoscrizione da parte del Dirigente dell’Area</text:p>
          </table:table-cell>
          <table:table-cell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4" office:value-type="string" calcext:value-type="string">
            <text:p><text:a xlink:href="https://www.unina.it/modulistica/segreteria-studenti" xlink:type="simple">Per informazioni e modulistica http://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ELLA_20_MODIFICATA" style:display-name="PageStyle_TABELLA MODIFICAT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1T08:37:35</meta:print-date>
    <meta:creation-date>2023-10-05T12:00:51</meta:creation-date>
    <dc:date>2024-03-21T07:19:23</dc:date>
    <meta:editing-duration>P0D</meta:editing-duration>
    <meta:generator>LibreOffice/24.2.5.2$Windows_X86_64 LibreOffice_project/bffef4ea93e59bebbeaf7f431bb02b1a39ee8a59</meta:generator>
    <meta:document-statistic meta:table-count="1" meta:cell-count="143" meta:object-count="0"/>
    <meta:user-defined meta:name="AppVersion">16.0300</meta:user-defined>
    <meta:user-defined meta:name="MSIP_Label_2ad0b24d-6422-44b0-b3de-abb3a9e8c81a_ActionId">3c5b5871-92e4-41bd-a70a-2e7f0ee9e2b4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2:01:52Z</meta:user-defined>
    <meta:user-defined meta:name="MSIP_Label_2ad0b24d-6422-44b0-b3de-abb3a9e8c81a_SiteId" meta:value-type="string">2fcfe26a-bb62-46b0-b1e3-28f9da0c45fd</meta:user-defined>
  </office:meta>
</office:document-meta>
</file>