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6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 style:font-family-generic="roman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style:font-family-generic="swiss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9.57791666666667cm"/>
    </style:style>
    <style:style style:name="co3" style:family="table-column">
      <style:table-column-properties fo:break-before="auto" style:column-width="9.63083333333333cm"/>
    </style:style>
    <style:style style:name="co4" style:family="table-column">
      <style:table-column-properties fo:break-before="auto" style:column-width="6.37645833333333cm"/>
    </style:style>
    <style:style style:name="co5" style:family="table-column">
      <style:table-column-properties fo:break-before="auto" style:column-width="5.10645833333333cm"/>
    </style:style>
    <style:style style:name="co6" style:family="table-column">
      <style:table-column-properties fo:break-before="auto" style:column-width="4.683125cm"/>
    </style:style>
    <style:style style:name="co7" style:family="table-column">
      <style:table-column-properties fo:break-before="auto" style:column-width="6.95854166666667cm"/>
    </style:style>
    <style:style style:name="co8" style:family="table-column">
      <style:table-column-properties fo:break-before="auto" style:column-width="5.635625cm"/>
    </style:style>
    <style:style style:name="co9" style:family="table-column">
      <style:table-column-properties fo:break-before="auto" style:column-width="4.23333333333333cm"/>
    </style:style>
    <style:style style:name="co10" style:family="table-column">
      <style:table-column-properties fo:break-before="auto" style:column-width="3.59833333333333cm"/>
    </style:style>
    <style:style style:name="co11" style:family="table-column">
      <style:table-column-properties fo:break-before="auto" style:column-width="3.62479166666667cm"/>
    </style:style>
    <style:style style:name="co12" style:family="table-column">
      <style:table-column-properties fo:break-before="auto" style:column-width="5.21229166666667cm"/>
    </style:style>
    <style:style style:name="co13" style:family="table-column">
      <style:table-column-properties fo:break-before="auto" style:column-width="3.254375cm"/>
    </style:style>
    <style:style style:name="co14" style:family="table-column">
      <style:table-column-properties fo:break-before="auto" style:column-width="1.48166666666667cm"/>
    </style:style>
    <style:style style:name="ro1" style:family="table-row">
      <style:table-row-properties style:row-height="54.75pt" style:use-optimal-row-height="false" fo:break-before="auto"/>
    </style:style>
    <style:style style:name="ro2" style:family="table-row">
      <style:table-row-properties style:row-height="43.5pt" style:use-optimal-row-height="false" fo:break-before="auto"/>
    </style:style>
    <style:style style:name="ro3" style:family="table-row">
      <style:table-row-properties style:row-height="101.25pt" style:use-optimal-row-height="false" fo:break-before="auto"/>
    </style:style>
    <style:style style:name="ro4" style:family="table-row">
      <style:table-row-properties style:row-height="85.5pt" style:use-optimal-row-height="false" fo:break-before="auto"/>
    </style:style>
    <style:style style:name="ro5" style:family="table-row">
      <style:table-row-properties style:row-height="75.75pt" style:use-optimal-row-height="true" fo:break-before="auto"/>
    </style:style>
    <style:style style:name="ro6" style:family="table-row">
      <style:table-row-properties style:row-height="64.5pt" style:use-optimal-row-height="true" fo:break-before="auto"/>
    </style:style>
    <style:style style:name="ro7" style:family="table-row">
      <style:table-row-properties style:row-height="120.75pt" style:use-optimal-row-height="true" fo:break-before="auto"/>
    </style:style>
    <style:style style:name="ro8" style:family="table-row">
      <style:table-row-properties style:row-height="105.75pt" style:use-optimal-row-height="true" fo:break-before="auto"/>
    </style:style>
    <style:style style:name="ro9" style:family="table-row">
      <style:table-row-properties style:row-height="60.75pt" style:use-optimal-row-height="true" fo:break-before="auto"/>
    </style:style>
    <style:style style:name="ro10" style:family="table-row">
      <style:table-row-properties style:row-height="45.75pt" style:use-optimal-row-height="true" fo:break-before="auto"/>
    </style:style>
    <style:style style:name="ro11" style:family="table-row">
      <style:table-row-properties style:row-height="30.75pt" style:use-optimal-row-height="true" fo:break-before="auto"/>
    </style:style>
    <style:style style:name="ro12" style:family="table-row">
      <style:table-row-properties style:row-height="15.75pt" style:use-optimal-row-height="true" fo:break-before="auto"/>
    </style:style>
    <style:style style:name="ro13" style:family="table-row">
      <style:table-row-properties style:row-height="90.75pt" style:use-optimal-row-height="tru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solid" draw:fill-color="#000000" draw:opacity="100%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71" table:default-cell-style-name="ce4"/>
        <table:table-row table:style-name="ro1">
          <table:table-cell office:value-type="string" table:number-columns-spanned="13" table:number-rows-spanned="1" table:style-name="ce7">
            <text:p>TABELLA PROCEDIMENTI/ATTIVITA'</text:p>
            <text:p>Dipartimento di Scienze Sociali<text:s/></text:p>
          </table:table-cell>
          <table:covered-table-cell table:number-columns-repeated="12"/>
          <table:table-cell table:number-columns-repeated="16371" table:style-name="ce3"/>
        </table:table-row>
        <table:table-row table:style-name="ro2">
          <table:table-cell office:value-type="string" table:number-columns-spanned="13" table:number-rows-spanned="1" table:style-name="ce9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3"/>
        </table:table-row>
        <table:table-row table:style-name="ro3">
          <table:table-cell office:value-type="string" table:style-name="ce1">
            <text:p>N.</text:p>
          </table:table-cell>
          <table:table-cell office:value-type="string" table:style-name="ce1">
            <text:p>Procedimento</text:p>
          </table:table-cell>
          <table:table-cell office:value-type="string" table:style-name="ce1">
            <text:p>Normativa di riferimento/Fonte dell'obbligo</text:p>
          </table:table-cell>
          <table:table-cell office:value-type="string" table:style-name="ce1">
            <text:p><text:span text:style-name="T1">Termine di conclusione <text:s/>e <text:s/>ogni altro termine procedimentale</text:span></text:p>
            <text:p><text:span text:style-name="T1">rilevante</text:span></text:p>
          </table:table-cell>
          <table:table-cell office:value-type="string" table:style-name="ce1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1">
            <text:p>Soggetto competente all'adozione del provvedimento finale</text:p>
          </table:table-cell>
          <table:table-cell office:value-type="string" table:style-name="ce1">
            <text:p>Strumenti di tutela amministrativa e giurisdizionale</text:p>
          </table:table-cell>
          <table:table-cell office:value-type="string" table:style-name="ce1">
            <text:p>Modalità per le richieste informazioni</text:p>
          </table:table-cell>
          <table:table-cell office:value-type="string" table:style-name="ce1">
            <text:p>Può essere sostituito da dichiarazione dell'interessato</text:p>
          </table:table-cell>
          <table:table-cell office:value-type="string" table:style-name="ce1">
            <text:p>Può concludersi con il silenzio – assenso</text:p>
          </table:table-cell>
          <table:table-cell office:value-type="string" table:style-name="ce1">
            <text:p>Sito web/link di accesso al servizio on line</text:p>
          </table:table-cell>
          <table:table-cell office:value-type="string" table:style-name="ce1">
            <text:p>Modalità per l'effettuazione di pagamenti eventualmente necessari</text:p>
          </table:table-cell>
          <table:table-cell office:value-type="string" table:style-name="ce1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2">
            <text:p>Proposte di budget economico edegli Investimenti annuale e triennale</text:p>
          </table:table-cell>
          <table:table-cell office:value-type="string" table:style-name="ce2">
            <text:p>Regolamento di Ateneo per l’Amministrazione, la Finanza e la Contabilità - art. 13</text:p>
          </table:table-cell>
          <table:table-cell office:value-type="string" table:style-name="ce2">
            <text:p>Entro il 15 settembre di ogni anno o successiva data comunicata dalla gestione centralizzata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onsiglio di Dipartimento</text:p>
          </table:table-cell>
          <table:table-cell office:value-type="string" table:style-name="ce5">
            <text:p>ricorso amministrativo in via di autotutela</text:p>
            <text:p>ricorso giurisdizionale al Tribunale Amministrativo Regionale</text:p>
            <text:p>ricorso straordinario al Presidente della Repubblica<text:s/>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predisposta annualmente dalla <text:s/>competente Area Bilancio<text:s/></text:p>
          </table:table-cell>
          <table:table-cell table:number-columns-repeated="1637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2">
            <text:p>Budget annuale di cassa Mensilizzato</text:p>
          </table:table-cell>
          <table:table-cell office:value-type="string" table:style-name="ce2">
            <text:p>Regolamento di Ateneo per l’Amministrazione, la Finanza e la Contabilità - art. 13</text:p>
          </table:table-cell>
          <table:table-cell office:value-type="string" table:style-name="ce2">
            <text:p>Entro il 15 settembre di ogni anno o successiva data comunicata</text:p>
            <text:p>dalla gestione centralizzata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onsiglio di Dipartimento</text:p>
          </table:table-cell>
          <table:table-cell office:value-type="string" table:style-name="ce5">
            <text:p>ricorso amministrativo in via di autotutela</text:p>
            <text:p>ricorso giurisdizionale al Tribunale Amministrativo Regionale</text:p>
            <text:p>ricorso straordinario al Presidente della Repubblica<text:s/>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predisposta annualmente dalla <text:s/>competente Area Bilancio<text:s/></text:p>
          </table:table-cell>
          <table:table-cell table:number-columns-repeated="16371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2">
            <text:p>Gestione dei flussi di cassa</text:p>
          </table:table-cell>
          <table:table-cell office:value-type="string" table:style-name="ce2">
            <text:p>Regolamento di Ateneo per l’Amministrazione, la Finanza e la Contabilità - art. 32</text:p>
          </table:table-cell>
          <table:table-cell office:value-type="string" table:style-name="ce2">
            <text:p>Entro il 15 di ciascun mese solare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ricorso amministrativo in via di autotutela</text:p>
            <text:p>ricorso giurisdizionale al Tribunale Amministrativo Regionale</text:p>
            <text:p>ricorso straordinario al Presidente della Repubblica<text:s/>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predisposta annualmente dalla <text:s/>competente Area Bilancio<text:s/></text:p>
          </table:table-cell>
          <table:table-cell table:number-columns-repeated="16371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2">
            <text:p>Variazioni al Bilancio Unico d’Ateneo di previsione annuale autorizzatorio non soggette al regime autorizzatorio del Consiglio d’Amministrazione dell’Ateneo</text:p>
          </table:table-cell>
          <table:table-cell office:value-type="string" table:style-name="ce2">
            <text:p>Regolamento di Ateneo per l’Amministrazione, la Finanza e la Contabilità - art. 17</text:p>
          </table:table-cell>
          <table:table-cell office:value-type="string" table:style-name="ce2">
            <text:p>Entro <text:s/>10 <text:s/>giorni dalla <text:s text:c="4"/>ricezione della richiesta di variazione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ricorso amministrativo in via di autotutela</text:p>
            <text:p>ricorso giurisdizionale al Tribunale Amministrativo Regionale</text:p>
            <text:p>ricorso straordinario al Presidente della Repubblica<text:s/>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2">
            <text:p>Richiesta di Variazioni al Bilancio Unico d’Ateneo di previsione annuale autorizzatorio soggette al</text:p>
            <text:p>regime autorizzatorio del Consiglio d’Amministrazione dell’Ateneo</text:p>
          </table:table-cell>
          <table:table-cell office:value-type="string" table:style-name="ce2">
            <text:p>Regolamento di Ateneo per l’Amministrazione, la Finanza e la Contabilità - art. 18</text:p>
          </table:table-cell>
          <table:table-cell office:value-type="string" table:style-name="ce2">
            <text:p>Entro <text:s/>10 <text:s/>giorni dalla <text:s text:c="4"/>ricezione della richiesta di variazione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ricorso amministrativo in via di autotutela</text:p>
            <text:p>ricorso giurisdizionale al Tribunale Amministrativo Regionale</text:p>
            <text:p>ricorso straordinario al Presidente della Repubblica<text:s/>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2">
            <text:p>Proposte di delibera, nell’ambito delle competenze attribuite all’ufficio, da sottoporre all’approvazione degli Organi collegiali dipartimentali</text:p>
          </table:table-cell>
          <table:table-cell office:value-type="string" table:style-name="ce2">
            <text:p>Regolamento di Organizzazione e Funzionamento del Dipartimento di Scienze Sociali - DR n.1806 del 31/05/2021</text:p>
            <text:p>Regolamento di Ateneo per l’Amministrazione, la Finanza e la Contabilità</text:p>
          </table:table-cell>
          <table:table-cell office:value-type="string" table:style-name="ce2">
            <text:p>Contestualmen te alla nota di convocazione dell’adunanza e del relativo odg<text:s/>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ricorso amministrativo in via di autotutela</text:p>
            <text:p>ricorso giurisdizionale al Tribunale Amministrativo Regionale</text:p>
            <text:p>ricorso straordinario al Presidente della Repubblica<text:s/>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2">
            <text:p>Decreti Direttoriali, anche d’urgenza, nell’ambito delle competenze attribuite all’ufficio</text:p>
          </table:table-cell>
          <table:table-cell office:value-type="string" table:style-name="ce2">
            <text:p>Regolamento di Organizzazione e Funzionamento del Dipartimento di Scienze Sociali - <text:s/>DR n.1806 del 31/05/2021</text:p>
            <text:p>Regolamento di Ateneo per l’Amministrazione, la Finanza e la Contabilità</text:p>
          </table:table-cell>
          <table:table-cell office:value-type="string" table:style-name="ce2">
            <text:p>Entro 30 giorni dal ricevimento della richiesta da parte dell’Ufficio dipartimentale competente idonea <text:s/>ad <text:s/>elaborare il Decreto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ricorso amministrativo in via di autotutela</text:p>
            <text:p>ricorso giurisdizionale al Tribunale Amministrativo Regionale</text:p>
            <text:p>ricorso straordinario al Presidente della Repubblica<text:s/>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2">
            <text:p>Riattribuzione Economie di Gestione</text:p>
          </table:table-cell>
          <table:table-cell office:value-type="string" table:style-name="ce2">
            <text:p>Regolamento di Ateneo per l’Amministrazione, la Finanza e la Contabilità - art. 31, comma 4- Circolari utilizzo economie di gestione</text:p>
          </table:table-cell>
          <table:table-cell office:value-type="string" table:style-name="ce2">
            <text:p>Entro 30 giorni dalla ricezione di tutti gli atti amministrativi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Rettore</text:p>
          </table:table-cell>
          <table:table-cell office:value-type="string" table:style-name="ce5">
            <text:p>ricorso amministrativo in via di autotutela</text:p>
            <text:p>ricorso giurisdizionale al Tribunale Amministrativo Regionale</text:p>
            <text:p>ricorso straordinario al Presidente della Repubblica<text:s/>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predisposta annualmente dalla <text:s/>competente Area Bilancio<text:s/></text:p>
          </table:table-cell>
          <table:table-cell table:number-columns-repeated="16371"/>
        </table:table-row>
        <table:table-row table:style-name="ro5">
          <table:table-cell office:value-type="float" office:value="9" table:style-name="ce2">
            <text:p>9</text:p>
          </table:table-cell>
          <table:table-cell office:value-type="string" table:style-name="ce2">
            <text:p>Verifica e inoltro informazioni ai fini delle scritture d’assestamento e di chiusura dell’esercizio</text:p>
          </table:table-cell>
          <table:table-cell office:value-type="string" table:style-name="ce2">
            <text:p>Regolamento di Ateneo per l’Amministrazione, la Finanza e la Contabilità - art. 27, comma 3- Circolari di Ateneo</text:p>
          </table:table-cell>
          <table:table-cell office:value-type="string" table:style-name="ce2">
            <text:p>Entro il 31 gennaio dell’anno successivo a quello a cui il bilancio si riferisce o entro il termine fissato dalla</text:p>
            <text:p>circolare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predisposta annualmente dalla <text:s/>competente Area Bilancio<text:s/></text:p>
          </table:table-cell>
          <table:table-cell table:number-columns-repeated="16371"/>
        </table:table-row>
        <table:table-row table:style-name="ro6">
          <table:table-cell office:value-type="float" office:value="10" table:style-name="ce2">
            <text:p>10</text:p>
          </table:table-cell>
          <table:table-cell office:value-type="string" table:style-name="ce2">
            <text:p>Elaborazione e rilascio dei report contabili sulla disponibilità di spesa</text:p>
          </table:table-cell>
          <table:table-cell office:value-type="string" table:style-name="ce2">
            <text:p>Regolamento di Ateneo per l’Amministrazione, la Finanza e la Contabilità</text:p>
          </table:table-cell>
          <table:table-cell office:value-type="string" table:style-name="ce2">
            <text:p>Entro 3 giorni dalla ricezione della richiesta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1" table:style-name="ce2">
            <text:p>11</text:p>
          </table:table-cell>
          <table:table-cell office:value-type="string" table:style-name="ce2">
            <text:p>Contabilizzazioni dei vincoli lato costi contabili in contabilità analitica</text:p>
          </table:table-cell>
          <table:table-cell office:value-type="string" table:style-name="ce2">
            <text:p>Regolamento di Ateneo per l’Amministrazione, la Finanza e la Contabilità; Rettorali d’Ateneo in materia</text:p>
          </table:table-cell>
          <table:table-cell office:value-type="string" table:style-name="ce2">
            <text:p>Entro 10 giorni dalla ricezione della richiesta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2" table:style-name="ce2">
            <text:p>12</text:p>
          </table:table-cell>
          <table:table-cell office:value-type="string" table:style-name="ce2">
            <text:p>Registrazioni fatture passive in contabilità IVA, generale e analitica</text:p>
          </table:table-cell>
          <table:table-cell office:value-type="string" table:style-name="ce2">
            <text:p>Regolamento di Ateneo per l’Amministrazione, la Finanza e la Contabilità – DPR 633/72 e succ. mod. ed int.</text:p>
          </table:table-cell>
          <table:table-cell office:value-type="string" table:style-name="ce2">
            <text:p>Entro 30 giorni dalla ricezione sullo SDI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3" table:style-name="ce2">
            <text:p>13</text:p>
          </table:table-cell>
          <table:table-cell office:value-type="string" table:style-name="ce2">
            <text:p>Registrazioni fatture attive in contabilità IVA, generale e analitica</text:p>
          </table:table-cell>
          <table:table-cell office:value-type="string" table:style-name="ce2">
            <text:p>Regolamento di Ateneo per l’Amministrazione, la Finanza e la Contabilità –DPR 633/72 e succ. mod. ed int.</text:p>
          </table:table-cell>
          <table:table-cell office:value-type="string" table:style-name="ce2">
            <text:p>Entro 3 giorni dall’emissione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4" table:style-name="ce2">
            <text:p>14</text:p>
          </table:table-cell>
          <table:table-cell office:value-type="string" table:style-name="ce2">
            <text:p>Registrazione in contabilità <text:s/>generale ed <text:s/>analitica dei documenti d’entrata relativi a decreti/atti d’assegnazione di contributi</text:p>
          </table:table-cell>
          <table:table-cell office:value-type="string" table:style-name="ce2">
            <text:p>Regolamento di Ateneo per l’Amministrazione, la Finanza e la Contabilità – art. 25</text:p>
          </table:table-cell>
          <table:table-cell office:value-type="string" table:style-name="ce2">
            <text:p>Entro 30 giorni dalla ricezione degli atti;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7">
          <table:table-cell office:value-type="float" office:value="15" table:style-name="ce2">
            <text:p>15</text:p>
          </table:table-cell>
          <table:table-cell office:value-type="string" table:style-name="ce2">
            <text:p>Elaborazione <text:s/>e <text:s/>registrazione <text:s/>in contabilità <text:s/>generale ed analitica dei compensi ai soggetti titolari di borse di studio, contratti di lavoro autonomo, di natura occasionale e <text:s/>professionale</text:p>
          </table:table-cell>
          <table:table-cell office:value-type="string" table:style-name="ce2">
            <text:p>Regolamento di Ateneo per l’Amministrazione, la Finanza e la Contabilità – art. 25;</text:p>
            <text:p>Regolamento d’Ateneo per l'affidamento</text:p>
            <text:p>di incarichi di lavoro autonomo <text:s/>– DR/2017/1506;</text:p>
            <text:p>Regolamento di Ateneo per l'assegnazione, da parte di Dipartimenti e Centri Interdipartimentali, di borse di studio aventi ad oggetto attività di ricerca, da istituire - con fondi derivanti da convenzioni - DR/2015/3557;</text:p>
          </table:table-cell>
          <table:table-cell office:value-type="string" table:style-name="ce2">
            <text:p>Entro 10 giorni dalla ricezione della documentazione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6" table:style-name="ce2">
            <text:p>16</text:p>
          </table:table-cell>
          <table:table-cell office:value-type="string" table:style-name="ce2">
            <text:p>Registrazione in contabilità generale ed analitica dei compensi per attività conto terzi al personale dipendente</text:p>
          </table:table-cell>
          <table:table-cell office:value-type="string" table:style-name="ce2">
            <text:p>Regolamento di Ateneo per l’Amministrazione, la Finanza e la Contabilità – art. 25;</text:p>
            <text:p>Regolamento di Ateneo per la disciplina</text:p>
            <text:p>delle attività per conto terzi e la cessione di risultati di ricerca</text:p>
          </table:table-cell>
          <table:table-cell office:value-type="string" table:style-name="ce2">
            <text:p>Entro 10 giorni dall’atto di liquidazione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7" table:style-name="ce2">
            <text:p>17</text:p>
          </table:table-cell>
          <table:table-cell office:value-type="string" table:style-name="ce2">
            <text:p>Registrazione in contabilità generale ed analitica degli incarichi di missioni del personale dipendente ed esterno</text:p>
          </table:table-cell>
          <table:table-cell office:value-type="string" table:style-name="ce2">
            <text:p>Regolamento di Ateneo per l’Amministrazione, la Finanza e la Contabilità – Regolamento per le missioni di servizio – D.R. n. 1712 del 26.05.2020</text:p>
          </table:table-cell>
          <table:table-cell office:value-type="string" table:style-name="ce2">
            <text:p>Entro <text:s/>10 <text:s/>giorni dalla <text:s text:c="2"/>ricezione documentazio</text:p>
            <text:p>ne probatoria;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8" table:style-name="ce2">
            <text:p>18</text:p>
          </table:table-cell>
          <table:table-cell office:value-type="string" table:style-name="ce2">
            <text:p>Registrazione in contabilità analitica dei buoni d’ordine relativi alle procedure d’acquisto di beni, servizi e lavori</text:p>
          </table:table-cell>
          <table:table-cell office:value-type="string" table:style-name="ce2">
            <text:p>Regolamento di Ateneo per l’Amministrazione, la Finanza e la Contabilità</text:p>
          </table:table-cell>
          <table:table-cell office:value-type="string" table:style-name="ce2">
            <text:p>Entro 10 giorni dal provvedimento di aggiudicazione/</text:p>
            <text:p>affidamento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9" table:style-name="ce2">
            <text:p>19</text:p>
          </table:table-cell>
          <table:table-cell office:value-type="string" table:style-name="ce2">
            <text:p>Elaborazione e registrazione in pagamento ed incasso</text:p>
          </table:table-cell>
          <table:table-cell office:value-type="string" table:style-name="ce2">
            <text:p>Regolamento di Ateneo per l’Amministrazione, la Finanza e la Contabilità – art. 35- Circolari e note di Ateneo</text:p>
          </table:table-cell>
          <table:table-cell office:value-type="string" table:style-name="ce2">
            <text:p>Entro 20 giorni dalla data di ricezione del sospeso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6">
          <table:table-cell office:value-type="float" office:value="20" table:style-name="ce2">
            <text:p>20</text:p>
          </table:table-cell>
          <table:table-cell office:value-type="string" table:style-name="ce2">
            <text:p>Regolarizzazione dei provvisori di entrata e di uscita di cassa</text:p>
          </table:table-cell>
          <table:table-cell office:value-type="string" table:style-name="ce2">
            <text:p>Regolamento di Ateneo per l’Amministrazione, la Finanza e la Contabilità – art. 35</text:p>
          </table:table-cell>
          <table:table-cell office:value-type="string" table:style-name="ce2">
            <text:p>Entro <text:s/>10 <text:s/>giorni dalla comunicazione</text:p>
            <text:p>;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6">
          <table:table-cell office:value-type="float" office:value="21" table:style-name="ce2">
            <text:p>21</text:p>
          </table:table-cell>
          <table:table-cell office:value-type="string" table:style-name="ce2">
            <text:p>Trasferimentiinterni verso le altre strutture d’Ateneo</text:p>
          </table:table-cell>
          <table:table-cell office:value-type="string" table:style-name="ce2">
            <text:p>Regolamento di Ateneo per l’Amministrazione, la Finanza e la Contabilità</text:p>
          </table:table-cell>
          <table:table-cell office:value-type="string" table:style-name="ce2">
            <text:p>Entro <text:s/>10 <text:s/>giorni dalla verifica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6">
          <table:table-cell office:value-type="float" office:value="22" table:style-name="ce2">
            <text:p>22</text:p>
          </table:table-cell>
          <table:table-cell office:value-type="string" table:style-name="ce2">
            <text:p>Trasmissione all’Istituto <text:s/>cassiere</text:p>
            <text:p>degli ordinativi di pagamento e incasso</text:p>
          </table:table-cell>
          <table:table-cell office:value-type="string" table:style-name="ce2">
            <text:p>Regolamento di Ateneo per l’Amministrazione, la Finanza e la Contabilità</text:p>
          </table:table-cell>
          <table:table-cell office:value-type="string" table:style-name="ce2">
            <text:p>Istantanea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3" table:style-name="ce2">
            <text:p>23</text:p>
          </table:table-cell>
          <table:table-cell office:value-type="string" table:style-name="ce2">
            <text:p>Pagamenti e rimborsi a valere sul Fondo Economale</text:p>
          </table:table-cell>
          <table:table-cell office:value-type="string" table:style-name="ce2">
            <text:p>Regolamento di Ateneo per l’Amministrazione, la Finanza e la Contabilità– art. 34</text:p>
          </table:table-cell>
          <table:table-cell office:value-type="string" table:style-name="ce2">
            <text:p>Immediata <text:s/>nel caso di pagamento diretto; entro 10 giorni dalla ricezione della documentazione</text:p>
            <text:p>completa di spesa in</text:p>
            <text:p>originale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SI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si</text:p>
          </table:table-cell>
          <table:table-cell table:number-columns-repeated="16371"/>
        </table:table-row>
        <table:table-row table:style-name="ro6">
          <table:table-cell office:value-type="float" office:value="24" table:style-name="ce2">
            <text:p>24</text:p>
          </table:table-cell>
          <table:table-cell office:value-type="string" table:style-name="ce2">
            <text:p>Carico e discarico inventariale dei beni mobili</text:p>
          </table:table-cell>
          <table:table-cell office:value-type="string" table:style-name="ce2">
            <text:p>Regolamento di Ateneo per l’Amministrazione, la Finanza e la Contabilità– Circolari e note di Ateneo</text:p>
          </table:table-cell>
          <table:table-cell office:value-type="string" table:style-name="ce2">
            <text:p>Entro 10 giorni dalla registrazione dei documenti contabili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6">
          <table:table-cell office:value-type="float" office:value="25" table:style-name="ce2">
            <text:p>25</text:p>
          </table:table-cell>
          <table:table-cell office:value-type="string" table:style-name="ce2">
            <text:p>Prospetto situazione patrimoniale per ciascun inventario esistente</text:p>
          </table:table-cell>
          <table:table-cell office:value-type="string" table:style-name="ce2">
            <text:p>Regolamento di Ateneo per l’Amministrazione, la Finanza e la Contabilità– art. 50, comma 5- Circolari e note di Ateneo</text:p>
          </table:table-cell>
          <table:table-cell office:value-type="string" table:style-name="ce2">
            <text:p>Entro 31 marzo dell’esercizio successivo a quello a cui si riferisce la</text:p>
            <text:p>situazione patrimoniale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6">
          <table:table-cell office:value-type="float" office:value="26" table:style-name="ce2">
            <text:p>26</text:p>
          </table:table-cell>
          <table:table-cell office:value-type="string" table:style-name="ce2">
            <text:p>Inserimento e aggiornamento dell’anagrafica relativa alle modalità di pagamento</text:p>
          </table:table-cell>
          <table:table-cell office:value-type="string" table:style-name="ce2">
            <text:p>Regolamento di Ateneo per l’Amministrazione, la Finanza e la Contabilità</text:p>
          </table:table-cell>
          <table:table-cell office:value-type="string" table:style-name="ce2">
            <text:p>Entro 5 giorni dalla ricezione del</text:p>
            <text:p>documento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si</text:p>
          </table:table-cell>
          <table:table-cell table:number-columns-repeated="16371"/>
        </table:table-row>
        <table:table-row table:style-name="ro6">
          <table:table-cell office:value-type="float" office:value="27" table:style-name="ce2">
            <text:p>27</text:p>
          </table:table-cell>
          <table:table-cell office:value-type="string" table:style-name="ce2">
            <text:p>Procedura di approvvigionamento di beni e/o servizi</text:p>
          </table:table-cell>
          <table:table-cell office:value-type="string" table:style-name="ce2">
            <text:p>D.Lgs 36/2023 <text:s/>- D.Lgs 56/2017 – D.L.76/2020</text:p>
            <text:p>Regolamento di Ateneo per l’Amministrazione, la Finanza e la contabilità DR 2018/4672</text:p>
          </table:table-cell>
          <table:table-cell office:value-type="string" table:style-name="ce2">
            <text:p>30 giorni dalla data della richiesta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ricorso amministrativo in via di autotutela</text:p>
            <text:p>ricorso giurisdizionale al Tribunale Amministrativo Regionale</text:p>
            <text:p>ricorso straordinario al Presidente della Repubblica<text:s/>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si</text:p>
          </table:table-cell>
          <table:table-cell table:number-columns-repeated="16371"/>
        </table:table-row>
        <table:table-row table:style-name="ro5">
          <table:table-cell office:value-type="float" office:value="28" table:style-name="ce2">
            <text:p>28</text:p>
          </table:table-cell>
          <table:table-cell office:value-type="string" table:style-name="ce2">
            <text:p>Procedure per l’adesione a Convenzioni Consip o per l’acquisizione sul MEPA di beni e servizi di importo inferiore alla soglia comunitaria, tramite utilizzo delle procedure ODA,RDO e Trattativa diretta presenti sul portale MEPA della PA</text:p>
          </table:table-cell>
          <table:table-cell office:value-type="string" table:style-name="ce2">
            <text:p>D.Lgs 36/2023 e D.Lgs 56/2017 - D.L.76/2020</text:p>
            <text:p>Regolamento di Ateneo per l’Amministrazione, la Finanza e la contabilità DR 2018/4672</text:p>
          </table:table-cell>
          <table:table-cell office:value-type="string" table:style-name="ce2">
            <text:p>Si rinvia ai termini minimi e massimi fissati per i singoli adempimenti dal D.Lgs. 36/2023, dal D.</text:p>
            <text:p>Lgs.56/2017 e dalla Lex specialis di gara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ricorso amministrativo in via di autotutela</text:p>
            <text:p>ricorso giurisdizionale al Tribunale Amministrativo Regionale</text:p>
            <text:p>ricorso straordinario al Presidente della Repubblica<text:s/>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si</text:p>
          </table:table-cell>
          <table:table-cell table:number-columns-repeated="16371"/>
        </table:table-row>
        <table:table-row table:style-name="ro6">
          <table:table-cell office:value-type="float" office:value="29" table:style-name="ce2">
            <text:p>29</text:p>
          </table:table-cell>
          <table:table-cell office:value-type="string" table:style-name="ce2">
            <text:p>Procedure per l’acquisto di servizi di spese pubblicazione articoli scientifici/pagine in eccesso su riviste internazionali specializzate nel settore di competenza</text:p>
          </table:table-cell>
          <table:table-cell office:value-type="string" table:style-name="ce2">
            <text:p>D.Lgs 36/2023 e D.Lgs 56/2017 - D.L.76/2020</text:p>
            <text:p>Regolamento di Ateneo per l’Amministrazione, la Finanza e la contabilità DR 2018/4672</text:p>
          </table:table-cell>
          <table:table-cell office:value-type="string" table:style-name="ce2">
            <text:p>10 giorni dalla richiesta di acquisto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ricorso amministrativo in via di autotutela</text:p>
            <text:p>ricorso giurisdizionale al Tribunale Amministrativo Regionale</text:p>
            <text:p>ricorso straordinario al Presidente della Repubblica<text:s/>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si</text:p>
          </table:table-cell>
          <table:table-cell table:number-columns-repeated="16371"/>
        </table:table-row>
        <table:table-row table:style-name="ro6">
          <table:table-cell office:value-type="float" office:value="30" table:style-name="ce2">
            <text:p>30</text:p>
          </table:table-cell>
          <table:table-cell office:value-type="string" table:style-name="ce2">
            <text:p>Avvio della procedura di spesa</text:p>
          </table:table-cell>
          <table:table-cell office:value-type="string" table:style-name="ce2">
            <text:p>D.Lgs 36/2023 e D.Lgs 56/2017, D.Lgs 33/2013, Linee guida ANAC n.3 e 4, Delibera n.1096 e 1097/2016</text:p>
            <text:p>Regolamento di Ateneo per l’Amministrazione, la Finanza e la contabilità DR 2018/4672</text:p>
          </table:table-cell>
          <table:table-cell office:value-type="string" table:style-name="ce2">
            <text:p>15 giorni dalla richiesta di acquisto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ricorso amministrativo in via di autotutela</text:p>
            <text:p>ricorso giurisdizionale al Tribunale Amministrativo Regionale</text:p>
            <text:p>ricorso straordinario al Presidente della Repubblica<text:s/>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si</text:p>
          </table:table-cell>
          <table:table-cell table:number-columns-repeated="16371"/>
        </table:table-row>
        <table:table-row table:style-name="ro6">
          <table:table-cell office:value-type="float" office:value="31" table:style-name="ce2">
            <text:p>31</text:p>
          </table:table-cell>
          <table:table-cell office:value-type="string" table:style-name="ce2">
            <text:p>Predisposizione Buono d’Ordine su procedura U- GOV</text:p>
          </table:table-cell>
          <table:table-cell office:value-type="string" table:style-name="ce2">
            <text:p>Regolamento di Ateneo per l’Amministrazione, la Finanza e la contabilità DR 2018/4672</text:p>
          </table:table-cell>
          <table:table-cell office:value-type="string" table:style-name="ce2">
            <text:p>5 giorni dalla ricezione degli atti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n/a<text:s/>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6">
          <table:table-cell office:value-type="float" office:value="32" table:style-name="ce2">
            <text:p>32</text:p>
          </table:table-cell>
          <table:table-cell office:value-type="string" table:style-name="ce2">
            <text:p>Conferimento incarico di missione</text:p>
          </table:table-cell>
          <table:table-cell office:value-type="string" table:style-name="ce2">
            <text:p>Regolamento di Ateneo in materia</text:p>
          </table:table-cell>
          <table:table-cell office:value-type="string" table:style-name="ce2">
            <text:p>Entro 3 giorni dalla ricezione richiesta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ricorso amministrativo in via di autotutela</text:p>
            <text:p>ricorso giurisdizionale al Tribunale Amministrativo Regionale</text:p>
            <text:p>ricorso straordinario al Presidente della Repubblica<text:s/>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si</text:p>
          </table:table-cell>
          <table:table-cell table:number-columns-repeated="16371"/>
        </table:table-row>
        <table:table-row table:style-name="ro6">
          <table:table-cell office:value-type="float" office:value="33" table:style-name="ce2">
            <text:p>33</text:p>
          </table:table-cell>
          <table:table-cell office:value-type="string" table:style-name="ce2">
            <text:p>Emissione ordinativi di pagamento relativi al rimborso delle spese di missione</text:p>
          </table:table-cell>
          <table:table-cell office:value-type="string" table:style-name="ce2">
            <text:p>Regolamento per le missioni di servizio e le trasferte;</text:p>
            <text:p>Regolamento di Ateneo per l'Amministrazione, la Finanza e la Contabilità</text:p>
          </table:table-cell>
          <table:table-cell office:value-type="string" table:style-name="ce2">
            <text:p>30 gg dalla ricezione della documentazione</text:p>
            <text:p>completa di spesa in originale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ricorso amministrativo in via di autotutela</text:p>
            <text:p>ricorso giurisdizionale al Tribunale Amministrativo Regionale</text:p>
            <text:p>ricorso straordinario al Presidente della Repubblica<text:s/>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6">
          <table:table-cell office:value-type="float" office:value="34" table:style-name="ce2">
            <text:p>34</text:p>
          </table:table-cell>
          <table:table-cell office:value-type="string" table:style-name="ce2">
            <text:p>Emissione ordinativi di pagamento per fatture elettroniche</text:p>
          </table:table-cell>
          <table:table-cell office:value-type="string" table:style-name="ce2">
            <text:p>Regolamento di Ateneo per l’Amministrazione, la Finanza e la Contabilità</text:p>
          </table:table-cell>
          <table:table-cell office:value-type="string" table:style-name="ce2">
            <text:p>Entro 30 giorni dalla data di ricezione della fattura elettronica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ricorso amministrativo in via di autotutela</text:p>
            <text:p>ricorso giurisdizionale al Tribunale Amministrativo Regionale</text:p>
            <text:p>ricorso straordinario al Presidente della Repubblica<text:s/>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6">
          <table:table-cell office:value-type="float" office:value="35" table:style-name="ce2">
            <text:p>35</text:p>
          </table:table-cell>
          <table:table-cell office:value-type="string" table:style-name="ce2">
            <text:p>Rendicontazione <text:s/>contabile dei finanziamenti comunitari nazionali e regionali</text:p>
          </table:table-cell>
          <table:table-cell office:value-type="string" table:style-name="ce2">
            <text:p>Leggi nazionali comunitarie regionali <text:s/>- bandi e linee guida ente erogatore del finanziamento</text:p>
          </table:table-cell>
          <table:table-cell office:value-type="string" table:style-name="ce2">
            <text:p>Entro 30 giorni dalla richiesta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Capo dell'Ufficio Contabilità e Bilancio</text:p>
          </table:table-cell>
          <table:table-cell office:value-type="string" table:style-name="ce5">
            <text:p>n/a<text:s/>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6">
          <table:table-cell office:value-type="float" office:value="36" table:style-name="ce2">
            <text:p>36</text:p>
          </table:table-cell>
          <table:table-cell office:value-type="string" table:style-name="ce2">
            <text:p>Autorizzazioni alle spese su budget progetti e convenzioni</text:p>
          </table:table-cell>
          <table:table-cell office:value-type="string" table:style-name="ce2">
            <text:p>Normativa vigente - Leggi nazionali comunitarie regionali <text:s/>- bandi e linee guida ente erogatore del finanziamento- Regolamenti di Ateneo</text:p>
          </table:table-cell>
          <table:table-cell office:value-type="string" table:style-name="ce2">
            <text:p>Entro 30 giorni dalla richiesta</text:p>
          </table:table-cell>
          <table:table-cell office:value-type="string" table:style-name="ce2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ricorso amministrativo in via di autotutela</text:p>
            <text:p>ricorso giurisdizionale al Tribunale Amministrativo Regionale</text:p>
            <text:p>ricorso straordinario al Presidente della Repubblica<text:s/></text:p>
          </table:table-cell>
          <table:table-cell office:value-type="string" table:style-name="ce5">
            <text:p>uff.contabilita.dss@pec.unina.it</text:p>
            <text:p>contabilita-contratti.dss@unina.it</text:p>
            <text:p>telefono<text:s/></text:p>
            <text:p>TEAMS<text:s/></text:p>
            <text:p/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si</text:p>
          </table:table-cell>
          <table:table-cell table:number-columns-repeated="16371"/>
        </table:table-row>
        <table:table-row table:style-name="ro8">
          <table:table-cell office:value-type="float" office:value="37" table:style-name="ce2">
            <text:p>37</text:p>
          </table:table-cell>
          <table:table-cell office:value-type="string" table:style-name="ce2">
            <text:p>Conferimento di incarichi di lavoro autonomo per attività di supporto alla ricerca</text:p>
          </table:table-cell>
          <table:table-cell office:value-type="string" table:style-name="ce2">
            <text:p>Regolamento di Ateneo in materia DR/2017/1506 del 26/4/2017</text:p>
            <text:p>d.lgs 165/2001 , D.Lgs 33/2013; Avviso pubblico, Art.15,c.1,lett.c)d.lgs33/2013, exart.53,c.14,d.lgs n.165/2001,Delibera ANAC n.141/2018, art. 4-bis D.Lgs 181/2000 cosi come modificato dall’art.1,c.1184 della L.296/2006</text:p>
          </table:table-cell>
          <table:table-cell office:value-type="string" table:style-name="ce2">
            <text:p><text:a xlink:href="https://www.unina.it/home;jsessionid=E25F1BD6364F0BA948DFD0C531F66A61.node_publisher12">50 giorni dalla pubblicazione del Bando di concorso sul sito www.unina.it<text:line-break/>sezione Concorsi</text:a></text:p>
          </table:table-cell>
          <table:table-cell office:value-type="string" table:style-name="ce2">
            <text:p>Ufficio <text:s/>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entrambe</text:p>
          </table:table-cell>
          <table:table-cell office:value-type="string" table:style-name="ce6">
            <text:p><text:a xlink:href="mailto:urriogdipss@unina.it">urriogdipss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si</text:p>
          </table:table-cell>
          <table:table-cell table:number-columns-repeated="16371"/>
        </table:table-row>
        <table:table-row table:style-name="ro9">
          <table:table-cell office:value-type="float" office:value="38" table:style-name="ce2">
            <text:p>38</text:p>
          </table:table-cell>
          <table:table-cell office:value-type="string" table:style-name="ce2">
            <text:p>Conferimento di Borse di studio per attività di ricerca</text:p>
          </table:table-cell>
          <table:table-cell office:value-type="string" table:style-name="ce2">
            <text:p>Regolamento di Ateneo in materia DR/2015/3557 del 19/10/2015</text:p>
          </table:table-cell>
          <table:table-cell office:value-type="string" table:style-name="ce2">
            <text:p><text:a xlink:href="https://www.unina.it/home;jsessionid=E25F1BD6364F0BA948DFD0C531F66A61.node_publisher12">60 giorni dalla pubblicazione del Bando di concorso sul sito www.unina.it<text:line-break/>sezione Concorsi</text:a>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amministrativa</text:p>
          </table:table-cell>
          <table:table-cell office:value-type="string" table:style-name="ce6">
            <text:p><text:a xlink:href="mailto:urriogdipss@unina.it">urriogdipss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si</text:p>
          </table:table-cell>
          <table:table-cell table:number-columns-repeated="16371"/>
        </table:table-row>
        <table:table-row table:style-name="ro10">
          <table:table-cell office:value-type="float" office:value="39" table:style-name="ce2">
            <text:p>39</text:p>
          </table:table-cell>
          <table:table-cell office:value-type="string" table:style-name="ce2">
            <text:p>Conferimento di Assegni per lo svolgimento di attività di ricerca</text:p>
          </table:table-cell>
          <table:table-cell office:value-type="string" table:style-name="ce2">
            <text:p>Regolamento di Ateneo in materia DR/2021/3521 <text:s/>del 3.09.2021</text:p>
          </table:table-cell>
          <table:table-cell office:value-type="string" table:style-name="ce2">
            <text:p><text:a xlink:href="https://www.unina.it/home;jsessionid=E25F1BD6364F0BA948DFD0C531F66A61.node_publisher12">90 giorni dalla pubblicazione del Bando di concorso sul sito www.unina.it sezione Concorsi</text:a>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entrambe</text:p>
          </table:table-cell>
          <table:table-cell office:value-type="string" table:style-name="ce6">
            <text:p><text:a xlink:href="mailto:urriogdipss@unina.it">urriogdipss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si</text:p>
          </table:table-cell>
          <table:table-cell table:number-columns-repeated="16371"/>
        </table:table-row>
        <table:table-row table:style-name="ro10">
          <table:table-cell office:value-type="float" office:value="40" table:style-name="ce2">
            <text:p>40</text:p>
          </table:table-cell>
          <table:table-cell office:value-type="string" table:style-name="ce2">
            <text:p>Stipula convenzioni in conto terzi di ricerca didattica e consulenza con Enti Pubblici e Privati</text:p>
          </table:table-cell>
          <table:table-cell office:value-type="string" table:style-name="ce2">
            <text:p>Regolamento di Ateneo per la disciplina delle attività per conto terzi e la cessione di risultati di ricerca</text:p>
            <draw:custom-shape svg:x="1.03833in" svg:y="0.28167in" svg:width="0.03056in" svg:height="0.00833in" draw:z-index="1" draw:id="id0" draw:style-name="a0" draw:name="Shape 2">
              <svg:title/>
              <svg:desc/>
              <draw:enhanced-geometry xmlns:dr3d="urn:oasis:names:tc:opendocument:xmlns:dr3d:1.0" draw:type="non-primitive" svg:viewBox="0 0 27940 7620" draw:enhanced-path="M 27432 7619 L 0 7619 0 0 27432 0 27432 7619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7940"/>
                <draw:equation draw:name="f7" draw:formula="?f4 / 7620"/>
                <draw:equation draw:name="f8" draw:formula="0 / ?f6"/>
                <draw:equation draw:name="f9" draw:formula="27940 / ?f6"/>
                <draw:equation draw:name="f10" draw:formula="0 / ?f7"/>
                <draw:equation draw:name="f11" draw:formula="7620 / ?f7"/>
              </draw:enhanced-geometry>
            </draw:custom-shape>
          </table:table-cell>
          <table:table-cell office:value-type="string" table:style-name="ce2">
            <text:p>30 gg. dalla <text:s/>delibera di approvazione del Consiglio di Dipartimento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giurisdizionale</text:p>
          </table:table-cell>
          <table:table-cell office:value-type="string" table:style-name="ce6">
            <text:p><text:a xlink:href="mailto:urriogdipss@unina.it">urriogdipss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10">
          <table:table-cell office:value-type="float" office:value="41" table:style-name="ce2">
            <text:p>41</text:p>
          </table:table-cell>
          <table:table-cell office:value-type="string" table:style-name="ce2">
            <text:p>Stipula di Protocolli di intesa, Accordi di collaborazione didattica e di ricerca con Enti Pubblici e/o Privati</text:p>
          </table:table-cell>
          <table:table-cell office:value-type="string" table:style-name="ce2">
            <text:p>Statuto - Regolamenti di Ateneo</text:p>
          </table:table-cell>
          <table:table-cell office:value-type="string" table:style-name="ce2">
            <text:p>30 gg. dalla <text:s/>delibera di approvazione del Consiglio di Dipartimento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amministrativa</text:p>
          </table:table-cell>
          <table:table-cell office:value-type="string" table:style-name="ce6">
            <text:p><text:a xlink:href="mailto:urriogdipss@unina.it">urriogdipss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10">
          <table:table-cell office:value-type="float" office:value="42" table:style-name="ce2">
            <text:p>42</text:p>
          </table:table-cell>
          <table:table-cell office:value-type="string" table:style-name="ce2">
            <text:p>Accordi diinternazionalizzazione</text:p>
          </table:table-cell>
          <table:table-cell office:value-type="string" table:style-name="ce2">
            <text:p>Regolamenti di Ateneo</text:p>
          </table:table-cell>
          <table:table-cell office:value-type="string" table:style-name="ce2">
            <text:p>30 gg. dalla <text:s/>delibera di approvazione del</text:p>
            <text:p>Consiglio di Dipartimento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Rettore o Direttore del Dipartimento</text:p>
          </table:table-cell>
          <table:table-cell office:value-type="string" table:style-name="ce5">
            <text:p>na</text:p>
          </table:table-cell>
          <table:table-cell office:value-type="string" table:style-name="ce6">
            <text:p><text:a xlink:href="mailto:urriogdipss@unina.it">urriogdipss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si</text:p>
          </table:table-cell>
          <table:table-cell table:number-columns-repeated="16371"/>
        </table:table-row>
        <table:table-row table:style-name="ro9">
          <table:table-cell office:value-type="float" office:value="43" table:style-name="ce2">
            <text:p>43</text:p>
          </table:table-cell>
          <table:table-cell office:value-type="string" table:style-name="ce2">
            <text:p>Accettazione da parte del Consiglio di Dipartimento di contributi e finanziamenti da enti pubblici e privatiper finanziamenti ricerche - assegni di ricerca e/o</text:p>
            <text:p>borse di ricerca</text:p>
          </table:table-cell>
          <table:table-cell office:value-type="string" table:style-name="ce2">
            <text:p>Normativa vigente - Regolamenti di Ateneo</text:p>
          </table:table-cell>
          <table:table-cell office:value-type="string" table:style-name="ce2">
            <text:p>30 gg. dalla <text:s/>richiesta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amministrativa</text:p>
          </table:table-cell>
          <table:table-cell office:value-type="string" table:style-name="ce6">
            <text:p><text:a xlink:href="mailto:urriogdipss@unina.it">urriogdipss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11">
          <table:table-cell office:value-type="float" office:value="44" table:style-name="ce2">
            <text:p>44</text:p>
          </table:table-cell>
          <table:table-cell office:value-type="string" table:style-name="ce2">
            <text:p>Procedura di concorso per Dottorato di Ricerca</text:p>
          </table:table-cell>
          <table:table-cell office:value-type="string" table:style-name="ce2">
            <text:p>Regolamento di Ateneo per la disciplina dei Dottorati di ricerca emanato con DR 2019/3999 del 17/10/2019</text:p>
          </table:table-cell>
          <table:table-cell office:value-type="string" table:style-name="ce2">
            <text:p>50 gg. dalla pubblicazione del bando</text:p>
          </table:table-cell>
          <table:table-cell office:value-type="string" table:style-name="ce2">
            <text:p>Ufficio perla Ricerca</text:p>
          </table:table-cell>
          <table:table-cell office:value-type="string" table:style-name="ce5">
            <text:p>Rettore</text:p>
          </table:table-cell>
          <table:table-cell office:value-type="string" table:style-name="ce5">
            <text:p>amministrativa</text:p>
          </table:table-cell>
          <table:table-cell office:value-type="string" table:style-name="ce6">
            <text:p><text:a xlink:href="mailto:urp@unina.it">urp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si</text:p>
          </table:table-cell>
          <table:table-cell table:number-columns-repeated="16371"/>
        </table:table-row>
        <table:table-row table:style-name="ro9">
          <table:table-cell office:value-type="float" office:value="45" table:style-name="ce2">
            <text:p>45</text:p>
          </table:table-cell>
          <table:table-cell office:value-type="string" table:style-name="ce2">
            <text:p>Verbalizzazione delle sedute degli organi Dipartimentali</text:p>
          </table:table-cell>
          <table:table-cell office:value-type="string" table:style-name="ce2">
            <text:p>Statuto, Regolamento didattico, Regolamento per il funzionamento degli organi dipartimentali e l'elezione del Direttore del Dipartimento emanato con DR 1806 del 31/05/2016</text:p>
          </table:table-cell>
          <table:table-cell office:value-type="string" table:style-name="ce2">
            <text:p>30 giorni dalla data della riunione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amministrativa</text:p>
          </table:table-cell>
          <table:table-cell office:value-type="string" table:style-name="ce6">
            <text:p><text:a xlink:href="mailto:urriogdipss@unina.it">urriogdipss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9">
          <table:table-cell office:value-type="float" office:value="46" table:style-name="ce2">
            <text:p>46</text:p>
          </table:table-cell>
          <table:table-cell office:value-type="string" table:style-name="ce2">
            <text:p>Presentazione di domande di partecipazione <text:s/>a bandi competitivi per progetti di ricerca nazionali e per di progetti di ricerca finanziati dall’UE o progetti di ricerca internazionali</text:p>
          </table:table-cell>
          <table:table-cell office:value-type="string" table:style-name="ce2">
            <text:p>Normativa relativa ai singoli <text:s/>bandi di finanziamento</text:p>
          </table:table-cell>
          <table:table-cell office:value-type="string" table:style-name="ce2">
            <text:p>Entro il termine di scadenza previsto dai singoli bandi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a</text:p>
          </table:table-cell>
          <table:table-cell office:value-type="string" table:style-name="ce6">
            <text:p><text:a xlink:href="mailto:urriogdipss@unina.it">urriogdipss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si</text:p>
          </table:table-cell>
          <table:table-cell table:number-columns-repeated="16371"/>
        </table:table-row>
        <table:table-row table:style-name="ro9">
          <table:table-cell office:value-type="float" office:value="47" table:style-name="ce2">
            <text:p>47</text:p>
          </table:table-cell>
          <table:table-cell office:value-type="string" table:style-name="ce2">
            <text:p>Gestione delle presenze e assenze dal servizio del personale TA per la parte di competenza del Dipartimento di Scienze</text:p>
            <text:p>Sociali</text:p>
          </table:table-cell>
          <table:table-cell office:value-type="string" table:style-name="ce2">
            <text:p>Contratto collettivo nazionale e contratto integrativo di Ateneo, Legislazione nazionale di riferimento</text:p>
          </table:table-cell>
          <table:table-cell office:value-type="string" table:style-name="ce2">
            <text:p>2 giorni dalla data dell’assenza del dipendente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amministrativa</text:p>
          </table:table-cell>
          <table:table-cell office:value-type="string" table:style-name="ce5">
            <text:p>mail, pec, telefono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si</text:p>
          </table:table-cell>
          <table:table-cell table:number-columns-repeated="16371"/>
        </table:table-row>
        <table:table-row table:style-name="ro9">
          <table:table-cell office:value-type="float" office:value="48" table:style-name="ce2">
            <text:p>48</text:p>
          </table:table-cell>
          <table:table-cell office:value-type="string" table:style-name="ce2">
            <text:p>Borse Erasmus+ per mobilità ai fini di studio degli studenti selezione, approvazione in CDD della sostituzione degli esami sostenuti all’estero in carriera accoglimento incoming</text:p>
          </table:table-cell>
          <table:table-cell office:value-type="string" table:style-name="ce2">
            <text:p>Decreto del Rettore / Avviso di selezione Borse Erasmus+ per mobilità ai fini di studio a.a. di riferimento</text:p>
          </table:table-cell>
          <table:table-cell office:value-type="string" table:style-name="ce2">
            <text:p>60 giorni dalla pubblicazione del bando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amministrativa</text:p>
          </table:table-cell>
          <table:table-cell office:value-type="string" table:style-name="ce5">
            <text:p>mail, pec, telefono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si</text:p>
          </table:table-cell>
          <table:table-cell table:number-columns-repeated="16371"/>
        </table:table-row>
        <table:table-row table:style-name="ro7">
          <table:table-cell office:value-type="float" office:value="49" table:style-name="ce2">
            <text:p>49</text:p>
          </table:table-cell>
          <table:table-cell office:value-type="string" table:style-name="ce2">
            <text:p>Aggiornamento del sito web del Dipartimento di Scienze Sociali con la pubblicazione di notizie in primo piano e nelle specifiche sezioni relative a manifestazioni scientifiche, alle borse Erasmus, ad eventi del Dipartimento di Scienze Sociali, alle graduatorie predisposte dalle Commissioni di concorso, al Dottorato di ricerca in Scienze Sociali e</text:p>
            <text:p>Statistiche</text:p>
          </table:table-cell>
          <table:table-cell office:value-type="string" table:style-name="ce2">
            <text:p>Statuto, Regolamenti di Ateneo vigenti in materia</text:p>
          </table:table-cell>
          <table:table-cell office:value-type="string" table:style-name="ce2">
            <text:p>Immediato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entrambe</text:p>
          </table:table-cell>
          <table:table-cell office:value-type="string" table:style-name="ce5">
            <text:p>mail, pec, telefono<text:s/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12">
          <table:table-cell office:value-type="float" office:value="50" table:style-name="ce2">
            <text:p>50</text:p>
          </table:table-cell>
          <table:table-cell office:value-type="string" table:style-name="ce2">
            <text:p>Protocollazione degli atti dell’Ufficio per la Ricerca</text:p>
          </table:table-cell>
          <table:table-cell office:value-type="string" table:style-name="ce2">
            <text:p>Normativa di Ateneo per la Gestione documentale</text:p>
          </table:table-cell>
          <table:table-cell office:value-type="string" table:style-name="ce2">
            <text:p>Immediato</text:p>
          </table:table-cell>
          <table:table-cell office:value-type="string" table:style-name="ce2">
            <text:p>Ufficio per la Ricerc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mail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9">
          <table:table-cell office:value-type="float" office:value="51" table:style-name="ce2">
            <text:p>51</text:p>
          </table:table-cell>
          <table:table-cell office:value-type="string" table:style-name="ce2">
            <text:p>Offerta didattica erogata:</text:p>
            <text:p>Inserimento nella procedura informatica UGOV Didattica dei dati dell’offerta formativa del Dipartimento</text:p>
          </table:table-cell>
          <table:table-cell office:value-type="string" table:style-name="ce2">
            <text:p>Ordinamenti del Dipartimento; Regolamento dei CdS del Dipartimento</text:p>
          </table:table-cell>
          <table:table-cell office:value-type="string" table:style-name="ce2">
            <text:p>30 giorni dalle delibere del Dipartimento (entro le scadenze dettate</text:p>
            <text:p>dall’Ateneo)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Capo dell'Ufficio per la Didattica</text:p>
          </table:table-cell>
          <table:table-cell office:value-type="string" table:style-name="ce5">
            <text:p>n.a.</text:p>
          </table:table-cell>
          <table:table-cell office:value-type="string" table:style-name="ce6">
            <text:p><text:a xlink:href="mailto:didattica.diss@unina.it">didattica.diss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scienzesociali.unina.it/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scienzesociali.unina.it/</text:p>
          </table:table-cell>
          <table:table-cell table:number-columns-repeated="16371"/>
        </table:table-row>
        <table:table-row table:style-name="ro5">
          <table:table-cell office:value-type="float" office:value="52" table:style-name="ce2">
            <text:p>52</text:p>
          </table:table-cell>
          <table:table-cell office:value-type="string" table:style-name="ce2">
            <text:p>Procedure per la valutazione dei requisiti di ingresso ai CdS magistrali:</text:p>
            <text:p>invio istanze ai Coordinatori e pubblicazioni sul sito web del Dipartimento degli esiti delle</text:p>
            <text:p>valutazioni</text:p>
          </table:table-cell>
          <table:table-cell office:value-type="string" table:style-name="ce2">
            <text:p>Linee guida per l’accreditamento periodico delle Sedi e dei Corsi di Studio Universitari</text:p>
            <text:p>Ordinamenti e Regolamenti didattici dei CdS Delibere del Consiglio di Dipartimento Valutazione dei Coordinatori dei CdS</text:p>
          </table:table-cell>
          <table:table-cell office:value-type="string" table:style-name="ce2">
            <text:p>15 giorni dalla scadenza delle presentazioni delle istanze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Capo dell'Ufficio per la Didattica</text:p>
          </table:table-cell>
          <table:table-cell office:value-type="string" table:style-name="ce5">
            <text:p>entrambe</text:p>
          </table:table-cell>
          <table:table-cell office:value-type="string" table:style-name="ce6">
            <text:p><text:a xlink:href="mailto:didattica.diss@unina.it">didattica.diss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scienzesociali.unina.it/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scienzesociali.unina.it/</text:p>
          </table:table-cell>
          <table:table-cell table:number-columns-repeated="16371"/>
        </table:table-row>
        <table:table-row table:style-name="ro10">
          <table:table-cell office:value-type="float" office:value="53" table:style-name="ce2">
            <text:p>53</text:p>
          </table:table-cell>
          <table:table-cell office:value-type="string" table:style-name="ce2">
            <text:p>Invio alla segreteria studenti richieste inserimento Cultori della materia in Commissioni degli esami di profitto</text:p>
          </table:table-cell>
          <table:table-cell office:value-type="string" table:style-name="ce2">
            <text:p>Regolamento cultori della materia di Ateneo Delibere del Consiglio di Dipartimento</text:p>
          </table:table-cell>
          <table:table-cell office:value-type="string" table:style-name="ce2">
            <text:p>15 giorni dalla delibera del Consiglio di</text:p>
            <text:p>Dipartimento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Capo dell'Ufficio per la Didattica</text:p>
          </table:table-cell>
          <table:table-cell office:value-type="string" table:style-name="ce5">
            <text:p>n.a.</text:p>
          </table:table-cell>
          <table:table-cell office:value-type="string" table:style-name="ce6">
            <text:p><text:a xlink:href="mailto:beatrice.fiore@unina.it">beatrice.fiore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scienzesociali.unina.it/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scienzesociali.unina.it/</text:p>
          </table:table-cell>
          <table:table-cell table:number-columns-repeated="16371"/>
        </table:table-row>
        <table:table-row table:style-name="ro5">
          <table:table-cell office:value-type="float" office:value="54" table:style-name="ce2">
            <text:p>54</text:p>
          </table:table-cell>
          <table:table-cell office:value-type="string" table:style-name="ce2">
            <text:p>Redazione bandi per incarichi di insegnamento e invio all’URP richieste pubblicazione bandi per incarichi di</text:p>
            <text:p>insegnamento</text:p>
          </table:table-cell>
          <table:table-cell office:value-type="string" table:style-name="ce2">
            <text:p>L. 240/2010</text:p>
            <text:p>Regolamento per il conferimento di incarichi didattici e per la determinazione della retribuzione aggiuntiva per i ricercatori di ruolo DR 2023/2268</text:p>
            <text:p>Delibera del Consiglio di Dipartimento</text:p>
          </table:table-cell>
          <table:table-cell office:value-type="string" table:style-name="ce2">
            <text:p>15 giorni dalla delibera del Dipartimento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.a</text:p>
          </table:table-cell>
          <table:table-cell office:value-type="string" table:style-name="ce6">
            <text:p><text:a xlink:href="mailto:beatrice.fiore@unina.it">beatrice.fiore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scienzesociali.unina.it/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scienzesociali.unina.it/</text:p>
          </table:table-cell>
          <table:table-cell table:number-columns-repeated="16371"/>
        </table:table-row>
        <table:table-row table:style-name="ro5">
          <table:table-cell office:value-type="float" office:value="55" table:style-name="ce2">
            <text:p>55</text:p>
          </table:table-cell>
          <table:table-cell office:value-type="string" table:style-name="ce2">
            <text:p>Redazione tabella conferimenti incarichi di insegnamento e invio all’URP richiesta di pubblicazione</text:p>
          </table:table-cell>
          <table:table-cell office:value-type="string" table:style-name="ce2">
            <text:p>L. 240/2010</text:p>
            <text:p>Regolamento per il conferimento di incarichi didattici e per la determinazione della retribuzione aggiuntiva per i ricercatori di ruolo DR 2023/2268</text:p>
            <text:p>Delibera del Consiglio di Dipartimento</text:p>
          </table:table-cell>
          <table:table-cell office:value-type="string" table:style-name="ce2">
            <text:p>15 giorni dalla delibera del Dipartimento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entrambe</text:p>
          </table:table-cell>
          <table:table-cell office:value-type="string" table:style-name="ce6">
            <text:p><text:a xlink:href="mailto:beatrice.fiore@unina.it">beatrice.fiore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scienzesociali.unina.it/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scienzesociali.unina.it/</text:p>
          </table:table-cell>
          <table:table-cell table:number-columns-repeated="16371"/>
        </table:table-row>
        <table:table-row table:style-name="ro5">
          <table:table-cell office:value-type="float" office:value="56" table:style-name="ce2">
            <text:p>56</text:p>
          </table:table-cell>
          <table:table-cell office:value-type="string" table:style-name="ce2">
            <text:p>Invio comunicazione conferimenti incarichi di insegnamento all’UPDR /Ufficio Gestione Professori a contratto</text:p>
          </table:table-cell>
          <table:table-cell office:value-type="string" table:style-name="ce2">
            <text:p>L. 240/2010</text:p>
            <text:p>Regolamento per il conferimento di incarichi didattici e per la determinazione della retribuzione aggiuntiva per i ricercatori di ruolo DR 2023/2268</text:p>
            <text:p>Delibera del Consiglio di Dipartimento</text:p>
          </table:table-cell>
          <table:table-cell office:value-type="string" table:style-name="ce2">
            <text:p>15 giorni dalla delibera del Dipartimento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entrambe</text:p>
          </table:table-cell>
          <table:table-cell office:value-type="string" table:style-name="ce6">
            <text:p><text:a xlink:href="mailto:beatrice.fiore@unina.it">beatrice.fiore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scienzesociali.unina.it/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scienzesociali.unina.it/</text:p>
          </table:table-cell>
          <table:table-cell table:number-columns-repeated="16371"/>
        </table:table-row>
        <table:table-row table:style-name="ro5">
          <table:table-cell office:value-type="float" office:value="57" table:style-name="ce2">
            <text:p>57</text:p>
          </table:table-cell>
          <table:table-cell office:value-type="string" table:style-name="ce2">
            <text:p>Invio liquidazioni incarichi di insegnamento all’uff. Contabilità/all’Ufficio gestione Professori a contratto</text:p>
          </table:table-cell>
          <table:table-cell office:value-type="string" table:style-name="ce2">
            <text:p>L. 240/2010</text:p>
            <text:p>Regolamento per il conferimento di incarichi didattici e per la determinazione della retribuzione aggiuntiva per i ricercatori di ruolo DR 2023/2268</text:p>
            <text:p>Delibera del Consiglio di Dipartimento</text:p>
          </table:table-cell>
          <table:table-cell office:value-type="string" table:style-name="ce2">
            <text:p>30 gg dalla ricezione dei registri attestanti lo svolgimento delle <text:s/>attività didattiche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entrambe</text:p>
          </table:table-cell>
          <table:table-cell office:value-type="string" table:style-name="ce6">
            <text:p><text:a xlink:href="mailto:didattica.diss@unina.it">didattica.diss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scienzesociali.unina.it/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scienzesociali.unina.it/</text:p>
          </table:table-cell>
          <table:table-cell table:number-columns-repeated="16371"/>
        </table:table-row>
        <table:table-row table:style-name="ro10">
          <table:table-cell office:value-type="float" office:value="58" table:style-name="ce2">
            <text:p>58</text:p>
          </table:table-cell>
          <table:table-cell office:value-type="string" table:style-name="ce2">
            <text:p>Elaborazione promemoria punti didattica del Consiglio di Dipartimento e invio al Direttore</text:p>
            <text:p>del Dipartimento</text:p>
          </table:table-cell>
          <table:table-cell office:value-type="string" table:style-name="ce2">
            <text:p>Convocazione Consiglio di Dipartimento</text:p>
          </table:table-cell>
          <table:table-cell office:value-type="string" table:style-name="ce2">
            <text:p>Entro 5 giorni dalla convocazione del Consiglio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Capo dell'Ufficio per la Didattica</text:p>
          </table:table-cell>
          <table:table-cell office:value-type="string" table:style-name="ce5">
            <text:p>n.a.</text:p>
          </table:table-cell>
          <table:table-cell office:value-type="string" table:style-name="ce6">
            <text:p><text:a xlink:href="mailto:beatrice.fiore@unina.it">beatrice.fiore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scienzesociali.unina.it/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scienzesociali.unina.it/</text:p>
          </table:table-cell>
          <table:table-cell table:number-columns-repeated="16371"/>
        </table:table-row>
        <table:table-row table:style-name="ro13">
          <table:table-cell office:value-type="float" office:value="59" table:style-name="ce2">
            <text:p>59</text:p>
          </table:table-cell>
          <table:table-cell office:value-type="string" table:style-name="ce2">
            <text:p>Elaborazione calendario didattico, calendari degli orari dei corsi e degli esami di profitto, invio alla segreteria studenti e pubblicazione sul sito web del Dipartimento</text:p>
          </table:table-cell>
          <table:table-cell office:value-type="string" table:style-name="ce2">
            <text:p>Statuto di Ateneo</text:p>
            <text:p>Regolamento Didattico di Ateneo Commissione Didattica del Dipartimento</text:p>
            <text:p>Commissione Organizzazione Didattica del Dipartimento</text:p>
            <text:p>Delibere del Consiglio di Dipartimento</text:p>
          </table:table-cell>
          <table:table-cell office:value-type="string" table:style-name="ce2">
            <text:p>Entro 30 giorni dalla delibera del Consiglio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Capo dell'Ufficio per la Didattica</text:p>
          </table:table-cell>
          <table:table-cell office:value-type="string" table:style-name="ce5">
            <text:p>n.a.</text:p>
          </table:table-cell>
          <table:table-cell office:value-type="string" table:style-name="ce6">
            <text:p><text:a xlink:href="mailto:didattica.diss@unina.it">didattica.diss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scienzesociali.unina.it/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scienzesociali.unina.it/</text:p>
          </table:table-cell>
          <table:table-cell table:number-columns-repeated="16371"/>
        </table:table-row>
        <table:table-row table:style-name="ro13">
          <table:table-cell office:value-type="float" office:value="60" table:style-name="ce2">
            <text:p>60</text:p>
          </table:table-cell>
          <table:table-cell office:value-type="string" table:style-name="ce2">
            <text:p>Elaborazione calendari esami di laurea/laurea magistrali, invio alla segreteria</text:p>
            <text:p>studenti e pubblicazione sul sito web del Dipartimento</text:p>
          </table:table-cell>
          <table:table-cell office:value-type="string" table:style-name="ce2">
            <text:p>Statuto di Ateneo</text:p>
            <text:p>Regolamento Didattico di Ateneo</text:p>
            <text:p>Commissione Didattica del Dipartimento<text:span text:style-name="T2"/></text:p>
            <text:p><text:span text:style-name="T2">Commissione Organizzazione Didattica del Dipartimento Delibere del Consiglio di Dipartimento</text:span></text:p>
          </table:table-cell>
          <table:table-cell office:value-type="string" table:style-name="ce2">
            <text:p>Entro 10 giorni dalle scadenze</text:p>
            <text:p>definite dal<text:span text:style-name="T2"><text:s/>calendario didattico del Dipartimento per la conclusione dell’ iter di ammissione alle sessioni di</text:span></text:p>
            <text:p><text:span text:style-name="T2">esami di laurea</text:span>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Capo dell'Ufficio per la Didattica</text:p>
          </table:table-cell>
          <table:table-cell office:value-type="string" table:style-name="ce5">
            <text:p>n.a.</text:p>
          </table:table-cell>
          <table:table-cell office:value-type="string" table:style-name="ce6">
            <text:p><text:a xlink:href="mailto:didattica.diss@unina.it">didattica.diss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scienzesociali.unina.it/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scienzesociali.unina.it/</text:p>
          </table:table-cell>
          <table:table-cell table:number-columns-repeated="16371"/>
        </table:table-row>
        <table:table-row table:style-name="ro9">
          <table:table-cell office:value-type="float" office:value="61" table:style-name="ce2">
            <text:p>61</text:p>
          </table:table-cell>
          <table:table-cell office:value-type="string" table:style-name="ce2">
            <text:p>Invio proposte di convenzioni per Tirocini formativi all’ Ufficio Tirocini di Ateneo</text:p>
          </table:table-cell>
          <table:table-cell office:value-type="string" table:style-name="ce2">
            <text:p>Regolamento (Decreto interministeriale n. 142 del 25/03/1998) Schema tipo di Ateneo della Convenzione di tirocinio</text:p>
            <text:p>Commissione Tirocini</text:p>
          </table:table-cell>
          <table:table-cell office:value-type="string" table:style-name="ce2">
            <text:p>30 giorni dalla proposta di</text:p>
            <text:p>attivazione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.a.</text:p>
          </table:table-cell>
          <table:table-cell office:value-type="string" table:style-name="ce6">
            <text:p><text:a xlink:href="mailto:uff.tirocini.dss@unina.it">uff.tirocini.dss@unina.it<text:s/>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scienzesociali.unina.it/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scienzesociali.unina.it/</text:p>
          </table:table-cell>
          <table:table-cell table:number-columns-repeated="16371"/>
        </table:table-row>
        <table:table-row table:style-name="ro9">
          <table:table-cell office:value-type="float" office:value="62" table:style-name="ce2">
            <text:p>62</text:p>
          </table:table-cell>
          <table:table-cell office:value-type="string" table:style-name="ce2">
            <text:p>Invio progetti formativi all’Ufficio Tirocini di Ateneo</text:p>
          </table:table-cell>
          <table:table-cell office:value-type="string" table:style-name="ce2">
            <text:p>Regolamento (Decreto interministeriale n. 142 del 25/03/1998) Schema tipo di Ateneo del Progetto formativo</text:p>
            <text:p>Commissioni Tirocini</text:p>
          </table:table-cell>
          <table:table-cell office:value-type="string" table:style-name="ce2">
            <text:p>10 giorni dalla ricezione della</text:p>
            <text:p>documentazione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.a.</text:p>
          </table:table-cell>
          <table:table-cell office:value-type="string" table:style-name="ce6">
            <text:p><text:a xlink:href="mailto:uff.tirocini.dss@pec.unina.it">uff.tirocini.dss@pec.unina.it<text:s/>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scienzesociali.unina.it/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scienzesociali.unina.it/</text:p>
          </table:table-cell>
          <table:table-cell table:number-columns-repeated="16371"/>
        </table:table-row>
        <table:table-row table:style-name="ro10">
          <table:table-cell office:value-type="float" office:value="63" table:style-name="ce2">
            <text:p>63</text:p>
          </table:table-cell>
          <table:table-cell office:value-type="string" table:style-name="ce2">
            <text:p>Attivazione firma digitale per la verbalizzazionedei docenti non di ruolo del Dipartimento di Scienze sociali</text:p>
          </table:table-cell>
          <table:table-cell office:value-type="string" table:style-name="ce2">
            <text:p>CAD (Codice dell'Amministrazione Digitale)</text:p>
            <text:p>Regolamento di Ateneo in materia di firma digitale (DR 4064 del31.10.2006)</text:p>
          </table:table-cell>
          <table:table-cell office:value-type="string" table:style-name="ce2">
            <text:p>30 giorni dalla ricezione della documentazione del docente</text:p>
            <text:p>esterno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.a.</text:p>
          </table:table-cell>
          <table:table-cell office:value-type="string" table:style-name="ce6">
            <text:p><text:a xlink:href="mailto:uff.didattica.dss@pec.unina.it">uff.didattica.dss@pec.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scienzesociali.unina.it/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scienzesociali.unina.it/</text:p>
          </table:table-cell>
          <table:table-cell table:number-columns-repeated="16371"/>
        </table:table-row>
        <table:table-row table:style-name="ro10">
          <table:table-cell office:value-type="float" office:value="64" table:style-name="ce2">
            <text:p>64</text:p>
          </table:table-cell>
          <table:table-cell office:value-type="string" table:style-name="ce2">
            <text:p>Aggiornamento del sito web del Dipartimento di Scienze Sociali con la pubblicazione di notizie in primo piano e nelle specifiche sezioni relative alla didattica</text:p>
          </table:table-cell>
          <table:table-cell office:value-type="string" table:style-name="ce2">
            <text:p>Statuto, Regolamenti di Ateneo vigenti in materia</text:p>
          </table:table-cell>
          <table:table-cell office:value-type="string" table:style-name="ce2">
            <text:p>immediato</text:p>
          </table:table-cell>
          <table:table-cell office:value-type="string" table:style-name="ce2">
            <text:p>Ufficio per la Didattica</text:p>
          </table:table-cell>
          <table:table-cell office:value-type="string" table:style-name="ce5">
            <text:p>Capo dell'Ufficio per la Didattica</text:p>
          </table:table-cell>
          <table:table-cell office:value-type="string" table:style-name="ce5">
            <text:p>n.a.</text:p>
          </table:table-cell>
          <table:table-cell office:value-type="string" table:style-name="ce6">
            <text:p><text:a xlink:href="mailto:didattica.diss@unina.it">didattica.diss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https://www.scienzesociali.unina.it/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https://www.scienzesociali.unina.it/</text:p>
          </table:table-cell>
          <table:table-cell table:number-columns-repeated="16371"/>
        </table:table-row>
        <table:table-row table:number-rows-repeated="1048509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dc:title>Microsoft Word - tab procedimenti scienze sociali</dc:title>
    <meta:initial-creator>hp</meta:initial-creator>
    <dc:creator>MARIA SOFIA ESPOSITO</dc:creator>
    <meta:creation-date>2025-03-20T14:15:39Z</meta:creation-date>
    <dc:date>2026-04-21T09:11:33Z</dc:date>
    <meta:user-defined meta:name="Created" meta:value-type="date">2024-06-10T00:00:00Z</meta:user-defined>
    <meta:user-defined meta:name="LastSaved" meta:value-type="date">2025-03-20T00:00:00Z</meta:user-defined>
    <meta:user-defined meta:name="Producer">Microsoft: Print To PDF</meta:user-defined>
  </office:meta>
</office:document-meta>
</file>