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2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style:font-family-generic="swiss"/>
    </style:style>
    <style:style style:name="ce6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7" style:family="table-cell" style:parent-style-name="Collegamento_32_ipertestuale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FF" style:text-underline-style="solid" style:text-underline-type="single"/>
    </style:style>
    <style:style style:name="ce8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12.144375cm"/>
    </style:style>
    <style:style style:name="co3" style:family="table-column">
      <style:table-column-properties fo:break-before="auto" style:column-width="8.255cm"/>
    </style:style>
    <style:style style:name="co4" style:family="table-column">
      <style:table-column-properties fo:break-before="auto" style:column-width="4.25979166666667cm"/>
    </style:style>
    <style:style style:name="co5" style:family="table-column">
      <style:table-column-properties fo:break-before="auto" style:column-width="5.58270833333333cm"/>
    </style:style>
    <style:style style:name="co6" style:family="table-column">
      <style:table-column-properties fo:break-before="auto" style:column-width="4.33916666666667cm"/>
    </style:style>
    <style:style style:name="co7" style:family="table-column">
      <style:table-column-properties fo:break-before="auto" style:column-width="4.49791666666667cm"/>
    </style:style>
    <style:style style:name="co8" style:family="table-column">
      <style:table-column-properties fo:break-before="auto" style:column-width="7.62cm"/>
    </style:style>
    <style:style style:name="co9" style:family="table-column">
      <style:table-column-properties fo:break-before="auto" style:column-width="4.23333333333333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7.99041666666667cm"/>
    </style:style>
    <style:style style:name="co12" style:family="table-column">
      <style:table-column-properties fo:break-before="auto" style:column-width="4.7625cm"/>
    </style:style>
    <style:style style:name="co13" style:family="table-column">
      <style:table-column-properties fo:break-before="auto" style:column-width="7.51416666666667cm"/>
    </style:style>
    <style:style style:name="co14" style:family="table-column">
      <style:table-column-properties fo:break-before="auto" style:column-width="1.40229166666667cm"/>
    </style:style>
    <style:style style:name="ro1" style:family="table-row">
      <style:table-row-properties style:row-height="54.75pt" style:use-optimal-row-height="false" fo:break-before="auto"/>
    </style:style>
    <style:style style:name="ro2" style:family="table-row">
      <style:table-row-properties style:row-height="44.25pt" style:use-optimal-row-height="false" fo:break-before="auto"/>
    </style:style>
    <style:style style:name="ro3" style:family="table-row">
      <style:table-row-properties style:row-height="64.5pt" style:use-optimal-row-height="false" fo:break-before="auto"/>
    </style:style>
    <style:style style:name="ro4" style:family="table-row">
      <style:table-row-properties style:row-height="112.9pt" style:use-optimal-row-height="false" fo:break-before="auto"/>
    </style:style>
    <style:style style:name="ro5" style:family="table-row">
      <style:table-row-properties style:row-height="64.5pt" style:use-optimal-row-height="true" fo:break-before="auto"/>
    </style:style>
    <style:style style:name="ro6" style:family="table-row">
      <style:table-row-properties style:row-height="93pt" style:use-optimal-row-height="false" fo:break-before="auto"/>
    </style:style>
    <style:style style:name="ro7" style:family="table-row">
      <style:table-row-properties style:row-height="161.25pt" style:use-optimal-row-height="false" fo:break-before="auto"/>
    </style:style>
    <style:style style:name="ro8" style:family="table-row">
      <style:table-row-properties style:row-height="233.25pt" style:use-optimal-row-height="false" fo:break-before="auto"/>
    </style:style>
    <style:style style:name="ro9" style:family="table-row">
      <style:table-row-properties style:row-height="222.75pt" style:use-optimal-row-height="false" fo:break-before="auto"/>
    </style:style>
    <style:style style:name="ro10" style:family="table-row">
      <style:table-row-properties style:row-height="221.25pt" style:use-optimal-row-height="false" fo:break-before="auto"/>
    </style:style>
    <style:style style:name="ro11" style:family="table-row">
      <style:table-row-properties style:row-height="169.5pt" style:use-optimal-row-height="false" fo:break-before="auto"/>
    </style:style>
    <style:style style:name="ro12" style:family="table-row">
      <style:table-row-properties style:row-height="168.75pt" style:use-optimal-row-height="false" fo:break-before="auto"/>
    </style:style>
    <style:style style:name="ro13" style:family="table-row">
      <style:table-row-properties style:row-height="180.75pt" style:use-optimal-row-height="false" fo:break-before="auto"/>
    </style:style>
    <style:style style:name="ro14" style:family="table-row">
      <style:table-row-properties style:row-height="172.5pt" style:use-optimal-row-height="false" fo:break-before="auto"/>
    </style:style>
    <style:style style:name="ro15" style:family="table-row">
      <style:table-row-properties style:row-height="153pt" style:use-optimal-row-height="false" fo:break-before="auto"/>
    </style:style>
    <style:style style:name="ro16" style:family="table-row">
      <style:table-row-properties style:row-height="174.75pt" style:use-optimal-row-height="false" fo:break-before="auto"/>
    </style:style>
    <style:style style:name="ro17" style:family="table-row">
      <style:table-row-properties style:row-height="184.5pt" style:use-optimal-row-height="false" fo:break-before="auto"/>
    </style:style>
    <style:style style:name="ro18" style:family="table-row">
      <style:table-row-properties style:row-height="219pt" style:use-optimal-row-height="false" fo:break-before="auto"/>
    </style:style>
    <style:style style:name="ro19" style:family="table-row">
      <style:table-row-properties style:row-height="15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1" table:default-cell-style-name="ce1"/>
        <table:table-row table:style-name="ro1">
          <table:table-cell office:value-type="string" table:number-columns-spanned="13" table:number-rows-spanned="1" table:style-name="ce9">
            <text:p>TABELLA PROCEDIMENTI/ATTIVITA'</text:p>
            <text:p>Dipartimento di Scienze Economiche e Statistiche<text:s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1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2">
            <text:p>N.</text:p>
          </table:table-cell>
          <table:table-cell office:value-type="string" table:style-name="ce2">
            <text:p>Procedimento</text:p>
          </table:table-cell>
          <table:table-cell office:value-type="string" table:style-name="ce2">
            <text:p>Normativa di riferimento/Fonte dell'obbligo</text:p>
          </table:table-cell>
          <table:table-cell office:value-type="string" table:style-name="ce2">
            <text:p>Termine di conclusione e ogni altro termine procedimentale rilevante</text:p>
          </table:table-cell>
          <table:table-cell office:value-type="string" table:style-name="ce2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2">
            <text:p>Soggetto competente all'adozione del provvedimento finale</text:p>
          </table:table-cell>
          <table:table-cell office:value-type="string" table:style-name="ce2">
            <text:p>Strumenti di tutela amministrativa e giurisdizionale</text:p>
          </table:table-cell>
          <table:table-cell office:value-type="string" table:style-name="ce2">
            <text:p>Modalità per le richieste informazioni</text:p>
          </table:table-cell>
          <table:table-cell office:value-type="string" table:style-name="ce2">
            <text:p>Può essere sostituito da dichiarazione dell'interessato</text:p>
          </table:table-cell>
          <table:table-cell office:value-type="string" table:style-name="ce2">
            <text:p>Può concludersi con il silenzio – assenso</text:p>
          </table:table-cell>
          <table:table-cell office:value-type="string" table:style-name="ce2">
            <text:p>Sito web/link di accesso al servizio on line</text:p>
          </table:table-cell>
          <table:table-cell office:value-type="string" table:style-name="ce2">
            <text:p>Modalità per l'effettuazione di pagamenti eventualmente necessari</text:p>
          </table:table-cell>
          <table:table-cell office:value-type="string" table:style-name="ce2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4">
            <text:p><text:span text:style-name="T2">Incarichi di insegnamento per i corsi di laurea triennale e magistrale, dei corsi di master e di dottorato tramite affidamento a titolo gratuito al personale docente e ricercatore universitario, compreso i ricercatori a tempo determinato titolari di contratti stipulati ai sensi dell'art.24 della legge 30/12/2010 n.240</text:span></text:p>
          </table:table-cell>
          <table:table-cell table:number-columns-repeated="2" table:style-name="ce4"/>
          <table:table-cell office:value-type="string" table:style-name="ce4">
            <text:p>Ufficio per la Didattica</text:p>
          </table:table-cell>
          <table:table-cell table:number-columns-repeated="3" table:style-name="ce4"/>
          <table:table-cell table:content-validation-name="val1" table:style-name="ce4"/>
          <table:table-cell table:content-validation-name="val1" table:style-name="ce4"/>
          <table:table-cell table:number-columns-repeated="3" table:style-name="ce4"/>
          <table:table-cell table:number-columns-repeated="16371"/>
        </table:table-row>
        <table:table-row table:style-name="ro5">
          <table:table-cell office:value-type="string" table:style-name="ce4">
            <text:p>1.1</text:p>
          </table:table-cell>
          <table:table-cell office:value-type="string" table:style-name="ce4">
            <text:p>Emanazione bandi</text:p>
          </table:table-cell>
          <table:table-cell office:value-type="string" table:style-name="ce4">
            <text:p><text:span text:style-name="T1">Legge 240/2010; D.Interministeriale 313/2011 ; Regolamento d’Ateneo D.R. 2268</text:span></text:p>
            <text:p><text:span text:style-name="T1">del 08/06/2023</text:span></text:p>
          </table:table-cell>
          <table:table-cell office:value-type="string" table:style-name="ce4">
            <text:p>Entro 7 giorni dalla delibera o dal decreto direttoriale</text:p>
          </table:table-cell>
          <table:table-cell office:value-type="string" table:style-name="ce4">
            <text:p>Ufficio per la Didattica</text:p>
          </table:table-cell>
          <table:table-cell office:value-type="string" table:style-name="ce5">
            <text:p>Sottoscrizione del bando da parte del Direttore del Dipartiment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Ufficio: Complesso Universitario di Monte S.Angelo - Edificio 3 - stanza F3 <text:s text:c="20"/>Tel. 081675251 sig.ra P. Quisisana <text:s text:c="15"/>e-mail paola.quisisana@unina.it 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5">
          <table:table-cell office:value-type="string" table:style-name="ce4">
            <text:p>1.2</text:p>
          </table:table-cell>
          <table:table-cell office:value-type="string" table:style-name="ce4">
            <text:p>Trasmissione agli uffici competenti per pubblicazione all’ Albo d’Ateneo</text:p>
          </table:table-cell>
          <table:table-cell office:value-type="string" table:style-name="ce4">
            <text:p><text:span text:style-name="T1">Legge 240/2010; D.Interministeriale 313/2011 ; Regolamento d’Ateneo D.R. 2268</text:span></text:p>
            <text:p><text:span text:style-name="T1">del 08/06/2023</text:span></text:p>
          </table:table-cell>
          <table:table-cell office:value-type="string" table:style-name="ce4">
            <text:p>Entro 7 giorni dalla delibera o dal decreto direttoriale</text:p>
          </table:table-cell>
          <table:table-cell office:value-type="string" table:style-name="ce4">
            <text:p>Ufficio per la Didattic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5">
            <text:p>Ufficio: Complesso Universitario di Monte S.Angelo - Edificio 3 - stanza F3 <text:s text:c="20"/>Tel. 081675251 sig.ra P. Quisisana <text:s text:c="15"/>e-mail paola.quisisana@unina.it 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.3</text:p>
          </table:table-cell>
          <table:table-cell office:value-type="string" table:style-name="ce4">
            <text:p>Nomina della Commissione esaminatrice di valutazione comparativa delle istanze per ogni tipologia di bando sulla base della documentazione presentata</text:p>
          </table:table-cell>
          <table:table-cell office:value-type="string" table:style-name="ce4">
            <text:p>Legge 240/2010; D.Interministeriale 313/2011 ; Regolamento d’Ateneo D.R. 2268 del 08/06/2023</text:p>
          </table:table-cell>
          <table:table-cell office:value-type="string" table:style-name="ce4">
            <text:p><text:span text:style-name="T1">Entro 7 giorni dopo la scadenza del termine fissato per la presentazione della</text:span></text:p>
            <text:p><text:span text:style-name="T1">domanda</text:span>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n.a</text:p>
          </table:table-cell>
          <table:table-cell office:value-type="string" table:style-name="ce5">
            <text:p>Ufficio: Complesso Universitario di Monte S.Angelo - Edificio 3 - stanza F3 <text:s text:c="12"/>mail: dip.scienze-econ-stat@pec.unina.it <text:s text:c="6"/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.4</text:p>
          </table:table-cell>
          <table:table-cell office:value-type="string" table:style-name="ce4">
            <text:p>Trasmissione agli uffici competenti per pubblicazione all’Albo d’Ateneo di quanto deliberato dal Consiglio di Dipartimento in relazione all’affidamento dell’incarico</text:p>
          </table:table-cell>
          <table:table-cell office:value-type="string" table:style-name="ce4">
            <text:p><text:span text:style-name="T1">Legge 240/2010; D.Interministeriale 313/2011 ; Regolamento d’Ateneo D.R. 2268</text:span></text:p>
            <text:p><text:span text:style-name="T1">del 08/06/2023</text:span></text:p>
          </table:table-cell>
          <table:table-cell office:value-type="string" table:style-name="ce4">
            <text:p>Entro 7 giorni dalla delibera o dal decreto direttoriale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Direttore di Dipartimento e Capo Ufficio per Amministrazione, Personale e Servizi Dipartimentali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</text:p>
            <text:p>E-mail: maria.carannante@unina.it <text:s/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ateneo/concorsi/concorsi-docenti-e-ricercatori/affidamenti">Albo Ufficiale e https://www.unina.it/ateneo/concorsi/concorsi-docenti-e-ricercatori/affidamenti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4">
            <text:p><text:span text:style-name="T2">Incarichi di insegnamento per i corsi di laurea triennale e magistrale, dei corsi di master e di dottorato tramite affidamento a titolo retribuito al personale docente e ricercatore universitario, compreso i ricercatori a tempo determinato titolari di contratti stipulati ai sensi dell'art.24 della legge 30/12/2010</text:span></text:p>
            <text:p><text:span text:style-name="T2">n.240</text:span></text:p>
          </table:table-cell>
          <table:table-cell table:number-columns-repeated="2" table:style-name="ce4"/>
          <table:table-cell office:value-type="string" table:style-name="ce4">
            <text:p>Ufficio per la Didattica</text:p>
          </table:table-cell>
          <table:table-cell table:number-columns-repeated="3" table:style-name="ce4"/>
          <table:table-cell table:content-validation-name="val1" table:style-name="ce4"/>
          <table:table-cell table:content-validation-name="val1" table:style-name="ce4"/>
          <table:table-cell table:number-columns-repeated="3" table:style-name="ce4"/>
          <table:table-cell table:number-columns-repeated="16371"/>
        </table:table-row>
        <table:table-row table:style-name="ro5">
          <table:table-cell office:value-type="string" table:style-name="ce4">
            <text:p>2.1</text:p>
          </table:table-cell>
          <table:table-cell office:value-type="string" table:style-name="ce4">
            <text:p>Emanazione bandi</text:p>
          </table:table-cell>
          <table:table-cell office:value-type="string" table:style-name="ce4">
            <text:p><text:span text:style-name="T1">Legge 240/2010; D.Interministeriale 313/2011 ; Regolamento d’Ateneo D.R. 2268</text:span></text:p>
            <text:p><text:span text:style-name="T1">del 08/06/2023</text:span></text:p>
          </table:table-cell>
          <table:table-cell office:value-type="string" table:style-name="ce4">
            <text:p>Entro 7 giorni dalla delibera o dal decreto direttoriale</text:p>
          </table:table-cell>
          <table:table-cell office:value-type="string" table:style-name="ce4">
            <text:p>Ufficio per la Didattica</text:p>
          </table:table-cell>
          <table:table-cell office:value-type="string" table:style-name="ce5">
            <text:p>Sottoscrizione del bando da parte del Direttore del Dipartiment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Ufficio: Complesso Universitario di Monte S.Angelo - Edificio 3 - stanza F3 <text:s text:c="20"/>Tel. 081675251 sig.ra P. Quisisana <text:s text:c="15"/>e-mail paola.quisisana@unina.it 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5">
          <table:table-cell office:value-type="string" table:style-name="ce4">
            <text:p>2.2</text:p>
          </table:table-cell>
          <table:table-cell office:value-type="string" table:style-name="ce4">
            <text:p>Trasmissione agli uffici competenti per pubblicazione all’ Albo d’Ateneo</text:p>
          </table:table-cell>
          <table:table-cell office:value-type="string" table:style-name="ce4">
            <text:p><text:span text:style-name="T1">Legge 240/2010; D.Interministeriale 313/2011 ; Regolamento d’Ateneo D.R. 2268</text:span></text:p>
            <text:p><text:span text:style-name="T1">del 08/06/2023</text:span></text:p>
          </table:table-cell>
          <table:table-cell office:value-type="string" table:style-name="ce4">
            <text:p>Entro 7 giorni dalla delibera o dal decreto direttoriale</text:p>
          </table:table-cell>
          <table:table-cell office:value-type="string" table:style-name="ce4">
            <text:p>Ufficio per la Didattic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5">
            <text:p>Ufficio: Complesso Universitario di Monte S.Angelo - Edificio 3 - stanza F3 <text:s text:c="20"/>Tel. 081675251 sig.ra P. Quisisana <text:s text:c="15"/>e-mail paola.quisisana@unina.it 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2.3</text:p>
          </table:table-cell>
          <table:table-cell office:value-type="string" table:style-name="ce4">
            <text:p>Nomina della Commissione esaminatrice di valutazione comparativa delle istanze per ogni tipologia di bando sulla base della documentazione presentata</text:p>
          </table:table-cell>
          <table:table-cell office:value-type="string" table:style-name="ce4">
            <text:p>Legge 240/2010; D.Interministeriale 313/2011 ; Regolamento d’Ateneo D.R. 2268 del 08/06/2023</text:p>
          </table:table-cell>
          <table:table-cell office:value-type="string" table:style-name="ce4">
            <text:p><text:span text:style-name="T1">Entro 7 giorni dopo la scadenza del termine fissato per la presentazione della</text:span></text:p>
            <text:p><text:span text:style-name="T1">domanda</text:span>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n.a</text:p>
          </table:table-cell>
          <table:table-cell office:value-type="string" table:style-name="ce5">
            <text:p>Ufficio: Complesso Universitario di Monte S.Angelo - Edificio 3 - stanza F3 <text:s text:c="12"/>mail: dip.scienze-econ-stat@pec.unina.it <text:s text:c="6"/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2.4</text:p>
          </table:table-cell>
          <table:table-cell office:value-type="string" table:style-name="ce4">
            <text:p>Trasmissione agli uffici competenti per pubblicazione all’Albo d’Ateneo di quanto deliberato dal Consiglio di Dipartimento in relazione all’affidamento dell’incarico</text:p>
          </table:table-cell>
          <table:table-cell office:value-type="string" table:style-name="ce4">
            <text:p><text:span text:style-name="T1">Legge 240/2010; D.Interministeriale 313/2011 ; Regolamento d’Ateneo D.R. 2268</text:span></text:p>
            <text:p><text:span text:style-name="T1">del 08/06/2023</text:span></text:p>
          </table:table-cell>
          <table:table-cell office:value-type="string" table:style-name="ce4">
            <text:p>Entro 7 giorni dalla delibera o dal decreto direttoriale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Direttore di Dipartimento e Capo Ufficio per Amministrazione, Personale e Servizi Dipartimentali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</text:p>
            <text:p>E-mail: maria.carannante@unina.it <text:s/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ateneo/concorsi/concorsi-docenti-e-ricercatori/affidamenti">Albo Ufficiale e https://www.unina.it/ateneo/concorsi/concorsi-docenti-e-ricercatori/affidamenti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5">
          <table:table-cell office:value-type="string" table:style-name="ce4">
            <text:p>2.5</text:p>
          </table:table-cell>
          <table:table-cell office:value-type="string" table:style-name="ce4">
            <text:p>Atti di liquidazione e trasmissione agli uffici competenti per il pagamento</text:p>
          </table:table-cell>
          <table:table-cell office:value-type="string" table:style-name="ce4">
            <text:p><text:span text:style-name="T1">Legge 240/2010; D.Interministeriale 313/2011 ; Regolamento d’Ateneo D.R. 2268</text:span></text:p>
            <text:p><text:span text:style-name="T1">del 08/06/2023</text:span></text:p>
          </table:table-cell>
          <table:table-cell office:value-type="string" table:style-name="ce4">
            <text:p>Entro 7 giorni dalla consegna dei registri da parte dei docenti</text:p>
          </table:table-cell>
          <table:table-cell office:value-type="string" table:style-name="ce4">
            <text:p>Ufficio per la Didattica</text:p>
          </table:table-cell>
          <table:table-cell office:value-type="string" table:style-name="ce5">
            <text:p>Sottoscrizione degli atti di liquidazione da parte del Direttore del Dipartiment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Ufficio: Complesso Universitario di Monte S.Angelo - Edificio 3 - stanza F3 <text:s text:c="20"/>Tel. 081675251 sig.ra P. Quisisana <text:s text:c="15"/>e-mail paola.quisisana@unina.it 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" table:style-name="ce4">
            <text:p>3</text:p>
          </table:table-cell>
          <table:table-cell office:value-type="string" table:style-name="ce4">
            <text:p><text:span text:style-name="T2">Incarichi di insegnamento per i corsi di laurea triennale e magistrale, dei corsi di master e di dottorato, limitatamente ad attività formative da attivare obbligatoriamente, e per fare fronte a specifiche esigenze didattiche, anche integrative, mediante i contratti di cui all'art.23, commi 1 e 2, della legge n.240/2010</text:span></text:p>
          </table:table-cell>
          <table:table-cell table:number-columns-repeated="2" table:style-name="ce4"/>
          <table:table-cell office:value-type="string" table:style-name="ce4">
            <text:p>Ufficio per la Didattica</text:p>
          </table:table-cell>
          <table:table-cell table:number-columns-repeated="3" table:style-name="ce4"/>
          <table:table-cell table:content-validation-name="val1" table:style-name="ce4"/>
          <table:table-cell table:content-validation-name="val1" table:style-name="ce4"/>
          <table:table-cell table:number-columns-repeated="3" table:style-name="ce4"/>
          <table:table-cell table:number-columns-repeated="16371"/>
        </table:table-row>
        <table:table-row table:style-name="ro4">
          <table:table-cell office:value-type="string" table:style-name="ce4">
            <text:p>3.1</text:p>
          </table:table-cell>
          <table:table-cell office:value-type="string" table:style-name="ce4">
            <text:p>Emanazione bandi</text:p>
          </table:table-cell>
          <table:table-cell office:value-type="string" table:style-name="ce4">
            <text:p><text:span text:style-name="T1">Legge 240/2010; D.Interministeriale 313/2011 ; Regolamento d’Ateneo D.R. 2268</text:span></text:p>
            <text:p><text:span text:style-name="T1">del 08/06/2023</text:span></text:p>
          </table:table-cell>
          <table:table-cell office:value-type="string" table:style-name="ce4">
            <text:p>Entro 7 giorni dalla delibera o dal decreto direttoriale</text:p>
          </table:table-cell>
          <table:table-cell office:value-type="string" table:style-name="ce4">
            <text:p>Ufficio per la Didattica</text:p>
          </table:table-cell>
          <table:table-cell office:value-type="string" table:style-name="ce5">
            <text:p>Sottoscrizione del bando da parte del Direttore del Dipartiment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Ufficio: Complesso Universitario di Monte S.Angelo - Edificio 3 - stanza F3 <text:s text:c="20"/>Tel. 081675251 sig.ra P. Quisisana <text:s text:c="15"/>e-mail paola.quisisana@unina.it 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3.2</text:p>
          </table:table-cell>
          <table:table-cell office:value-type="string" table:style-name="ce4">
            <text:p>Trasmissione agli uffici competenti per pubblicazione all’ Albo d’Ateneo</text:p>
          </table:table-cell>
          <table:table-cell office:value-type="string" table:style-name="ce4">
            <text:p><text:span text:style-name="T1">Legge 240/2010; D.Interministeriale 313/2011 ; Regolamento d’Ateneo D.R. 2268</text:span></text:p>
            <text:p><text:span text:style-name="T1">del 08/06/2023</text:span></text:p>
          </table:table-cell>
          <table:table-cell office:value-type="string" table:style-name="ce4">
            <text:p>Entro 7 giorni dalla delibera o dal decreto direttoriale</text:p>
          </table:table-cell>
          <table:table-cell office:value-type="string" table:style-name="ce4">
            <text:p>Ufficio per la Didattic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5">
            <text:p>Ufficio: Complesso Universitario di Monte S.Angelo - Edificio 3 - stanza F3 <text:s text:c="20"/>Tel. 081675251 sig.ra P. Quisisana <text:s text:c="15"/>e-mail paola.quisisana@unina.it 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3.3</text:p>
          </table:table-cell>
          <table:table-cell office:value-type="string" table:style-name="ce4">
            <text:p>Nomina della Commissione esaminatrice di valutazione comparativa delle istanze per ogni tipologia di bando sulla base della documentazione presentata</text:p>
          </table:table-cell>
          <table:table-cell office:value-type="string" table:style-name="ce4">
            <text:p>Legge 240/2010; D.Interministeriale 313/2011 ; Regolamento d’Ateneo D.R. 2268 del 08/06/2023</text:p>
          </table:table-cell>
          <table:table-cell office:value-type="string" table:style-name="ce4">
            <text:p><text:span text:style-name="T1">Entro 7 giorni dopo la scadenza del termine fissato per la presentazione della</text:span></text:p>
            <text:p><text:span text:style-name="T1">domanda</text:span>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n.a</text:p>
          </table:table-cell>
          <table:table-cell office:value-type="string" table:style-name="ce5">
            <text:p>Ufficio: Complesso Universitario di Monte S.Angelo - Edificio 3 - stanza F3 <text:s text:c="12"/>mail: dip.scienze-econ-stat@pec.unina.it <text:s text:c="6"/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3.4</text:p>
          </table:table-cell>
          <table:table-cell office:value-type="string" table:style-name="ce4">
            <text:p>Trasmissione agli uffici competenti per pubblicazione all’Albo d’Ateneo di quanto deliberato dal Consiglio di Dipartimento in relazione all’affidamento dell’incarico</text:p>
          </table:table-cell>
          <table:table-cell office:value-type="string" table:style-name="ce4">
            <text:p><text:span text:style-name="T1">Legge 240/2010; D.Interministeriale 313/2011 ; Regolamento d’Ateneo D.R. 2268</text:span></text:p>
            <text:p><text:span text:style-name="T1">del 08/06/2023</text:span></text:p>
          </table:table-cell>
          <table:table-cell office:value-type="string" table:style-name="ce4">
            <text:p>Entro 7 giorni dalla delibera o dal decreto direttoriale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Direttore di Dipartimento e Capo Ufficio per Amministrazione, Personale e Servizi Dipartimentali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</text:p>
            <text:p>E-mail: maria.carannante@unina.it <text:s/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ateneo/concorsi/concorsi-docenti-e-ricercatori/affidamenti">Albo Ufficiale e https://www.unina.it/ateneo/concorsi/concorsi-docenti-e-ricercatori/contratti-di-docenza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3.5</text:p>
          </table:table-cell>
          <table:table-cell office:value-type="string" table:style-name="ce4">
            <text:p>Atti di liquidazione e trasmissione agli uffici competenti per il pagamento</text:p>
          </table:table-cell>
          <table:table-cell office:value-type="string" table:style-name="ce4">
            <text:p>Legge 240/2010; D.Interministeriale 313/2011 ; Regolamento d’Ateneo D.R. 2268 del 08/06/2023</text:p>
          </table:table-cell>
          <table:table-cell office:value-type="string" table:style-name="ce4">
            <text:p>Entro 7 giorni dalla consegna dei registri da parte dei docenti</text:p>
          </table:table-cell>
          <table:table-cell office:value-type="string" table:style-name="ce4">
            <text:p>Ufficio per la Didattica</text:p>
          </table:table-cell>
          <table:table-cell office:value-type="string" table:style-name="ce5">
            <text:p>Sottoscrizione degli atti di liquidazione da parte del Direttore del Dipartiment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Ufficio: Complesso Universitario di Monte S.Angelo - Edificio 3 - stanza F3 <text:s text:c="20"/>Tel. 081675251 sig.ra P. Quisisana <text:s text:c="15"/>e-mail paola.quisisana@unina.it 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4" table:style-name="ce4">
            <text:p>4</text:p>
          </table:table-cell>
          <table:table-cell office:value-type="string" table:style-name="ce4">
            <text:p>Supporto alla Didattica</text:p>
          </table:table-cell>
          <table:table-cell table:number-columns-repeated="2" table:style-name="ce4"/>
          <table:table-cell office:value-type="string" table:style-name="ce4">
            <text:p>Ufficio per la Didattica</text:p>
          </table:table-cell>
          <table:table-cell table:number-columns-repeated="3" table:style-name="ce4"/>
          <table:table-cell table:content-validation-name="val1" table:style-name="ce4"/>
          <table:table-cell table:content-validation-name="val1" table:style-name="ce4"/>
          <table:table-cell table:number-columns-repeated="3" table:style-name="ce4"/>
          <table:table-cell table:number-columns-repeated="16371"/>
        </table:table-row>
        <table:table-row table:style-name="ro5">
          <table:table-cell office:value-type="string" table:style-name="ce4">
            <text:p>4.1</text:p>
          </table:table-cell>
          <table:table-cell office:value-type="string" table:style-name="ce4">
            <text:p>Compilazione scheda SUA CDS relativa ai Corsi di Studio afferenti al Dipartimento</text:p>
          </table:table-cell>
          <table:table-cell office:value-type="string" table:style-name="ce4">
            <text:p>Normativa vigente - Stauto di Ateneo - Regolamento didattico di Ateneo</text:p>
          </table:table-cell>
          <table:table-cell office:value-type="string" table:style-name="ce4">
            <text:p><text:span text:style-name="T1">Entro i termini previsti dalle</text:span></text:p>
            <text:p><text:span text:style-name="T1">scadenze ministeriali e di Ateneo</text:span></text:p>
          </table:table-cell>
          <table:table-cell office:value-type="string" table:style-name="ce4">
            <text:p>Ufficio per la Didattic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n.a</text:p>
          </table:table-cell>
          <table:table-cell office:value-type="string" table:style-name="ce5">
            <text:p>Ufficio: Complesso Universitario di Monte S.Angelo - Edificio 3 - stanza F4 <text:s text:c="20"/>Tel. 081676674 dott. E. Ribellino <text:s text:c="15"/>e-mail ribellin@unina.it pec: eligio.ribellino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5" table:style-name="ce4">
            <text:p>5</text:p>
          </table:table-cell>
          <table:table-cell office:value-type="string" table:style-name="ce4">
            <text:p>Collaborazioni part-time studenti</text:p>
          </table:table-cell>
          <table:table-cell table:number-columns-repeated="2" table:style-name="ce4"/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table:number-columns-repeated="3" table:style-name="ce4"/>
          <table:table-cell table:content-validation-name="val1" table:style-name="ce4"/>
          <table:table-cell table:content-validation-name="val1" table:style-name="ce4"/>
          <table:table-cell table:number-columns-repeated="3" table:style-name="ce4"/>
          <table:table-cell table:number-columns-repeated="16371"/>
        </table:table-row>
        <table:table-row table:style-name="ro4">
          <table:table-cell office:value-type="string" table:style-name="ce4">
            <text:p>5.1</text:p>
          </table:table-cell>
          <table:table-cell office:value-type="string" table:style-name="ce4">
            <text:p>Raccolta dati studenti assegnati alla struttura (compilazione scheda anagrafica e contatti degli studenti)</text:p>
          </table:table-cell>
          <table:table-cell office:value-type="string" table:style-name="ce4">
            <text:p><text:span text:style-name="T1">“Regolamento per l'affidamento a studenti di forme di collaborazione”</text:span></text:p>
            <text:p><text:span text:style-name="T1">D.R. 2994 del 15/09/2015;</text:span></text:p>
            <text:p><text:span text:style-name="T1">Bando di Selezione annuale.</text:span></text:p>
          </table:table-cell>
          <table:table-cell office:value-type="string" table:style-name="ce4">
            <text:p><text:span text:style-name="T1">Termini dettati dal bando e dalle note di assegnazione nell’arco del periodo</text:span></text:p>
            <text:p><text:span text:style-name="T1">previsto</text:span>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Capo Ufficio per Amministrazione, Personale e Servizi Dipartimentali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 - Capo Ufficio per Amministrazione, Personale e Servizi Dipartimentali</text:p>
            <text:p>Stanza F21 - Tel. 081675115 - E-mail: maria.carannante@unina.it<text:s text:c="2"/></text:p>
            <text:p>Sig. Nicola Giuseppe Nazzaro</text:p>
            <text:p>Stanza F10 - Telefono: 081675175 – E-Mail: naznicol@unina.it</text:p>
            <text:p>PEC: dip.scienze-econ-stat@pec.unina.it<text:s text:c="2"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5.2</text:p>
          </table:table-cell>
          <table:table-cell office:value-type="string" table:style-name="ce4">
            <text:p>Attribuzione delle attività di collaborazione agli studenti assegnati alla struttura in base alle esigenze di servizio e programmazione delle attività che si svolgono nel dipartimento durante il periodo di 12 mesi previsto dal bando.</text:p>
          </table:table-cell>
          <table:table-cell office:value-type="string" table:style-name="ce4">
            <text:p><text:span text:style-name="T1">“Regolamento per l'affidamento a studenti di forme di collaborazione”</text:span></text:p>
            <text:p><text:span text:style-name="T1">D.R. 2994 del 15/09/2015;</text:span></text:p>
            <text:p><text:span text:style-name="T1">Bando di Selezione annuale.</text:span></text:p>
          </table:table-cell>
          <table:table-cell office:value-type="string" table:style-name="ce4">
            <text:p><text:span text:style-name="T1">Termini dettati dal bando e dalle note di assegnazione nell’arco del periodo</text:span></text:p>
            <text:p><text:span text:style-name="T1">previsto</text:span>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Direttore di Dipartimento e Personale dell'Ufficio per l'Amministrazione, Personale e Servizi Dipartimentali a cui gli studenti sono affidati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 - Capo Ufficio per Amministrazione, Personale e Servizi Dipartimentali</text:p>
            <text:p>Stanza F21 - Tel. 081675115 - E-mail: maria.carannante@unina.it<text:s text:c="2"/></text:p>
            <text:p>Sig. Nicola Giuseppe Nazzaro</text:p>
            <text:p>Stanza F10 - Telefono: 081675175 – E-Mail: naznicol@unina.it</text:p>
            <text:p>PEC: dip.scienze-econ-stat@pec.unina.it<text:s text:c="2"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5.3</text:p>
          </table:table-cell>
          <table:table-cell office:value-type="string" table:style-name="ce4">
            <text:p><text:span text:style-name="T1">Monitoraggio delle attività di collaborazione</text:span></text:p>
            <text:p><text:span text:style-name="T1">(rilevazione data di svolgimento dell’attività, oggetto dell’attività, luogo di svolgimento, periodo dell’attività in ore)</text:span></text:p>
          </table:table-cell>
          <table:table-cell office:value-type="string" table:style-name="ce4">
            <text:p><text:span text:style-name="T1">“Regolamento per l'affidamento a studenti di forme di collaborazione”</text:span></text:p>
            <text:p><text:span text:style-name="T1">D.R. 2994 del 15/09/2015;</text:span></text:p>
            <text:p><text:span text:style-name="T1">Bando di Selezione annuale.</text:span></text:p>
          </table:table-cell>
          <table:table-cell office:value-type="string" table:style-name="ce4">
            <text:p><text:span text:style-name="T1">Termini dettati dal bando e dalle note di assegnazione nell’arco del periodo</text:span></text:p>
            <text:p><text:span text:style-name="T1">previsto</text:span>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Direttore di Dipartimento e Personale dell'Ufficio per l'Amministrazione, Personale e Servizi Dipartimentali a cui gli studenti sono affidati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 - Capo Ufficio per Amministrazione, Personale e Servizi Dipartimentali</text:p>
            <text:p>Stanza F21 - Tel. 081675115 - E-mail: maria.carannante@unina.it<text:s text:c="2"/></text:p>
            <text:p>Sig. Nicola Giuseppe Nazzaro</text:p>
            <text:p>Stanza F10 - Telefono: 081675175 – E-Mail: naznicol@unina.it</text:p>
            <text:p>PEC: dip.scienze-econ-stat@pec.unina.it<text:s text:c="2"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6" table:style-name="ce4">
            <text:p>6</text:p>
          </table:table-cell>
          <table:table-cell office:value-type="string" table:style-name="ce4">
            <text:p>Gestione Organi collegiali dipartimentali</text:p>
          </table:table-cell>
          <table:table-cell table:number-columns-repeated="2" table:style-name="ce4"/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table:number-columns-repeated="3" table:style-name="ce4"/>
          <table:table-cell table:content-validation-name="val1" table:style-name="ce4"/>
          <table:table-cell table:content-validation-name="val1" table:style-name="ce4"/>
          <table:table-cell table:number-columns-repeated="3" table:style-name="ce4"/>
          <table:table-cell table:number-columns-repeated="16371"/>
        </table:table-row>
        <table:table-row table:style-name="ro4">
          <table:table-cell office:value-type="string" table:style-name="ce4">
            <text:p>6.1</text:p>
          </table:table-cell>
          <table:table-cell office:value-type="string" table:style-name="ce4">
            <text:p>Redazione e trasmissione verbali e delibere del Consiglio e della Giunta di Dipartimento, della Commissione Paritetica</text:p>
          </table:table-cell>
          <table:table-cell office:value-type="string" table:style-name="ce4">
            <text:p><text:span text:style-name="T1">Regolamento d’Ateneo D.R. 507</text:span></text:p>
            <text:p><text:span text:style-name="T1">del 22/02/2016</text:span></text:p>
          </table:table-cell>
          <table:table-cell office:value-type="string" table:style-name="ce4">
            <text:p>Entro 30 giorni dall’invio della nota di convocazione dell’adunanza dell’organo collegiale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Direttore di Dipartimento e Segretario Verbalizzante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</text:p>
            <text:p>E-mail: maria.carannante@unina.it <text:s/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6.2</text:p>
          </table:table-cell>
          <table:table-cell office:value-type="string" table:style-name="ce4">
            <text:p>Repertoriazione su E-documento verbali e allegati del Consiglio di Dipartimento</text:p>
          </table:table-cell>
          <table:table-cell office:value-type="string" table:style-name="ce4">
            <text:p><text:span text:style-name="T1">Regolamento d’Ateneo D.R. 507</text:span></text:p>
            <text:p><text:span text:style-name="T1">del 22/02/2016</text:span></text:p>
          </table:table-cell>
          <table:table-cell office:value-type="string" table:style-name="ce4">
            <text:p>Entro 30 giorni dall’adunanza dell’organo collegiale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Segretario Verbalizzante e Capo Ufficio per Amministrazione, Personale e Servizi Dipartimentali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</text:p>
            <text:p>E-mail: maria.carannante@unina.it <text:s/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6.3</text:p>
          </table:table-cell>
          <table:table-cell office:value-type="string" table:style-name="ce4">
            <text:p>Riscontro alle richieste di accesso informale agli atti relativi a verbali e delibere del Consiglio e della Giunta di Dipartimento, della Commissione Paritetica</text:p>
          </table:table-cell>
          <table:table-cell office:value-type="string" table:style-name="ce4">
            <text:p><text:span text:style-name="T1">Legge 241/1990; DPR 184/2006;</text:span></text:p>
            <text:p><text:span text:style-name="T1">Art.7 comma 4 dello Statuto Regolamento di Ateneo in materia di procedimento amministrativo e di diritto di accesso ai documenti</text:span></text:p>
          </table:table-cell>
          <table:table-cell office:value-type="string" table:style-name="ce4">
            <text:p>Tempestivo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Direttore di Dipartimento e Capo Ufficio per Amministrazione, Personale e Servizi Dipartimentali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</text:p>
            <text:p>E-mail: maria.carannante@unina.it <text:s/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7" table:style-name="ce4">
            <text:p>7</text:p>
          </table:table-cell>
          <table:table-cell office:value-type="string" table:style-name="ce4">
            <text:p>Adempimenti amministrativi relativi al personale docente e tecnico del Dipartimento</text:p>
          </table:table-cell>
          <table:table-cell table:number-columns-repeated="2" table:style-name="ce4"/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table:number-columns-repeated="3" table:style-name="ce4"/>
          <table:table-cell table:content-validation-name="val1" table:style-name="ce4"/>
          <table:table-cell table:content-validation-name="val1" table:style-name="ce4"/>
          <table:table-cell table:number-columns-repeated="3" table:style-name="ce4"/>
          <table:table-cell table:number-columns-repeated="16371"/>
        </table:table-row>
        <table:table-row table:style-name="ro4">
          <table:table-cell office:value-type="string" table:style-name="ce4">
            <text:p>7.1</text:p>
          </table:table-cell>
          <table:table-cell office:value-type="string" table:style-name="ce4">
            <text:p>Procedure di rilevazione delle assenze del personale T.A. del dipartimento</text:p>
          </table:table-cell>
          <table:table-cell office:value-type="string" table:style-name="ce4">
            <text:p><text:span text:style-name="T1">D. L.vo 165/2001 Contratto Collettivo Nazionale vigente Contratto Collettivo integrativo vigente Codice Disciplinare Testo</text:span></text:p>
            <text:p><text:span text:style-name="T1">unico d’Ateneo</text:span></text:p>
          </table:table-cell>
          <table:table-cell office:value-type="string" table:style-name="ce4">
            <text:p>Entro 2 giorni dalla richiesta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Capo Ufficio e Unità PTA incaricata dell'Ufficio Amministrazione, personale e servizi dipartimentali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</text:p>
            <text:p>E-mail: maria.carannante@unina.it<text:s text:c="2"/></text:p>
            <text:p>Sig.ra Loredana Topo</text:p>
            <text:p>Stanza F1 - Tel. 081675013</text:p>
            <text:p>E-mail: loredana.topo@unina.it</text:p>
            <text:p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https://www.cartellino.unina.it/menu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https://www.unina.it/modulistica/assenze-e-presenze-personale-contrattualizzato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7.2</text:p>
          </table:table-cell>
          <table:table-cell office:value-type="string" table:style-name="ce4">
            <text:p>Trasmissione tabulato mensile assenze/presenze personale tecnico amministrativo e relativi giustificativi</text:p>
          </table:table-cell>
          <table:table-cell office:value-type="string" table:style-name="ce4">
            <text:p>Testo unico d’Ateneo delle assenze dal servizio del personale tecnico-amministrativo e dirigente; Circolari vigenti in materia</text:p>
          </table:table-cell>
          <table:table-cell office:value-type="string" table:style-name="ce4">
            <text:p>Entro il 5 del mese successivo o comunque entro i tempi tecnici necessari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Tabulato a firma del Direttore di Dipartimento - trasmesso da Capo Ufficio e Unità PTA incaricata dell'Ufficio Amministrazione, personale e servizi dipartimentali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</text:p>
            <text:p>E-mail: maria.carannante@unina.it<text:s text:c="2"/></text:p>
            <text:p>Sig.ra Loredana Topo</text:p>
            <text:p>Stanza F1 - Tel. 081675013</text:p>
            <text:p>E-mail: loredana.topo@unina.it</text:p>
            <text:p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https://www.unina.it/modulistica/assenze-e-presenze-personale-contrattualizzato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7.3</text:p>
          </table:table-cell>
          <table:table-cell office:value-type="string" table:style-name="ce4">
            <text:p>Trasmissione tabulato di rendicontazione del lavoro straordinario per il personale tecnico amministrativo</text:p>
          </table:table-cell>
          <table:table-cell office:value-type="string" table:style-name="ce4">
            <text:p>Circolari vigenti in materia</text:p>
          </table:table-cell>
          <table:table-cell office:value-type="string" table:style-name="ce4">
            <text:p>Entro i termini previsti dalle circolari di Ateneo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Tabulato a firma del Direttore di Dipartimento - trasmesso da Capo Ufficio e Unità PTA incaricata dell'Ufficio Amministrazione, personale e servizi dipartimentali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</text:p>
            <text:p>E-mail: maria.carannante@unina.it<text:s text:c="2"/></text:p>
            <text:p>Sig.ra Loredana Topo</text:p>
            <text:p>Stanza F1 - Tel. 081675013</text:p>
            <text:p>E-mail: loredana.topo@unina.it</text:p>
            <text:p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https://www.unina.it/modulistica/assenze-e-presenze-personale-contrattualizzato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7.4</text:p>
          </table:table-cell>
          <table:table-cell office:value-type="string" table:style-name="ce4">
            <text:p>Procedure di denuncia di infortunio del personale</text:p>
          </table:table-cell>
          <table:table-cell office:value-type="string" table:style-name="ce4">
            <text:p>Circolari vigenti in materia</text:p>
          </table:table-cell>
          <table:table-cell office:value-type="string" table:style-name="ce4">
            <text:p>Comunicazione all’INAIL entro 2 giorni dal ricevimento del certificato medico con prognosi superiore ai tre giorni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Direttore di Dipartimento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</text:p>
            <text:p>E-mail: maria.carannante@unina.it <text:s/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8" table:style-name="ce4">
            <text:p>8</text:p>
          </table:table-cell>
          <table:table-cell office:value-type="string" table:style-name="ce4">
            <text:p>Protocollo informatico</text:p>
          </table:table-cell>
          <table:table-cell table:number-columns-repeated="2" table:style-name="ce4"/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table:number-columns-repeated="3" table:style-name="ce4"/>
          <table:table-cell table:content-validation-name="val1" table:style-name="ce4"/>
          <table:table-cell table:content-validation-name="val1" table:style-name="ce4"/>
          <table:table-cell table:number-columns-repeated="3" table:style-name="ce4"/>
          <table:table-cell table:number-columns-repeated="16371"/>
        </table:table-row>
        <table:table-row table:style-name="ro4">
          <table:table-cell office:value-type="string" table:style-name="ce4">
            <text:p>8.1</text:p>
          </table:table-cell>
          <table:table-cell office:value-type="string" table:style-name="ce4">
            <text:p>Registrazione flusso documentale in entrata e in uscita, anche tramite Posta Elettronica Certificata</text:p>
          </table:table-cell>
          <table:table-cell office:value-type="string" table:style-name="ce4">
            <text:p><text:span text:style-name="T1">Regolamento UE n. 2016/679</text:span></text:p>
            <text:p><text:span text:style-name="T1">D.P.R. n.445 del 28 dicembre 2000</text:span></text:p>
            <text:p><text:span text:style-name="T1">D.R. 5073 del 30.12.2005</text:span></text:p>
            <text:p><text:span text:style-name="T1">D.R. 1163 del 22.03.2006</text:span></text:p>
          </table:table-cell>
          <table:table-cell office:value-type="string" table:style-name="ce4">
            <text:p>Attività giornaliera – A vista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Capo Ufficio e Unità PTA incaricata dell'Ufficio Amministrazione, personale e servizi dipartimentali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</text:p>
            <text:p>E-mail: maria.carannante@unina.it<text:s text:c="2"/></text:p>
            <text:p>Sig.ra Loredana Topo</text:p>
            <text:p>Stanza F1 - Tel. 081675013</text:p>
            <text:p>E-mail: loredana.topo@unina.it</text:p>
            <text:p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6">
          <table:table-cell office:value-type="float" office:value="8.1999999999999993" table:style-name="ce4">
            <text:p>8,2</text:p>
          </table:table-cell>
          <table:table-cell office:value-type="string" table:style-name="ce4">
            <text:p>Iter di protocollazione dall’acquisizione del documento, anche in forma digitale alla trasmissione via mail all’ufficio dipartimentale competente</text:p>
          </table:table-cell>
          <table:table-cell office:value-type="string" table:style-name="ce4">
            <text:p><text:span text:style-name="T1">Regolamento UE n. 2016/679</text:span></text:p>
            <text:p><text:span text:style-name="T1">D.P.R. n.445 del 28 dicembre 2000</text:span></text:p>
            <text:p><text:span text:style-name="T1">D.R. 5073 del 30.12.2005</text:span></text:p>
            <text:p><text:span text:style-name="T1">D.R. 1163 del 22.03.2006</text:span></text:p>
          </table:table-cell>
          <table:table-cell office:value-type="string" table:style-name="ce4">
            <text:p>Attività giornaliera – A vista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Capo Ufficio e Unità PTA incaricata dell'Ufficio Amministrazione, personale e servizi dipartimentali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</text:p>
            <text:p>E-mail: maria.carannante@unina.it<text:s text:c="2"/></text:p>
            <text:p>Sig.ra Loredana Topo</text:p>
            <text:p>Stanza F1 - Tel. 081675013</text:p>
            <text:p>E-mail: loredana.topo@unina.it</text:p>
            <text:p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9" table:style-name="ce4">
            <text:p>9</text:p>
          </table:table-cell>
          <table:table-cell office:value-type="string" table:style-name="ce4">
            <text:p>Aggiornamento sito web</text:p>
          </table:table-cell>
          <table:table-cell office:value-type="string" table:style-name="ce4">
            <text:p>*****</text:p>
          </table:table-cell>
          <table:table-cell office:value-type="string" table:style-name="ce4">
            <text:p>Entro 7 giorni dalla richiesta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Capo Ufficio e Unità PTA incaricata dell'Ufficio Amministrazione, personale e servizi dipartimentali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 - E-mail: maria.carannante@unina.it<text:s text:c="2"/></text:p>
            <text:p>Dott. Enrico Cafaro</text:p>
            <text:p>Stanza D19 - Tel. 081675162 - E-Mail: e.cafaro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0" table:style-name="ce4">
            <text:p>10</text:p>
          </table:table-cell>
          <table:table-cell office:value-type="string" table:style-name="ce4">
            <text:p>Attività relative a convenzioni e accordi</text:p>
          </table:table-cell>
          <table:table-cell table:number-columns-repeated="2" table:style-name="ce4"/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table:number-columns-repeated="3" table:style-name="ce4"/>
          <table:table-cell table:content-validation-name="val1" table:style-name="ce4"/>
          <table:table-cell table:content-validation-name="val1" table:style-name="ce4"/>
          <table:table-cell table:number-columns-repeated="3" table:style-name="ce4"/>
          <table:table-cell table:number-columns-repeated="16371"/>
        </table:table-row>
        <table:table-row table:style-name="ro4">
          <table:table-cell office:value-type="string" table:style-name="ce4">
            <text:p>10.1</text:p>
          </table:table-cell>
          <table:table-cell office:value-type="string" table:style-name="ce4">
            <text:p>Trasmissione all'ufficio tirocini della richiesta di stipula convenzione ai fini di tirocinio</text:p>
          </table:table-cell>
          <table:table-cell office:value-type="string" table:style-name="ce4">
            <text:p>Circolari vigenti in materia</text:p>
          </table:table-cell>
          <table:table-cell office:value-type="string" table:style-name="ce4">
            <text:p>Entro 7 giorni dalla richiesta-pec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Capo dell'Ufficio Amministrazione, personale e servizi dipartimentali e Unità PTA incaricata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 - E-mail: maria.carannante@unina.it<text:s text:c="2"/></text:p>
            <text:p>Dott. Ciro Gianmaria Amoro</text:p>
            <text:p>Stanza F14 - Tel. 081675017 - E-mail: cirogianmaria.amoroso@unina.it</text:p>
            <text:p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https://www.unina.it/didattica/tirocini-studenti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0.2</text:p>
          </table:table-cell>
          <table:table-cell office:value-type="string" table:style-name="ce4">
            <text:p>Trasmissione della documentazione relative a convenzioni e accordi, nonché le delibere di approvazione del Consiglio di dipartimento o Decreti direttoriali all'Ufficio affari generali</text:p>
          </table:table-cell>
          <table:table-cell office:value-type="string" table:style-name="ce4">
            <text:p>Circolari vigenti in materia</text:p>
          </table:table-cell>
          <table:table-cell office:value-type="string" table:style-name="ce4">
            <text:p>Entro 7 giorni dalla delibera/decreto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Capo dell'Ufficio Amministrazione, personale e servizi dipartimentali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</text:p>
            <text:p>E-mail: maria.carannante@unina.it<text:s text:c="2"/></text:p>
            <text:p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1" table:style-name="ce4">
            <text:p>11</text:p>
          </table:table-cell>
          <table:table-cell office:value-type="string" table:style-name="ce4">
            <text:p>Stesura e aggiornamento del DVR</text:p>
          </table:table-cell>
          <table:table-cell office:value-type="string" table:style-name="ce4">
            <text:p>Decreto legislativo n. 81/2008 e dell’art. 3 del Regolamento di Ateneo per l’applicazione delle norme su sicurezza e salute nei luoghi di lavoro adottato con D.R. 2896 del 20/07/2018 e Circolari vigenti in materia</text:p>
          </table:table-cell>
          <table:table-cell office:value-type="string" table:style-name="ce4">
            <text:p>Entro i termini previsti dal regolamento e dalle circolari di Ateneo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Direttore del Dipartimento con supporto dell'ASPPL di Dipartimento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Sig.ra Maria Claudia Ponte - Capo Ufficio per la Ricerca</text:p>
            <text:p>Stanza F7 - Tel. 081675308 – E-mail: mariaclaudia.ponte@unina.it</text:p>
            <text:p>E-mail: dip.scienze-econ-stat@unina.it<text:s text:c="3"/></text:p>
            <text:p>PEC: dip.scienze-econ-stat@pec.unina.it<text:s text:c="2"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2" table:style-name="ce4">
            <text:p>12</text:p>
          </table:table-cell>
          <table:table-cell office:value-type="string" table:style-name="ce4">
            <text:p>Gestione spazi dipartimentali</text:p>
          </table:table-cell>
          <table:table-cell table:number-columns-repeated="2" table:style-name="ce4"/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Direttore del Dipartimento con supporto del Capo dell'Ufficio Amministrazione, personale e servizi dipartimentali</text:p>
          </table:table-cell>
          <table:table-cell office:value-type="string" table:style-name="ce5">
            <text:p>n.a</text:p>
          </table:table-cell>
          <table:table-cell office:value-type="string" table:style-name="ce3">
            <text:p>Dott.ssa Maria Carannante</text:p>
            <text:p>Capo Ufficio per Amministrazione, Personale e Servizi Dipartimentali</text:p>
            <text:p>Stanza F21 - Tel. 081675115</text:p>
            <text:p>E-mail: maria.carannante@unina.it<text:s text:c="2"/></text:p>
            <text:p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2.1</text:p>
          </table:table-cell>
          <table:table-cell office:value-type="string" table:style-name="ce4">
            <text:p>Trasmissione richieste interventi di manutenzione all'ufficio tecnico competente</text:p>
          </table:table-cell>
          <table:table-cell office:value-type="string" table:style-name="ce4">
            <text:p>Circolari vigenti in materia</text:p>
          </table:table-cell>
          <table:table-cell office:value-type="string" table:style-name="ce4">
            <text:p>Entro 5 giorni dalla segnalazione</text:p>
          </table:table-cell>
          <table:table-cell office:value-type="string" table:style-name="ce4">
            <text:p><text:span text:style-name="T1">Ufficio per l’Amministrazione, il</text:span></text:p>
            <text:p><text:span text:style-name="T1">Personale e i Servizi dipartimentali</text:span></text:p>
          </table:table-cell>
          <table:table-cell office:value-type="string" table:style-name="ce3">
            <text:p>Direttore del Dipartimento con supporto del Capo dell'Ufficio Amministrazione, personale e servizi dipartimentali e Unità di PTA incaricata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/>
            <text:p>Dott.ssa Maria Carannante</text:p>
            <text:p>Capo Ufficio per Amministrazione, Personale e Servizi Dipartimentali</text:p>
            <text:p>Stanza F21 - Tel. 081675115 - E-mail: maria.carannante@unina.it<text:s text:c="2"/></text:p>
            <text:p><text:s/>Sig. Enrico De Luca<text:s text:c="2"/></text:p>
            <text:p>Tel. 081675271 - E-mail: enrico.deluca@unina.it<text:s text:c="2"/></text:p>
            <text:p>PEC: dip.scienze-econ-stat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3" table:style-name="ce4">
            <text:p>13</text:p>
          </table:table-cell>
          <table:table-cell office:value-type="string" table:style-name="ce4">
            <text:p>Procedure di valutazione comparativa per il conferimento di Assegni di ricerca</text:p>
          </table:table-cell>
          <table:table-cell office:value-type="string" table:style-name="ce4">
            <text:p><text:span text:style-name="T1">Regolamento per il conferimento di assegni per lo svolgimento di attività di ricerca - DR/2021/3521 del 03/09/2021, modificato con DR</text:span></text:p>
            <text:p><text:span text:style-name="T1">n. 2269 del 08.06.2023</text:span></text:p>
          </table:table-cell>
          <table:table-cell office:value-type="string" table:style-name="ce4">
            <text:p>60 gg dall'avvio d'ufficio del procedimento (dalla delibera del Consiglio di Dipartimento)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ricerca/bandi-nazionali/assegni-di-ricerca">https://www.unina.it/ricerca/bandi-nazionali/assegni-di-ricerca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3.1</text:p>
          </table:table-cell>
          <table:table-cell office:value-type="string" table:style-name="ce4">
            <text:p>Trasmissione al Consiglio di Dipartimento del Bando per il conferimento di assegni per lo svolgimento di attività di ricerca</text:p>
          </table:table-cell>
          <table:table-cell office:value-type="string" table:style-name="ce4">
            <text:p><text:span text:style-name="T1">Regolamento per il conferimento di assegni per lo svolgimento di attività di ricerca - DR/2021/3521 del 03/09/2021, modificato con DR</text:span></text:p>
            <text:p><text:span text:style-name="T1">n. 2269 del 08.06.2023</text:span></text:p>
          </table:table-cell>
          <table:table-cell office:value-type="string" table:style-name="ce4">
            <text:p>Entro 30 gg dalla richiesta di emanazione Bando.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6">
            <text:p><text:a xlink:href="https://www.dises.unina.it/modulistica">https://www.dises.unina.it/modulistica</text:a>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3.2</text:p>
          </table:table-cell>
          <table:table-cell office:value-type="string" table:style-name="ce4">
            <text:p>Trasmissione ai fini della pubblicazione del Bando per il conferimento di assegni per lo svolgimento di attività di ricerca</text:p>
          </table:table-cell>
          <table:table-cell office:value-type="string" table:style-name="ce4">
            <text:p><text:span text:style-name="T1">Regolamento per il conferimento di assegni per lo svolgimento di attività di ricerca - DR/2021/3521 del 03/09/2021, modificato con DR</text:span></text:p>
            <text:p><text:span text:style-name="T1">n. 2269 del 08.06.2023</text:span></text:p>
          </table:table-cell>
          <table:table-cell office:value-type="string" table:style-name="ce4">
            <text:p>Entro 7 gg dall’approvazione in Consiglio di Dipartimento sul sito web di Ateneo, Albo Ufficiale di Ateneo e Sito Miur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ricerca/bandi-nazionali/assegni-di-ricerca">https://www.unina.it/ricerca/bandi-nazionali/assegni-di-ricerca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3.3</text:p>
          </table:table-cell>
          <table:table-cell office:value-type="string" table:style-name="ce4">
            <text:p>Nomina con decreto del Direttore della Commissione esaminatrice di valutazione comparativa per il conferimento di assegni di ricerca</text:p>
          </table:table-cell>
          <table:table-cell office:value-type="string" table:style-name="ce4">
            <text:p><text:span text:style-name="T1">Regolamento per il conferimento di assegni per lo svolgimento di attività di ricerca - DR/2021/3521 del 03/09/2021, modificato con DR</text:span></text:p>
            <text:p><text:span text:style-name="T1">n. 2269 del 08.06.2023</text:span></text:p>
          </table:table-cell>
          <table:table-cell office:value-type="string" table:style-name="ce4">
            <text:p>Entro 10 gg dalla scadenza del termine fissato per la presentazione della domanda di partecipazione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ricerca/bandi-nazionali/assegni-di-ricerca">https://www.unina.it/ricerca/bandi-nazionali/assegni-di-ricerca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3.4</text:p>
          </table:table-cell>
          <table:table-cell office:value-type="string" table:style-name="ce4">
            <text:p>Trasmissione ai fini della pubblicazione del Decreto di nomina della Commissione esaminatrice sul sito web di Ateneo e sull'albo ufficiale di Ateneo</text:p>
          </table:table-cell>
          <table:table-cell office:value-type="string" table:style-name="ce4">
            <text:p><text:span text:style-name="T1">Regolamento per il conferimento di assegni per lo svolgimento di attività di ricerca - DR/2021/3521 del 03/09/2021, modificato con DR</text:span></text:p>
            <text:p><text:span text:style-name="T1">n. 2269 del 08.06.2023</text:span></text:p>
          </table:table-cell>
          <table:table-cell office:value-type="string" table:style-name="ce4">
            <text:p>Entro 5 gg dall'emissione del decreto del Direttore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ricerca/bandi-nazionali/assegni-di-ricerca">https://www.unina.it/ricerca/bandi-nazionali/assegni-di-ricerca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3.5</text:p>
          </table:table-cell>
          <table:table-cell office:value-type="string" table:style-name="ce4">
            <text:p>Trasmissione ai fini della pubblicazione del decreto di esclusione</text:p>
          </table:table-cell>
          <table:table-cell office:value-type="string" table:style-name="ce4">
            <text:p><text:span text:style-name="T1">Regolamento per il conferimento di assegni per lo svolgimento di attività di ricerca - DR/2021/3521 del 03/09/2021, modificato con DR</text:span></text:p>
            <text:p><text:span text:style-name="T1">n. 2269 del 08.06.2023</text:span></text:p>
          </table:table-cell>
          <table:table-cell office:value-type="string" table:style-name="ce4">
            <text:p>Emanazione con decreto del Direttore del provvedimento di esclusione dei candidati in ogni momento della procedura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ricerca/bandi-nazionali/assegni-di-ricerca">https://www.unina.it/ricerca/bandi-nazionali/assegni-di-ricerca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8">
            <text:p>13.6</text:p>
          </table:table-cell>
          <table:table-cell office:value-type="string" table:style-name="ce4">
            <text:p>Stipula contratto con il vincitore</text:p>
          </table:table-cell>
          <table:table-cell office:value-type="string" table:style-name="ce4">
            <text:p><text:span text:style-name="T1">Regolamento per il conferimento di assegni per lo svolgimento di attività di ricerca - DR/2021/3521 del 03/09/2021, modificato con DR</text:span></text:p>
            <text:p><text:span text:style-name="T1">n. 2269 del 08.06.2023</text:span></text:p>
          </table:table-cell>
          <table:table-cell office:value-type="string" table:style-name="ce4">
            <text:p>Entro 5 gg dal completamento della procedura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8">
            <text:p>13.6</text:p>
          </table:table-cell>
          <table:table-cell office:value-type="string" table:style-name="ce4">
            <text:p>Pagamento dei compensi agli assegnisti</text:p>
          </table:table-cell>
          <table:table-cell office:value-type="string" table:style-name="ce4">
            <text:p><text:span text:style-name="T1">Regolamento per il conferimento di assegni per lo svolgimento di attività di ricerca - DR/2021/3521 del 03/09/2021, modificato con DR</text:span></text:p>
            <text:p><text:span text:style-name="T1">n. 2269 del 08.06.2023</text:span></text:p>
          </table:table-cell>
          <table:table-cell office:value-type="string" table:style-name="ce4">
            <text:p>entro 5 gg dalla presentazione delle richieste di pagamento da parte del Tutor dell'assegnista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3.7</text:p>
          </table:table-cell>
          <table:table-cell office:value-type="string" table:style-name="ce4">
            <text:p>Rinnovo assegno previo parere positivo sull'attività di ricerca svolta da parte della Commissione di valutazione nominata con decreto del Direttore su parere del Consiglio di Dipartimento</text:p>
          </table:table-cell>
          <table:table-cell office:value-type="string" table:style-name="ce4">
            <text:p><text:span text:style-name="T1">Regolamento per il conferimento di assegni per lo svolgimento di attività di ricerca - DR/2021/3521 del 03/09/2021, modificato con DR</text:span></text:p>
            <text:p><text:span text:style-name="T1">n. 2269 del 08.06.2023</text:span></text:p>
          </table:table-cell>
          <table:table-cell office:value-type="string" table:style-name="ce4">
            <text:p>entro 20 gg dalla richiesta di rinnovo deliberata dal Consiglio di Dipartimento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4" table:style-name="ce4">
            <text:p>14</text:p>
          </table:table-cell>
          <table:table-cell office:value-type="string" table:style-name="ce4">
            <text:p>Procedure di valutazione comparativa per il conferimento di borse di studio aventi ad oggetto attività di ricerca</text:p>
          </table:table-cell>
          <table:table-cell office:value-type="string" table:style-name="ce4">
            <text:p>Regolamento per l'assegnazione da parte dei Dipartimenti e Centri di borse di studio aventi ad oggetto attività di ricerca da istituire con fondi derivanti da convenzioni D.R. 3557 del 19.10.2015</text:p>
          </table:table-cell>
          <table:table-cell table:style-name="ce4"/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://www.unina.it/ateneo/concorsi/borse-di-ricerca">http://www.unina.it/ateneo/concorsi/borse-di-ricerca</text:a></text:p>
          </table:table-cell>
          <table:table-cell office:value-type="string" table:style-name="ce4">
            <text:p>n.a.</text:p>
          </table:table-cell>
          <table:table-cell office:value-type="string" table:style-name="ce7">
            <text:p><text:a xlink:href="https://www.dises.unina.it/modulistica">https://www.dises.unina.it/modulistica</text:a>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4.1</text:p>
          </table:table-cell>
          <table:table-cell office:value-type="string" table:style-name="ce4">
            <text:p>Trasmissione al Consiglio di Dipartimento del Bando per il conferimento di Borse di Studio per attività di ricerca</text:p>
          </table:table-cell>
          <table:table-cell office:value-type="string" table:style-name="ce4">
            <text:p>Regolamento per l'assegnazione da parte dei Dipartimenti e Centri di borse di studio aventi ad oggetto attività di ricerca da istituire con fondi derivanti da convenzioni D.R. 3557 del 19.10.2015</text:p>
          </table:table-cell>
          <table:table-cell office:value-type="string" table:style-name="ce4">
            <text:p>Entro 15 gg dalla richiesta di apertura bando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7">
            <text:p><text:a xlink:href="http://www.unina.it/ateneo/concorsi/borse-di-ricerca">http://www.unina.it/ateneo/concorsi/borse-di-ricerca</text:a>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4.2</text:p>
          </table:table-cell>
          <table:table-cell office:value-type="string" table:style-name="ce4">
            <text:p>Nomina con decreto del Direttore della Commissione esaminatrice di valutazione comparativa per il conferimento di incarichi di lavoro autonomo</text:p>
          </table:table-cell>
          <table:table-cell office:value-type="string" table:style-name="ce4">
            <text:p>Regolamento per l'assegnazione da parte dei Dipartimenti e Centri di borse di studio aventi ad oggetto attività di ricerca da istituire con fondi derivanti da convenzioni D.R. 3557 del 19.10.2015</text:p>
          </table:table-cell>
          <table:table-cell office:value-type="string" table:style-name="ce4">
            <text:p>entro 7 gg dalla scadenza del termine fissato per la presentazione della domanda di partecipazione alla procedura di valutazione comparativa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7">
            <text:p><text:a xlink:href="http://www.unina.it/ateneo/concorsi/borse-di-ricerca">http://www.unina.it/ateneo/concorsi/borse-di-ricerca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4.3</text:p>
          </table:table-cell>
          <table:table-cell office:value-type="string" table:style-name="ce4">
            <text:p>Trasmissione ai fini della pubblicazione del Decreto di nomina della Commissione esaminatrice sul sito web di Ateneo e sull'albo ufficiale di Ateneo</text:p>
          </table:table-cell>
          <table:table-cell office:value-type="string" table:style-name="ce4">
            <text:p>Regolamento per l'assegnazione da parte dei Dipartimenti e Centri di borse di studio aventi ad oggetto attività di ricerca da istituire con fondi derivanti da convenzioni D.R. 3557 del 19.10.2015</text:p>
          </table:table-cell>
          <table:table-cell office:value-type="string" table:style-name="ce4">
            <text:p>Entro 3 gg dall'emissione del decreto del Direttore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7">
            <text:p><text:a xlink:href="http://www.unina.it/ateneo/concorsi/borse-di-ricerca">http://www.unina.it/ateneo/concorsi/borse-di-ricerca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4.4</text:p>
          </table:table-cell>
          <table:table-cell office:value-type="string" table:style-name="ce4">
            <text:p>Approvazione atti e nomina vincitore della procedura di valutazione comparativa</text:p>
          </table:table-cell>
          <table:table-cell office:value-type="string" table:style-name="ce4">
            <text:p>Regolamento per l'assegnazione da parte dei Dipartimenti e Centri di borse di studio aventi ad oggetto attività di ricerca da istituire con fondi derivanti da convenzioni D.R. 3557 del 19.10.2015</text:p>
          </table:table-cell>
          <table:table-cell office:value-type="string" table:style-name="ce4">
            <text:p>Predisposizione decreto approvazione atti entro 10 gg dalla consegna degli atti da parte della Commissione giudicatrice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7">
            <text:p><text:a xlink:href="http://www.unina.it/ateneo/concorsi/borse-di-ricerca">http://www.unina.it/ateneo/concorsi/borse-di-ricerca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4.5</text:p>
          </table:table-cell>
          <table:table-cell office:value-type="string" table:style-name="ce4">
            <text:p>Conferimento Borsa di studio al/ai vincitore/i della procedura con decreto del Direttore</text:p>
          </table:table-cell>
          <table:table-cell office:value-type="string" table:style-name="ce4">
            <text:p>Regolamento per l'assegnazione da parte dei Dipartimenti e Centri di borse di studio aventi ad oggetto attività di ricerca da istituire con fondi derivanti da convenzioni D.R. 3557 del 19.10.2015</text:p>
          </table:table-cell>
          <table:table-cell office:value-type="string" table:style-name="ce4">
            <text:p>Predisposizione decreto di conferimento entro 5 gg dal Decreto approvazione atti.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4.6</text:p>
          </table:table-cell>
          <table:table-cell office:value-type="string" table:style-name="ce4">
            <text:p>relativa lettera di assegnazione della Borsa</text:p>
          </table:table-cell>
          <table:table-cell office:value-type="string" table:style-name="ce4">
            <text:p>Regolamento per l'assegnazione da parte dei Dipartimenti e Centri di borse di studio aventi ad oggetto attività di ricerca da istituire con fondi derivanti da convenzioni D.R. 3557 del 19.10.2015</text:p>
          </table:table-cell>
          <table:table-cell office:value-type="string" table:style-name="ce4">
            <text:p>Trasmissione lettera entro 3 gg dalla data del conferimento dell’incarico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4.7</text:p>
          </table:table-cell>
          <table:table-cell office:value-type="string" table:style-name="ce4">
            <text:p>Acquisizione del contratto firmato da parte del/i vincitore/i per i successivi adempimenti</text:p>
          </table:table-cell>
          <table:table-cell office:value-type="string" table:style-name="ce4">
            <text:p>Regolamento per l'assegnazione da parte dei Dipartimenti e Centri di borse di studio aventi ad oggetto attività di ricerca da istituire con fondi derivanti da convenzioni D.R. 3557 del 19.10.2015</text:p>
          </table:table-cell>
          <table:table-cell office:value-type="string" table:style-name="ce4">
            <text:p>Entro 5 gg dal termine della procedura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4.8</text:p>
          </table:table-cell>
          <table:table-cell office:value-type="string" table:style-name="ce4">
            <text:p>Pagamento dei compensi ai borsisti</text:p>
          </table:table-cell>
          <table:table-cell office:value-type="string" table:style-name="ce4">
            <text:p>Regolamento per l'assegnazione da parte dei Dipartimenti e Centri di borse di studio aventi ad oggetto attività di ricerca da istituire con fondi derivanti da convenzioni D.R. 3557 del 19.10.2015</text:p>
          </table:table-cell>
          <table:table-cell office:value-type="string" table:style-name="ce4">
            <text:p>Entro 5 gg dalla presentazione della richiesta di pagamento da parte del Tutor del borsista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fabiana.pirone@unina.it; fabiana.pirone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5" table:style-name="ce4">
            <text:p>15</text:p>
          </table:table-cell>
          <table:table-cell office:value-type="string" table:style-name="ce4">
            <text:p>Procedure di valutazione comparativa per il conferimento di incarichi di consulenza professionale, co.co.co. e prestazione occasionale</text:p>
          </table:table-cell>
          <table:table-cell office:value-type="string" table:style-name="ce4">
            <text:p>Art. 7, comma 6, D.Lgs n.165/2001 e s.m.i.;Regolamento per l'affidamento di incarichi di lavoro autonomo presso l'Università degli Studi di Napoli Federico II - D.R. N. 1506 del 26.04.2017</text:p>
          </table:table-cell>
          <table:table-cell table:style-name="ce4"/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unina.it/ateneo/concorsi">https://www.unina.it/ateneo/concorsi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5.1</text:p>
          </table:table-cell>
          <table:table-cell office:value-type="string" table:style-name="ce4">
            <text:p>Trasmissione al Consiglio di Dipartimento del Bando per il conferimento di incarichi di consulenza professionale e di prestazione occasionale</text:p>
          </table:table-cell>
          <table:table-cell office:value-type="string" table:style-name="ce4">
            <text:p>Art. 7, comma 6, D.Lgs n.165/2001 e s.m.i.;Regolamento per l'affidamento di incarichi di lavoro autonomo presso l'Università degli Studi di Napoli Federico II - D.R. N. 1506 del 26.04.2017</text:p>
          </table:table-cell>
          <table:table-cell office:value-type="string" table:style-name="ce4">
            <text:p>Entro 30 gg dalla richiesta di emanazione Bando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5.2</text:p>
          </table:table-cell>
          <table:table-cell office:value-type="string" table:style-name="ce4">
            <text:p>Nomina con decreto del Direttore del Dipartimento della Commissione esaminatrice di valutazione comparativa per il conferimento di incarichi di lavoro autonomo</text:p>
          </table:table-cell>
          <table:table-cell office:value-type="string" table:style-name="ce4">
            <text:p>Art. 7, comma 6, D.Lgs n.165/2001 e s.m.i.;Regolamento per l'affidamento di incarichi di lavoro autonomo presso l'Università degli Studi di Napoli Federico II - D.R. N. 1506 del 26.04.2017</text:p>
          </table:table-cell>
          <table:table-cell office:value-type="string" table:style-name="ce4">
            <text:p>Entro 3 gg dalla scadenza del termine fissato per la presentazione della domanda di partecipazione alla procedura di valutazione comparativa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ateneo/concorsi">https://www.unina.it/ateneo/concorsi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5.3</text:p>
          </table:table-cell>
          <table:table-cell office:value-type="string" table:style-name="ce4">
            <text:p>Approvazione degli atti delle procedure di valutazione comparativa finalizzata al conferimento di incarichi di lavoro</text:p>
          </table:table-cell>
          <table:table-cell office:value-type="string" table:style-name="ce4">
            <text:p>Art. 7, comma 6, D.Lgs n.165/2001 e s.m.i.;Regolamento per l'affidamento di incarichi di lavoro autonomo presso l'Università degli Studi di Napoli Federico II - D.R. N. 1506 del 26.04.2017</text:p>
          </table:table-cell>
          <table:table-cell office:value-type="string" table:style-name="ce4">
            <text:p>Entro 3 gg dalla consegna degli atti da parte della Commissione giudicatrice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7">
            <text:p><text:a xlink:href="https://www.unina.it/ateneo/concorsi">https://www.unina.it/ateneo/concorsi</text:a></text:p>
          </table:table-cell>
          <table:table-cell office:value-type="string" table:style-name="ce4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5.4</text:p>
          </table:table-cell>
          <table:table-cell office:value-type="string" table:style-name="ce4">
            <text:p>Esclusione del/i candidato/i sul sito web di Ateneo e Albo Ufficiale di Ateneo</text:p>
          </table:table-cell>
          <table:table-cell office:value-type="string" table:style-name="ce4">
            <text:p>Art. 7, comma 6, D.Lgs n.165/2001 e s.m.i.;Regolamento per l'affidamento di incarichi di lavoro autonomo presso l'Università degli Studi di Napoli Federico II - D.R. N. 1506 del 26.04.2017</text:p>
          </table:table-cell>
          <table:table-cell office:value-type="string" table:style-name="ce4">
            <text:p>Emanazione con decreto del Direttore di provvedimento di esclusione dei candidati in ogni momento della procedura di valutazione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ateneo/concorsi">https://www.unina.it/ateneo/concorsi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5.5</text:p>
          </table:table-cell>
          <table:table-cell office:value-type="string" table:style-name="ce4">
            <text:p>Approvazione atti della procedura di valutazione comparativa finalizzata al conferimento di incarichi di lavoro</text:p>
          </table:table-cell>
          <table:table-cell office:value-type="string" table:style-name="ce4">
            <text:p>Art. 7, comma 6, D.Lgs n.165/2001 e s.m.i.;Regolamento per l'affidamento di incarichi di lavoro autonomo presso l'Università degli Studi di Napoli Federico II - D.R. N. 1506 del 26.04.2017</text:p>
          </table:table-cell>
          <table:table-cell office:value-type="string" table:style-name="ce4">
            <text:p>Approvazione atti entro 3 gg dalla consegna degli atti da parte della Commissione giudicatrice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ateneo/concorsi">https://www.unina.it/ateneo/concorsi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5.6</text:p>
          </table:table-cell>
          <table:table-cell office:value-type="string" table:style-name="ce4">
            <text:p>Conferimento incarico di lavoro autonomo</text:p>
          </table:table-cell>
          <table:table-cell office:value-type="string" table:style-name="ce4">
            <text:p>Art. 7, comma 6, D.Lgs n.165/2001 e s.m.i.;Regolamento per l'affidamento di incarichi di lavoro autonomo presso l'Università degli Studi di Napoli Federico II - D.R. N. 1506 del 26.04.2017</text:p>
          </table:table-cell>
          <table:table-cell office:value-type="string" table:style-name="ce4">
            <text:p>Conferimento entro 5 gg dalla consegna degli atti da parte della Commissione giudicatrice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ateneo/concorsi">https://www.unina.it/ateneo/concorsi</text:a></text:p>
          </table:table-cell>
          <table:table-cell office:value-type="string" table:style-name="ce3">
            <text:p>n.a.</text:p>
          </table:table-cell>
          <table:table-cell office:value-type="string" table:style-name="ce6">
            <text:p><text:a xlink:href="https://www.dises.unina.it/modulistica">https://www.dises.unina.it/modulistica</text:a>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5.7</text:p>
          </table:table-cell>
          <table:table-cell office:value-type="string" table:style-name="ce4">
            <text:p>Stipula del contratto di collaborazione</text:p>
          </table:table-cell>
          <table:table-cell office:value-type="string" table:style-name="ce4">
            <text:p>Art. 7, comma 6, D.Lgs n.165/2001 e s.m.i.;Regolamento per l'affidamento di incarichi di lavoro autonomo presso l'Università degli Studi di Napoli Federico II - D.R. N. 1506 del 26.04.2017</text:p>
          </table:table-cell>
          <table:table-cell office:value-type="string" table:style-name="ce4">
            <text:p>Entro 7 gg dalla data di approvazione degli atti della procedura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5.8</text:p>
          </table:table-cell>
          <table:table-cell office:value-type="string" table:style-name="ce4">
            <text:p>Acquisizione del contratto firmato dal vincitore per gli adempimenti degli obblighi di pubblicazione</text:p>
          </table:table-cell>
          <table:table-cell office:value-type="string" table:style-name="ce4">
            <text:p>D.Lgs n.165/2001, Delibera ANAC n.141/2018</text:p>
          </table:table-cell>
          <table:table-cell office:value-type="string" table:style-name="ce4">
            <text:p>Entro 4 gg dalla stipula del contratto; pubblicazione sul sito web di Ateneo e Albo Ufficiale di Ateneo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5.10</text:p>
          </table:table-cell>
          <table:table-cell office:value-type="string" table:style-name="ce4">
            <text:p>Trasmissione comunicazione obbligatoria UNILAV Campania per incarico di collaborazione coordinata e continuativa</text:p>
          </table:table-cell>
          <table:table-cell office:value-type="string" table:style-name="ce4">
            <text:p>4-bis D.Lgs 181/2000 così come modificato dall'art.1, c.1184 della L.296/2006</text:p>
          </table:table-cell>
          <table:table-cell office:value-type="string" table:style-name="ce4">
            <text:p>Entro 3 gg dalla stipula del contratto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Capo Ufficio per la Ricerca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5.11</text:p>
          </table:table-cell>
          <table:table-cell office:value-type="string" table:style-name="ce4">
            <text:p>Pagamento dei compensi ai collaboratori coordinati e continuativi in rate trimestrali, ai collaboratori occasionali a fine prestazione</text:p>
          </table:table-cell>
          <table:table-cell office:value-type="string" table:style-name="ce4">
            <text:p>Art. 7, comma 6, D.Lgs n.165/2001 e s.m.i.;Regolamento per l'affidamento di incarichi di lavoro autonomo presso l'Università degli Studi di Napoli Federico II - D.R. N. 1506 del 26.04.2017</text:p>
          </table:table-cell>
          <table:table-cell office:value-type="string" table:style-name="ce4">
            <text:p>Entro 7 gg dalla scadenza della rata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 e Responsabile dei Processi Contabili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fabiana.pirone@unina.it; fabiana.pirone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5.12</text:p>
          </table:table-cell>
          <table:table-cell office:value-type="string" table:style-name="ce4">
            <text:p>Pagamento fatture ai consulenti professionali</text:p>
          </table:table-cell>
          <table:table-cell office:value-type="string" table:style-name="ce4">
            <text:p>Art. 7, comma 6, D.Lgs n.165/2001 e s.m.i.;Regolamento per l'affidamento di incarichi di lavoro autonomo presso l'Università degli Studi di Napoli Federico II - D.R. N. 1506 del 26.04.2017</text:p>
          </table:table-cell>
          <table:table-cell office:value-type="string" table:style-name="ce4">
            <text:p>Entro 30 gg dal ricevimento della fattura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 e Responsabile Processi Contabili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luigia.amatucci@unina.it; luigia.amatucci@personalepec.unina.it (Uff. Contabilità e Bilancio)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6" table:style-name="ce4">
            <text:p>16</text:p>
          </table:table-cell>
          <table:table-cell office:value-type="string" table:style-name="ce4">
            <text:p>Emissione ordinativi di pagamento e di riscossione</text:p>
          </table:table-cell>
          <table:table-cell office:value-type="string" table:style-name="ce4">
            <text:p>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entro 30 giorni dalla ricezione della fattura elettronica o di altro documento per pagamento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 e Responsabile Processi Contabili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fabiana.pirone@unina.it; fabiana.pirone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7" table:style-name="ce4">
            <text:p>17</text:p>
          </table:table-cell>
          <table:table-cell office:value-type="string" table:style-name="ce4">
            <text:p>Procedure di affidamento delle missioni di servizio svolte dal personale afferente al Dipartimento</text:p>
          </table:table-cell>
          <table:table-cell office:value-type="string" table:style-name="ce4">
            <text:p>Regolamento per le missioni di servizio Decreto n. 1712 del 26/05/2020</text:p>
          </table:table-cell>
          <table:table-cell office:value-type="string" table:style-name="ce4">
            <text:p>entro gg.20 dal ricevimento della documentazione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; fabiana.pirone@unina.it; fabiana.pirone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7">
          <table:table-cell office:value-type="float" office:value="18" table:style-name="ce4">
            <text:p>18</text:p>
          </table:table-cell>
          <table:table-cell office:value-type="string" table:style-name="ce4">
            <text:p>Procedure di stipula convenzioni attive di ricerca, didattica, consulenza con enti pubblici e/o provati da sottoporre all'approvazione del Consiglio di Dipartimento</text:p>
          </table:table-cell>
          <table:table-cell office:value-type="string" table:style-name="ce4">
            <text:p>Regolamento per le missioni di servizio e le trasferte di servizio - Decreto n. 1712 del 26/05/2020; Regolamento di Ateneo per l'Amministrazione, la Finanza e la Contabilità presso l'Università degli Studi di Napoli Federico II - D.R. N. 4672 del 22/11/2018</text:p>
          </table:table-cell>
          <table:table-cell office:value-type="string" table:style-name="ce4">
            <text:p>30 giorni dalla ricezione della bozza della Convenzione da parte del Responsabile Scientifico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Direttore di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luigia.amatucci@unina.it; luigia.amatucci@personalepec.unina.it (Uff. Contabilità e Bilancio)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9" table:style-name="ce4">
            <text:p>19</text:p>
          </table:table-cell>
          <table:table-cell office:value-type="string" table:style-name="ce4">
            <text:p>Gestione e rendicontazione dei progetti di ricerca</text:p>
          </table:table-cell>
          <table:table-cell office:value-type="string" table:style-name="ce4">
            <text:p>Regolamenti dei singoli bandi</text:p>
          </table:table-cell>
          <table:table-cell office:value-type="string" table:style-name="ce4">
            <text:p><text:span text:style-name="T1">Entro 10 gg prima della scadenza dei termini di presentazione delle</text:span></text:p>
            <text:p><text:span text:style-name="T1">rendicontazioni.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n.a.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string" table:style-name="ce4">
            <text:p>19.1</text:p>
          </table:table-cell>
          <table:table-cell office:value-type="string" table:style-name="ce4">
            <text:p>Aggiornamento e controllo in U-Gov del modulo Progetti</text:p>
          </table:table-cell>
          <table:table-cell office:value-type="string" table:style-name="ce4">
            <text:p>Circolari varie</text:p>
          </table:table-cell>
          <table:table-cell office:value-type="string" table:style-name="ce4">
            <text:p>Entro 5 gg dalla richiesta</text:p>
          </table:table-cell>
          <table:table-cell office:value-type="string" table:style-name="ce4">
            <text:p>Ufficio per la Ricerca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per la Ricerca, mcponte@unina.it; mariaclaudia.ponte@personalepec.unina.it; stefania.maddaluno@unina.it; stefania.maddaluno@personalepec.unina.it; paola.romano2@unina.it; paola.romano2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8">
          <table:table-cell office:value-type="float" office:value="20" table:style-name="ce4">
            <text:p>20</text:p>
          </table:table-cell>
          <table:table-cell office:value-type="string" table:style-name="ce4">
            <text:p>Ordini di acquisto di beni e/o servizi in economia (acquisizione documentazione a supporto, DURC, tracciabilità flussi finanziari, elaborazione delle decisioni a contrarre)</text:p>
          </table:table-cell>
          <table:table-cell office:value-type="string" table:style-name="ce4">
            <text:p>L. 241/1990; Decreto attuativo MEF e PA n. 55/2013 previsto dalla L. n. 244 del 2007; D.lgs. n. 50/2016; Linee Guida ANAC</text:p>
          </table:table-cell>
          <table:table-cell office:value-type="string" table:style-name="ce4">
            <text:p>21 giorni dalla richiesta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mario.sicardi@unina.it; mario.sicardi@personalepec.unina.it; marcello.castiglionesaggiomo@unina.it; marcello.castiglionesaggiomo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ateneo/gare/determine">https://www.unina.it/ateneo/gare/determine</text:a></text:p>
          </table:table-cell>
          <table:table-cell office:value-type="string" table:style-name="ce3">
            <text:p>n.a.</text:p>
          </table:table-cell>
          <table:table-cell office:value-type="string" table:style-name="ce6">
            <text:p><text:a xlink:href="https://www.dises.unina.it/modulistica">https://www.dises.unina.it/modulistica</text:a></text:p>
          </table:table-cell>
          <table:table-cell table:number-columns-repeated="16371"/>
        </table:table-row>
        <table:table-row table:style-name="ro9">
          <table:table-cell office:value-type="float" office:value="21" table:style-name="ce4">
            <text:p>21</text:p>
          </table:table-cell>
          <table:table-cell office:value-type="string" table:style-name="ce4">
            <text:p>Procedure di svolgimento trattative per l’acquisizione tramite MePA di beni e/o servizi di importi inferiore alla soglia comunitaria</text:p>
          </table:table-cell>
          <table:table-cell office:value-type="string" table:style-name="ce4">
            <text:p>D.lgs. n. 36/2023; Linee Guida ANAC 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15 giorni dalla richiesta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mario.sicardi@unina.it; mario.sicardi@personalepec.unina.it; marcello.castiglionesaggiomo@unina.it; marcello.castiglionesaggiomo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ateneo/gare">https://www.unina.it/ateneo/gare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22" table:style-name="ce4">
            <text:p>22</text:p>
          </table:table-cell>
          <table:table-cell office:value-type="string" table:style-name="ce4">
            <text:p><text:span text:style-name="T1">Atti di nomina della commissione di gara e comunicazione relativamente</text:span></text:p>
            <text:p><text:span text:style-name="T1">all’affidamento di lavori e/o per forniture</text:span></text:p>
          </table:table-cell>
          <table:table-cell office:value-type="string" table:style-name="ce4">
            <text:p>D.lgs. n. 36/2023; Linee Guida ANAC 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Entro 5 giorni dalla scadenza del termine di presentazione delle domande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mario.sicardi@unina.it; mario.sicardi@personalepec.unina.it; marcello.castiglionesaggiomo@unina.it; marcello.castiglionesaggiomo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ateneo/gare">https://www.unina.it/ateneo/gare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1">
          <table:table-cell office:value-type="float" office:value="23" table:style-name="ce4">
            <text:p>23</text:p>
          </table:table-cell>
          <table:table-cell office:value-type="string" table:style-name="ce4">
            <text:p>Decreto di approvazione e aggiudicazione e di efficacia</text:p>
          </table:table-cell>
          <table:table-cell office:value-type="string" table:style-name="ce4">
            <text:p>D.lgs. n. 36/2023; Linee Guida ANAC 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5 giorni dal ricevimento dei verbali di gara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mario.sicardi@unina.it; mario.sicardi@personalepec.unina.it; marcello.castiglionesaggiomo@unina.it; marcello.castiglionesaggiomo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2">
          <table:table-cell office:value-type="float" office:value="24" table:style-name="ce4">
            <text:p>24</text:p>
          </table:table-cell>
          <table:table-cell office:value-type="string" table:style-name="ce4">
            <text:p>Comunicazione di aggiudicazione o di esclusione in procedure di gare</text:p>
          </table:table-cell>
          <table:table-cell office:value-type="string" table:style-name="ce4">
            <text:p>D.lgs. n. 36/2023; Linee Guida ANAC 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<text:span text:style-name="T1">5 giorni dall’aggiudicazione</text:span></text:p>
            <text:p><text:span text:style-name="T1">o esclusione</text:span>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mario.sicardi@unina.it; mario.sicardi@personalepec.unina.it; marcello.castiglionesaggiomo@unina.it; marcello.castiglionesaggiomo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6">
            <text:p><text:a xlink:href="https://www.unina.it/ateneo/gare">https://www.unina.it/ateneo/gare</text:a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25" table:style-name="ce4">
            <text:p>25</text:p>
          </table:table-cell>
          <table:table-cell office:value-type="string" table:style-name="ce4">
            <text:p>Bando e lettera di invito</text:p>
          </table:table-cell>
          <table:table-cell office:value-type="string" table:style-name="ce4">
            <text:p>D.lgs. n. 36/2023; Linee Guida ANAC 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90 giorni dalla ricezione degli atti da parte del RUP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mario.sicardi@unina.it; mario.sicardi@personalepec.unina.it; marcello.castiglionesaggiomo@unina.it; marcello.castiglionesaggiomo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26" table:style-name="ce4">
            <text:p>26</text:p>
          </table:table-cell>
          <table:table-cell office:value-type="string" table:style-name="ce4">
            <text:p>Verifiche previste dal Codice dei contratti pubblici in merito alle procedure di affidamento di competenza</text:p>
          </table:table-cell>
          <table:table-cell office:value-type="string" table:style-name="ce4">
            <text:p>D.lgs. n. 36/2023; Linee Guida ANAC 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<text:span text:style-name="T1">30 giorni</text:span></text:p>
            <text:p><text:span text:style-name="T1">dall’aggiudicazione</text:span>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mario.sicardi@unina.it; mario.sicardi@personalepec.unina.it; marcello.castiglionesaggiomo@unina.it; marcello.castiglionesaggiomo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27" table:style-name="ce4">
            <text:p>27</text:p>
          </table:table-cell>
          <table:table-cell office:value-type="string" table:style-name="ce4">
            <text:p>Verifica della copertura economico-finanziaria delle spese correnti e degli investimenti</text:p>
          </table:table-cell>
          <table:table-cell office:value-type="string" table:style-name="ce4">
            <text:p>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Contestuale alla richiesta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mario.sicardi@unina.it; mario.sicardi@personalepec.unina.it; marcello.castiglionesaggiomo@unina.it; marcello.castiglionesaggiomo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28" table:style-name="ce4">
            <text:p>28</text:p>
          </table:table-cell>
          <table:table-cell office:value-type="string" table:style-name="ce4">
            <text:p>Emissione ordinativi di pagamento e di riscossione</text:p>
          </table:table-cell>
          <table:table-cell office:value-type="string" table:style-name="ce4">
            <text:p>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30 giorni dalla ricezione della fattura elettronica o di altro documento idoneo al pagamento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daniela.dena@unina.it; daniela.dena@personalepec.unina.it; vincenzo.marinelli@unina.it; vincenzo.marinelli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6">
          <table:table-cell office:value-type="string" table:style-name="ce4">
            <text:p>28.1</text:p>
          </table:table-cell>
          <table:table-cell office:value-type="string" table:style-name="ce4">
            <text:p>Emissione ordinativi di pagamento per fatture elettroniche</text:p>
          </table:table-cell>
          <table:table-cell office:value-type="string" table:style-name="ce4">
            <text:p>Regolamento di Ateneo per l’Amministrazione, la Finanza e la Contabilità</text:p>
          </table:table-cell>
          <table:table-cell office:value-type="string" table:style-name="ce4">
            <text:p>Entro 30 giorni dalla data di ricezione della fattura elettronica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daniela.dena@unina.it; daniela.dena@personalepec.unina.it; vincenzo.marinelli@unina.it; vincenzo.marinelli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29" table:style-name="ce4">
            <text:p>29</text:p>
          </table:table-cell>
          <table:table-cell office:value-type="string" table:style-name="ce4">
            <text:p>Emissione distinta e trasmissione telematica flussi OPI</text:p>
          </table:table-cell>
          <table:table-cell office:value-type="string" table:style-name="ce4">
            <text:p>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Entro 6 giorni dalla registrazione dell’ordinativo di pagamento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30" table:style-name="ce4">
            <text:p>30</text:p>
          </table:table-cell>
          <table:table-cell office:value-type="string" table:style-name="ce4">
            <text:p>Regolarizzazione sospesi di cassa</text:p>
          </table:table-cell>
          <table:table-cell office:value-type="string" table:style-name="ce4">
            <text:p>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Entro 15 giorni dal loro inserimento in U-GOV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vincenzo.marinelli@unina.it; vincenzo.marinelli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1" table:style-name="ce4">
            <text:p>31</text:p>
          </table:table-cell>
          <table:table-cell office:value-type="string" table:style-name="ce4">
            <text:p>Assunzione di vincoli di Budget</text:p>
          </table:table-cell>
          <table:table-cell office:value-type="string" table:style-name="ce4">
            <text:p>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Contestuale alla richiesta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vincenzo.marinelli@unina.it; vincenzo.marinelli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2" table:style-name="ce4">
            <text:p>32</text:p>
          </table:table-cell>
          <table:table-cell office:value-type="string" table:style-name="ce4">
            <text:p>Elaborazione di trasferimenti in Uscita e contabilizzazione dei Trasferimenti in Entrata</text:p>
          </table:table-cell>
          <table:table-cell office:value-type="string" table:style-name="ce4">
            <text:p>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Entro 10 giorni dalla richiesta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vincenzo.marinelli@unina.it; vincenzo.marinelli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3" table:style-name="ce4">
            <text:p>33</text:p>
          </table:table-cell>
          <table:table-cell office:value-type="string" table:style-name="ce4">
            <text:p>Proposta di Budget economico e degli investimenti e del budget di cassa</text:p>
          </table:table-cell>
          <table:table-cell office:value-type="string" table:style-name="ce4">
            <text:p>Decreto Ministeriale (MIUR-MEF) 925 del 10/12/2015: “Schemi di Budget economico e degli investimenti”. DLGS 18/2012; 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Entro il 15 settembre dell’anno precedente a quello cui si riferiscono o successiva data comunicata dalla gestione centralizzata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vincenzo.marinelli@unina.it; vincenzo.marinelli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4" table:style-name="ce4">
            <text:p>34</text:p>
          </table:table-cell>
          <table:table-cell office:value-type="string" table:style-name="ce4">
            <text:p>Scritture di assestamento di Budget</text:p>
          </table:table-cell>
          <table:table-cell office:value-type="string" table:style-name="ce4">
            <text:p>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Entro il 31 gennaio di ogni anno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vincenzo.marinelli@unina.it; vincenzo.marinelli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5" table:style-name="ce4">
            <text:p>35</text:p>
          </table:table-cell>
          <table:table-cell office:value-type="string" table:style-name="ce4">
            <text:p>Variazioni di Budget art. 17 e 18 del Regolamento</text:p>
          </table:table-cell>
          <table:table-cell office:value-type="string" table:style-name="ce4">
            <text:p>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Immediata per variazioni di urgenza. Entro 5 gg dalla richiesta per tutte le altre variazioni.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vincenzo.marinelli@unina.it; vincenzo.marinelli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6" table:style-name="ce4">
            <text:p>36</text:p>
          </table:table-cell>
          <table:table-cell office:value-type="string" table:style-name="ce4">
            <text:p>Erogazione di compensi; Visiting Professor, Invited Speaker</text:p>
          </table:table-cell>
          <table:table-cell office:value-type="string" table:style-name="ce4">
            <text:p>Statuto di Ateneo e Regolamento per Visiting Professor emanato con DR 2651 del 01/07//2019</text:p>
          </table:table-cell>
          <table:table-cell office:value-type="string" table:style-name="ce4">
            <text:p>21 giorni dal ricevimento della documentazione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daniela.dena@unina.it; daniela.dena@personalepec.unina.it; vincenzo.marinelli@unina.it; vincenzo.marinelli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7" table:style-name="ce4">
            <text:p>37</text:p>
          </table:table-cell>
          <table:table-cell office:value-type="string" table:style-name="ce4">
            <text:p>rimborsi spese per mobilità dottorandi</text:p>
          </table:table-cell>
          <table:table-cell office:value-type="string" table:style-name="ce4">
            <text:p>Statuto di Ateneo e Regolamento per le missioni di servizio emanato con DR 1712 del 26/05/2020</text:p>
          </table:table-cell>
          <table:table-cell office:value-type="string" table:style-name="ce4">
            <text:p>20 giorni dal ricevimento della documentazione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daniela.dena@unina.it; daniela.dena@personalepec.unina.it; vincenzo.marinelli@unina.it; vincenzo.marinelli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8" table:style-name="ce4">
            <text:p>38</text:p>
          </table:table-cell>
          <table:table-cell office:value-type="string" table:style-name="ce4">
            <text:p>stipula convenzioni attive (acquisizione documentazione, emissione fattura attiva)</text:p>
          </table:table-cell>
          <table:table-cell office:value-type="string" table:style-name="ce4">
            <text:p><text:span text:style-name="T1">Regolamento di Ateneo per la disciplina delle attività per c/terzi e la cessione di risultati di ricerca DR</text:span></text:p>
            <text:p><text:span text:style-name="T1">n. 323 del 01.02.2022</text:span></text:p>
          </table:table-cell>
          <table:table-cell office:value-type="string" table:style-name="ce4">
            <text:p>15 giorni dalla ricezione della bozza di Convenzione da parte del Responsabile Scientifico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vincenzo.marinelli@unina.it; vincenzo.marinelli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9" table:style-name="ce4">
            <text:p>39</text:p>
          </table:table-cell>
          <table:table-cell office:value-type="string" table:style-name="ce4">
            <text:p>rimborsi attraverso fondo economale</text:p>
          </table:table-cell>
          <table:table-cell office:value-type="string" table:style-name="ce4">
            <text:p>Regolamento per l’Amministrazione, Finanza e Contabilità presso l'Università degli Studi di Napoli Federico II - D.R. N. 4672 del 22/11/2018</text:p>
          </table:table-cell>
          <table:table-cell office:value-type="string" table:style-name="ce4">
            <text:p>7 giorni dalla richiesta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6">
            <text:p><text:a xlink:href="https://www.dises.unina.it/modulistica">https://www.dises.unina.it/modulistica</text:a></text:p>
          </table:table-cell>
          <table:table-cell table:number-columns-repeated="16371"/>
        </table:table-row>
        <table:table-row table:style-name="ro17">
          <table:table-cell office:value-type="string" table:style-name="ce4">
            <text:p><text:span text:style-name="T1">39</text:span></text:p>
            <text:p><text:span text:style-name="T1">bis</text:span></text:p>
          </table:table-cell>
          <table:table-cell office:value-type="string" table:style-name="ce4">
            <text:p>Emissione ordinativi di pagamento relativi al rimborso delle spese di missione</text:p>
          </table:table-cell>
          <table:table-cell office:value-type="string" table:style-name="ce4">
            <text:p>Regolamento per le missioni di servizio e le trasferte di servizio - Decreto n. 1712 del 26/05/2020; Regolamento di Ateneo per l'Amministrazione, la Finanza e la Contabilità presso l'Università degli Studi di Napoli Federico II - D.R. N. 4672 del 22/11/2018</text:p>
          </table:table-cell>
          <table:table-cell office:value-type="string" table:style-name="ce4">
            <text:p>30 gg dalla ricezione della documentazione completa di spesa in originale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daniela.dena@unina.it; daniela.dena@personalepec.unina.it; vincenzo.marinelli@unina.it; vincenzo.marinelli@personalepec.unina.it; fabiana.pirone@unina.it; fabiana.pirone@personalepec.unina.it (Uff.per la Ricerca)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8">
          <table:table-cell office:value-type="float" office:value="40" table:style-name="ce4">
            <text:p>40</text:p>
          </table:table-cell>
          <table:table-cell office:value-type="string" table:style-name="ce4">
            <text:p>Carico ed allo scarico inventariale dei beni mobili</text:p>
          </table:table-cell>
          <table:table-cell office:value-type="string" table:style-name="ce4">
            <text:p><text:span text:style-name="T1">Regolamento per l’Amministrazione, Finanza e Contabilità presso l'Università degli Studi di Napoli Federico II - D.R. N. 4672 del 22/11/2018 e Regolamento di Ateneo per il discarico inventariale dei beni</text:span></text:p>
            <text:p><text:span text:style-name="T1">mobili emanato con D.R. n. 189 del 28/01/2014</text:span></text:p>
          </table:table-cell>
          <table:table-cell office:value-type="string" table:style-name="ce4">
            <text:p>30 giorni dall’acquisizione della fattura d’acquisto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daniela.dena@unina.it; daniela.dena@personalepec.unina.it; vincenzo.marinelli@unina.it; vincenzo.marinelli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9">
          <table:table-cell office:value-type="float" office:value="41" table:style-name="ce4">
            <text:p>41</text:p>
          </table:table-cell>
          <table:table-cell office:value-type="string" table:style-name="ce4">
            <text:p>Schemi delle variazioni della consistenza dei beni mobili</text:p>
          </table:table-cell>
          <table:table-cell office:value-type="string" table:style-name="ce4">
            <text:p><text:span text:style-name="T1">Regolamento per l’Amministrazione, Finanza e Contabilità presso l'Università degli Studi di Napoli Federico II - D.R. N. 4672 del 22/11/2018 e Regolamento di Ateneo per il discarico inventariale dei beni mobili emanato con D.R. n. 189 del</text:span></text:p>
            <text:p><text:span text:style-name="T1">28/01/2014</text:span></text:p>
          </table:table-cell>
          <table:table-cell office:value-type="string" table:style-name="ce4">
            <text:p>Entro il 31 marzo di ogni anno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3">
            <text:p>Direttore di Dipartimento e Capo Ufficio Contabiltà e Bilancio/Responsabile Processi Contabil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 DiSES - luigia.amatucci@unina.it; luigia.amatucci@personalepec.unina.it; daniela.dena@unina.it; daniela.dena@personalepec.unina.it; vincenzo.marinelli@unina.it; vincenzo.marinelli@personale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number-rows-repeated="1048472" table:style-name="ro4">
          <table:table-cell table:number-columns-repeated="16384"/>
        </table:table-row>
      </table:table>
      <table:database-ranges>
        <table:database-range table:target-range-address="Table_1.A3:Table_1.M10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MARIA CARANNANTE</meta:initial-creator>
    <dc:creator>MARIA SOFIA ESPOSITO</dc:creator>
    <meta:creation-date>2025-03-20T14:13:26Z</meta:creation-date>
    <dc:date>2026-04-21T09:09:20Z</dc:date>
    <meta:editing-duration>PT0S</meta:editing-duration>
    <meta:user-defined meta:name="Created" meta:value-type="date">2024-09-23T00:00:00Z</meta:user-defined>
    <meta:user-defined meta:name="Creator">Microsoft® Word per Microsoft 365</meta:user-defined>
    <meta:user-defined meta:name="LastSaved" meta:value-type="date">2025-03-20T00:00:00Z</meta:user-defined>
    <meta:user-defined meta:name="Producer">Microsoft® Word per Microsoft 365</meta:user-defined>
  </office:meta>
</office:document-meta>
</file>