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8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co1" style:family="table-column">
      <style:table-column-properties fo:break-before="auto" style:column-width="2.72520833333333cm"/>
    </style:style>
    <style:style style:name="co2" style:family="table-column">
      <style:table-column-properties fo:break-before="auto" style:column-width="8.99583333333333cm"/>
    </style:style>
    <style:style style:name="co3" style:family="table-column">
      <style:table-column-properties fo:break-before="auto" style:column-width="10.1335416666667cm"/>
    </style:style>
    <style:style style:name="co4" style:family="table-column">
      <style:table-column-properties fo:break-before="auto" style:column-width="5.10645833333333cm"/>
    </style:style>
    <style:style style:name="co5" style:family="table-column">
      <style:table-column-properties fo:break-before="auto" style:column-width="6.45583333333333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6.32354166666667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5.18583333333333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5.21229166666667cm"/>
    </style:style>
    <style:style style:name="co14" style:family="table-column">
      <style:table-column-properties fo:break-before="auto" style:column-width="1.481666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61.15pt" style:use-optimal-row-height="false" fo:break-before="auto"/>
    </style:style>
    <style:style style:name="ro4" style:family="table-row">
      <style:table-row-properties style:row-height="73.15pt" style:use-optimal-row-height="false" fo:break-before="auto"/>
    </style:style>
    <style:style style:name="ro5" style:family="table-row">
      <style:table-row-properties style:row-height="86.45pt" style:use-optimal-row-height="false" fo:break-before="auto"/>
    </style:style>
    <style:style style:name="ro6" style:family="table-row">
      <style:table-row-properties style:row-height="66.4pt" style:use-optimal-row-height="false" fo:break-before="auto"/>
    </style:style>
    <style:style style:name="ro7" style:family="table-row">
      <style:table-row-properties style:row-height="66.75pt" style:use-optimal-row-height="false" fo:break-before="auto"/>
    </style:style>
    <style:style style:name="ro8" style:family="table-row">
      <style:table-row-properties style:row-height="93.75pt" style:use-optimal-row-height="false" fo:break-before="auto"/>
    </style:style>
    <style:style style:name="ro9" style:family="table-row">
      <style:table-row-properties style:row-height="108.4pt" style:use-optimal-row-height="false" fo:break-before="auto"/>
    </style:style>
    <style:style style:name="ro10" style:family="table-row">
      <style:table-row-properties style:row-height="111.75pt" style:use-optimal-row-height="false" fo:break-before="auto"/>
    </style:style>
    <style:style style:name="ro11" style:family="table-row">
      <style:table-row-properties style:row-height="67.15pt" style:use-optimal-row-height="false" fo:break-before="auto"/>
    </style:style>
    <style:style style:name="ro12" style:family="table-row">
      <style:table-row-properties style:row-height="67.9pt" style:use-optimal-row-height="false" fo:break-before="auto"/>
    </style:style>
    <style:style style:name="ro13" style:family="table-row">
      <style:table-row-properties style:row-height="43.5pt" style:use-optimal-row-height="false" fo:break-before="auto"/>
    </style:style>
    <style:style style:name="ro14" style:family="table-row">
      <style:table-row-properties style:row-height="78pt" style:use-optimal-row-height="false" fo:break-before="auto"/>
    </style:style>
    <style:style style:name="ro15" style:family="table-row">
      <style:table-row-properties style:row-height="85.5pt" style:use-optimal-row-height="false" fo:break-before="auto"/>
    </style:style>
    <style:style style:name="ro16" style:family="table-row">
      <style:table-row-properties style:row-height="109.5pt" style:use-optimal-row-height="false" fo:break-before="auto"/>
    </style:style>
    <style:style style:name="ro17" style:family="table-row">
      <style:table-row-properties style:row-height="117.75pt" style:use-optimal-row-height="false" fo:break-before="auto"/>
    </style:style>
    <style:style style:name="ro18" style:family="table-row">
      <style:table-row-properties style:row-height="105.75pt" style:use-optimal-row-height="true" fo:break-before="auto"/>
    </style:style>
    <style:style style:name="ro19" style:family="table-row">
      <style:table-row-properties style:row-height="90.75pt" style:use-optimal-row-height="true" fo:break-before="auto"/>
    </style:style>
    <style:style style:name="ro20" style:family="table-row">
      <style:table-row-properties style:row-height="45.75pt" style:use-optimal-row-height="true" fo:break-before="auto"/>
    </style:style>
    <style:style style:name="ro21" style:family="table-row">
      <style:table-row-properties style:row-height="75pt" style:use-optimal-row-height="false" fo:break-before="auto"/>
    </style:style>
    <style:style style:name="ro22" style:family="table-row">
      <style:table-row-properties style:row-height="60.75pt" style:use-optimal-row-height="true" fo:break-before="auto"/>
    </style:style>
    <style:style style:name="ro23" style:family="table-row">
      <style:table-row-properties style:row-height="56.25pt" style:use-optimal-row-height="false" fo:break-before="auto"/>
    </style:style>
    <style:style style:name="ro24" style:family="table-row">
      <style:table-row-properties style:row-height="57.75pt" style:use-optimal-row-height="true" fo:break-before="auto"/>
    </style:style>
    <style:style style:name="ro25" style:family="table-row">
      <style:table-row-properties style:row-height="39pt" style:use-optimal-row-height="true" fo:break-before="auto"/>
    </style:style>
    <style:style style:name="ro26" style:family="table-row">
      <style:table-row-properties style:row-height="171.75pt" style:use-optimal-row-height="false" fo:break-before="auto"/>
    </style:style>
    <style:style style:name="ro27" style:family="table-row">
      <style:table-row-properties style:row-height="75.75pt" style:use-optimal-row-height="true" fo:break-before="auto"/>
    </style:style>
    <style:style style:name="ro28" style:family="table-row">
      <style:table-row-properties style:row-height="30.75pt" style:use-optimal-row-height="true" fo:break-before="auto"/>
    </style:style>
    <style:style style:name="ro29" style:family="table-row">
      <style:table-row-properties style:row-height="69pt" style:use-optimal-row-height="false" fo:break-before="auto"/>
    </style:style>
    <style:style style:name="ro30" style:family="table-row">
      <style:table-row-properties style:row-height="102.75pt" style:use-optimal-row-height="false" fo:break-before="auto"/>
    </style:style>
    <style:style style:name="ro31" style:family="table-row">
      <style:table-row-properties style:row-height="160.15pt" style:use-optimal-row-height="false" fo:break-before="auto"/>
    </style:style>
    <style:style style:name="ro32" style:family="table-row">
      <style:table-row-properties style:row-height="90.6pt" style:use-optimal-row-height="false" fo:break-before="auto"/>
    </style:style>
    <style:style style:name="ro33" style:family="table-row">
      <style:table-row-properties style:row-height="41.25pt" style:use-optimal-row-height="false" fo:break-before="auto"/>
    </style:style>
    <style:style style:name="ro34" style:family="table-row">
      <style:table-row-properties style:row-height="58.9pt" style:use-optimal-row-height="false" fo:break-before="auto"/>
    </style:style>
    <style:style style:name="ro35" style:family="table-row">
      <style:table-row-properties style:row-height="49.5pt" style:use-optimal-row-height="false" fo:break-before="auto"/>
    </style:style>
    <style:style style:name="ro36" style:family="table-row">
      <style:table-row-properties style:row-height="40.9pt" style:use-optimal-row-height="false" fo:break-before="auto"/>
    </style:style>
    <style:style style:name="ro37" style:family="table-row">
      <style:table-row-properties style:row-height="54.75pt" style:use-optimal-row-height="false" fo:break-before="auto"/>
    </style:style>
    <style:style style:name="ro38" style:family="table-row">
      <style:table-row-properties style:row-height="72pt" style:use-optimal-row-height="false" fo:break-before="auto"/>
    </style:style>
    <style:style style:name="ro39" style:family="table-row">
      <style:table-row-properties style:row-height="150.75pt" style:use-optimal-row-height="true" fo:break-before="auto"/>
    </style:style>
    <style:style style:name="ro40" style:family="table-row">
      <style:table-row-properties style:row-height="15.75pt" style:use-optimal-row-height="true" fo:break-before="auto"/>
    </style:style>
    <style:style style:name="ro41" style:family="table-row">
      <style:table-row-properties style:row-height="77.25pt" style:use-optimal-row-height="true" fo:break-before="auto"/>
    </style:style>
    <style:style style:name="ro42" style:family="table-row">
      <style:table-row-properties style:row-height="121.15pt" style:use-optimal-row-height="false" fo:break-before="auto"/>
    </style:style>
    <style:style style:name="ro43" style:family="table-row">
      <style:table-row-properties style:row-height="117pt" style:use-optimal-row-height="false" fo:break-before="auto"/>
    </style:style>
    <style:style style:name="ro44" style:family="table-row">
      <style:table-row-properties style:row-height="116.45pt" style:use-optimal-row-height="false" fo:break-before="auto"/>
    </style:style>
    <style:style style:name="ro45" style:family="table-row">
      <style:table-row-properties style:row-height="126pt" style:use-optimal-row-height="false" fo:break-before="auto"/>
    </style:style>
    <style:style style:name="ro46" style:family="table-row">
      <style:table-row-properties style:row-height="78.75pt" style:use-optimal-row-height="false" fo:break-before="auto"/>
    </style:style>
    <style:style style:name="ro47" style:family="table-row">
      <style:table-row-properties style:row-height="120.75pt" style:use-optimal-row-height="true" fo:break-before="auto"/>
    </style:style>
    <style:style style:name="ro48" style:family="table-row">
      <style:table-row-properties style:row-height="111pt" style:use-optimal-row-height="false" fo:break-before="auto"/>
    </style:style>
    <style:style style:name="ro49" style:family="table-row">
      <style:table-row-properties style:row-height="115.15pt" style:use-optimal-row-height="false" fo:break-before="auto"/>
    </style:style>
    <style:style style:name="ro50" style:family="table-row">
      <style:table-row-properties style:row-height="112.9pt" style:use-optimal-row-height="false" fo:break-before="auto"/>
    </style:style>
    <style:style style:name="ro5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3"/>
        <table:table-row table:style-name="ro1">
          <table:table-cell office:value-type="string" table:number-columns-spanned="13" table:number-rows-spanned="1" table:style-name="ce10">
            <text:p>TABELLA PROCEDIMENTI/ATTIVITA'</text:p>
            <text:p>Dipartimento di Scienze Chimiche<text:s/>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9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">
            <text:p>N.</text:p>
          </table:table-cell>
          <table:table-cell office:value-type="string" table:style-name="ce1">
            <text:p><text:span text:style-name="T4">Procedimento</text:span></text:p>
          </table:table-cell>
          <table:table-cell office:value-type="string" table:style-name="ce1">
            <text:p><text:span text:style-name="T4">Normativa di riferimento</text:span><text:span text:style-name="T2">/Fonte dell'obbligo</text:span></text:p>
          </table:table-cell>
          <table:table-cell office:value-type="string" table:style-name="ce1">
            <text:p><text:span text:style-name="T4">Termine di conclusione e ogni altro termine procedimentale</text:span></text:p>
            <text:p><text:span text:style-name="T4">rilevante</text:span></text:p>
          </table:table-cell>
          <table:table-cell office:value-type="string" table:style-name="ce1">
            <text:p><text:span text:style-name="T4">Unità organizzativa responsabile</text:span></text:p>
            <text:p><text:span text:style-name="T4">dell’istruttoria procedimentale</text:span>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<text:span text:style-name="T4">Gestione Bilancio e Patrimonio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 Contabilità - D.R. 4672 del 22/11/2018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5">
          <table:table-cell office:value-type="string" table:style-name="ce5">
            <text:p><text:span text:style-name="T3">1A</text:span></text:p>
          </table:table-cell>
          <table:table-cell office:value-type="string" table:style-name="ce5">
            <text:p><text:span text:style-name="T3">Predisposizione della previsione di budget economico, degli investimenti annuale autorizzatorio e triennale, e del budget di cassa annuale mensilizza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30 gg dalla nota protocollo Area Bilancio e Finanz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elibera del Consiglio di Dipartiment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<text:span text:style-name="T3">1B</text:span></text:p>
          </table:table-cell>
          <table:table-cell office:value-type="string" table:style-name="ce5">
            <text:p><text:span text:style-name="T3">Assestamento della previsione di budget economico e degli investimenti annuale autorizzatori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30 gg. dal completamento delle operazioni di chiusura dell'esercizio precedent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7">
          <table:table-cell office:value-type="string" table:style-name="ce5">
            <text:p><text:span text:style-name="T3">1C</text:span></text:p>
          </table:table-cell>
          <table:table-cell office:value-type="string" table:style-name="ce5">
            <text:p><text:span text:style-name="T3">Trasmissione variazioni al budget (ex art. 17</text:span></text:p>
            <text:p><text:span text:style-name="T3">R.A.F.C.) all’Ufficio Programmazione Economico</text:span></text:p>
            <text:p><text:span text:style-name="T3">Finanziaria e p.c. al Collegio dei Revisori dei Cont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15 giorni dalla ricezione delle richiest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8">
          <table:table-cell office:value-type="string" table:style-name="ce5">
            <text:p><text:span text:style-name="T3">1D</text:span></text:p>
          </table:table-cell>
          <table:table-cell office:value-type="string" table:style-name="ce5">
            <text:p><text:span text:style-name="T3">Trasmissione variazioni al budget (ex art. 18</text:span></text:p>
            <text:p><text:span text:style-name="T3">R.A.F.C.) all’Ufficio Programmazione Economico</text:span></text:p>
            <text:p><text:span text:style-name="T3">Finanziaria e p.c. al Collegio dei Revisori dei Conti</text:span></text:p>
            <text:p><text:span text:style-name="T3">per la relativa approvazione da parte del Consiglio di Amministrazion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7 giorni dalla ricezione della richiesta di variazione motiva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<text:span text:style-name="T3">1E</text:span></text:p>
          </table:table-cell>
          <table:table-cell office:value-type="string" table:style-name="ce5">
            <text:p><text:span text:style-name="T3">Trasmissione all’ufficio competente del Report di</text:span></text:p>
            <text:p><text:span text:style-name="T3">chiusura Bilancio d’Esercizi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30 gg dalla nota protocollo Ufficio Programmazione Economico Finanziari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0">
          <table:table-cell office:value-type="string" table:style-name="ce5">
            <text:p><text:span text:style-name="T3">1F</text:span></text:p>
          </table:table-cell>
          <table:table-cell office:value-type="string" table:style-name="ce5">
            <text:p><text:span text:style-name="T3">Registrazione dei Buoni di Carico a fronte dell’acquisto di beni inventariabili, associazione del bene acquistato al fondo/progetto per la</text:span></text:p>
            <text:p><text:span text:style-name="T3">copertura delle quote di ammortamento negli esercizi successiv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30 gg. dalla ricezione del bene e/o fattura di acquisto relativ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Giurisdizional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<text:span text:style-name="T3">1G</text:span></text:p>
          </table:table-cell>
          <table:table-cell office:value-type="string" table:style-name="ce5">
            <text:p><text:span text:style-name="T3">Predisposizione dei prospetti delle variazioni della consistenza dei beni mobili ai sensi</text:span></text:p>
            <text:p><text:span text:style-name="T3">dell’art.50 R.A.F.C.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il 31 marzo dell'esercizio successivo a quello di competenz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6">
          <table:table-cell office:value-type="string" table:style-name="ce5">
            <text:p><text:span text:style-name="T3">1H</text:span></text:p>
          </table:table-cell>
          <table:table-cell office:value-type="string" table:style-name="ce5">
            <text:p><text:span text:style-name="T3">Conti Giudiziali: predisposizione del CONTO DELLA GESTIONE DEL CONSEGNATARIO DI BENI e</text:span></text:p>
            <text:p><text:span text:style-name="T3">trasmissione all'Ufficio Bilancio per la parificazione e relativo invio alla Corte dei Cont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D. Lgs. 174/2016</text:span></text:p>
          </table:table-cell>
          <table:table-cell office:value-type="string" table:style-name="ce5">
            <text:p><text:span text:style-name="T3">Entro il 31 marzo dell'esercizio successivo a quello di competenz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1">
          <table:table-cell office:value-type="string" table:style-name="ce5">
            <text:p><text:span text:style-name="T3">1I</text:span></text:p>
          </table:table-cell>
          <table:table-cell office:value-type="string" table:style-name="ce5">
            <text:p><text:span text:style-name="T3">Registrazione dei Buoni di Scarico in caso di dismissione/alienazione/trasferimento dei beni inventariati</text:span></text:p>
          </table:table-cell>
          <table:table-cell office:value-type="string" table:style-name="ce5">
            <text:p><text:span text:style-name="T3">Regolamento per il discarico inventariale dei beni mobili - D.R. 189 del 28/01/2014</text:span></text:p>
          </table:table-cell>
          <table:table-cell office:value-type="string" table:style-name="ce5">
            <text:p><text:span text:style-name="T3">Entro 30 gg dalla delibera di autorizzazione del Consiglio di dipartimen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elibera del Consiglio di Dipartimento</text:p>
          </table:table-cell>
          <table:table-cell office:value-type="string" table:style-name="ce4">
            <text:p>Ricorso Giurisdizional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2">
          <table:table-cell office:value-type="string" table:style-name="ce5">
            <text:p><text:span text:style-name="T3">1L</text:span></text:p>
          </table:table-cell>
          <table:table-cell office:value-type="string" table:style-name="ce5">
            <text:p><text:span text:style-name="T3">Gestione proposte di donazione di beni mobili da soggetti estern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  <text:p><text:span text:style-name="T3">D. Lgs. 174/2016</text:span></text:p>
          </table:table-cell>
          <table:table-cell office:value-type="string" table:style-name="ce5">
            <text:p><text:span text:style-name="T3">Entro 30 gg dalla ricezione della proposta di donazion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elibera del Consiglio di Dipartimento</text:p>
          </table:table-cell>
          <table:table-cell office:value-type="string" table:style-name="ce4">
            <text:p>Ricorso Giurisdizional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7">
          <table:table-cell office:value-type="string" table:style-name="ce5">
            <text:p><text:span text:style-name="T3">1M</text:span></text:p>
          </table:table-cell>
          <table:table-cell office:value-type="string" table:style-name="ce5">
            <text:p><text:span text:style-name="T3">Trasmissione all’Istituto Cassiere della Distinta di Trasmissione degli ordinativi d’incasso e di pagamento, con relativa associazione a fascicoli documental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5 gg. dall'emissione dei relativi ordinativi di pagamento/incass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5">
            <text:p><text:span text:style-name="T4">Gestione Fondo Economale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 Contabilità - D.R. 4672 del 22/11/2018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6">
          <table:table-cell office:value-type="string" table:style-name="ce5">
            <text:p><text:span text:style-name="T3">2A</text:span></text:p>
          </table:table-cell>
          <table:table-cell office:value-type="string" table:style-name="ce5">
            <text:p><text:span text:style-name="T3">Costituzione del fondo economal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30 gg. dall'inizio dell'esercizio finanziari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7">
          <table:table-cell office:value-type="string" table:style-name="ce5">
            <text:p><text:span text:style-name="T3">2B</text:span></text:p>
          </table:table-cell>
          <table:table-cell office:value-type="string" table:style-name="ce5">
            <text:p><text:span text:style-name="T3">Registrazione in Ugov della spesa di fondo economale a seguito di verifica di regolarità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7 gg dal ricevimen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Ufficio Contabilità e Bilanci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7">
          <table:table-cell office:value-type="string" table:style-name="ce5">
            <text:p><text:span text:style-name="T3">2C</text:span></text:p>
          </table:table-cell>
          <table:table-cell office:value-type="string" table:style-name="ce5">
            <text:p><text:span text:style-name="T3">Registrazione Reintegri di spesa con emissione dei relativi documenti generici di uscita ed ordinativi di pagamen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30 gg dall'accertata insufficienza di disponibilità del fondo economal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Reponsabile dei Processi Contabili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7">
          <table:table-cell office:value-type="string" table:style-name="ce5">
            <text:p><text:span text:style-name="T3">2D</text:span></text:p>
          </table:table-cell>
          <table:table-cell office:value-type="string" table:style-name="ce5">
            <text:p><text:span text:style-name="T3">Chiusura del fondo economal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30 gg dalla nota protocollo Ufficio Bilanci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3">
          <table:table-cell office:value-type="float" office:value="3" table:style-name="ce5">
            <text:p>3</text:p>
          </table:table-cell>
          <table:table-cell office:value-type="string" table:style-name="ce5">
            <text:p><text:span text:style-name="T4">Gestione Attività Commerciale</text:span></text:p>
          </table:table-cell>
          <table:table-cell office:value-type="string" table:style-name="ce5">
            <text:p><text:span text:style-name="T4">Regolamento per attività conto terzi - D.R. 323 del 01/02/2022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  <text:p><text:span text:style-name="T7">/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4">
          <table:table-cell office:value-type="string" table:style-name="ce5">
            <text:p><text:span text:style-name="T3">3A</text:span></text:p>
          </table:table-cell>
          <table:table-cell office:value-type="string" table:style-name="ce5">
            <text:p><text:span text:style-name="T3">Controllo della fattibilità della proposta</text:span></text:p>
          </table:table-cell>
          <table:table-cell office:value-type="string" table:style-name="ce5">
            <text:p><text:span text:style-name="T3">Regolamento per attività conto terzi - D.R. 323 del 01/02/2022</text:span></text:p>
          </table:table-cell>
          <table:table-cell office:value-type="string" table:style-name="ce5">
            <text:p><text:span text:style-name="T3">Entro 10 giorni dalla richiesta</text:span></text:p>
          </table:table-cell>
          <table:table-cell office:value-type="string" table:style-name="ce5">
            <text:p><text:span text:style-name="T7">Ufficio Contabilità e Bilancio / 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3B</text:span></text:p>
          </table:table-cell>
          <table:table-cell office:value-type="string" table:style-name="ce5">
            <text:p><text:span text:style-name="T3">Trasmissione documentazione per pubblicazione su sito</text:span></text:p>
          </table:table-cell>
          <table:table-cell office:value-type="string" table:style-name="ce5">
            <text:p><text:span text:style-name="T3">Normativa Trasparenza Regolamento di Ateneo per la disciplina per conto terzi e la cessione dei risultati di ricerca –</text:span></text:p>
            <text:p><text:span text:style-name="T3">DR 703/2003</text:span></text:p>
          </table:table-cell>
          <table:table-cell office:value-type="string" table:style-name="ce5">
            <text:p><text:span text:style-name="T3">Entro 5 giorni antecedenti la data del Consiglio di Dipartimen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3C</text:span></text:p>
          </table:table-cell>
          <table:table-cell office:value-type="string" table:style-name="ce5">
            <text:p><text:span text:style-name="T3">Redazione della bozza del contratto e dell’articolato</text:span></text:p>
            <text:p><text:span text:style-name="T3">di spesa in rispetto a quanto previsto per le diverse tipologie di attività commerciale per le diverse voci dispesa</text:span></text:p>
          </table:table-cell>
          <table:table-cell office:value-type="string" table:style-name="ce5">
            <text:p><text:span text:style-name="T3">Regolamento per attività conto terzi - D.R. 323 del 01/02/2022</text:span></text:p>
          </table:table-cell>
          <table:table-cell office:value-type="string" table:style-name="ce5">
            <text:p><text:span text:style-name="T3">Entro 20 gg dalla consegna del contratto definitivo</text:span></text:p>
          </table:table-cell>
          <table:table-cell office:value-type="string" table:style-name="ce5">
            <text:p><text:span text:style-name="T7">Ufficio Contabilità e Bilancio / 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3D</text:span></text:p>
          </table:table-cell>
          <table:table-cell office:value-type="string" table:style-name="ce5">
            <text:p><text:span text:style-name="T3">Trasmissione dei contratti sottoscritti dal Direttore alle ditte/Enti contraenti secondo le modalità concordate</text:span></text:p>
          </table:table-cell>
          <table:table-cell office:value-type="string" table:style-name="ce5">
            <text:p><text:span text:style-name="T3">Regolamento per attività conto terzi - D.R. 323 del 01/02/2022</text:span></text:p>
          </table:table-cell>
          <table:table-cell office:value-type="string" table:style-name="ce5">
            <text:p><text:span text:style-name="T3">Entro 5 gg successivi alla sottoscrizione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office:value-type="string" table:style-name="ce4">
            <text:p>Ufficio per la Ricerc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3E</text:span></text:p>
          </table:table-cell>
          <table:table-cell office:value-type="string" table:style-name="ce5">
            <text:p><text:span text:style-name="T3">Emissione di fatture proforme in relazione alle scadenze contrattuali e contestuale trasmissionerelazioni scientifiche</text:span></text:p>
          </table:table-cell>
          <table:table-cell office:value-type="string" table:style-name="ce5">
            <text:p><text:span text:style-name="T3">Regolamento per attività conto terzi - D.R. 323 del 01/02/2022</text:span></text:p>
          </table:table-cell>
          <table:table-cell office:value-type="string" table:style-name="ce5">
            <text:p><text:span text:style-name="T3">Entro 7 giorni dalla richies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3F</text:span></text:p>
          </table:table-cell>
          <table:table-cell office:value-type="string" table:style-name="ce5">
            <text:p><text:span text:style-name="T3">Emissione fatture di vendita elettroniche a seguito ricezione dei sospesi di entrata su UGOV</text:span></text:p>
          </table:table-cell>
          <table:table-cell office:value-type="string" table:style-name="ce5">
            <text:p><text:span text:style-name="T3">Regolamento per attività conto terzi - D.R. 323 del 01/02/2022</text:span></text:p>
          </table:table-cell>
          <table:table-cell office:value-type="string" table:style-name="ce5">
            <text:p><text:span text:style-name="T3">Entro 5 giorni dalla ricezion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3G</text:span></text:p>
          </table:table-cell>
          <table:table-cell office:value-type="string" table:style-name="ce5">
            <text:p><text:span text:style-name="T3">Emissione ordinativi di Incasso Fatture di vendita con associazione ai sospesi di entrata</text:span></text:p>
          </table:table-cell>
          <table:table-cell office:value-type="string" table:style-name="ce5">
            <text:p><text:span text:style-name="T3">Regolamento per attività conto terzi - D.R. 323 del 01/02/2022</text:span></text:p>
          </table:table-cell>
          <table:table-cell office:value-type="string" table:style-name="ce5">
            <text:p><text:span text:style-name="T3">Entro 5 giorni dalla regolare trasmissione della Fattura di Vendi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3">3H</text:span></text:p>
          </table:table-cell>
          <table:table-cell office:value-type="string" table:style-name="ce5">
            <text:p><text:span text:style-name="T3">Registrazione nell’applicativo UGOV dei trasferimenti verso l’Amministrazione Centrale delle quote FARS e FCA</text:span></text:p>
          </table:table-cell>
          <table:table-cell office:value-type="string" table:style-name="ce5">
            <text:p><text:span text:style-name="T3">Regolamento per attività conto terzi - D.R. 323 del 01/02/2022</text:span></text:p>
          </table:table-cell>
          <table:table-cell office:value-type="string" table:style-name="ce5">
            <text:p><text:span text:style-name="T3">Entro 30 giorni dalla richies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3H</text:span></text:p>
          </table:table-cell>
          <table:table-cell office:value-type="string" table:style-name="ce5">
            <text:p><text:span text:style-name="T3">Liquidazione compensi ai docenti ed al personale tecnico amministrativo dopo opportuna verifica della disponibilità finanziaria</text:span></text:p>
          </table:table-cell>
          <table:table-cell office:value-type="string" table:style-name="ce5">
            <text:p><text:span text:style-name="T3">Regolamento per attività conto terzi - D.R. 323 del 01/02/2022</text:span></text:p>
          </table:table-cell>
          <table:table-cell office:value-type="string" table:style-name="ce5">
            <text:p><text:span text:style-name="T3">Entro 30 giorni dalla richies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float" office:value="4" table:style-name="ce5">
            <text:p>4</text:p>
          </table:table-cell>
          <table:table-cell office:value-type="string" table:style-name="ce5">
            <text:p><text:span text:style-name="T4">Conferimento di assegni per lo svolgimento di attività di ricerca</text:span></text:p>
          </table:table-cell>
          <table:table-cell office:value-type="string" table:style-name="ce5">
            <text:p><text:span text:style-name="T4">Regolamento per il conferimento di Assegni per lo svolgimento di attività di ricerca - D.R. 2269 del 08/06/2023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  <text:p><text:span text:style-name="T7">/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5">
          <table:table-cell office:value-type="string" table:style-name="ce5">
            <text:p><text:span text:style-name="T3">4A</text:span></text:p>
          </table:table-cell>
          <table:table-cell office:value-type="string" table:style-name="ce5">
            <text:p><text:span text:style-name="T3">Controllo della fattibilità della proposta</text:span></text:p>
          </table:table-cell>
          <table:table-cell office:value-type="string" table:style-name="ce5">
            <text:p><text:span text:style-name="T3">Regolamento per il conferimento di Assegni per lo svolgimento di attività di ricerca - D.R. 2269 del 08/06/2023</text:span></text:p>
          </table:table-cell>
          <table:table-cell office:value-type="string" table:style-name="ce5">
            <text:p><text:span text:style-name="T3">Entro 3 giorni dalla richiesta</text:span></text:p>
          </table:table-cell>
          <table:table-cell office:value-type="string" table:style-name="ce5">
            <text:p><text:span text:style-name="T7">Ufficio Contabilità e Bilancio</text:span></text:p>
            <text:p><text:span text:style-name="T7">/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4B</text:span></text:p>
          </table:table-cell>
          <table:table-cell office:value-type="string" table:style-name="ce5">
            <text:p><text:span text:style-name="T3">Predisposizione del Bando di selezione ed autorizzazione alla pubblicazione a seguito di Delibera del Consiglio di Dipartimento</text:span></text:p>
          </table:table-cell>
          <table:table-cell office:value-type="string" table:style-name="ce5">
            <text:p><text:span text:style-name="T3">Regolamento per il conferimento di Assegni per lo svolgimento di attività di ricerca - D.R. 2269 del 08/06/2023</text:span></text:p>
          </table:table-cell>
          <table:table-cell office:value-type="string" table:style-name="ce5">
            <text:p><text:span text:style-name="T3">Entro 20 gg dalla richiesta per l'approvazione in Consiglio/Decreto del Direttore</text:span></text:p>
          </table:table-cell>
          <table:table-cell office:value-type="string" table:style-name="ce5">
            <text:p><text:span text:style-name="T7">Ufficio Contabilità e Bilancio</text:span></text:p>
            <text:p><text:span text:style-name="T7">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4C</text:span></text:p>
          </table:table-cell>
          <table:table-cell office:value-type="string" table:style-name="ce5">
            <text:p><text:span text:style-name="T3">Inserimento dati del bando per assegno di ricercaper la pubblicazione sul sito del Ministero e dell'Unione europea (https://jobfellowship.cineca.it/)</text:span></text:p>
          </table:table-cell>
          <table:table-cell office:value-type="string" table:style-name="ce5">
            <text:p><text:span text:style-name="T3">Regolamento per il conferimento di Assegni per lo svolgimento di attività di ricerca - D.R. 2269 del 08/06/2023</text:span></text:p>
          </table:table-cell>
          <table:table-cell office:value-type="string" table:style-name="ce5">
            <text:p><text:span text:style-name="T3">Entro 2 giorni dalla pubblicazione del bando</text:span></text:p>
          </table:table-cell>
          <table:table-cell office:value-type="string" table:style-name="ce5">
            <text:p><text:span text:style-name="T7">Ufficio Contabilità e Bilancio</text:span></text:p>
            <text:p><text:span text:style-name="T7">/Ufficio per la Ricerca</text:span></text:p>
          </table:table-cell>
          <table:table-cell office:value-type="string" table:style-name="ce4">
            <text:p>n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4D</text:span></text:p>
          </table:table-cell>
          <table:table-cell office:value-type="string" table:style-name="ce5">
            <text:p><text:span text:style-name="T3">Decreti Direttoriali di nomina della Commissione di concorso per Assegni di ricerca</text:span></text:p>
          </table:table-cell>
          <table:table-cell office:value-type="string" table:style-name="ce5">
            <text:p><text:span text:style-name="T3">Regolamento per il conferimento di Assegni per lo svolgimento di attività di ricerca - D.R. 2269 del 08/06/2023</text:span></text:p>
          </table:table-cell>
          <table:table-cell office:value-type="string" table:style-name="ce5">
            <text:p><text:span text:style-name="T3">Entro 5 giorni successivi alla scadenza del bando</text:span></text:p>
          </table:table-cell>
          <table:table-cell office:value-type="string" table:style-name="ce5">
            <text:p><text:span text:style-name="T7">Ufficio Contabilità e Bilancio</text:span></text:p>
            <text:p><text:span text:style-name="T7">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4F</text:span></text:p>
          </table:table-cell>
          <table:table-cell office:value-type="string" table:style-name="ce5">
            <text:p><text:span text:style-name="T3">Trasmissione verbali di espletamento della procedura ed approvazione Atti</text:span></text:p>
          </table:table-cell>
          <table:table-cell office:value-type="string" table:style-name="ce5">
            <text:p><text:span text:style-name="T3">Regolamento per il conferimento di Assegni per lo svolgimento di attività di ricerca - D.R. 2269 del 08/06/2023</text:span></text:p>
          </table:table-cell>
          <table:table-cell office:value-type="string" table:style-name="ce5">
            <text:p><text:span text:style-name="T3">Entro 7 giorni dalla ricezione</text:span></text:p>
          </table:table-cell>
          <table:table-cell office:value-type="string" table:style-name="ce5">
            <text:p><text:span text:style-name="T7">Ufficio Contabilità e Bilancio</text:span></text:p>
            <text:p><text:span text:style-name="T7">/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4I</text:span></text:p>
          </table:table-cell>
          <table:table-cell office:value-type="string" table:style-name="ce5">
            <text:p><text:span text:style-name="T3">Stipula del contratto per Assegno di Ricerca</text:span></text:p>
          </table:table-cell>
          <table:table-cell office:value-type="string" table:style-name="ce5">
            <text:p><text:span text:style-name="T3">Regolamento per il conferimento di Assegni per lo svolgimento di attività di ricerca - D.R. 2269 del 08/06/2023</text:span></text:p>
          </table:table-cell>
          <table:table-cell office:value-type="string" table:style-name="ce5">
            <text:p><text:span text:style-name="T3">Entro 7 giorni dall'approvazione atti</text:span></text:p>
          </table:table-cell>
          <table:table-cell office:value-type="string" table:style-name="ce5">
            <text:p><text:span text:style-name="T7">Ufficio Contabilità e Bilancio</text:span></text:p>
            <text:p><text:span text:style-name="T7">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4L</text:span></text:p>
          </table:table-cell>
          <table:table-cell office:value-type="string" table:style-name="ce5">
            <text:p><text:span text:style-name="T3">Registrazione contratto sulla procedura UGOVper Assegno di Ricerca</text:span></text:p>
          </table:table-cell>
          <table:table-cell office:value-type="string" table:style-name="ce5">
            <text:p><text:span text:style-name="T3">Regolamento per il conferimento di Assegni per lo svolgimento di attività di ricerca - D.R. 2269 del 08/06/2023</text:span></text:p>
          </table:table-cell>
          <table:table-cell office:value-type="string" table:style-name="ce5">
            <text:p><text:span text:style-name="T3">Entro 15 gg dalla stipula delcontrat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3">4M</text:span></text:p>
          </table:table-cell>
          <table:table-cell office:value-type="string" table:style-name="ce5">
            <text:p><text:span text:style-name="T3">Registrazione contratto e riferimenti assegnistain banca dati MIUR/CINECA e in piattaforma CoCampania (Unilav-Regione Campania)</text:span></text:p>
          </table:table-cell>
          <table:table-cell office:value-type="string" table:style-name="ce5">
            <text:p><text:span text:style-name="T3">Regolamento per il conferimento di Assegni per lo svolgimento di attività di ricerca - D.R. 2269 del 08/06/2023</text:span></text:p>
          </table:table-cell>
          <table:table-cell office:value-type="string" table:style-name="ce5">
            <text:p><text:span text:style-name="T3">Entro 15 gg dalla stipula delcontrat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6">
          <table:table-cell office:value-type="string" table:style-name="ce5">
            <text:p><text:span text:style-name="T3">4N</text:span></text:p>
          </table:table-cell>
          <table:table-cell office:value-type="string" table:style-name="ce5">
            <text:p><text:span text:style-name="T3">Liquidazione mensile delle rate di stipendio assegnisti con emissione dell'ordinativo di pagamento e registrazione in E-Documen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10 giorni dalla scadenzadella rata mensil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contabilitadsc@unina.it;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6">
          <table:table-cell office:value-type="float" office:value="5" table:style-name="ce5">
            <text:p>5</text:p>
          </table:table-cell>
          <table:table-cell office:value-type="string" table:style-name="ce5">
            <text:p><text:span text:style-name="T4">Conferimento di borse di studio aventi ad oggetto attività di ricerca</text:span></text:p>
          </table:table-cell>
          <table:table-cell office:value-type="string" table:style-name="ce5">
            <text:p><text:span text:style-name="T4">Regolamento di Ateneo per l'assegnazione, da parte di Dipartimenti e Centri Interdipartimentali,di borse di studio aventi ad oggetto attività di ricerca, da istituire con fondi derivanti da convenzioni - D.R. 3557 del 19/10/2015</text:span></text:p>
          </table:table-cell>
          <table:table-cell table:style-name="ce5"/>
          <table:table-cell office:value-type="string" table:style-name="ce5">
            <text:p><text:span text:style-name="T7">Ufficio Contabilità e Bilancio / 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7">
          <table:table-cell office:value-type="string" table:style-name="ce5">
            <text:p><text:span text:style-name="T3">5A</text:span></text:p>
          </table:table-cell>
          <table:table-cell office:value-type="string" table:style-name="ce5">
            <text:p><text:span text:style-name="T3">Controllo della fattibilità della proposta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 - D.R. 3557 del 19/10/2015</text:span></text:p>
          </table:table-cell>
          <table:table-cell office:value-type="string" table:style-name="ce5">
            <text:p><text:span text:style-name="T3">Entro 3 giorni lavorativi dalla richiesta</text:span></text:p>
          </table:table-cell>
          <table:table-cell office:value-type="string" table:style-name="ce5">
            <text:p><text:span text:style-name="T7">Ufficio Contabilità e Bilancio/Ufficio per la Ricer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17">
          <table:table-cell office:value-type="string" table:style-name="ce5">
            <text:p><text:span text:style-name="T3">5B</text:span></text:p>
          </table:table-cell>
          <table:table-cell office:value-type="string" table:style-name="ce5">
            <text:p><text:span text:style-name="T3">Predisposizione del Bando di selezione ed autorizzazione alla pubblicazione con Decreto del Direttore o Delibera del Consiglio di Dipartimento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 - D.R. 3557 del</text:span></text:p>
            <text:p><text:span text:style-name="T3">19/10/2015</text:span></text:p>
          </table:table-cell>
          <table:table-cell office:value-type="string" table:style-name="ce5">
            <text:p><text:span text:style-name="T3">Entro 7 giorni lavorativi dalla richiesta</text:span></text:p>
          </table:table-cell>
          <table:table-cell office:value-type="string" table:style-name="ce5">
            <text:p><text:span text:style-name="T7">Ufficio Contabilità e Bilancio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17">
          <table:table-cell office:value-type="string" table:style-name="ce7">
            <text:p><text:span text:style-name="T3">5B</text:span><text:span text:style-name="T6">IS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 - D.R. 3557 del</text:span></text:p>
            <text:p><text:span text:style-name="T3">19/10/2015</text:span></text:p>
          </table:table-cell>
          <table:table-cell office:value-type="string" table:style-name="ce5">
            <text:p><text:span text:style-name="T3">Entro 5 giorni lavorativi dall’acquisizione delle dichiarazioni sostitutive dei candidati</text:span></text:p>
          </table:table-cell>
          <table:table-cell office:value-type="string" table:style-name="ce5">
            <text:p><text:span text:style-name="T7">Ufficio Contabilità e Bilancio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7">
          <table:table-cell office:value-type="string" table:style-name="ce5">
            <text:p><text:span text:style-name="T3">5C</text:span></text:p>
          </table:table-cell>
          <table:table-cell office:value-type="string" table:style-name="ce5">
            <text:p><text:span text:style-name="T3">Decreti Direttoriali di Approvazione Atti</text:span></text:p>
          </table:table-cell>
          <table:table-cell office:value-type="string" table:style-name="ce6">
            <text:p>Regolamento di Ateneo per l'assegnazione, da parte di Dipartimenti e Centri Interdipartimentali,</text:p>
            <text:p>di borse di studio aventi ad oggetto attività di ricerca, da istituire con fondi derivanti da convenzioni - D.R. 3557 del 19/10/2015</text:p>
            <text:p>Decreto legislativo 14 marzo 2013,</text:p>
            <text:p>n. 33</text:p>
          </table:table-cell>
          <table:table-cell office:value-type="string" table:style-name="ce5">
            <text:p><text:span text:style-name="T3">Entro 5 giorni dalla conclusione della selezione</text:span></text:p>
          </table:table-cell>
          <table:table-cell office:value-type="string" table:style-name="ce5">
            <text:p><text:span text:style-name="T7">Ufficio Contabilità e Bilancio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8">
          <table:table-cell office:value-type="string" table:style-name="ce5">
            <text:p><text:span text:style-name="T3">5D</text:span></text:p>
          </table:table-cell>
          <table:table-cell office:value-type="string" table:style-name="ce5">
            <text:p><text:span text:style-name="T3">Comunicazione provvedimento di assegnazione borsa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 - D.R. 3557 del 19/10/2015</text:span></text:p>
            <text:p><text:span text:style-name="T3">Decreto legislativo 14 marzo 2013,</text:span></text:p>
            <text:p><text:span text:style-name="T3">n. 33</text:span></text:p>
          </table:table-cell>
          <table:table-cell office:value-type="string" table:style-name="ce5">
            <text:p><text:span text:style-name="T3">Contestuale al Decreto di Approvazione Atti</text:span></text:p>
          </table:table-cell>
          <table:table-cell office:value-type="string" table:style-name="ce5">
            <text:p><text:span text:style-name="T7">Ufficio Contabilità e Bilancio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19">
          <table:table-cell office:value-type="string" table:style-name="ce5">
            <text:p><text:span text:style-name="T3">5E</text:span></text:p>
          </table:table-cell>
          <table:table-cell office:value-type="string" table:style-name="ce5">
            <text:p><text:span text:style-name="T3">Trasmissione all’Area Affari Generali e gestione documentale (cartacea ed informatica) della documentazione</text:span></text:p>
          </table:table-cell>
          <table:table-cell office:value-type="string" table:style-name="ce5"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 derivanti da convenzioni, emanato con D.R. n.3557 del 19/10/2015; Avviso</text:span></text:p>
            <text:p><text:span text:style-name="T3">pubblico</text:span></text:p>
          </table:table-cell>
          <table:table-cell office:value-type="string" table:style-name="ce5">
            <text:p><text:span text:style-name="T3">Entro 3 giorni dal provvedimento di accettazione</text:span></text:p>
            <text:p><text:span text:style-name="T3">dell’incarica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5F</text:span></text:p>
          </table:table-cell>
          <table:table-cell office:value-type="string" table:style-name="ce5">
            <text:p><text:span text:style-name="T3">Registrazione contratto sulla procedura UGOVper Borse di Studio esent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15 gg dalla stipula delcontrat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5G</text:span></text:p>
          </table:table-cell>
          <table:table-cell office:value-type="string" table:style-name="ce5">
            <text:p><text:span text:style-name="T3">Liquidazione mensile delle rate di stipendio borsisti con emissione dell'ordinativo di pagamen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7 giorni dalla scadenzadella <text:s/>rata mensil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1">
          <table:table-cell office:value-type="float" office:value="6" table:style-name="ce5">
            <text:p>6</text:p>
          </table:table-cell>
          <table:table-cell office:value-type="string" table:style-name="ce5">
            <text:p><text:span text:style-name="T4">Affidamento di incarichi di lavoro autonomo</text:span></text:p>
          </table:table-cell>
          <table:table-cell office:value-type="string" table:style-name="ce5">
            <text:p><text:span text:style-name="T4">D.Lgs n. 165/2001 e s.m.i.;Regolamento per l'affidamento di incarichi di lavoro autonomo - D.R. 1506 del 26/04/2017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21">
          <table:table-cell office:value-type="string" table:style-name="ce5">
            <text:p><text:span text:style-name="T3">6A</text:span></text:p>
          </table:table-cell>
          <table:table-cell office:value-type="string" table:style-name="ce5">
            <text:p><text:span text:style-name="T3">Controllo della fattibilità della proposta</text:span></text:p>
          </table:table-cell>
          <table:table-cell office:value-type="string" table:style-name="ce5">
            <text:p><text:span text:style-name="T3">D.Lgs n. 165/2001 e s.m.i.;</text:span></text:p>
            <text:p><text:span text:style-name="T3">Regolamento per l'affidamento di incarichi di lavoro autonomo - D.R.1506 del 26/04/2017</text:span></text:p>
          </table:table-cell>
          <table:table-cell office:value-type="string" table:style-name="ce5">
            <text:p><text:span text:style-name="T3">Entro 10 giorni lavorativi dalla richies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6B</text:span></text:p>
          </table:table-cell>
          <table:table-cell office:value-type="string" table:style-name="ce5">
            <text:p><text:span text:style-name="T3">Avviso esplorativo di Ateneo per l'accertamento di risorse umane disponibili all’interno dell’Ateneo per l’espletamento dell’incarico a titolo gratuito</text:span></text:p>
          </table:table-cell>
          <table:table-cell office:value-type="string" table:style-name="ce5">
            <text:p><text:span text:style-name="T3">D.Lgs n. 165/2001 e s.m.i.;</text:span></text:p>
            <text:p><text:span text:style-name="T3">Regolamento per l'affidamento di incarichi di lavoro autonomo - D.R. 1506 del 26/04/2019</text:span></text:p>
          </table:table-cell>
          <table:table-cell office:value-type="string" table:style-name="ce5">
            <text:p><text:span text:style-name="T3">Entro 10 giorni <text:s/>lavorativi dalla richies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6C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D.Lgs n. 165/2001 e s.m.i.;</text:span></text:p>
            <text:p><text:span text:style-name="T3">Regolamento per l'affidamento di</text:span></text:p>
            <text:p><text:span text:style-name="T3">incarichi di lavoro autonomo - D.R. 1506 del 26/04/2018</text:span></text:p>
          </table:table-cell>
          <table:table-cell office:value-type="string" table:style-name="ce5">
            <text:p><text:span text:style-name="T3">Entro 5 gg precedenti la seduta del Consigli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1">
          <table:table-cell office:value-type="string" table:style-name="ce5">
            <text:p><text:span text:style-name="T3">6D</text:span></text:p>
          </table:table-cell>
          <table:table-cell office:value-type="string" table:style-name="ce5">
            <text:p><text:span text:style-name="T3">Predisposizione del Bando di selezione a seguito di autorizzazione alla procedura in esecuzione della delibera del Consiglio di Dipartimento</text:span></text:p>
          </table:table-cell>
          <table:table-cell office:value-type="string" table:style-name="ce5">
            <text:p><text:span text:style-name="T3">D.Lgs n. 165/2001 e s.m.i.;</text:span></text:p>
            <text:p><text:span text:style-name="T3">Regolamento per l'affidamento di</text:span></text:p>
            <text:p><text:span text:style-name="T3">incarichi di lavoro autonomo - D.R. 1506 del 26/04/2017</text:span></text:p>
          </table:table-cell>
          <table:table-cell office:value-type="string" table:style-name="ce5">
            <text:p><text:span text:style-name="T3">Entro 5 giorni dalla deliber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18">
          <table:table-cell office:value-type="string" table:style-name="ce5">
            <text:p><text:span text:style-name="T3">6E</text:span></text:p>
          </table:table-cell>
          <table:table-cell office:value-type="string" table:style-name="ce5">
            <text:p><text:span text:style-name="T3">Decreti direttoriali di nomina della commissione Giudicatrice</text:span></text:p>
          </table:table-cell>
          <table:table-cell office:value-type="string" table:style-name="ce5">
            <text:p><text:span text:style-name="T3">D.Lgs n. 165/2001 e s.m.i.;</text:span></text:p>
            <text:p><text:span text:style-name="T3">Regolamento per l'affidamento di incarichi di lavoro autonomo - D.R. 1506 del 26/04/2018</text:span></text:p>
          </table:table-cell>
          <table:table-cell office:value-type="string" table:style-name="ce5">
            <text:p><text:span text:style-name="T3">Entro 5 giorni lavorativi dalla scadenza del termine fissato per la presentazione della domanda di partecipazione alla procedura di valutazione</text:span></text:p>
            <text:p><text:span text:style-name="T3">comparativ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2">
          <table:table-cell office:value-type="string" table:style-name="ce5">
            <text:p><text:span text:style-name="T3">6F</text:span></text:p>
          </table:table-cell>
          <table:table-cell office:value-type="string" table:style-name="ce5">
            <text:p><text:span text:style-name="T3">Decreti direttoriali di Approvazione Atti e di Conferimento dell’incarico</text:span></text:p>
          </table:table-cell>
          <table:table-cell office:value-type="string" table:style-name="ce5">
            <text:p><text:span text:style-name="T3">D.Lgs n. 165/2001 e s.m.i.;</text:span></text:p>
            <text:p><text:span text:style-name="T3">Regolamento per l'affidamento di incarichi di lavoro autonomo - D.R.</text:span></text:p>
            <text:p><text:span text:style-name="T3">1506 del 26/04/2018</text:span></text:p>
          </table:table-cell>
          <table:table-cell office:value-type="string" table:style-name="ce5">
            <text:p><text:span text:style-name="T3">Entro 5 giorni dalla consegna degli atti da parte della Commission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6G</text:span></text:p>
          </table:table-cell>
          <table:table-cell office:value-type="string" table:style-name="ce5">
            <text:p><text:span text:style-name="T3">Stipula del contratto di lavoro autonomo</text:span></text:p>
          </table:table-cell>
          <table:table-cell office:value-type="string" table:style-name="ce5">
            <text:p><text:span text:style-name="T3">D.Lgs n. 165/2001 e s.m.i.;</text:span></text:p>
            <text:p><text:span text:style-name="T3">Regolamento per l'affidamento di incarichi di lavoro autonomo - D.R.</text:span></text:p>
            <text:p><text:span text:style-name="T3">1506 del 26/04/2024</text:span></text:p>
          </table:table-cell>
          <table:table-cell office:value-type="string" table:style-name="ce5">
            <text:p><text:span text:style-name="T3">Entro 5 giorni dall'approvazione atti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6H</text:span></text:p>
          </table:table-cell>
          <table:table-cell office:value-type="string" table:style-name="ce5">
            <text:p><text:span text:style-name="T3">Registrazione contratto sulla procedura UGOV contratto di lavoro autonom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15 gg dalla stipula delcontrat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6I</text:span></text:p>
          </table:table-cell>
          <table:table-cell office:value-type="string" table:style-name="ce5">
            <text:p><text:span text:style-name="T3">Registrazione contratto sulla procedura UGOV contratto di lavoro autonom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15 gg dalla stipula delcontrat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6L</text:span></text:p>
          </table:table-cell>
          <table:table-cell office:value-type="string" table:style-name="ce5">
            <text:p><text:span text:style-name="T3">Liquidazione unica/periodica delle rate di contratto con emissione dell'ordinativo di pagamento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7 giorni dalla scadenzadella ra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6M</text:span></text:p>
          </table:table-cell>
          <table:table-cell office:value-type="string" table:style-name="ce5">
            <text:p>Trasmissione dei certificati sostitutivi di imposta da compensi per prestazioni su rapporti di lavoro</text:p>
          </table:table-cell>
          <table:table-cell office:value-type="string" table:style-name="ce5">
            <text:p><text:span text:style-name="T3">DPR 97 del 22/12/1986</text:span></text:p>
          </table:table-cell>
          <table:table-cell office:value-type="string" table:style-name="ce5">
            <text:p><text:span text:style-name="T3">Entro 30 giorni dalla ricezion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float" office:value="7" table:style-name="ce5">
            <text:p>7</text:p>
          </table:table-cell>
          <table:table-cell office:value-type="string" table:style-name="ce5">
            <text:p><text:span text:style-name="T4">Gestione Missioni di servizio e Congressi online</text:span></text:p>
          </table:table-cell>
          <table:table-cell office:value-type="string" table:style-name="ce5">
            <text:p><text:span text:style-name="T4">Regolamento per le missioni di servizio e le trasferte - D.R. 1712 del 26/05/2020</text:span></text:p>
          </table:table-cell>
          <table:table-cell table:style-name="ce5"/>
          <table:table-cell office:value-type="string" table:style-name="ce5">
            <text:p><text:span text:style-name="T7">Ufficio Contabilità e Bilancio /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23">
          <table:table-cell office:value-type="string" table:style-name="ce5">
            <text:p><text:span text:style-name="T3">7A</text:span></text:p>
          </table:table-cell>
          <table:table-cell office:value-type="string" table:style-name="ce5">
            <text:p><text:span text:style-name="T3">Autorizzazione all’incarico di Missione</text:span></text:p>
          </table:table-cell>
          <table:table-cell office:value-type="string" table:style-name="ce5">
            <text:p><text:span text:style-name="T3">Regolamento per le missioni di servizio e le trasferte - D.R. 1712 del 26/05/2020</text:span></text:p>
          </table:table-cell>
          <table:table-cell office:value-type="string" table:style-name="ce5">
            <text:p><text:span text:style-name="T3">Entro 3 gg dalla richiesta</text:span></text:p>
          </table:table-cell>
          <table:table-cell office:value-type="string" table:style-name="ce5">
            <text:p><text:span text:style-name="T7">Ufficio Contabilità e Bilancio 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7B</text:span></text:p>
          </table:table-cell>
          <table:table-cell office:value-type="string" table:style-name="ce5">
            <text:p><text:span text:style-name="T3">Richiesta di Anticipazione spese di Missione ed emissione ordinativo di pagamento</text:span></text:p>
          </table:table-cell>
          <table:table-cell office:value-type="string" table:style-name="ce5">
            <text:p><text:span text:style-name="T3">Regolamento per le missioni di servizio e le trasferte - D.R. 1712 del 26/05/2020</text:span></text:p>
          </table:table-cell>
          <table:table-cell office:value-type="string" table:style-name="ce5">
            <text:p><text:span text:style-name="T3">Entro 5 gg dalla richies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7C</text:span></text:p>
          </table:table-cell>
          <table:table-cell office:value-type="string" table:style-name="ce5">
            <text:p><text:span text:style-name="T3">Gestione Missioni di servizio e Congressi online: Emissione ordinativi di pagamento relativi al rimborso delle spese di missione</text:span></text:p>
          </table:table-cell>
          <table:table-cell office:value-type="string" table:style-name="ce5">
            <text:p><text:span text:style-name="T3">Regolamento per le missioni di servizio e le trasferte; Regolamento di Ateneo per</text:span></text:p>
            <text:p><text:span text:style-name="T3">l'Amministrazione, la Finanza e la Contabilità</text:span></text:p>
          </table:table-cell>
          <table:table-cell office:value-type="string" table:style-name="ce5">
            <text:p><text:span text:style-name="T3">30 gg dalla ricezione della documentazione completa di spesa in original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7D</text:span></text:p>
          </table:table-cell>
          <table:table-cell office:value-type="string" table:style-name="ce5">
            <text:p><text:span text:style-name="T3">Autorizzazione per iscrizione a un congresso/convegno online</text:span></text:p>
          </table:table-cell>
          <table:table-cell office:value-type="string" table:style-name="ce5">
            <text:p><text:span text:style-name="T3">Regolamento per le missioni di servizio e le trasferte - D.R. 1712 del 26/05/2020</text:span></text:p>
          </table:table-cell>
          <table:table-cell office:value-type="string" table:style-name="ce5">
            <text:p><text:span text:style-name="T3">Entro 5 gg dalla richiesta</text:span></text:p>
          </table:table-cell>
          <table:table-cell office:value-type="string" table:style-name="ce5">
            <text:p><text:span text:style-name="T7">Ufficio Contabilità e Bilancio /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string" table:style-name="ce5">
            <text:p><text:span text:style-name="T3">7E</text:span></text:p>
          </table:table-cell>
          <table:table-cell office:value-type="string" table:style-name="ce5">
            <text:p><text:span text:style-name="T3">Liquidazione delle spese</text:span></text:p>
          </table:table-cell>
          <table:table-cell office:value-type="string" table:style-name="ce5">
            <text:p><text:span text:style-name="T3">Regolamento per le missioni di servizio e le trasferte - D.R. 1712 del 26/05/2020</text:span></text:p>
          </table:table-cell>
          <table:table-cell office:value-type="string" table:style-name="ce5">
            <text:p><text:span text:style-name="T3">Entro 10 gg dalla richies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3">
          <table:table-cell office:value-type="float" office:value="8" table:style-name="ce5">
            <text:p>8</text:p>
          </table:table-cell>
          <table:table-cell office:value-type="string" table:style-name="ce5">
            <text:p><text:span text:style-name="T4">Gare e Appalti per la fornitura di beni/servizi/lavori</text:span></text:p>
          </table:table-cell>
          <table:table-cell office:value-type="string" table:style-name="ce5">
            <text:p><text:span text:style-name="T4">D. Lgs. 36/2023 e ss.mm.ii.</text:span></text:p>
            <text:p><text:span text:style-name="T4">Regolamento di Ateneo per</text:span></text:p>
            <text:p><text:span text:style-name="T4">l’Amministrazione, la Finanza e la</text:span></text:p>
            <text:p><text:span text:style-name="T4">Contabilità - D.R. 4672 del 22/11/2018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">
          <table:table-cell office:value-type="string" table:style-name="ce5">
            <text:p><text:span text:style-name="T3">8A</text:span></text:p>
          </table:table-cell>
          <table:table-cell office:value-type="string" table:style-name="ce5">
            <text:p><text:span text:style-name="T3">Nomina del RUP (Responsabile Unico del Progetto)</text:span></text:p>
          </table:table-cell>
          <table:table-cell office:value-type="string" table:style-name="ce5">
            <text:p><text:span text:style-name="T3">D. Lgs. 36/2023 e ss.mm.ii.</text:span></text:p>
            <text:p><text:span text:style-name="T3">Regolamento di Ateneo per</text:span></text:p>
            <text:p><text:span text:style-name="T3">l’Amministrazione, la Finanza e la</text:span></text:p>
            <text:p><text:span text:style-name="T3">Contabilità - D.R. 4672 del 22/11/2018</text:span></text:p>
          </table:table-cell>
          <table:table-cell office:value-type="string" table:style-name="ce5">
            <text:p><text:span text:style-name="T3">Entro 10 giorni lavorativi dalla richiesta di acquis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24">
          <table:table-cell office:value-type="string" table:style-name="ce5">
            <text:p><text:span text:style-name="T5">8B</text:span></text:p>
          </table:table-cell>
          <table:table-cell office:value-type="string" table:style-name="ce5">
            <text:p><text:span text:style-name="T5">Decisione a contrarre</text:span></text:p>
          </table:table-cell>
          <table:table-cell office:value-type="string" table:style-name="ce5">
            <text:p><text:span text:style-name="T5">D. Lgs. 36/2023 e ss.mm.ii.</text:span></text:p>
            <text:p><text:span text:style-name="T5">Regolamento di Ateneo per</text:span></text:p>
            <text:p><text:span text:style-name="T5">l’Amministrazione, la Finanza e la</text:span></text:p>
            <text:p><text:span text:style-name="T5">Contabilità - D.R. 4672 del 22/11/2018</text:span></text:p>
          </table:table-cell>
          <table:table-cell office:value-type="string" table:style-name="ce5">
            <text:p><text:span text:style-name="T5">Entro 10 giorni lavorativi dalla richiesta di acquisto</text:span></text:p>
          </table:table-cell>
          <table:table-cell office:value-type="string" table:style-name="ce5">
            <text:p><text:span text:style-name="T8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5">
          <table:table-cell office:value-type="string" table:style-name="ce5">
            <text:p><text:span text:style-name="T3">8C</text:span></text:p>
          </table:table-cell>
          <table:table-cell office:value-type="string" table:style-name="ce5">
            <text:p>Provvedimenti di nomina della commissione di gara e comunicazione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5 giorni dal termine discadenza delle offert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8D</text:span></text:p>
          </table:table-cell>
          <table:table-cell office:value-type="string" table:style-name="ce5">
            <text:p><text:span text:style-name="T3">Decreto Direttoriale di approvazione dell'Aggiudicazione</text:span>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35 giorni dal ricevimento dei verbali di gar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8E</text:span></text:p>
          </table:table-cell>
          <table:table-cell office:value-type="string" table:style-name="ce5">
            <text:p><text:span text:style-name="T3">Decreto Direttoriale di efficacia</text:span></text:p>
            <text:p><text:span text:style-name="T3">dell’Aggiudicazione</text:span>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35 giorni dal ricevimento dei verbali di gar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2">
          <table:table-cell office:value-type="string" table:style-name="ce5">
            <text:p><text:span text:style-name="T3">8F</text:span></text:p>
          </table:table-cell>
          <table:table-cell office:value-type="string" table:style-name="ce5">
            <text:p><text:span text:style-name="T3">Comunicazioni di esclusione o di aggiudicazione inprocedure di gara</text:span>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5 giorni dalla data di emissione del Decreto Direttoriale di</text:span></text:p>
            <text:p><text:span text:style-name="T3">aggiudicazione/esclusion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RUP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5">
          <table:table-cell office:value-type="string" table:style-name="ce5">
            <text:p><text:span text:style-name="T3">8G</text:span></text:p>
          </table:table-cell>
          <table:table-cell office:value-type="string" table:style-name="ce5">
            <text:p>Provvedimenti di nomina dellacommissione di gara e comunicazione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5 giorni dal termine di scadenza delle offert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8H</text:span></text:p>
          </table:table-cell>
          <table:table-cell office:value-type="string" table:style-name="ce5">
            <text:p><text:span text:style-name="T3">Decreto Direttoriale di approvazione dell'Aggiudicazione</text:span>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35 giorni dal ricevimento dei verbali di gar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8I</text:span></text:p>
          </table:table-cell>
          <table:table-cell office:value-type="string" table:style-name="ce5">
            <text:p><text:span text:style-name="T3">Decreto Direttoriale di efficacia</text:span></text:p>
            <text:p><text:span text:style-name="T3">dell’Aggiudicazione</text:span>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35 giorni dal ricevimento dei verbali di gar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2">
          <table:table-cell office:value-type="string" table:style-name="ce5">
            <text:p><text:span text:style-name="T3">8L</text:span></text:p>
          </table:table-cell>
          <table:table-cell office:value-type="string" table:style-name="ce5">
            <text:p><text:span text:style-name="T3">Comunicazioni di esclusione o di aggiudicazione inprocedure di gara</text:span>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5 giorni dalla data di emissione del Decreto</text:span></text:p>
            <text:p><text:span text:style-name="T3">Direttoriale di aggiudicazione/esclusion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RUP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5">
          <table:table-cell office:value-type="string" table:style-name="ce5">
            <text:p><text:span text:style-name="T3">8G</text:span></text:p>
          </table:table-cell>
          <table:table-cell office:value-type="string" table:style-name="ce5">
            <text:p><text:span text:style-name="T3">Bando o lettera d’invito</text:span></text:p>
          </table:table-cell>
          <table:table-cell office:value-type="string" table:style-name="ce5">
            <text:p><text:span text:style-name="T3">D. Lgs. 36/2023 e ss.mm.ii</text:span></text:p>
          </table:table-cell>
          <table:table-cell office:value-type="string" table:style-name="ce5">
            <text:p><text:span text:style-name="T3">Entro 60 giorni dalla ricezione degli atti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RUP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0">
          <table:table-cell office:value-type="string" table:style-name="ce5">
            <text:p><text:span text:style-name="T3">8I</text:span></text:p>
          </table:table-cell>
          <table:table-cell office:value-type="string" table:style-name="ce5">
            <text:p><text:span text:style-name="T3">Autorizzazione all’acquisto di beni senza l’adesione a convenzioni</text:span></text:p>
            <text:p><text:span text:style-name="T3">Consip attive</text:span></text:p>
          </table:table-cell>
          <table:table-cell office:value-type="string" table:style-name="ce5">
            <text:p><text:span text:style-name="T3">Legge 28 dicembre 2015, n. 208 s.m.i.</text:span></text:p>
          </table:table-cell>
          <table:table-cell office:value-type="string" table:style-name="ce5">
            <text:p><text:span text:style-name="T3">Entro 7 giorni dalla ricezione degli atti da parte del RUP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RUP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2">
          <table:table-cell office:value-type="string" table:style-name="ce5">
            <text:p><text:span text:style-name="T3">8L</text:span></text:p>
          </table:table-cell>
          <table:table-cell office:value-type="string" table:style-name="ce5">
            <text:p><text:span text:style-name="T3">Emissione ordinativi di pagamento per fatture elettroniche e fatture ester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</table:table-cell>
          <table:table-cell office:value-type="string" table:style-name="ce5">
            <text:p><text:span text:style-name="T3">Entro 30 giorni dalla ricezione della fattura o di altro documento idoneo alla</text:span></text:p>
            <text:p><text:span text:style-name="T3">liquidazion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2">
          <table:table-cell office:value-type="string" table:style-name="ce5">
            <text:p><text:span text:style-name="T3">8M</text:span></text:p>
          </table:table-cell>
          <table:table-cell office:value-type="string" table:style-name="ce5">
            <text:p>Gestione Ritiro Merce/Beni acquistati</text:p>
            <text:p>- Verifica della corrispondenza merce-ordine Invio comunicazione e consegna merce al diretto interessato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</text:span></text:p>
            <text:p><text:span text:style-name="T3">Contabilità - D.R. 4672 del 22/11/2018</text:span></text:p>
          </table:table-cell>
          <table:table-cell office:value-type="string" table:style-name="ce5">
            <text:p><text:span text:style-name="T3">Entro 3 gg. dalla ricezione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0">
          <table:table-cell office:value-type="float" office:value="9" table:style-name="ce5">
            <text:p>9</text:p>
          </table:table-cell>
          <table:table-cell office:value-type="string" table:style-name="ce5">
            <text:p><text:span text:style-name="T4">SEMINARI/VISITING</text:span></text:p>
          </table:table-cell>
          <table:table-cell office:value-type="string" table:style-name="ce5">
            <text:p><text:span text:style-name="T4">Regolamento di Ateneo per i “Visiting Professor”, i “Visiting Researcher” ed i “ Visiting Fellow”</text:span></text:p>
            <text:p><text:span text:style-name="T4">– D.R. 2651 del 01/07/2019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26">
          <table:table-cell office:value-type="string" table:style-name="ce5">
            <text:p><text:span text:style-name="T3">9A</text:span></text:p>
          </table:table-cell>
          <table:table-cell office:value-type="string" table:style-name="ce5">
            <text:p><text:span text:style-name="T3">Procedura conferimento di incarico a Docenti esterni per lo svolgimento di seminaridipartimentali e Visiting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</text:span></text:p>
            <text:p><text:span text:style-name="T3">Regolamento di Ateneo per i</text:span></text:p>
            <text:p><text:span text:style-name="T3">“Visiting Professor”, i “Visiting</text:span></text:p>
            <text:p><text:span text:style-name="T3">Researcher” ed i “ Visiting Fellow” – D.R. 2651 del 01/07/2019</text:span></text:p>
            <text:p><text:span text:style-name="T3">Regolamento di Ateneo Regolamento per le missioni di</text:span></text:p>
            <text:p><text:span text:style-name="T3">servizio e le trasferte - D.R. 1712 del 26/05/2020</text:span></text:p>
          </table:table-cell>
          <table:table-cell office:value-type="string" table:style-name="ce5">
            <text:p><text:span text:style-name="T3">Entro 30 gg dal ricevimento della richiest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27">
          <table:table-cell office:value-type="string" table:style-name="ce5">
            <text:p><text:span text:style-name="T3">9B</text:span></text:p>
          </table:table-cell>
          <table:table-cell office:value-type="string" table:style-name="ce5">
            <text:p><text:span text:style-name="T3">Liquidazione Compensi seminari e rimborso spese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;</text:span></text:p>
            <text:p><text:span text:style-name="T3">risoluzione Agenzia delle Entrate</text:span></text:p>
            <text:p><text:span text:style-name="T3">n. 49/E del 11/07/2013</text:span></text:p>
          </table:table-cell>
          <table:table-cell office:value-type="string" table:style-name="ce5">
            <text:p><text:span text:style-name="T3">Entro 30 gg dallo svolgimento del seminari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8">
          <table:table-cell office:value-type="float" office:value="10" table:style-name="ce5">
            <text:p>10</text:p>
          </table:table-cell>
          <table:table-cell office:value-type="string" table:style-name="ce5">
            <text:p><text:span text:style-name="T4">DENUNCIA D’INFORTUNIO</text:span></text:p>
          </table:table-cell>
          <table:table-cell office:value-type="string" table:style-name="ce5">
            <text:p><text:span text:style-name="T4">Circolare prot. 74384 del29/07/2016;</text:span></text:p>
            <text:p><text:span text:style-name="T4">Circolare prot. 91715/2017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9">
          <table:table-cell office:value-type="string" table:style-name="ce5">
            <text:p><text:span text:style-name="T3">10A</text:span></text:p>
          </table:table-cell>
          <table:table-cell office:value-type="string" table:style-name="ce5">
            <text:p>Procedure di denuncia d’infortunio del personale in</text:p>
            <text:p>servizio presso il Dipartimento</text:p>
          </table:table-cell>
          <table:table-cell office:value-type="string" table:style-name="ce5">
            <text:p><text:span text:style-name="T3">Circolare prot. 74384 del 29/07/2016;</text:span></text:p>
            <text:p><text:span text:style-name="T3">Circolare prot. 91715/2017;</text:span></text:p>
          </table:table-cell>
          <table:table-cell office:value-type="string" table:style-name="ce5">
            <text:p><text:span text:style-name="T3">comunicazione all'INAIL entro 2 gg. dal ricevimento del certificato medico attestante una prognosi superiore a 3</text:span></text:p>
            <text:p><text:span text:style-name="T3">giorni oltre l'event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<text:s/>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7">
          <table:table-cell office:value-type="float" office:value="11" table:style-name="ce5">
            <text:p>11</text:p>
          </table:table-cell>
          <table:table-cell office:value-type="string" table:style-name="ce5">
            <text:p>ORGANI DI GOVERNO_CONSIGLIO DI DIPARTIMENTO</text:p>
          </table:table-cell>
          <table:table-cell office:value-type="string" table:style-name="ce5">
            <text:p><text:span text:style-name="T4">Regolamento di Ateneo per la disciplina dei compiti e delle modalità di funzionamento degli organi dipartimentali e dell’elezione del Direttore di Dipartimento D.R. n. 507 del 22/02/2016</text:span></text:p>
            <text:p><text:span text:style-name="T4">Regolamento di Funzionamento del Dipartimento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7">
          <table:table-cell office:value-type="string" table:style-name="ce5">
            <text:p><text:span text:style-name="T3">11A</text:span></text:p>
          </table:table-cell>
          <table:table-cell office:value-type="string" table:style-name="ce5">
            <text:p><text:span text:style-name="T3">Emissione delibere</text:span></text:p>
          </table:table-cell>
          <table:table-cell office:value-type="string" table:style-name="ce5">
            <text:p><text:span text:style-name="T3">Regolamento di Ateneo per la disciplina dei compiti e delle modalità di funzionamento degli organi dipartimentali e dell’elezione del Direttore di Dipartimento D.R. n. 507 del 22/02/2016</text:span></text:p>
            <text:p><text:span text:style-name="T3">Regolamento di Funzionamento del Dipartimento</text:span></text:p>
          </table:table-cell>
          <table:table-cell office:value-type="string" table:style-name="ce5">
            <text:p><text:span text:style-name="T3">Entro <text:s/>15 gg. dall'adunanz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9">
          <table:table-cell office:value-type="string" table:style-name="ce5">
            <text:p><text:span text:style-name="T3">11B</text:span></text:p>
          </table:table-cell>
          <table:table-cell office:value-type="string" table:style-name="ce5">
            <text:p><text:span text:style-name="T3">Accesso informale alle delibere e verbali del Consiglio</text:span></text:p>
          </table:table-cell>
          <table:table-cell office:value-type="string" table:style-name="ce5">
            <text:p><text:span text:style-name="T3">Regolamento disciplina accesso ai documenti DPR 184/2006 art. 5 e Legge 241/90</text:span></text:p>
          </table:table-cell>
          <table:table-cell office:value-type="string" table:style-name="ce5">
            <text:p><text:span text:style-name="T3">Tempestiv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nina.it/modulistica/relazioni-con-il-pubblico</text:p>
          </table:table-cell>
          <table:table-cell office:value-type="string" table:style-name="ce4">
            <text:p>n.a.<text:s/></text:p>
          </table:table-cell>
          <table:table-cell office:value-type="string" table:style-name="ce8">
            <text:p><text:a xlink:href="https://www.unina.it/modulistica/relazioni-con-il-pubblico">https://www.unina.it/modulistica/relazioni-con-il-pubblico</text:a></text:p>
          </table:table-cell>
          <table:table-cell table:number-columns-repeated="16371"/>
        </table:table-row>
        <table:table-row table:style-name="ro28">
          <table:table-cell office:value-type="float" office:value="12" table:style-name="ce5">
            <text:p>12</text:p>
          </table:table-cell>
          <table:table-cell office:value-type="string" table:style-name="ce5">
            <text:p><text:span text:style-name="T4">ORGANI DI GOVERNO_GIUNTA DI DIPARTIMENTO</text:span></text:p>
          </table:table-cell>
          <table:table-cell office:value-type="string" table:style-name="ce5">
            <text:p><text:span text:style-name="T4">Regolamento di Ateneo per la disciplina dei compiti e delle modalità <text:s/>di funzionamento</text:span></text:p>
          </table:table-cell>
          <table:table-cell table:style-name="ce5"/>
          <table:table-cell office:value-type="string" table:style-name="ce5">
            <text:p><text:span text:style-name="T7">Ufficio Contabilità e Bilancio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30">
          <table:table-cell office:value-type="string" table:style-name="ce5">
            <text:p><text:span text:style-name="T3">12A</text:span></text:p>
          </table:table-cell>
          <table:table-cell office:value-type="string" table:style-name="ce5">
            <text:p><text:span text:style-name="T3">Emissione delibere</text:span></text:p>
          </table:table-cell>
          <table:table-cell office:value-type="string" table:style-name="ce5">
            <text:p><text:span text:style-name="T3">Regolamento di Ateneo per la disciplina dei compiti e delle modalità di funzionamento degli organi dipartimentali e dell’elezione del Direttore di Dipartimento D.R. n. 507 del 22/02/2016</text:span></text:p>
            <text:p><text:span text:style-name="T3">Regolamento di Funzionamento del Dipartimento</text:span></text:p>
          </table:table-cell>
          <table:table-cell office:value-type="string" table:style-name="ce5">
            <text:p><text:span text:style-name="T3">Entro <text:s/>15 gg. dall'adunanza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28">
          <table:table-cell office:value-type="string" table:style-name="ce5">
            <text:p><text:span text:style-name="T3">12B</text:span></text:p>
          </table:table-cell>
          <table:table-cell office:value-type="string" table:style-name="ce5">
            <text:p><text:span text:style-name="T3">Accesso informale alle delibere e verbali della Giunta</text:span></text:p>
          </table:table-cell>
          <table:table-cell office:value-type="string" table:style-name="ce5">
            <text:p><text:span text:style-name="T3">Regolamento disciplina accesso ai documenti DPR 184/2006 art. 5 e Legge 241/90</text:span></text:p>
          </table:table-cell>
          <table:table-cell office:value-type="string" table:style-name="ce5">
            <text:p><text:span text:style-name="T3">Tempestivo</text:span></text:p>
          </table:table-cell>
          <table:table-cell office:value-type="string" table:style-name="ce5">
            <text:p><text:span text:style-name="T7">Ufficio Contabilità e 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nina.it/modulistica/relazioni-con-il-pubblico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unina.it/modulistica/relazioni-con-il-pubblico</text:p>
          </table:table-cell>
          <table:table-cell table:number-columns-repeated="16371"/>
        </table:table-row>
        <table:table-row table:style-name="ro31">
          <table:table-cell office:value-type="float" office:value="13" table:style-name="ce5">
            <text:p>13</text:p>
          </table:table-cell>
          <table:table-cell office:value-type="string" table:style-name="ce5">
            <text:p><text:span text:style-name="T4">Gestione Accordi/Contratti/Progetti di Ricerca nazionali e internazionali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 Contabilità - D.R. 4672 del 22/11/2018</text:span></text:p>
            <text:p><text:span text:style-name="T4">Regolamento per Accordi internazionali, emanato con</text:span></text:p>
            <text:p><text:span text:style-name="T4">D.R. n. 2796 del 10/07/2019</text:span></text:p>
            <text:p><text:span text:style-name="T4">Bandi nazionali e internaizonli</text:span></text:p>
          </table:table-cell>
          <table:table-cell table:style-name="ce5"/>
          <table:table-cell office:value-type="string" table:style-name="ce5">
            <text:p><text:span text:style-name="T7">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29">
          <table:table-cell office:value-type="string" table:style-name="ce5">
            <text:p><text:span text:style-name="T3">13A</text:span></text:p>
          </table:table-cell>
          <table:table-cell office:value-type="string" table:style-name="ce5">
            <text:p><text:span text:style-name="T3">Accordi di Ricerca</text:span></text:p>
          </table:table-cell>
          <table:table-cell office:value-type="string" table:style-name="ce5">
            <text:p><text:span text:style-name="T3">Bandi competitivi emessi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office:value-type="string" table:style-name="ce4">
            <text:p>Delibera del Consiglio di Dipartimento<text:s/>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32">
          <table:table-cell office:value-type="string" table:style-name="ce5">
            <text:p><text:span text:style-name="T3">13B</text:span></text:p>
          </table:table-cell>
          <table:table-cell office:value-type="string" table:style-name="ce5">
            <text:p><text:span text:style-name="T3">Accordi di partenariato</text:span></text:p>
          </table:table-cell>
          <table:table-cell office:value-type="string" table:style-name="ce5">
            <text:p><text:span text:style-name="T3">Accordi trasmessii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Entro la scadenza indicata</text:span></text:p>
            <text:p><text:span text:style-name="T3">dall’ente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office:value-type="string" table:style-name="ce4">
            <text:p>Delibera del Consiglio di Dipartimento<text:s/>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33">
          <table:table-cell office:value-type="string" table:style-name="ce5">
            <text:p><text:span text:style-name="T4">13C</text:span></text:p>
          </table:table-cell>
          <table:table-cell office:value-type="string" table:style-name="ce5">
            <text:p><text:span text:style-name="T4">Sottoscrizione e trasmissione dell’accordo di ricerca</text:span></text:p>
          </table:table-cell>
          <table:table-cell office:value-type="string" table:style-name="ce5">
            <text:p><text:span text:style-name="T4">Bandi competitivi internazionali, nazionali e</text:span></text:p>
            <text:p><text:span text:style-name="T4">regionali</text:span></text:p>
          </table:table-cell>
          <table:table-cell office:value-type="string" table:style-name="ce5">
            <text:p><text:span text:style-name="T4">Entro 30 giorni dalla approvazione del Consiglio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2">
          <table:table-cell office:value-type="string" table:style-name="ce5">
            <text:p><text:span text:style-name="T3">13C</text:span></text:p>
          </table:table-cell>
          <table:table-cell office:value-type="string" table:style-name="ce5">
            <text:p><text:span text:style-name="T3">Registrazione su piattaforma gestionale/ contabile UGOV</text:span></text:p>
          </table:table-cell>
          <table:table-cell office:value-type="string" table:style-name="ce5">
            <text:p><text:span text:style-name="T3">Regolamento di Ateneo per l’Amministrazione, la Finanza ela Contabilità -</text:span></text:p>
            <text:p><text:span text:style-name="T3">D.R. 4672 del 22/11/2018</text:span></text:p>
          </table:table-cell>
          <table:table-cell office:value-type="string" table:style-name="ce5">
            <text:p><text:span text:style-name="T3">Entro 30 giorni dall’ultimafirma</text:span></text:p>
            <text:p><text:span text:style-name="T3">per la sottoscrizione</text:span></text:p>
            <text:p><text:span text:style-name="T3">dell’Accordo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33">
          <table:table-cell office:value-type="float" office:value="14" table:style-name="ce5">
            <text:p>14</text:p>
          </table:table-cell>
          <table:table-cell office:value-type="string" table:style-name="ce5">
            <text:p><text:span text:style-name="T4">Gestione bandi e attività di supporto alla redazione dei progetti</text:span></text:p>
          </table:table-cell>
          <table:table-cell office:value-type="string" table:style-name="ce5">
            <text:p><text:span text:style-name="T4">Bando competitivo emesso</text:span></text:p>
            <text:p><text:span text:style-name="T4">dall’ente finanziatore</text:span></text:p>
          </table:table-cell>
          <table:table-cell table:style-name="ce5"/>
          <table:table-cell office:value-type="string" table:style-name="ce5">
            <text:p><text:span text:style-name="T7">Ufficio per 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33">
          <table:table-cell office:value-type="string" table:style-name="ce5">
            <text:p><text:span text:style-name="T3">14A</text:span></text:p>
          </table:table-cell>
          <table:table-cell office:value-type="string" table:style-name="ce5">
            <text:p><text:span text:style-name="T3">Redazione dell’articolato di spesa in rapporto alle</text:span></text:p>
            <text:p><text:span text:style-name="T3">attività da effettuare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office:value-type="string" table:style-name="ce4">
            <text:p>Reponsabile dell'attività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https://www.scienzechimiche.unina.it/il-dipartimento/amministrazione/moduli-amministrazione</text:p>
          </table:table-cell>
          <table:table-cell table:number-columns-repeated="16371"/>
        </table:table-row>
        <table:table-row table:style-name="ro33">
          <table:table-cell office:value-type="string" table:style-name="ce5">
            <text:p><text:span text:style-name="T3">14B</text:span></text:p>
          </table:table-cell>
          <table:table-cell office:value-type="string" table:style-name="ce5">
            <text:p>Redazione della richiesta di finanziamento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prescritta dal bando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office:value-type="string" table:style-name="ce4">
            <text:p>Reponsabile dell'attività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secondo bando</text:p>
          </table:table-cell>
          <table:table-cell table:number-columns-repeated="16371"/>
        </table:table-row>
        <table:table-row table:style-name="ro34">
          <table:table-cell office:value-type="string" table:style-name="ce5">
            <text:p><text:span text:style-name="T3">14C</text:span></text:p>
          </table:table-cell>
          <table:table-cell office:value-type="string" table:style-name="ce5">
            <text:p><text:span text:style-name="T3">Registrazione codice CUP</text:span></text:p>
          </table:table-cell>
          <table:table-cell office:value-type="string" table:style-name="ce5">
            <text:p><text:span text:style-name="T3">Delibera CIPE</text:span></text:p>
          </table:table-cell>
          <table:table-cell office:value-type="string" table:style-name="ce5">
            <text:p><text:span text:style-name="T3">Entro 10 giorni dal Decreto di <text:s/>Finanziamento/Delibera Consiglio di Dipartimento</text:span></text:p>
            <text:p><text:span text:style-name="T3">/Decreto Magnifico Rettore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35">
          <table:table-cell office:value-type="string" table:style-name="ce5">
            <text:p><text:span text:style-name="T3">14D</text:span></text:p>
          </table:table-cell>
          <table:table-cell office:value-type="string" table:style-name="ce5">
            <text:p><text:span text:style-name="T3">Delega alla sottoscrizione degli Atti e/o Procura notarile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<text:span text:style-name="T3">Entro la scadenza indicata</text:span></text:p>
            <text:p><text:span text:style-name="T3">nell’atto di ammissione a</text:span></text:p>
            <text:p><text:span text:style-name="T3">finanziamento</text:span></text:p>
          </table:table-cell>
          <table:table-cell office:value-type="string" table:style-name="ce5">
            <text:p><text:span text:style-name="T7">Ufficio per la Ricerca</text:span></text:p>
          </table:table-cell>
          <table:table-cell office:value-type="string" table:style-name="ce4">
            <text:p>Magnifico Rettore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33">
          <table:table-cell office:value-type="string" table:style-name="ce5">
            <text:p><text:span text:style-name="T3">14E</text:span></text:p>
          </table:table-cell>
          <table:table-cell office:value-type="string" table:style-name="ce5">
            <text:p><text:span text:style-name="T3">Adempimenti per la gestione contabile del progetto – Registrazione nell’applicativo UGOV – Variazione al Budget</text:span></text:p>
          </table:table-cell>
          <table:table-cell office:value-type="string" table:style-name="ce5">
            <text:p>Regolamento di Ateneo per</text:p>
            <text:p>l’Amministrazione, la Finanza e la Contabilità</text:p>
          </table:table-cell>
          <table:table-cell office:value-type="string" table:style-name="ce5">
            <text:p><text:span text:style-name="T3">Entro 30 giorni dalla data di avviodelle attività di ricerca</text:span></text:p>
          </table:table-cell>
          <table:table-cell office:value-type="string" table:style-name="ce5">
            <text:p><text:span text:style-name="T7">Ufficio Contabilità eBilancio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n.a.<text:s/></text:p>
          </table:table-cell>
          <table:table-cell table:number-columns-repeated="16371"/>
        </table:table-row>
        <table:table-row table:style-name="ro36">
          <table:table-cell office:value-type="string" table:style-name="ce5">
            <text:p><text:span text:style-name="T3">14F</text:span></text:p>
          </table:table-cell>
          <table:table-cell office:value-type="string" table:style-name="ce5">
            <text:p><text:span text:style-name="T3">Rendicontazione dei SAL di progetto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Entro la scadenza prescritta dal Bando</text:p>
          </table:table-cell>
          <table:table-cell office:value-type="string" table:style-name="ce5">
            <text:p><text:span text:style-name="T7">Ufficio Contabilità eBilancio/Ufficio per la Ricerca</text:span></text:p>
          </table:table-cell>
          <table:table-cell office:value-type="string" table:style-name="ce4">
            <text:p>Reponsabile dell'attività scientifica /Responsabile amministrativ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secondo bando</text:p>
          </table:table-cell>
          <table:table-cell table:number-columns-repeated="16371"/>
        </table:table-row>
        <table:table-row table:style-name="ro33">
          <table:table-cell office:value-type="string" table:style-name="ce5">
            <text:p><text:span text:style-name="T3">14G</text:span></text:p>
          </table:table-cell>
          <table:table-cell office:value-type="string" table:style-name="ce5">
            <text:p><text:span text:style-name="T3">Rendicontazione finale di progetto</text:span></text:p>
          </table:table-cell>
          <table:table-cell office:value-type="string" table:style-name="ce5">
            <text:p><text:span text:style-name="T3">Bando competitivo emesso</text:span></text:p>
            <text:p><text:span text:style-name="T3">dall’ente finanziatore</text:span></text:p>
          </table:table-cell>
          <table:table-cell office:value-type="string" table:style-name="ce5">
            <text:p>Entro la scadenza prescritta dal Bando</text:p>
          </table:table-cell>
          <table:table-cell office:value-type="string" table:style-name="ce5">
            <text:p><text:span text:style-name="T7">Ufficio Contabilità eBilancio/Ufficio per la Ricerca</text:span></text:p>
          </table:table-cell>
          <table:table-cell office:value-type="string" table:style-name="ce4">
            <text:p>Reponsabile dell'attività scientifica /Responsabile amministrativ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secondo bando</text:p>
          </table:table-cell>
          <table:table-cell table:number-columns-repeated="16371"/>
        </table:table-row>
        <table:table-row table:style-name="ro37">
          <table:table-cell office:value-type="string" table:style-name="ce5">
            <text:p><text:span text:style-name="T3">14H</text:span></text:p>
          </table:table-cell>
          <table:table-cell office:value-type="string" table:style-name="ce5">
            <text:p><text:span text:style-name="T3">Audit</text:span></text:p>
          </table:table-cell>
          <table:table-cell office:value-type="string" table:style-name="ce5">
            <text:p><text:span text:style-name="T3">Bando competitivo emessodall’ente finanziatore Piano di</text:span></text:p>
            <text:p><text:span text:style-name="T3">Audit di Ateneo</text:span></text:p>
          </table:table-cell>
          <table:table-cell office:value-type="string" table:style-name="ce5">
            <text:p><text:span text:style-name="T3">Entro i termini indicati</text:span></text:p>
            <text:p><text:span text:style-name="T3">dall’auditor</text:span></text:p>
          </table:table-cell>
          <table:table-cell office:value-type="string" table:style-name="ce5">
            <text:p>Ufficio Contabilità e Bilancio/Ufficio per la Ricerca</text:p>
          </table:table-cell>
          <table:table-cell office:value-type="string" table:style-name="ce4">
            <text:p>Reponsabile dell'attività scientifica /Responsabile amministrativ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secondo bando</text:p>
          </table:table-cell>
          <table:table-cell table:number-columns-repeated="16371"/>
        </table:table-row>
        <table:table-row table:style-name="ro38">
          <table:table-cell office:value-type="float" office:value="15" table:style-name="ce5">
            <text:p>15</text:p>
          </table:table-cell>
          <table:table-cell office:value-type="string" table:style-name="ce5">
            <text:p><text:span text:style-name="T4">Programmazione triennale dibeni e servizi</text:span></text:p>
          </table:table-cell>
          <table:table-cell office:value-type="string" table:style-name="ce5">
            <text:p>D.Lgs 33/2023 e ss.mm.ii.</text:p>
          </table:table-cell>
          <table:table-cell office:value-type="string" table:style-name="ce5">
            <text:p><text:span text:style-name="T4">Entro i termini indicati dagli uffici</text:span></text:p>
            <text:p><text:span text:style-name="T4">dell’Amministrazione</text:span></text:p>
            <text:p><text:span text:style-name="T4">Centrale di Ateneo</text:span></text:p>
          </table:table-cell>
          <table:table-cell office:value-type="string" table:style-name="ce5">
            <text:p>Ufficio Contabilità e Bilancio/Ufficio per la Ricerca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 dip.scienze-chimiche@unina.it; a mezzo pec: dip.scienze-chimiche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text:s/></text:p>
          </table:table-cell>
          <table:table-cell office:value-type="string" table:style-name="ce4">
            <text:p>modulistica di Ateneo</text:p>
          </table:table-cell>
          <table:table-cell table:number-columns-repeated="16371"/>
        </table:table-row>
        <table:table-row table:style-name="ro39">
          <table:table-cell office:value-type="float" office:value="16" table:style-name="ce5">
            <text:p>16</text:p>
          </table:table-cell>
          <table:table-cell office:value-type="string" table:style-name="ce5">
            <text:p>Presentazione del Modello Unico di Dichiarazione Ambientale (MUD) anno precedente</text:p>
          </table:table-cell>
          <table:table-cell office:value-type="string" table:style-name="ce5">
            <text:p>D. Lgs 70/1994 e ss.mm.ii.</text:p>
          </table:table-cell>
          <table:table-cell office:value-type="string" table:style-name="ce5">
            <text:p>Il termine per la presentazione del MUD è fissato in centoventi giorni a decorrere dalla data di pubblicazione del modello in gazzetta (28/2/2025) e, pertanto, essa dovrà avvenire entro il 28 giugno 2025.</text:p>
            <text:p/>
          </table:table-cell>
          <table:table-cell office:value-type="string" table:style-name="ce5">
            <text:p>Ufficio di Supporto alla Sicurezza del Dipartimento di Scienze chimiche allo smaltimento rifiuti speciali ed alle attività</text:p>
            <text:p>didattiche in laboratorio</text:p>
          </table:table-cell>
          <table:table-cell table:number-columns-repeated="3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8">
            <text:p><text:a xlink:href="https://www.mudtelematico.it/">https://www.mudtelematico.it/</text:a></text:p>
          </table:table-cell>
          <table:table-cell office:value-type="string" table:style-name="ce4">
            <text:p>I diritti di segreteria ammontano a<text:s/><text:span text:style-name="T9">10,00 €</text:span><text:span text:style-name="T1"><text:s/>per dichiarazione, e vanno pagati esclusivamente con<text:s/></text:span><text:span text:style-name="T9">carta di credito</text:span><text:span text:style-name="T1">,<text:s/></text:span><text:span text:style-name="T9">PagoPA</text:span><text:span text:style-name="T1"><text:s/>o con<text:s/></text:span><text:span text:style-name="T9">Telemaco InfoCamere</text:span></text:p>
          </table:table-cell>
          <table:table-cell office:value-type="string" table:style-name="ce4">
            <text:p>software dedicato da scaricare dal sito https://www.mudtelematico.it/Home/Software</text:p>
          </table:table-cell>
          <table:table-cell table:number-columns-repeated="16371"/>
        </table:table-row>
        <table:table-row table:style-name="ro40">
          <table:table-cell office:value-type="float" office:value="17" table:style-name="ce5">
            <text:p>17</text:p>
          </table:table-cell>
          <table:table-cell office:value-type="string" table:style-name="ce5">
            <text:p><text:span text:style-name="T4">Corsi di Studio</text:span></text:p>
          </table:table-cell>
          <table:table-cell table:number-columns-repeated="2" table:style-name="ce5"/>
          <table:table-cell office:value-type="string" table:style-name="ce5">
            <text:p><text:span text:style-name="T7">Ufficio per la didatti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41">
          <table:table-cell office:value-type="string" table:style-name="ce5">
            <text:p><text:span text:style-name="T3">17A</text:span></text:p>
          </table:table-cell>
          <table:table-cell office:value-type="string" table:style-name="ce5">
            <text:p><text:span text:style-name="T3">Redazione/Modifiche di Ordinamento e Regolamento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D.M. 1154/2021</text:span></text:p>
            <text:p><text:span text:style-name="T3">Regolamento didattico di Ateneo (D.R. 4785/23)</text:span></text:p>
            <text:p><text:span text:style-name="T3">Linee Guida AVA 3</text:span></text:p>
          </table:table-cell>
          <table:table-cell office:value-type="string" table:style-name="ce5">
            <text:p><text:span text:style-name="T3">Secondo le scadenze fissate dal MUR e recepite dall’Ateneo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pqa.unina.it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pqa.unina.it/</text:p>
          </table:table-cell>
          <table:table-cell table:number-columns-repeated="16371"/>
        </table:table-row>
        <table:table-row table:style-name="ro18">
          <table:table-cell office:value-type="string" table:style-name="ce5">
            <text:p><text:span text:style-name="T3">17B</text:span></text:p>
          </table:table-cell>
          <table:table-cell office:value-type="string" table:style-name="ce5">
            <text:p><text:span text:style-name="T3">Redazione del RAM (Rapporto Annuale di Monitoraggio).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D.M. 1154/2021</text:span></text:p>
            <text:p><text:span text:style-name="T3">Indicazioni del PQA di Ateneo Statuto di Ateneo (D.R.</text:span></text:p>
            <text:p><text:span text:style-name="T3">4763/2019)</text:span></text:p>
            <text:p><text:span text:style-name="T3">Regolamento didattico di Ateneo (D.R. 4785/23)</text:span></text:p>
            <text:p><text:span text:style-name="T3">Linee Guida AVA 3</text:span></text:p>
          </table:table-cell>
          <table:table-cell office:value-type="string" table:style-name="ce5">
            <text:p><text:span text:style-name="T3">Entro 45 giorni dall’avvio del procedimento entro le scadenze dettate del MUR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pqa.unina.it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pqa.unina.it/</text:p>
          </table:table-cell>
          <table:table-cell table:number-columns-repeated="16371"/>
        </table:table-row>
        <table:table-row table:style-name="ro18">
          <table:table-cell office:value-type="string" table:style-name="ce5">
            <text:p><text:span text:style-name="T3">17C</text:span></text:p>
          </table:table-cell>
          <table:table-cell office:value-type="string" table:style-name="ce5">
            <text:p><text:span text:style-name="T3">Redazione del RCR (Rapporto Ciclico di Riesame).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D.M. 1154/2021</text:span></text:p>
            <text:p><text:span text:style-name="T3">Indicazioni del PQA di Ateneo Statuto di Ateneo (D.R.</text:span></text:p>
            <text:p><text:span text:style-name="T3">4763/2019)</text:span></text:p>
            <text:p><text:span text:style-name="T3">Regolamento didattico di Ateneo (D.R. 4785/23)</text:span></text:p>
            <text:p><text:span text:style-name="T3">Linee Guida AVA 3</text:span></text:p>
          </table:table-cell>
          <table:table-cell office:value-type="string" table:style-name="ce5">
            <text:p><text:span text:style-name="T3">Entro 45 giorni dall’avvio del procedimento entro le scadenze dettate del MUR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pqa.unina.it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pqa.unina.it/</text:p>
          </table:table-cell>
          <table:table-cell table:number-columns-repeated="16371"/>
        </table:table-row>
        <table:table-row table:style-name="ro41">
          <table:table-cell office:value-type="string" table:style-name="ce5">
            <text:p><text:span text:style-name="T3">17D</text:span></text:p>
          </table:table-cell>
          <table:table-cell office:value-type="string" table:style-name="ce5">
            <text:p><text:span text:style-name="T3">Redazione dei verbali delle CCD dei Corsi di Studio Dipartimentali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D.M. 1154/2021</text:span></text:p>
            <text:p><text:span text:style-name="T3">Regolamento didattico di Ateneo (D.R. 4785/23)</text:span></text:p>
            <text:p><text:span text:style-name="T3">Linee Guida AVA</text:span></text:p>
          </table:table-cell>
          <table:table-cell office:value-type="string" table:style-name="ce5">
            <text:p><text:span text:style-name="T3">Entro 30 giorni dalla data della seduta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41">
          <table:table-cell office:value-type="string" table:style-name="ce5">
            <text:p><text:span text:style-name="T3">17E</text:span></text:p>
          </table:table-cell>
          <table:table-cell office:value-type="string" table:style-name="ce5">
            <text:p><text:span text:style-name="T3">Redazione dei verbali degli incontri del Comitato d’Indirizzo dei Corsi di Studio Dipartimentali</text:span></text:p>
          </table:table-cell>
          <table:table-cell office:value-type="string" table:style-name="ce5">
            <text:p><text:span text:style-name="T3">L. 240/2010 D.M.270/2004</text:span></text:p>
            <text:p><text:span text:style-name="T3">Statuto di Ateneo</text:span></text:p>
            <text:p><text:span text:style-name="T3">Regolamento didattico di Ateneo (D.R. 4785/23)</text:span></text:p>
          </table:table-cell>
          <table:table-cell office:value-type="string" table:style-name="ce5">
            <text:p><text:span text:style-name="T3">Entro 30 giorni dalla data della seduta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pqa.unina.it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pqa.unina.it/</text:p>
          </table:table-cell>
          <table:table-cell table:number-columns-repeated="16371"/>
        </table:table-row>
        <table:table-row table:style-name="ro41">
          <table:table-cell office:value-type="string" table:style-name="ce5">
            <text:p><text:span text:style-name="T3">17F</text:span></text:p>
          </table:table-cell>
          <table:table-cell office:value-type="string" table:style-name="ce5">
            <text:p><text:span text:style-name="T3">Conservazione dei Verbali delle CCD dei Corsi di Studio dipartimentali</text:span></text:p>
          </table:table-cell>
          <table:table-cell office:value-type="string" table:style-name="ce5">
            <text:p><text:span text:style-name="T3">L. 240/2010 D.M.270/2004</text:span></text:p>
            <text:p><text:span text:style-name="T3">Regolamento di Ateneo (D.R. 1522/2017)</text:span></text:p>
            <text:p><text:span text:style-name="T3">Regolamento didattico di Ateneo (D.R. 4785/23)</text:span></text:p>
          </table:table-cell>
          <table:table-cell office:value-type="string" table:style-name="ce5">
            <text:p><text:span text:style-name="T3">Entro 45 giorni dalla CCD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edoc.unina.it/eDocumento/</text:p>
          </table:table-cell>
          <table:table-cell table:number-columns-repeated="16371"/>
        </table:table-row>
        <table:table-row table:style-name="ro41">
          <table:table-cell office:value-type="string" table:style-name="ce5">
            <text:p><text:span text:style-name="T3">17G</text:span></text:p>
          </table:table-cell>
          <table:table-cell office:value-type="string" table:style-name="ce5">
            <text:p><text:span text:style-name="T3">Redazione della documentazione per l’istituzione e/o attivazione dei Corsi di Perfezionamento, Scuole di Specializzazione e Master</text:span></text:p>
          </table:table-cell>
          <table:table-cell office:value-type="string" table:style-name="ce5">
            <text:p><text:span text:style-name="T3">L. 240/2010 D.M.270/2004</text:span></text:p>
            <text:p><text:span text:style-name="T3">Statuto di Ateneo (D.R. 4763/2019)</text:span></text:p>
            <text:p><text:span text:style-name="T3">Regolamento didattico di Ateneo (D.R. 4785/23)</text:span></text:p>
          </table:table-cell>
          <table:table-cell office:value-type="string" table:style-name="ce5">
            <text:p><text:span text:style-name="T3">Entro 60 giorni dalla presentazione della proposta in Consiglio di Dipartimento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https://www.pqa.unina.it/</text:p>
          </table:table-cell>
          <table:table-cell table:number-columns-repeated="16371"/>
        </table:table-row>
        <table:table-row table:style-name="ro28">
          <table:table-cell office:value-type="float" office:value="18" table:style-name="ce5">
            <text:p>18</text:p>
          </table:table-cell>
          <table:table-cell office:value-type="string" table:style-name="ce5">
            <text:p><text:span text:style-name="T4">Dottorato di Ricerca</text:span></text:p>
          </table:table-cell>
          <table:table-cell office:value-type="string" table:style-name="ce5">
            <text:p>Regolamento di disciplina del dottorato di ricerca (D.R.1364/24)</text:p>
          </table:table-cell>
          <table:table-cell table:style-name="ce5"/>
          <table:table-cell office:value-type="string" table:style-name="ce5">
            <text:p><text:span text:style-name="T7">Ufficio per la Didatti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42">
          <table:table-cell office:value-type="string" table:style-name="ce5">
            <text:p><text:span text:style-name="T3">18A</text:span></text:p>
          </table:table-cell>
          <table:table-cell office:value-type="string" table:style-name="ce5">
            <text:p><text:span text:style-name="T3">Trasmissione attestati frequenza dei dottorandi agli Uffici competenti</text:span></text:p>
          </table:table-cell>
          <table:table-cell office:value-type="string" table:style-name="ce5">
            <text:p><text:span text:style-name="T3">Regolamento di disciplina del dottorato di ricerca (D.R.1364/24)</text:span></text:p>
          </table:table-cell>
          <table:table-cell office:value-type="string" table:style-name="ce5">
            <text:p><text:span text:style-name="T3">Entro le scadenze dettate dall’Ateneo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https://www.scienzechimiche.unina.it/dottorato/documenti</text:p>
          </table:table-cell>
          <table:table-cell table:number-columns-repeated="16371"/>
        </table:table-row>
        <table:table-row table:style-name="ro43">
          <table:table-cell office:value-type="string" table:style-name="ce5">
            <text:p><text:span text:style-name="T3">18B</text:span></text:p>
          </table:table-cell>
          <table:table-cell office:value-type="string" table:style-name="ce5">
            <text:p><text:span text:style-name="T3">Trasmissione agli Uffici competenti della</text:span></text:p>
            <text:p><text:span text:style-name="T3">documentazione relativa la copertura assicurativa per i dottorandi che si recano in missione</text:span></text:p>
          </table:table-cell>
          <table:table-cell office:value-type="string" table:style-name="ce5">
            <text:p><text:span text:style-name="T3">Regolamento di disciplina del dottorato di ricerca (D.R.1364/24)</text:span></text:p>
          </table:table-cell>
          <table:table-cell office:value-type="string" table:style-name="ce5">
            <text:p><text:span text:style-name="T3">Entro 30 giorni dal ricevimento della documentazione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n</text:p>
          </table:table-cell>
          <table:table-cell office:value-type="string" table:style-name="ce4">
            <text:p>https://www.scienzechimiche.unina.it/dottorato/documenti</text:p>
          </table:table-cell>
          <table:table-cell table:number-columns-repeated="16371"/>
        </table:table-row>
        <table:table-row table:style-name="ro37">
          <table:table-cell office:value-type="float" office:value="19" table:style-name="ce5">
            <text:p>19</text:p>
          </table:table-cell>
          <table:table-cell office:value-type="string" table:style-name="ce5">
            <text:p><text:span text:style-name="T4">Commissione paritetica docenti-studenti di Dipartimento</text:span></text:p>
          </table:table-cell>
          <table:table-cell table:number-columns-repeated="2" table:style-name="ce5"/>
          <table:table-cell office:value-type="string" table:style-name="ce5">
            <text:p><text:span text:style-name="T7">Ufficio per la Didatti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44">
          <table:table-cell office:value-type="string" table:style-name="ce5">
            <text:p><text:span text:style-name="T3">19A</text:span></text:p>
          </table:table-cell>
          <table:table-cell office:value-type="string" table:style-name="ce5">
            <text:p><text:span text:style-name="T3">Redazione dei verbali delle adunanze della CPDS</text:span></text:p>
          </table:table-cell>
          <table:table-cell office:value-type="string" table:style-name="ce5">
            <text:p><text:span text:style-name="T3">Regolamento di Ateneo (D.R. 1522/2017)</text:span></text:p>
            <text:p><text:span text:style-name="T3">Statuto di Ateneo (D.R. 4763/2019)</text:span></text:p>
            <text:p><text:span text:style-name="T3">Regolamento didattico di Ateneo (D.R. 4785/23)</text:span></text:p>
          </table:table-cell>
          <table:table-cell office:value-type="string" table:style-name="ce5">
            <text:p><text:span text:style-name="T3">Entro 30 giorni dalla seduta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5">
          <table:table-cell office:value-type="string" table:style-name="ce5">
            <text:p><text:span text:style-name="T3">19B</text:span></text:p>
          </table:table-cell>
          <table:table-cell office:value-type="string" table:style-name="ce5">
            <text:p><text:span text:style-name="T3">Trasmissione agli Uffici competenti della Relazione annuale della CPDS relativa</text:span></text:p>
            <text:p><text:span text:style-name="T3">all’anno accademico</text:span></text:p>
          </table:table-cell>
          <table:table-cell office:value-type="string" table:style-name="ce5">
            <text:p><text:span text:style-name="T3">Regolamento di Ateneo (D.R. 1522/2017)</text:span></text:p>
            <text:p><text:span text:style-name="T3">Statuto di Ateneo (D.R. 4763/2019)</text:span></text:p>
            <text:p><text:span text:style-name="T3">Regolamento didattico di Ateneo (D.R. 4785/23)</text:span></text:p>
          </table:table-cell>
          <table:table-cell office:value-type="string" table:style-name="ce5">
            <text:p><text:span text:style-name="T3">Entro 10 giorni dalla ricezione degli atti dalla commissione ed entro le scadenze dettate dell’Ateneo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pqa.unina.it/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https://www.pqa.unina.it/</text:p>
          </table:table-cell>
          <table:table-cell table:number-columns-repeated="16371"/>
        </table:table-row>
        <table:table-row table:style-name="ro46">
          <table:table-cell office:value-type="float" office:value="20" table:style-name="ce5">
            <text:p>20</text:p>
          </table:table-cell>
          <table:table-cell office:value-type="string" table:style-name="ce5">
            <text:p><text:span text:style-name="T4">Programmazione dell’Offerta Formativa</text:span></text:p>
          </table:table-cell>
          <table:table-cell table:number-columns-repeated="2" table:style-name="ce5"/>
          <table:table-cell office:value-type="string" table:style-name="ce5">
            <text:p><text:span text:style-name="T7">Ufficio per la Didatti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47">
          <table:table-cell office:value-type="string" table:style-name="ce5">
            <text:p><text:span text:style-name="T3">20A</text:span></text:p>
          </table:table-cell>
          <table:table-cell office:value-type="string" table:style-name="ce5">
            <text:p><text:span text:style-name="T3">Piano dell’Offerta formativa dei Corsi di Studio del Dipartimento attivi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Statuto di Ateneo (D.R. 4763/2019)</text:span></text:p>
            <text:p><text:span text:style-name="T3">Regolamento di organizzazione e funzionamento della</text:span></text:p>
            <text:p><text:span text:style-name="T3">Scuola Politecnica e delle Scienze di Base</text:span></text:p>
            <text:p><text:span text:style-name="T3">(D.R. n. 2322/2014)</text:span></text:p>
            <text:p><text:span text:style-name="T3">D.M. 1154/2021</text:span></text:p>
            <text:p><text:span text:style-name="T3">Regolamento didattico di Ateneo (D.R. 4785/23)</text:span></text:p>
          </table:table-cell>
          <table:table-cell office:value-type="string" table:style-name="ce5">
            <text:p><text:span text:style-name="T3">Entro 30 giorni dalla data di comunicazione della Scuola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Scuola Politecnica e delle Scienze di Base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U-Gov sezione Didattic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7">
          <table:table-cell office:value-type="string" table:style-name="ce5">
            <text:p><text:span text:style-name="T3">20B</text:span></text:p>
          </table:table-cell>
          <table:table-cell office:value-type="string" table:style-name="ce5">
            <text:p><text:span text:style-name="T3">Trasmissione alla Scuola del Piano dell’Offerta</text:span></text:p>
            <text:p><text:span text:style-name="T3">formativa dei Corsi di Studio del Dipartimento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Statuto di Ateneo (D.R. 4763/2019)</text:span></text:p>
            <text:p><text:span text:style-name="T3">Regolamento di organizzazione e funzionamento della</text:span></text:p>
            <text:p><text:span text:style-name="T3">Scuola Politecnica e delle Scienze di Base</text:span></text:p>
            <text:p><text:span text:style-name="T3">(D.R. n. 2322/2014)</text:span></text:p>
            <text:p><text:span text:style-name="T3">D.M. 1154/2021</text:span></text:p>
            <text:p><text:span text:style-name="T3">Regolamento didattico di Ateneo (D.R. 4785/23)</text:span></text:p>
          </table:table-cell>
          <table:table-cell office:value-type="string" table:style-name="ce5">
            <text:p><text:span text:style-name="T3">Entro le scadenze dettate dalla Scuola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7">
          <table:table-cell office:value-type="string" table:style-name="ce5">
            <text:p><text:span text:style-name="T3">20C</text:span></text:p>
          </table:table-cell>
          <table:table-cell office:value-type="string" table:style-name="ce5">
            <text:p><text:span text:style-name="T3">Redazione e trasmissione alla Scuola di decreti per la variazione alla Programmazione didattica dipartimentale e modifiche alla POF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Statuto di Ateneo (D.R. 4763/2019)</text:span></text:p>
            <text:p><text:span text:style-name="T3">Regolamento di organizzazione e funzionamento della</text:span></text:p>
            <text:p><text:span text:style-name="T3">Scuola Politecnica e delle Scienze di Base</text:span></text:p>
            <text:p><text:span text:style-name="T3">(D.R. n. 2322/2014)</text:span></text:p>
            <text:p><text:span text:style-name="T3">D.M. 1154/2021</text:span></text:p>
            <text:p><text:span text:style-name="T3">Regolamento didattico di Ateneo (D.R. 4785/23)</text:span></text:p>
          </table:table-cell>
          <table:table-cell office:value-type="string" table:style-name="ce5">
            <text:p><text:span text:style-name="T3">Entro 30 giorni dalla data di ricevimento dalla comunicazione del SSD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48">
          <table:table-cell office:value-type="float" office:value="21" table:style-name="ce5">
            <text:p>21</text:p>
          </table:table-cell>
          <table:table-cell office:value-type="string" table:style-name="ce5">
            <text:p><text:span text:style-name="T3">Trasmissione ai referenti dei CCddSS, afferenti al Dipartimento, della documentazione degli studenti partecipanti alle borse di mobilità Erasmus+ per il riconoscimento dei CFU conseguiti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Regolamento didattico di Ateneo (D.R. 4785/23)</text:span></text:p>
            <text:p><text:span text:style-name="T3">Regolamento di Ateneo per la mobilità studentesca ERASMUS</text:span></text:p>
            <text:p><text:span text:style-name="T3">(D.R. 2970/2016)</text:span></text:p>
          </table:table-cell>
          <table:table-cell office:value-type="string" table:style-name="ce5">
            <text:p><text:span text:style-name="T3">Entro 20 giorni dal ricevimentodella documentazione da parte dello studente e/o altri atenei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Ufficio Erasmus+ Mobilità Internazionale dell'Amministrazione Centrale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nina.it/didattica/opportunita-studenti/erasmus/programm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https://www.unina.it/didattica/opportunita-studenti/erasmus/programma</text:p>
          </table:table-cell>
          <table:table-cell table:number-columns-repeated="16371"/>
        </table:table-row>
        <table:table-row table:style-name="ro49">
          <table:table-cell office:value-type="float" office:value="22" table:style-name="ce5">
            <text:p>22</text:p>
          </table:table-cell>
          <table:table-cell office:value-type="string" table:style-name="ce5">
            <text:p><text:span text:style-name="T3">Trasmissione al Direttore di Dipartimento dei registri delle attività didattiche dei docenti (associati e ordinari) e dei ricercatori (RTDA e RTDB) per la verifica e attribuzione degli scatti stipendiali del personale docente e ricercatore afferente</text:span></text:p>
          </table:table-cell>
          <table:table-cell office:value-type="string" table:style-name="ce5">
            <text:p><text:span text:style-name="T3">D.M. 270/2004</text:span></text:p>
            <text:p><text:span text:style-name="T3">L. 240/2010</text:span></text:p>
            <text:p><text:span text:style-name="T3">Statuto di Ateneo (D.R. 4763/2019)</text:span></text:p>
            <text:p><text:span text:style-name="T3">Regolamento per il conferimento di incarichi didattici e per la determinazione della retribuzione aggiuntiva per i ricercatori di ruolo</text:span></text:p>
            <text:p><text:span text:style-name="T3">(D.R. 4308/2017)</text:span></text:p>
          </table:table-cell>
          <table:table-cell office:value-type="string" table:style-name="ce5">
            <text:p><text:span text:style-name="T3">Entro 20 giorni dal ricevimento</text:span></text:p>
            <text:p><text:span text:style-name="T3">dell’istanza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secondo la normativa vigente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50">
          <table:table-cell office:value-type="float" office:value="23" table:style-name="ce5">
            <text:p>23</text:p>
          </table:table-cell>
          <table:table-cell office:value-type="string" table:style-name="ce5">
            <text:p><text:span text:style-name="T3">Raccolta e trasmissione della documentazione relativa alle attività PCTO al CdD e successivamente al referente dipartimentale</text:span></text:p>
          </table:table-cell>
          <table:table-cell office:value-type="string" table:style-name="ce5">
            <text:p><text:span text:style-name="T3">D.Lgs. 73/2005L. 107/2015</text:span></text:p>
          </table:table-cell>
          <table:table-cell office:value-type="string" table:style-name="ce5">
            <text:p><text:span text:style-name="T3">Entro 60 giorni</text:span></text:p>
            <text:p><text:span text:style-name="T3">dall’acquisizione della richiesta</text:span></text:p>
          </table:table-cell>
          <table:table-cell office:value-type="string" table:style-name="ce5">
            <text:p><text:span text:style-name="T7">Ufficio per la Didattica</text:span>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Via Protocollo Informatico a mezzo mail:</text:p>
            <text:p>dip.scienze-chimiche@unina.it</text:p>
            <text:p>ufficiodidattica.dsc@unina.it;</text:p>
            <text:p>a mezzo pec: dip.scienze-chimiche@pec.unina.it</text:p>
            <text:p>uff.didattica.dsc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number-rows-repeated="1048446" table:style-name="ro51">
          <table:table-cell table:number-columns-repeated="16384"/>
        </table:table-row>
      </table:table>
      <table:database-ranges>
        <table:database-range table:target-range-address="Table_1.A3:Table_1.M13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Collegamento_32_ipertestuale_32_2" style:display-name="Collegamento ipertestuale 2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Carla Camerlingo</meta:initial-creator>
    <dc:creator>MARIA SOFIA ESPOSITO</dc:creator>
    <meta:creation-date>2025-03-20T14:12:22Z</meta:creation-date>
    <dc:date>2026-04-21T09:08:43Z</dc:date>
    <meta:editing-duration>PT0S</meta:editing-duration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  <meta:user-defined meta:name="ContentTypeId">0x0101007174C612BBA96F4BA2988F52DC62AC0A</meta:user-defined>
  </office:meta>
</office:document-meta>
</file>