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1.672cm"/>
    </style:style>
    <style:style style:name="co2" style:family="table-column">
      <style:table-column-properties fo:break-before="auto" style:column-width="8.502cm"/>
    </style:style>
    <style:style style:name="co3" style:family="table-column">
      <style:table-column-properties fo:break-before="auto" style:column-width="9.342cm"/>
    </style:style>
    <style:style style:name="co4" style:family="table-column">
      <style:table-column-properties fo:break-before="auto" style:column-width="11.243cm"/>
    </style:style>
    <style:style style:name="co5" style:family="table-column">
      <style:table-column-properties fo:break-before="auto" style:column-width="5.65cm"/>
    </style:style>
    <style:style style:name="co6" style:family="table-column">
      <style:table-column-properties fo:break-before="auto" style:column-width="3.859cm"/>
    </style:style>
    <style:style style:name="co7" style:family="table-column">
      <style:table-column-properties fo:break-before="auto" style:column-width="4.699cm"/>
    </style:style>
    <style:style style:name="co8" style:family="table-column">
      <style:table-column-properties fo:break-before="auto" style:column-width="6.041cm"/>
    </style:style>
    <style:style style:name="co9" style:family="table-column">
      <style:table-column-properties fo:break-before="auto" style:column-width="1.706cm"/>
    </style:style>
    <style:style style:name="co10" style:family="table-column">
      <style:table-column-properties fo:break-before="auto" style:column-width="1.79cm"/>
    </style:style>
    <style:style style:name="co11" style:family="table-column">
      <style:table-column-properties fo:break-before="auto" style:column-width="3.244cm"/>
    </style:style>
    <style:style style:name="co12" style:family="table-column">
      <style:table-column-properties fo:break-before="auto" style:column-width="3.524cm"/>
    </style:style>
    <style:style style:name="co13" style:family="table-column">
      <style:table-column-properties fo:break-before="auto" style:column-width="4.251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3.272cm" fo:break-before="auto" style:use-optimal-row-height="true"/>
    </style:style>
    <style:style style:name="ro3" style:family="table-row">
      <style:table-row-properties style:row-height="5.142cm" fo:break-before="auto" style:use-optimal-row-height="true"/>
    </style:style>
    <style:style style:name="ro4" style:family="table-row">
      <style:table-row-properties style:row-height="0.556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" style:family="table-cell" style:parent-style-name="Excel_20_Built-in_20_Hyperlink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T1" style:family="text">
      <style:text-properties fo:color="#000000" style:font-name="Times New Roman" fo:font-size="11pt" fo:font-weight="normal" style:text-underline-style="none" style:text-underline-color="font-color" style:text-line-through-type="none" fo:font-style="italic" style:text-outline="false" fo:text-shadow="none" style:text-position="0% 100%" style:font-name-complex="Times New Roman" style:font-size-asian="11pt" style:font-size-complex="11pt" style:font-weight-asian="normal" style:font-weight-complex="normal" style:font-style-asian="italic" style:font-style-complex="italic"/>
    </style:style>
    <style:style style:name="T2" style:family="text">
      <style:text-properties fo:color="#000000" style:font-name="Times New Roman" fo:font-size="11pt" fo:font-weight="normal" style:text-underline-style="none" style:text-underline-color="font-color" style:text-line-through-type="none" style:text-outline="false" fo:text-shadow="none" style:text-position="0% 100%" style:font-name-complex="Times New Roman" style:font-size-asian="11pt" style:font-size-complex="11pt" style:font-weight-asian="normal" style:font-weight-complex="normal" fo:font-style="normal" style:font-style-asian="normal" style:font-style-complex="normal"/>
    </style:style>
    <style:style style:name="T3" style:family="text">
      <style:text-properties fo:color="#000000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3"/>
        <table:table-column table:style-name="co2" table:default-cell-style-name="ce5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6"/>
        <table:table-column table:style-name="co12" table:default-cell-style-name="ce3"/>
        <table:table-column table:style-name="co13" table:default-cell-style-name="ce3"/>
        <table:table-column table:style-name="co7" table:default-cell-style-name="ce3"/>
        <table:table-column table:style-name="co1" table:number-columns-repeated="16370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SCATTI STIPENDIALI</text:p>
          </table:table-cell>
          <table:covered-table-cell table:number-columns-repeated="13" table:style-name="ce1"/>
          <table:table-cell table:style-name="Default"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style-name="Default" table:number-columns-repeated="16370"/>
        </table:table-row>
        <table:table-row table:style-name="ro3">
          <table:table-cell office:value-type="float" office:value="41" calcext:value-type="float">
            <text:p>41</text:p>
          </table:table-cell>
          <table:table-cell office:value-type="string" calcext:value-type="string">
            <text:p>Emanazione e pubblicazione del bando di indizione della procedura di attribuzione degli scatti stipendiali e dell’allegato elenco degli aventi diritto a partecipare alla procedura</text:p>
          </table:table-cell>
          <table:table-cell office:value-type="string" calcext:value-type="string">
            <text:p>Art. 6, comma 14, L. n. 240/2010</text:p>
            <text:p/>
            <text:p>Regolamento </text:p>
            <text:p>di Ateneo in materia</text:p>
          </table:table-cell>
          <table:table-cell office:value-type="string" calcext:value-type="string">
            <text:p>Entro il semestre successivo a quello in cui si matura l’anzianità utile per l’attribuzione dello scatto.</text:p>
          </table:table-cell>
          <table:table-cell office:value-type="string" calcext:value-type="string">
            <text:p>Ufficio Scatti Stipendiali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il bando di indizione e l'allegato degli aventi diritto a partecipare alla procedura, entro 60 giorni dalla pubblicazione all'Albo ufficiale<text:span text:style-name="T1"> online</text:span><text:span text:style-name="T2"> di Ateneo dei relativi provvedimenti o dalla mancata adozione degli stessi.</text:span></text:p>
          </table:table-cell>
          <table:table-cell office:value-type="string" calcext:value-type="string">
            <text:p>dott.ssa Rosaria Laura D'Angelillo: tel. 0812537891; <text:s text:c="33"/>dott.ssa Claudia Cuomo: tel. 0812537908; <text:s text:c="52"/>dott. Alessandro Mormile: tel. 0812535238. <text:s text:c="36"/>E-mail: uff.scattistip@unina.it <text:s text:c="17"/>Pec: uff.scattistip@pec.unina.it <text:s text:c="11"/>orarrio di apertura al pubblico e contatti telefonici dalle ore 9.00 alle ore 13.00 e il martedì e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unina.it/ateneo/docenti-e-ricercatori/scatti-stipendiali" xlink:type="simple">https://www.unina.it/ateneo/docenti-e-ricercatori/scatti-stipendiali           </text:a>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per la domanda online https://pica.cineca.it/unina </text:p>
          </table:table-cell>
          <table:table-cell office:value-type="string" calcext:value-type="string">
            <text:p>Dirigente dell'Area Risorse Umane</text:p>
          </table:table-cell>
        </table:table-row>
        <table:table-row table:style-name="ro3">
          <table:table-cell office:value-type="float" office:value="42" calcext:value-type="float">
            <text:p>42</text:p>
          </table:table-cell>
          <table:table-cell table:style-name="ce3" office:value-type="string" calcext:value-type="string">
            <text:p>Predisposizione del decreto del Direttore Generale del Gruppo di lavoro preposto al procedimento di verifica del possesso dei requisiti in ambito didattico, di ricerca e gestionale</text:p>
          </table:table-cell>
          <table:table-cell office:value-type="string" calcext:value-type="string">
            <text:p>Art. 6, comma 14, L. n. 240/2010</text:p>
            <text:p>Regolamento </text:p>
            <text:p>di Ateneo in materia</text:p>
          </table:table-cell>
          <table:table-cell office:value-type="string" calcext:value-type="string">
            <text:p>Entro 10 giorni dall’emanazione del bando <text:span text:style-name="T3">di indizione della procedura</text:span></text:p>
          </table:table-cell>
          <table:table-cell office:value-type="string" calcext:value-type="string">
            <text:p>Ufficio Scatti Stipendiali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il decreto del Direttore Generale, entro 60 giorni dalla pubblicazione del provvedimento, o dalla mancata adozione dello stesso, sulla pagina web dedicata di Ateneo.</text:p>
          </table:table-cell>
          <table:table-cell office:value-type="string" calcext:value-type="string">
            <text:p>dott.ssa Rosaria Laura D'Angelillo: tel. 0812537891; <text:s text:c="33"/>dott.ssa Claudia Cuomo: tel. 0812537908; <text:s text:c="52"/>dott. Alessandro Mormile: tel. 0812535238. <text:s text:c="36"/>E-mail: uff.scattistip@unina.it <text:s text:c="17"/>Pec:uff.scattistip@pec.unina.it <text:s text:c="11"/>orarrio di apertura al pubblico e contatti telefonici dalle ore 9.00 alle ore 13.00 e il martedì e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unina.it/ateneo/docenti-e-ricercatori/scatti-stipendiali" xlink:type="simple">https://www.unina.it/ateneo/docenti-e-ricercatori/scatti-stipendiali           </text:a>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Risorse Umane</text:p>
          </table:table-cell>
        </table:table-row>
        <table:table-row table:style-name="ro3">
          <table:table-cell office:value-type="float" office:value="43" calcext:value-type="float">
            <text:p>43</text:p>
          </table:table-cell>
          <table:table-cell table:style-name="ce3" office:value-type="string" calcext:value-type="string">
            <text:p>Acquisizione, dalla piattaforma Pica, delle domande presentate dai professori e ricercatori e trasmissione delle stesse al Gruppo di lavoro preposto al procedimento di verifica del possesso dei requisiti in ambito didattico, di ricerca e gestionale</text:p>
          </table:table-cell>
          <table:table-cell office:value-type="string" calcext:value-type="string">
            <text:p>Art. 6, comma 14, L. n. 240/2010</text:p>
            <text:p>Regolamento </text:p>
            <text:p>di Ateneo in materia</text:p>
          </table:table-cell>
          <table:table-cell office:value-type="string" calcext:value-type="string">
            <text:p>Entro 30 giorni dal termine di scadenza per la presentazione delle domande da parte dei docenti e ricercatori universitari in elenco</text:p>
          </table:table-cell>
          <table:table-cell office:value-type="string" calcext:value-type="string">
            <text:p>Ufficio Scatti Stipendiali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ott.ssa Rosaria Laura D'Angelillo: tel. 0812537891; <text:s text:c="33"/>dott.ssa Claudia Cuomo: tel. 0812537908; <text:s text:c="52"/>dott. Alessandro Mormile: tel. 0812535238. <text:s text:c="36"/>E-mail: uff.scattistip@unina.it <text:s text:c="17"/>Pec:uff.scattistip@pec.unina.it <text:s text:c="11"/>orarrio di apertura al pubblico e contatti telefonici dalle ore 9.00 alle ore 13.00 e il martedì e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unina.it/ateneo/docenti-e-ricercatori/scatti-stipendiali" xlink:type="simple">https://www.unina.it/ateneo/docenti-e-ricercatori/scatti-stipendiali           </text:a>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Risorse Umane</text:p>
          </table:table-cell>
        </table:table-row>
        <table:table-row table:style-name="ro3">
          <table:table-cell office:value-type="float" office:value="44" calcext:value-type="float">
            <text:p>44</text:p>
          </table:table-cell>
          <table:table-cell office:value-type="string" calcext:value-type="string">
            <text:p>Verifica dei documenti trasmessi dal Gruppo di lavoro relativi all’istruttoria in ordine all’accertamento dei requisiti di didattica, di ricerca e gestionale dei professori e ricercatori universitari a tempo indeterminato, ai fini della predisposizione dei consequenziali <text:s/>provvedimenti di diniego</text:p>
          </table:table-cell>
          <table:table-cell office:value-type="string" calcext:value-type="string">
            <text:p>Art. 6, comma 14, L. n. 240/2010</text:p>
            <text:p>Regolamento </text:p>
            <text:p>di Ateneo in materia</text:p>
          </table:table-cell>
          <table:table-cell office:value-type="string" calcext:value-type="string">
            <text:p>Entro 60 giorni dalla acquisizione dell’ultimo <text:s/>atto di chiusura dei lavori del Gruppo di lavoro</text:p>
          </table:table-cell>
          <table:table-cell office:value-type="string" calcext:value-type="string">
            <text:p>Ufficio Scatti Stipendiali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ott.ssa Rosaria Laura D'Angelillo: tel. 0812537891; <text:s text:c="33"/>dott.ssa Claudia Cuomo: tel. 0812537908; <text:s text:c="52"/>dott. Alessandro Mormile: tel. 0812535238. <text:s text:c="36"/>E-mail: uff.scattistip@unina.it <text:s text:c="17"/>Pec:uff.scattistip@pec.unina.it <text:s text:c="11"/>orarrio di apertura al pubblico e contatti telefonici dalle ore 9.00 alle ore 13.00 e il martedì e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unina.it/ateneo/docenti-e-ricercatori/scatti-stipendiali" xlink:type="simple">https://www.unina.it/ateneo/docenti-e-ricercatori/scatti-stipendiali           </text:a>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Risorse Umane</text:p>
          </table:table-cell>
        </table:table-row>
        <table:table-row table:style-name="ro3">
          <table:table-cell office:value-type="float" office:value="45" calcext:value-type="float">
            <text:p>45</text:p>
          </table:table-cell>
          <table:table-cell table:style-name="ce3" office:value-type="string" calcext:value-type="string">
            <text:p>Predisposizione del decreto rettorale di conferimento al “<text:span text:style-name="T1">Fondo di Ateneo per la premialità dei professori e dei ricercatori</text:span><text:span text:style-name="T2">” delle somme non attribuite per gli scatti stipendiali ai docenti e ricercatori            che non sono in possesso dei requisiti di didattica, di ricerca e gestionale nel periodo di riferimento o che non hanno presentato domanda per due tornate consecutive</text:span></text:p>
          </table:table-cell>
          <table:table-cell office:value-type="string" calcext:value-type="string">
            <text:p>Art. 6, comma 14, L. n. 240/2010</text:p>
            <text:p>Regolamento </text:p>
            <text:p>di Ateneo in materia</text:p>
          </table:table-cell>
          <table:table-cell office:value-type="string" calcext:value-type="string">
            <text:p>Entro 30 giorni <text:span text:style-name="T3">dalla notifica dell’ultimo provvedimento di diniego</text:span></text:p>
          </table:table-cell>
          <table:table-cell office:value-type="string" calcext:value-type="string">
            <text:p>Ufficio Scatti Stipendiali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il provvedimento di rigetto della domanda di attribuzione dello scatto stipendiale, entro 60 giorni dalla notifica del provvedimento.</text:p>
          </table:table-cell>
          <table:table-cell office:value-type="string" calcext:value-type="string">
            <text:p>dott.ssa Rosaria Laura D'Angelillo: tel. 0812537891; <text:s text:c="33"/>dott.ssa Claudia Cuomo: tel. 0812537908; <text:s text:c="52"/>dott. Alessandro Mormile: tel. 0812535238. <text:s text:c="36"/>E-mail: uff.scattistip@unina.it <text:s text:c="17"/>Pec:uff.scattistip@pec.unina.it <text:s text:c="11"/>orarrio di apertura al pubblico e contatti telefonici dalle ore 9.00 alle ore 13.00 e il martedì e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unina.it/ateneo/docenti-e-ricercatori/scatti-stipendiali" xlink:type="simple">https://www.unina.it/ateneo/docenti-e-ricercatori/scatti-stipendiali           </text:a>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Risorse Umane</text:p>
          </table:table-cell>
        </table:table-row>
        <table:table-row table:style-name="ro3">
          <table:table-cell office:value-type="float" office:value="46" calcext:value-type="float">
            <text:p>46</text:p>
          </table:table-cell>
          <table:table-cell table:style-name="ce3" office:value-type="string" calcext:value-type="string">
            <text:p>Predisposizione del decreto di <text:s text:c="19"/>attribuzione dello scatto stipendiale ai professori e ricercatori universitari a tempo indeterminato in possesso dei requisiti di didattica, di ricerca e gestionale</text:p>
          </table:table-cell>
          <table:table-cell office:value-type="string" calcext:value-type="string">
            <text:p>Art. 6, comma 14, L. n. 240/2010</text:p>
            <text:p>Regolamento </text:p>
            <text:p>di Ateneo in materia</text:p>
          </table:table-cell>
          <table:table-cell office:value-type="string" calcext:value-type="string">
            <text:p>Entro 30 giorni dall’esito delle verifiche sugli atti trasmessi dal Gruppo di lavoro</text:p>
          </table:table-cell>
          <table:table-cell office:value-type="string" calcext:value-type="string">
            <text:p>Ufficio Scatti Stipendiali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il provvedimento di attribuzione dello scatto stipendiale, entro 60 giorni dalla notifica del provvedimento ai docenti interessati. </text:p>
          </table:table-cell>
          <table:table-cell office:value-type="string" calcext:value-type="string">
            <text:p>dott.ssa Rosaria Laura D'Angelillo: tel. 0812537891; <text:s text:c="33"/>dott.ssa Claudia Cuomo: tel. 0812537908; <text:s text:c="52"/>dott. Alessandro Mormile: tel. 0812535238. <text:s text:c="36"/>E-mail: uff.scattistip@unina.it <text:s text:c="17"/>Pec:uff.scattistip@pec.unina.it <text:s text:c="11"/>orarrio di apertura al pubblico e contatti telefonici dalle ore 9.00 alle ore 13.00 e il martedì e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unina.it/ateneo/docenti-e-ricercatori/scatti-stipendiali" xlink:type="simple">https://www.unina.it/ateneo/docenti-e-ricercatori/scatti-stipendiali           </text:a>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Risorse Umane</text:p>
          </table:table-cell>
        </table:table-row>
        <table:table-row table:style-name="ro3">
          <table:table-cell office:value-type="float" office:value="47" calcext:value-type="float">
            <text:p>47</text:p>
          </table:table-cell>
          <table:table-cell office:value-type="string" calcext:value-type="string">
            <text:p>Comunicazione mediante pec dell’attribuzione dello scatto stipendiale ai<text:span text:style-name="T3"> professori e ricercatori universitari a tempo indeterminato in possesso dei requisiti di didattica, di ricerca e gestionale</text:span><text:span text:style-name="T4"> </text:span></text:p>
          </table:table-cell>
          <table:table-cell office:value-type="string" calcext:value-type="string">
            <text:p>Art. 6, comma 14, L. n. 240/2010</text:p>
            <text:p/>
            <text:p>Regolamento </text:p>
            <text:p>di Ateneo in materia</text:p>
          </table:table-cell>
          <table:table-cell office:value-type="string" calcext:value-type="string">
            <text:p>Entro 30 giorni dall’emanazione del decreto rettorale di attribuzione dello scatto stipendiale</text:p>
          </table:table-cell>
          <table:table-cell office:value-type="string" calcext:value-type="string">
            <text:p>Ufficio Scatti Stipendiali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ott.ssa Rosaria Laura D'Angelillo: tel. 0812537891; <text:s text:c="33"/>dott.ssa Claudia Cuomo: tel. 0812537908; <text:s text:c="52"/>dott. Alessandro Mormile: tel. 0812535238. <text:s text:c="36"/>E-mail: uff.scattistip@unina.it <text:s text:c="17"/>Pec:uff.scattistip@pec.unina.it <text:s text:c="11"/>orarrio di apertura al pubblico e contatti telefonici dalle ore 9.00 alle ore 13.00 e il martedì e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unina.it/ateneo/docenti-e-ricercatori/scatti-stipendiali" xlink:type="simple">https://www.unina.it/ateneo/docenti-e-ricercatori/scatti-stipendiali           </text:a>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Risorse Umane</text:p>
          </table:table-cell>
        </table:table-row>
        <table:table-row table:style-name="ro3">
          <table:table-cell office:value-type="float" office:value="48" calcext:value-type="float">
            <text:p>48</text:p>
          </table:table-cell>
          <table:table-cell office:value-type="string" calcext:value-type="string">
            <text:p>Comunicazione agli Atenei interessati dell’attribuzione dello scatto stipendiale <text:span text:style-name="T3">ai professori e ricercatori universitari a tempo indeterminato trasferiti presso </text:span><text:span text:style-name="T4">altro Ateneo</text:span></text:p>
          </table:table-cell>
          <table:table-cell office:value-type="string" calcext:value-type="string">
            <text:p>Art. 6, comma 14, L. n. 240/2010</text:p>
            <text:p>Regolamento </text:p>
            <text:p>di Ateneo in materia</text:p>
          </table:table-cell>
          <table:table-cell office:value-type="string" calcext:value-type="string">
            <text:p>Entro 30 giorni dall’emanazione del decreto rettorale di attribuzione dello scatto stipendiale</text:p>
          </table:table-cell>
          <table:table-cell office:value-type="string" calcext:value-type="string">
            <text:p>Ufficio Scatti Stipendiali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ott.ssa Rosaria Laura D'Angelillo: tel. 0812537891; <text:s text:c="33"/>dott.ssa Claudia Cuomo: tel. 0812537908; <text:s text:c="52"/>dott. Alessandro Mormile: tel. 0812535238. <text:s text:c="36"/>E-mail: uff.scattistip@unina.it <text:s text:c="17"/>Pec:uff.scattistip@pec.unina.it <text:s text:c="11"/>orarrio di apertura al pubblico e contatti telefonici dalle ore 9.00 alle ore 13.00 e il martedì e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unina.it/ateneo/docenti-e-ricercatori/scatti-stipendiali" xlink:type="simple">https://www.unina.it/ateneo/docenti-e-ricercatori/scatti-stipendiali           </text:a>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Risorse Umane</text:p>
          </table:table-cell>
        </table:table-row>
        <table:table-row table:style-name="ro4">
          <table:table-cell table:style-name="ce4"/>
          <table:table-cell table:style-name="Default" table:number-columns-repeated="16383"/>
        </table:table-row>
        <table:named-expressions>
          <table:named-range table:name="_Hlk137122068" table:base-cell-address="$Foglio1.$A$1" table:cell-range-address="$Foglio1.$B$6"/>
          <table:named-range table:name="_Hlk137122126" table:base-cell-address="$Foglio1.$A$1" table:cell-range-address="$Foglio1.$D$6"/>
          <table:named-range table:name="_Hlk138153970" table:base-cell-address="$Foglio1.$A$1" table:cell-range-address="$Foglio1.$A$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9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LOREDANA CACCIAPUOTI</meta:initial-creator>
    <dc:creator>NICOLA ALESSANDRO MARTI</dc:creator>
    <meta:creation-date>2023-10-06T09:33:59</meta:creation-date>
    <dc:date>2024-03-18T12:51:58</dc:date>
    <meta:editing-duration>P0D</meta:editing-duration>
    <meta:generator>LibreOffice/25.8.5.2$Windows_X86_64 LibreOffice_project/9c8b85f387cc00a89945a79c9e6239f32e450ac2</meta:generator>
    <meta:document-statistic meta:table-count="1" meta:cell-count="127" meta:object-count="0"/>
    <meta:user-defined meta:name="AppVersion">16.0300</meta:user-defined>
    <meta:user-defined meta:name="MSIP_Label_2ad0b24d-6422-44b0-b3de-abb3a9e8c81a_ActionId">4b53180b-1ae4-4318-9539-eb6ee3763399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6T09:36:13Z</meta:user-defined>
    <meta:user-defined meta:name="MSIP_Label_2ad0b24d-6422-44b0-b3de-abb3a9e8c81a_SiteId" meta:value-type="string">2fcfe26a-bb62-46b0-b1e3-28f9da0c45fd</meta:user-defined>
  </office:meta>
</office:document-meta>
</file>