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8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 style:font-family-generic="roman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style:font-family-generic="swiss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ce12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24354166666667cm"/>
    </style:style>
    <style:style style:name="co2" style:family="table-column">
      <style:table-column-properties fo:break-before="auto" style:column-width="8.09625cm"/>
    </style:style>
    <style:style style:name="co3" style:family="table-column">
      <style:table-column-properties fo:break-before="auto" style:column-width="8.89cm"/>
    </style:style>
    <style:style style:name="co4" style:family="table-column">
      <style:table-column-properties fo:break-before="auto" style:column-width="7.858125cm"/>
    </style:style>
    <style:style style:name="co5" style:family="table-column">
      <style:table-column-properties fo:break-before="auto" style:column-width="3.91583333333333cm"/>
    </style:style>
    <style:style style:name="co6" style:family="table-column">
      <style:table-column-properties fo:break-before="auto" style:column-width="4.33916666666667cm"/>
    </style:style>
    <style:style style:name="co7" style:family="table-column">
      <style:table-column-properties fo:break-before="auto" style:column-width="4.49791666666667cm"/>
    </style:style>
    <style:style style:name="co8" style:family="table-column">
      <style:table-column-properties fo:break-before="auto" style:column-width="10.2129166666667cm"/>
    </style:style>
    <style:style style:name="co9" style:family="table-column">
      <style:table-column-properties fo:break-before="auto" style:column-width="4.23333333333333cm"/>
    </style:style>
    <style:style style:name="co10" style:family="table-column">
      <style:table-column-properties fo:break-before="auto" style:column-width="3.59833333333333cm"/>
    </style:style>
    <style:style style:name="co11" style:family="table-column">
      <style:table-column-properties fo:break-before="auto" style:column-width="3.62479166666667cm"/>
    </style:style>
    <style:style style:name="co12" style:family="table-column">
      <style:table-column-properties fo:break-before="auto" style:column-width="4.7625cm"/>
    </style:style>
    <style:style style:name="co13" style:family="table-column">
      <style:table-column-properties fo:break-before="auto" style:column-width="3.254375cm"/>
    </style:style>
    <style:style style:name="co14" style:family="table-column">
      <style:table-column-properties fo:break-before="auto" style:column-width="1.40229166666667cm"/>
    </style:style>
    <style:style style:name="ro1" style:family="table-row">
      <style:table-row-properties style:row-height="58.15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123.75pt" style:use-optimal-row-height="false" fo:break-before="auto"/>
    </style:style>
    <style:style style:name="ro4" style:family="table-row">
      <style:table-row-properties style:row-height="53.65pt" style:use-optimal-row-height="false" fo:break-before="auto"/>
    </style:style>
    <style:style style:name="ro5" style:family="table-row">
      <style:table-row-properties style:row-height="64.9pt" style:use-optimal-row-height="false" fo:break-before="auto"/>
    </style:style>
    <style:style style:name="ro6" style:family="table-row">
      <style:table-row-properties style:row-height="77.45pt" style:use-optimal-row-height="false" fo:break-before="auto"/>
    </style:style>
    <style:style style:name="ro7" style:family="table-row">
      <style:table-row-properties style:row-height="82.15pt" style:use-optimal-row-height="false" fo:break-before="auto"/>
    </style:style>
    <style:style style:name="ro8" style:family="table-row">
      <style:table-row-properties style:row-height="155.45pt" style:use-optimal-row-height="false" fo:break-before="auto"/>
    </style:style>
    <style:style style:name="ro9" style:family="table-row">
      <style:table-row-properties style:row-height="55.9pt" style:use-optimal-row-height="false" fo:break-before="auto"/>
    </style:style>
    <style:style style:name="ro10" style:family="table-row">
      <style:table-row-properties style:row-height="84.6pt" style:use-optimal-row-height="false" fo:break-before="auto"/>
    </style:style>
    <style:style style:name="ro11" style:family="table-row">
      <style:table-row-properties style:row-height="85.9pt" style:use-optimal-row-height="false" fo:break-before="auto"/>
    </style:style>
    <style:style style:name="ro12" style:family="table-row">
      <style:table-row-properties style:row-height="108pt" style:use-optimal-row-height="false" fo:break-before="auto"/>
    </style:style>
    <style:style style:name="ro13" style:family="table-row">
      <style:table-row-properties style:row-height="143.65pt" style:use-optimal-row-height="false" fo:break-before="auto"/>
    </style:style>
    <style:style style:name="ro14" style:family="table-row">
      <style:table-row-properties style:row-height="87.75pt" style:use-optimal-row-height="false" fo:break-before="auto"/>
    </style:style>
    <style:style style:name="ro15" style:family="table-row">
      <style:table-row-properties style:row-height="103.5pt" style:use-optimal-row-height="false" fo:break-before="auto"/>
    </style:style>
    <style:style style:name="ro16" style:family="table-row">
      <style:table-row-properties style:row-height="62.45pt" style:use-optimal-row-height="false" fo:break-before="auto"/>
    </style:style>
    <style:style style:name="ro17" style:family="table-row">
      <style:table-row-properties style:row-height="111.6pt" style:use-optimal-row-height="false" fo:break-before="auto"/>
    </style:style>
    <style:style style:name="ro18" style:family="table-row">
      <style:table-row-properties style:row-height="89.45pt" style:use-optimal-row-height="false" fo:break-before="auto"/>
    </style:style>
    <style:style style:name="ro19" style:family="table-row">
      <style:table-row-properties style:row-height="95.65pt" style:use-optimal-row-height="false" fo:break-before="auto"/>
    </style:style>
    <style:style style:name="ro20" style:family="table-row">
      <style:table-row-properties style:row-height="96pt" style:use-optimal-row-height="false" fo:break-before="auto"/>
    </style:style>
    <style:style style:name="ro21" style:family="table-row">
      <style:table-row-properties style:row-height="99.6pt" style:use-optimal-row-height="false" fo:break-before="auto"/>
    </style:style>
    <style:style style:name="ro22" style:family="table-row">
      <style:table-row-properties style:row-height="88.15pt" style:use-optimal-row-height="false" fo:break-before="auto"/>
    </style:style>
    <style:style style:name="ro23" style:family="table-row">
      <style:table-row-properties style:row-height="105pt" style:use-optimal-row-height="false" fo:break-before="auto"/>
    </style:style>
    <style:style style:name="ro24" style:family="table-row">
      <style:table-row-properties style:row-height="112.9pt" style:use-optimal-row-height="false" fo:break-before="auto"/>
    </style:style>
    <style:style style:name="ro25" style:family="table-row">
      <style:table-row-properties style:row-height="122.65pt" style:use-optimal-row-height="false" fo:break-before="auto"/>
    </style:style>
    <style:style style:name="ro26" style:family="table-row">
      <style:table-row-properties style:row-height="118.15pt" style:use-optimal-row-height="false" fo:break-before="auto"/>
    </style:style>
    <style:style style:name="ro27" style:family="table-row">
      <style:table-row-properties style:row-height="90.6pt" style:use-optimal-row-height="false" fo:break-before="auto"/>
    </style:style>
    <style:style style:name="ro28" style:family="table-row">
      <style:table-row-properties style:row-height="110.45pt" style:use-optimal-row-height="false" fo:break-before="auto"/>
    </style:style>
    <style:style style:name="ro29" style:family="table-row">
      <style:table-row-properties style:row-height="68.65pt" style:use-optimal-row-height="false" fo:break-before="auto"/>
    </style:style>
    <style:style style:name="ro30" style:family="table-row">
      <style:table-row-properties style:row-height="216pt" style:use-optimal-row-height="false" fo:break-before="auto"/>
    </style:style>
    <style:style style:name="ro31" style:family="table-row">
      <style:table-row-properties style:row-height="75pt" style:use-optimal-row-height="false" fo:break-before="auto"/>
    </style:style>
    <style:style style:name="ro32" style:family="table-row">
      <style:table-row-properties style:row-height="90pt" style:use-optimal-row-height="false" fo:break-before="auto"/>
    </style:style>
    <style:style style:name="ro33" style:family="table-row">
      <style:table-row-properties style:row-height="71.45pt" style:use-optimal-row-height="false" fo:break-before="auto"/>
    </style:style>
    <style:style style:name="ro34" style:family="table-row">
      <style:table-row-properties style:row-height="87pt" style:use-optimal-row-height="false" fo:break-before="auto"/>
    </style:style>
    <style:style style:name="ro35" style:family="table-row">
      <style:table-row-properties style:row-height="108.75pt" style:use-optimal-row-height="false" fo:break-before="auto"/>
    </style:style>
    <style:style style:name="ro36" style:family="table-row">
      <style:table-row-properties style:row-height="54pt" style:use-optimal-row-height="false" fo:break-before="auto"/>
    </style:style>
    <style:style style:name="ro37" style:family="table-row">
      <style:table-row-properties style:row-height="129pt" style:use-optimal-row-height="false" fo:break-before="auto"/>
    </style:style>
    <style:style style:name="ro38" style:family="table-row">
      <style:table-row-properties style:row-height="86.25pt" style:use-optimal-row-height="false" fo:break-before="auto"/>
    </style:style>
    <style:style style:name="ro39" style:family="table-row">
      <style:table-row-properties style:row-height="84.75pt" style:use-optimal-row-height="false" fo:break-before="auto"/>
    </style:style>
    <style:style style:name="ro40" style:family="table-row">
      <style:table-row-properties style:row-height="136.15pt" style:use-optimal-row-height="false" fo:break-before="auto"/>
    </style:style>
    <style:style style:name="ro41" style:family="table-row">
      <style:table-row-properties style:row-height="111pt" style:use-optimal-row-height="false" fo:break-before="auto"/>
    </style:style>
    <style:style style:name="ro42" style:family="table-row">
      <style:table-row-properties style:row-height="102.6pt" style:use-optimal-row-height="false" fo:break-before="auto"/>
    </style:style>
    <style:style style:name="ro43" style:family="table-row">
      <style:table-row-properties style:row-height="97.9pt" style:use-optimal-row-height="false" fo:break-before="auto"/>
    </style:style>
    <style:style style:name="ro44" style:family="table-row">
      <style:table-row-properties style:row-height="121.9pt" style:use-optimal-row-height="false" fo:break-before="auto"/>
    </style:style>
    <style:style style:name="ro45" style:family="table-row">
      <style:table-row-properties style:row-height="96.6pt" style:use-optimal-row-height="false" fo:break-before="auto"/>
    </style:style>
    <style:style style:name="ro46" style:family="table-row">
      <style:table-row-properties style:row-height="109.15pt" style:use-optimal-row-height="false" fo:break-before="auto"/>
    </style:style>
    <style:style style:name="ro47" style:family="table-row">
      <style:table-row-properties style:row-height="73.9pt" style:use-optimal-row-height="false" fo:break-before="auto"/>
    </style:style>
    <style:style style:name="ro48" style:family="table-row">
      <style:table-row-properties style:row-height="100.9pt" style:use-optimal-row-height="false" fo:break-before="auto"/>
    </style:style>
    <style:style style:name="ro49" style:family="table-row">
      <style:table-row-properties style:row-height="81.6pt" style:use-optimal-row-height="false" fo:break-before="auto"/>
    </style:style>
    <style:style style:name="ro50" style:family="table-row">
      <style:table-row-properties style:row-height="91.9pt" style:use-optimal-row-height="false" fo:break-before="auto"/>
    </style:style>
    <style:style style:name="ro51" style:family="table-row">
      <style:table-row-properties style:row-height="94.15pt" style:use-optimal-row-height="false" fo:break-before="auto"/>
    </style:style>
    <style:style style:name="ro52" style:family="table-row">
      <style:table-row-properties style:row-height="157.15pt" style:use-optimal-row-height="false" fo:break-before="auto"/>
    </style:style>
    <style:style style:name="ro53" style:family="table-row">
      <style:table-row-properties style:row-height="72.75pt" style:use-optimal-row-height="false" fo:break-before="auto"/>
    </style:style>
    <style:style style:name="ro54" style:family="table-row">
      <style:table-row-properties style:row-height="100.5pt" style:use-optimal-row-height="false" fo:break-before="auto"/>
    </style:style>
    <style:style style:name="ro55" style:family="table-row">
      <style:table-row-properties style:row-height="96.4pt" style:use-optimal-row-height="false" fo:break-before="auto"/>
    </style:style>
    <style:style style:name="ro5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number-columns-repeated="16371" table:default-cell-style-name="ce3"/>
        <table:table-row table:style-name="ro1">
          <table:table-cell office:value-type="string" table:number-columns-spanned="13" table:number-rows-spanned="1" table:style-name="ce10">
            <text:p>TABELLA PROCEDIMENTI/ATTIVITA'</text:p>
            <text:p>Dipartimento di Sanità Pubblica<text:s/>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3" table:number-rows-spanned="1" table:style-name="ce12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office:value-type="string" table:style-name="ce1">
            <text:p>N.</text:p>
          </table:table-cell>
          <table:table-cell office:value-type="string" table:style-name="ce1">
            <text:p><text:span text:style-name="T2">Procedimento</text:span></text:p>
          </table:table-cell>
          <table:table-cell office:value-type="string" table:style-name="ce1">
            <text:p><text:span text:style-name="T2">Normativa di riferimento/Fonte</text:span></text:p>
            <text:p><text:span text:style-name="T2">dell’obbligo</text:span></text:p>
          </table:table-cell>
          <table:table-cell office:value-type="string" table:style-name="ce1">
            <text:p><text:span text:style-name="T2">Termine di conclusione e ogni altro termine procedimentale rilevante</text:span></text:p>
          </table:table-cell>
          <table:table-cell office:value-type="string" table:style-name="ce1">
            <text:p><text:span text:style-name="T2">Unità organizzativa</text:span></text:p>
          </table:table-cell>
          <table:table-cell office:value-type="string" table:style-name="ce1">
            <text:p>Soggetto competente all'adozione del provvedimento finale</text:p>
          </table:table-cell>
          <table:table-cell office:value-type="string" table:style-name="ce1">
            <text:p>Strumenti di tutela amministrativa e giurisdizionale</text:p>
          </table:table-cell>
          <table:table-cell office:value-type="string" table:style-name="ce1">
            <text:p>Modalità per le richieste informazioni</text:p>
          </table:table-cell>
          <table:table-cell office:value-type="string" table:style-name="ce1">
            <text:p>Può essere sostituito da dichiarazione dell'interessato</text:p>
          </table:table-cell>
          <table:table-cell office:value-type="string" table:style-name="ce1">
            <text:p>Può concludersi con il silenzio – assenso</text:p>
          </table:table-cell>
          <table:table-cell office:value-type="string" table:style-name="ce1">
            <text:p>Sito web/link di accesso al servizio on line</text:p>
          </table:table-cell>
          <table:table-cell office:value-type="string" table:style-name="ce1">
            <text:p>Modalità per l'effettuazione di pagamenti eventualmente necessari</text:p>
          </table:table-cell>
          <table:table-cell office:value-type="string" table:style-name="ce1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7">
            <text:p>Emissione Ordinativi di pagamento di fatture per forniture e servizi</text:p>
          </table:table-cell>
          <table:table-cell office:value-type="string" table:style-name="ce5">
            <text:p><text:span text:style-name="T3">Art. 33 del D. Lgs. 33/2013</text:span></text:p>
          </table:table-cell>
          <table:table-cell office:value-type="string" table:style-name="ce5">
            <text:p><text:span text:style-name="T3">Entro 30 giorni dalla data di ricezione della fattura elettronica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</text:p>
          </table:table-cell>
          <table:table-cell office:value-type="string" table:style-name="ce4">
            <text:p>bonifico bancario</text:p>
          </table:table-cell>
          <table:table-cell office:value-type="string" table:style-name="ce4">
            <text:p>OPI</text:p>
          </table:table-cell>
          <table:table-cell table:number-columns-repeated="16371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5">
            <text:p><text:span text:style-name="T3">Emissione Ordinativi di pagamento relativi a compensi per prestazioni occasionali</text:span></text:p>
          </table:table-cell>
          <table:table-cell office:value-type="string" table:style-name="ce5">
            <text:p><text:span text:style-name="T3">Art. 35 del Regolamento di Ateneo per l’Amministrazione, la</text:span></text:p>
            <text:p><text:span text:style-name="T3">Finanza e la Contabilità</text:span></text:p>
          </table:table-cell>
          <table:table-cell office:value-type="string" table:style-name="ce5">
            <text:p><text:span text:style-name="T3">Entro 30 giorni dal ricevimento della nota, fattura elettronica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</text:p>
          </table:table-cell>
          <table:table-cell office:value-type="string" table:style-name="ce4">
            <text:p>bonifico bancario</text:p>
          </table:table-cell>
          <table:table-cell office:value-type="string" table:style-name="ce4">
            <text:p>OPI</text:p>
          </table:table-cell>
          <table:table-cell table:number-columns-repeated="16371"/>
        </table:table-row>
        <table:table-row table:style-name="ro6">
          <table:table-cell office:value-type="float" office:value="3" table:style-name="ce5">
            <text:p>3</text:p>
          </table:table-cell>
          <table:table-cell office:value-type="string" table:style-name="ce5">
            <text:p><text:span text:style-name="T3">Emissione Ordinativi di pagamento relativi a liquidazioni fatture/parcelle per consulenze</text:span></text:p>
            <text:p><text:span text:style-name="T3">professionali</text:span></text:p>
          </table:table-cell>
          <table:table-cell office:value-type="string" table:style-name="ce5">
            <text:p><text:span text:style-name="T3">Art. 35 del Regolamento di</text:span></text:p>
            <text:p><text:span text:style-name="T3">Ateneo per l’Amministrazione, la Finanza e la Contabilità</text:span></text:p>
          </table:table-cell>
          <table:table-cell office:value-type="string" table:style-name="ce5">
            <text:p><text:span text:style-name="T3">Entro 30 giorni dal ricevimento della parcella/fattura elettronica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</text:p>
          </table:table-cell>
          <table:table-cell office:value-type="string" table:style-name="ce4">
            <text:p>bonifico bancario</text:p>
          </table:table-cell>
          <table:table-cell office:value-type="string" table:style-name="ce4">
            <text:p>OPI</text:p>
          </table:table-cell>
          <table:table-cell table:number-columns-repeated="16371"/>
        </table:table-row>
        <table:table-row table:style-name="ro7">
          <table:table-cell office:value-type="float" office:value="4" table:style-name="ce5">
            <text:p>4</text:p>
          </table:table-cell>
          <table:table-cell office:value-type="string" table:style-name="ce5">
            <text:p><text:span text:style-name="T3">Emissione Ordinativi di pagamento relativi alla liquidazione ratei degli Assegni per Attività di Ricerca</text:span></text:p>
          </table:table-cell>
          <table:table-cell office:value-type="string" table:style-name="ce5">
            <text:p><text:span text:style-name="T3">Regolamento per il conferimento di Assegni per lo svolgimento di attività di ricerca</text:span></text:p>
            <text:p><text:span text:style-name="T3">Art. 35 del Regolamento di</text:span></text:p>
            <text:p><text:span text:style-name="T3">Ateneo per l’Amministrazione, la Finanza e la Contabilità</text:span></text:p>
          </table:table-cell>
          <table:table-cell office:value-type="string" table:style-name="ce5">
            <text:p><text:span text:style-name="T3">Entro 15 giorni dalla</text:span></text:p>
            <text:p><text:span text:style-name="T3">ricezione dell’attestazione di Regolare svolgimento dell’attività rilasciata dal Responsabile dell’attività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dip.sanitapubblica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</text:p>
          </table:table-cell>
          <table:table-cell office:value-type="string" table:style-name="ce4">
            <text:p>bonifico bancario</text:p>
          </table:table-cell>
          <table:table-cell office:value-type="string" table:style-name="ce4">
            <text:p>OPI</text:p>
          </table:table-cell>
          <table:table-cell table:number-columns-repeated="16371"/>
        </table:table-row>
        <table:table-row table:style-name="ro8">
          <table:table-cell office:value-type="float" office:value="5" table:style-name="ce5">
            <text:p>5</text:p>
          </table:table-cell>
          <table:table-cell office:value-type="string" table:style-name="ce5">
            <text:p><text:span text:style-name="T3">Emissione Ordinativi di pagamento relativi alla liquidazione ratei di Borse di Ricerca</text:span></text:p>
          </table:table-cell>
          <table:table-cell office:value-type="string" table:style-name="ce5">
            <text:p><text:span text:style-name="T3">Regolamento di Ateneo per il</text:span></text:p>
            <text:p><text:span text:style-name="T3">“Assegnazione, da parte di Dipartimenti e Centri Interdipartimentali, di borse di studio aventi ad oggetto attività di ricerca, da istituire con fondi derivanti da convenzioni” emanato con D.R. n.</text:span></text:p>
            <text:p><text:span text:style-name="T3">2269 del 08/06/2023;</text:span></text:p>
            <text:p><text:span text:style-name="T3">Art. 35 del Regolamento di</text:span></text:p>
            <text:p><text:span text:style-name="T3">Ateneo per l’Amministrazione, la Finanza e la Contabilità</text:span></text:p>
          </table:table-cell>
          <table:table-cell office:value-type="string" table:style-name="ce5">
            <text:p><text:span text:style-name="T3">Entro 15 giorni dalla</text:span></text:p>
            <text:p><text:span text:style-name="T3">ricezione dell’attestazione di Regolare svolgimento dell’attività rilasciata dal Responsabile dell’attività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</text:p>
          </table:table-cell>
          <table:table-cell office:value-type="string" table:style-name="ce4">
            <text:p>bonifico bancario</text:p>
          </table:table-cell>
          <table:table-cell office:value-type="string" table:style-name="ce4">
            <text:p>OPI</text:p>
          </table:table-cell>
          <table:table-cell table:number-columns-repeated="16371"/>
        </table:table-row>
        <table:table-row table:style-name="ro9">
          <table:table-cell office:value-type="float" office:value="6" table:style-name="ce5">
            <text:p>6</text:p>
          </table:table-cell>
          <table:table-cell office:value-type="string" table:style-name="ce5">
            <text:p><text:span text:style-name="T3">Rimborsi su fondo economale</text:span></text:p>
          </table:table-cell>
          <table:table-cell office:value-type="string" table:style-name="ce5">
            <text:p><text:span text:style-name="T3">Art. 34 del Regolamento di</text:span></text:p>
            <text:p><text:span text:style-name="T3">Ateneo per l’Amministrazione, la Finanza e la Contabilità</text:span></text:p>
          </table:table-cell>
          <table:table-cell office:value-type="string" table:style-name="ce5">
            <text:p><text:span text:style-name="T3">Contestualmente alla consegna della documentazione della spesa in originale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Responsabile processi contabili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unina.it">dip.sanitapubblica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</text:p>
          </table:table-cell>
          <table:table-cell office:value-type="string" table:style-name="ce4">
            <text:p>in contanti</text:p>
          </table:table-cell>
          <table:table-cell office:value-type="string" table:style-name="ce4">
            <text:p>scontrino, fattura, ricevuta fiscale</text:p>
          </table:table-cell>
          <table:table-cell table:number-columns-repeated="16371"/>
        </table:table-row>
        <table:table-row table:style-name="ro10">
          <table:table-cell office:value-type="float" office:value="7" table:style-name="ce5">
            <text:p>7</text:p>
          </table:table-cell>
          <table:table-cell office:value-type="string" table:style-name="ce5">
            <text:p><text:span text:style-name="T3">Decisione a Contrarre (DAC) –</text:span></text:p>
          </table:table-cell>
          <table:table-cell office:value-type="string" table:style-name="ce5">
            <text:p><text:span text:style-name="T3">D. <text:s/>Lgs. <text:s/>36/2023; <text:s/>Regolamento <text:s/>di <text:s/>Ateneo per <text:s text:c="2"/>l’Amministrazione, <text:s text:c="2"/>la <text:s text:c="2"/>Finanza <text:s text:c="2"/>e <text:s text:c="2"/>la Contabilità vigente;</text:span></text:p>
            <text:p><text:span text:style-name="T3">D.Lgs. n. 33/2013</text:span></text:p>
          </table:table-cell>
          <table:table-cell office:value-type="string" table:style-name="ce5">
            <text:p><text:span text:style-name="T3">Entro 60 giorni dalla definizione di oggetto e valore dell’acquisto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text:s text:c="29"/>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://www.acquistinretepa.it/">www.acquistinretepa.it</text:a></text:p>
          </table:table-cell>
          <table:table-cell office:value-type="string" table:style-name="ce4">
            <text:p>bonifico bancario</text:p>
          </table:table-cell>
          <table:table-cell office:value-type="string" table:style-name="ce4">
            <text:p>determina</text:p>
          </table:table-cell>
          <table:table-cell table:number-columns-repeated="16371"/>
        </table:table-row>
        <table:table-row table:style-name="ro11">
          <table:table-cell office:value-type="float" office:value="8" table:style-name="ce5">
            <text:p>8</text:p>
          </table:table-cell>
          <table:table-cell office:value-type="string" table:style-name="ce5">
            <text:p><text:span text:style-name="T3">Nomina del Responsabile Unico del Progetto</text:span></text:p>
          </table:table-cell>
          <table:table-cell office:value-type="string" table:style-name="ce5">
            <text:p><text:span text:style-name="T3">D. <text:s/>Lgs. <text:s/>36/2023; <text:s/>Regolamento <text:s/>diAteneo per <text:s text:c="2"/>l’Amministrazione, <text:s text:c="2"/>la <text:s/>Finanza <text:s text:c="2"/>e <text:s text:c="2"/>la Contabilità vigente;</text:span></text:p>
            <text:p><text:span text:style-name="T3">D.Lgs. n. 33/2013</text:span></text:p>
          </table:table-cell>
          <table:table-cell office:value-type="string" table:style-name="ce5">
            <text:p><text:span text:style-name="T3">Secondo i termini previstidal D. Lgs. 36/2023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unina.it/ateneo/gare/nomine-rup">https://www.unina.it/ateneo/gare/nomine-rup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decreto</text:p>
          </table:table-cell>
          <table:table-cell table:number-columns-repeated="16371"/>
        </table:table-row>
        <table:table-row table:style-name="ro12">
          <table:table-cell office:value-type="float" office:value="9" table:style-name="ce5">
            <text:p>9</text:p>
          </table:table-cell>
          <table:table-cell office:value-type="string" table:style-name="ce7">
            <text:p>lettera di invito o di richiesta di offerta sul MePA (O.d.A./R.d.O./Trattative Dirette) di beni e servizi di importo inferiore alla</text:p>
            <text:p>soglia comunitaria o l’indizione di</text:p>
            <text:p>autonome procedure negoziate senza previa pubblicazione del bando</text:p>
          </table:table-cell>
          <table:table-cell office:value-type="string" table:style-name="ce5">
            <text:p><text:span text:style-name="T3">D. Lgs. 36/2023;</text:span></text:p>
            <text:p><text:span text:style-name="T3">Regolamento di Ateneo per</text:span></text:p>
            <text:p><text:span text:style-name="T3">l’Amministrazione, la Finanza e la Contabilità vigente</text:span></text:p>
          </table:table-cell>
          <table:table-cell office:value-type="string" table:style-name="ce5">
            <text:p><text:span text:style-name="T3">90 GIORNI dalla ricezione degli atti da parte del Responsabile unico del Progetto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://www.acquistinretepa.it/">www.acquistinretepa.it</text:a>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ichiesta di offerta, norme di gara, capitolato speciale di appalto, elaborato tecnico e connessa modulistica</text:p>
          </table:table-cell>
          <table:table-cell table:number-columns-repeated="16371"/>
        </table:table-row>
        <table:table-row table:style-name="ro11">
          <table:table-cell office:value-type="float" office:value="10" table:style-name="ce5">
            <text:p>10</text:p>
          </table:table-cell>
          <table:table-cell office:value-type="string" table:style-name="ce5">
            <text:p><text:span text:style-name="T3">Procedura per l’affidamento di beni e</text:span></text:p>
            <text:p><text:span text:style-name="T3">servizi mediante l’adesione a Convenzioni</text:span></text:p>
            <text:p><text:span text:style-name="T3">Consip</text:span></text:p>
          </table:table-cell>
          <table:table-cell office:value-type="string" table:style-name="ce5">
            <text:p><text:span text:style-name="T3">D. Lgs. 36/2023;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 vigente</text:span></text:p>
          </table:table-cell>
          <table:table-cell office:value-type="string" table:style-name="ce5">
            <text:p><text:span text:style-name="T3">90 GIORNI dalla ricezionedegli atti da parte del Responsabile unico del Progetto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://www.acquistinretepa.it/">www.acquistinretepa.it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3">
          <table:table-cell office:value-type="float" office:value="11" table:style-name="ce5">
            <text:p>11</text:p>
          </table:table-cell>
          <table:table-cell office:value-type="string" table:style-name="ce5">
            <text:p><text:span text:style-name="T3">Procedura per l’affidamento di lavori di importo inferiore alla sogliacomunitaria</text:span></text:p>
          </table:table-cell>
          <table:table-cell office:value-type="string" table:style-name="ce5">
            <text:p>D. Lgs. 36/2023;</text:p>
            <text:p>Regolamento di Ateneo inmateria di procedure per l’acquisizione di lavori sottosoglia;</text:p>
            <text:p>Regolamento di Ateneo per la costituzione e la tenuta dell’Albo degli operatori economici da utilizzare per l’affidamento di lavori sottosoglia</text:p>
          </table:table-cell>
          <table:table-cell office:value-type="string" table:style-name="ce5">
            <text:p><text:span text:style-name="T3">90 GIORNI dalla ricezione degli atti da parte del competente Ufficio Tecnicoo da parte del ResponsabileUnico del Progetto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://www.acquistinretepa.it/">www.acquistinretepa.it</text:a>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richiesta di offerta, norme di gara, capitolato speciale di appalto, elaborato tecnico e connessa modulistica</text:p>
          </table:table-cell>
          <table:table-cell table:number-columns-repeated="16371"/>
        </table:table-row>
        <table:table-row table:style-name="ro14">
          <table:table-cell office:value-type="float" office:value="12" table:style-name="ce5">
            <text:p>12</text:p>
          </table:table-cell>
          <table:table-cell office:value-type="string" table:style-name="ce5">
            <text:p><text:span text:style-name="T3">Nomina Commissione di Gara</text:span></text:p>
          </table:table-cell>
          <table:table-cell office:value-type="string" table:style-name="ce5">
            <text:p><text:span text:style-name="T3">D. <text:s/>Lgs. <text:s/>36/2023; <text:s/>Regolamento <text:s/>diAteneo per <text:s text:c="2"/>l’Amministrazione, <text:s text:c="2"/>la <text:s/>Finanza <text:s text:c="2"/>e <text:s text:c="2"/>la Contabilità vigente;</text:span></text:p>
            <text:p><text:span text:style-name="T3">D.Lgs. n. 33/2013</text:span></text:p>
          </table:table-cell>
          <table:table-cell office:value-type="string" table:style-name="ce5">
            <text:p><text:span text:style-name="T3">Secondo i termini previstidal D. Lgs. 36/2023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unina.it/ateneo/gare/bandi">https://www.unina.it/ateneo/gare/bandi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decreto</text:p>
          </table:table-cell>
          <table:table-cell table:number-columns-repeated="16371"/>
        </table:table-row>
        <table:table-row table:style-name="ro15">
          <table:table-cell office:value-type="float" office:value="13" table:style-name="ce5">
            <text:p>13</text:p>
          </table:table-cell>
          <table:table-cell office:value-type="string" table:style-name="ce5">
            <text:p><text:span text:style-name="T3">Proposta di aggiudicazione</text:span></text:p>
          </table:table-cell>
          <table:table-cell office:value-type="string" table:style-name="ce5">
            <text:p><text:span text:style-name="T3">D. Lgs. 36/2023;</text:span></text:p>
            <text:p><text:span text:style-name="T3">D.lgs. n. 33/2013</text:span></text:p>
          </table:table-cell>
          <table:table-cell office:value-type="string" table:style-name="ce5">
            <text:p><text:span text:style-name="T3">Entro 30 giorni dal ricevimento della proposta di aggiudicazione da parte della commissione</text:span></text:p>
            <text:p><text:span text:style-name="T3">di gara o dalla ricezione offerta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RUP/ COMMISSIONE GARA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ettera al direttore</text:p>
          </table:table-cell>
          <table:table-cell table:number-columns-repeated="16371"/>
        </table:table-row>
        <table:table-row table:style-name="ro16">
          <table:table-cell office:value-type="float" office:value="14" table:style-name="ce5">
            <text:p>14</text:p>
          </table:table-cell>
          <table:table-cell office:value-type="string" table:style-name="ce5">
            <text:p><text:span text:style-name="T3">Aggiudicazione definitiva</text:span></text:p>
          </table:table-cell>
          <table:table-cell office:value-type="string" table:style-name="ce5">
            <text:p><text:span text:style-name="T3">D. Lgs. 36/2023;</text:span></text:p>
            <text:p><text:span text:style-name="T3">D.lgs. n. 33/2013</text:span></text:p>
          </table:table-cell>
          <table:table-cell office:value-type="string" table:style-name="ce5">
            <text:p><text:span text:style-name="T3">Entro 30 giorni dal ricevimento della proposta di aggiudicazione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unina.it/ateneo/gare/determine">https://www.unina.it/ateneo/gare/determine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determina/decreto</text:p>
          </table:table-cell>
          <table:table-cell table:number-columns-repeated="16371"/>
        </table:table-row>
        <table:table-row table:style-name="ro17">
          <table:table-cell office:value-type="float" office:value="15" table:style-name="ce5">
            <text:p>15</text:p>
          </table:table-cell>
          <table:table-cell office:value-type="string" table:style-name="ce5">
            <text:p><text:span text:style-name="T3">Invio delle comunicazioni d’ufficio agli offerenti ammessi e all’aggiudicatario</text:span></text:p>
            <text:p><text:span text:style-name="T3">relative a: a) aggiudicazione; b) esclusione;</text:span></text:p>
            <text:p><text:span text:style-name="T3">c) decisione di non aggiudicare un appalto;</text:span></text:p>
            <text:p><text:span text:style-name="T3">d) data di avvenuta stipula del contratto</text:span></text:p>
            <text:p><text:span text:style-name="T3">con l’aggiudicatario</text:span></text:p>
          </table:table-cell>
          <table:table-cell office:value-type="string" table:style-name="ce5">
            <text:p>D. Lgs. 36/2023</text:p>
          </table:table-cell>
          <table:table-cell office:value-type="string" table:style-name="ce5">
            <text:p>Entro 5 giorni dalla data di emissione del relativo Decreto direttoriale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determina/decreto/portale MEPA</text:p>
          </table:table-cell>
          <table:table-cell table:number-columns-repeated="16371"/>
        </table:table-row>
        <table:table-row table:style-name="ro18">
          <table:table-cell office:value-type="float" office:value="16" table:style-name="ce5">
            <text:p>16</text:p>
          </table:table-cell>
          <table:table-cell office:value-type="string" table:style-name="ce5">
            <text:p><text:span text:style-name="T3">Stipula contratto</text:span></text:p>
          </table:table-cell>
          <table:table-cell office:value-type="string" table:style-name="ce5">
            <text:p>D. Lgs. 36/2023</text:p>
          </table:table-cell>
          <table:table-cell office:value-type="string" table:style-name="ce5">
            <text:p><text:span text:style-name="T3">Entro 60 giorni successivi aldecreto di efficacia</text:span></text:p>
            <text:p><text:span text:style-name="T3">dell’aggiudicazione</text:span></text:p>
            <text:p><text:span text:style-name="T3">definitiva o ricezione offerta salvo diverso termine previsto dal bando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://www.acquistinretepa.it/">www.acquistinretepa.it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generata dal portale MEPA/ o predisposta dal RUP e inserita sezione "stipula" portale MEPA</text:p>
          </table:table-cell>
          <table:table-cell table:number-columns-repeated="16371"/>
        </table:table-row>
        <table:table-row table:style-name="ro19">
          <table:table-cell office:value-type="float" office:value="17" table:style-name="ce5">
            <text:p>17</text:p>
          </table:table-cell>
          <table:table-cell office:value-type="string" table:style-name="ce5">
            <text:p><text:span text:style-name="T3">Emissione ordinativi di pagamento relativi al rimborsodelle spese di missione</text:span></text:p>
          </table:table-cell>
          <table:table-cell office:value-type="string" table:style-name="ce5">
            <text:p><text:span text:style-name="T3">Regolamento Missioni di servizioe trasferte (come modificato relativamente alla Tab.4 dal DR/2020/2024 del 16/06/2020);</text:span></text:p>
            <text:p><text:span text:style-name="T3">Regolamento di Ateneo per</text:span></text:p>
            <text:p><text:span text:style-name="T3">l'Amministrazione, la Finanza e la Contabilità</text:span></text:p>
          </table:table-cell>
          <table:table-cell office:value-type="string" table:style-name="ce5">
            <text:p><text:span text:style-name="T3">30 gg dalla ricezione della documentazione completa di spesa in originale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</text:p>
          </table:table-cell>
          <table:table-cell office:value-type="string" table:style-name="ce4">
            <text:p>bonifico bancario</text:p>
          </table:table-cell>
          <table:table-cell office:value-type="string" table:style-name="ce4">
            <text:p>fatture/ricevute/biglietti</text:p>
          </table:table-cell>
          <table:table-cell table:number-columns-repeated="16371"/>
        </table:table-row>
        <table:table-row table:style-name="ro20">
          <table:table-cell office:value-type="float" office:value="18" table:style-name="ce5">
            <text:p>18</text:p>
          </table:table-cell>
          <table:table-cell office:value-type="string" table:style-name="ce7">
            <text:p>Bando di selezione per l’Affidamento di incarichi di lavoro autonomo a seguito dell’autorizzazione alla procedura con</text:p>
            <text:p>Decreto del Direttore o in esecuzione alla delibera del Consiglio diDipartimento</text:p>
          </table:table-cell>
          <table:table-cell office:value-type="string" table:style-name="ce5">
            <text:p><text:span text:style-name="T3">Regolamento di Ateneo per</text:span></text:p>
            <text:p><text:span text:style-name="T3">l’Affidamento di incarichi di lavoro autonomo, emanato conD.R. n. 1506 del 26/04/2017</text:span></text:p>
          </table:table-cell>
          <table:table-cell office:value-type="string" table:style-name="ce7">
            <text:p>Entro 60 giorni dalla data di emanazione del Decreto delDirettore o della delibera del Consiglio di Dipartimento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://www.unina.it/ateneo/concorsi">http://www.unina.it/ateneo/concorsi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bando</text:p>
          </table:table-cell>
          <table:table-cell table:number-columns-repeated="16371"/>
        </table:table-row>
        <table:table-row table:style-name="ro21">
          <table:table-cell office:value-type="float" office:value="19" table:style-name="ce5">
            <text:p>19</text:p>
          </table:table-cell>
          <table:table-cell office:value-type="string" table:style-name="ce7">
            <text:p>Decreti direttoriali di nomina della commissione</text:p>
            <text:p>giudicatrice</text:p>
          </table:table-cell>
          <table:table-cell office:value-type="string" table:style-name="ce5">
            <text:p><text:span text:style-name="T3">Art.35 bis D.LGS. n.165/01 e s.m.i.;</text:span></text:p>
            <text:p><text:span text:style-name="T3">Regolamento di Ateneo per</text:span></text:p>
            <text:p><text:span text:style-name="T3">l’Affidamento di incarichi dilavoro autonomo, emanato conD.R. n. 1506 del 26/04/2017;</text:span></text:p>
            <text:p><text:span text:style-name="T3">Avviso pubblico</text:span></text:p>
          </table:table-cell>
          <table:table-cell office:value-type="string" table:style-name="ce5">
            <text:p><text:span text:style-name="T3">entro 5 GIORNI dalla scadenza del termine fissatoper la presentazione della domanda di partecipazione alla procedura di valutazione comparativa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ela giurisdizionale<text:s/>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://www.unina.it/ateneo/concorsi">http://www.unina.it/ateneo/concorsi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ecreto</text:p>
          </table:table-cell>
          <table:table-cell table:number-columns-repeated="16371"/>
        </table:table-row>
        <table:table-row table:style-name="ro22">
          <table:table-cell office:value-type="float" office:value="20" table:style-name="ce5">
            <text:p>20</text:p>
          </table:table-cell>
          <table:table-cell office:value-type="string" table:style-name="ce7">
            <text:p>Decreti direttoriali di approvazione atti e di conferimento incarico</text:p>
          </table:table-cell>
          <table:table-cell office:value-type="string" table:style-name="ce5">
            <text:p><text:span text:style-name="T3">Art. 7, co.6, del D.lgs. n. 165/2001e s.m.i.; Regolamento di Ateneo per l’Affidamento di incarichi di lavoro autonomo, emanato con D.R. n. 1506 del 26/04/2017;</text:span></text:p>
            <text:p><text:span text:style-name="T3">Avviso pubblico</text:span></text:p>
          </table:table-cell>
          <table:table-cell office:value-type="string" table:style-name="ce5">
            <text:p><text:span text:style-name="T3">entro 5 giorni dalla consegna degli atti da partedella commissione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://www.unina.it/ateneo/concorsi">http://www.unina.it/ateneo/concorsi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decreto</text:p>
          </table:table-cell>
          <table:table-cell table:number-columns-repeated="16371"/>
        </table:table-row>
        <table:table-row table:style-name="ro23">
          <table:table-cell office:value-type="float" office:value="21" table:style-name="ce5">
            <text:p>21</text:p>
          </table:table-cell>
          <table:table-cell office:value-type="string" table:style-name="ce7">
            <text:p>Stipula del contratto autonomo di lavoro</text:p>
          </table:table-cell>
          <table:table-cell office:value-type="string" table:style-name="ce5">
            <text:p><text:span text:style-name="T3">Art. 7, co.6, del D.lgs. n. 165/2001e s.m.i.; Regolamento di Ateneo per l’Affidamento di incarichi di lavoro autonomo, emanato con D.R. n. 1506 del 26/04/2017;</text:span></text:p>
            <text:p><text:span text:style-name="T3">Avviso pubblico</text:span></text:p>
          </table:table-cell>
          <table:table-cell office:value-type="string" table:style-name="ce5">
            <text:p><text:span text:style-name="T3">entro 10 giorni dalla datadel D.D. di conferimento dell’incarico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contratto</text:p>
          </table:table-cell>
          <table:table-cell table:number-columns-repeated="16371"/>
        </table:table-row>
        <table:table-row table:style-name="ro24">
          <table:table-cell office:value-type="float" office:value="22" table:style-name="ce5">
            <text:p>22</text:p>
          </table:table-cell>
          <table:table-cell office:value-type="string" table:style-name="ce5">
            <text:p><text:span text:style-name="T3">Decreto del Direttore o delibera del Consiglio di Dipartimento per la pubblicazione di Borse di studio di Ricerca</text:span></text:p>
          </table:table-cell>
          <table:table-cell office:value-type="string" table:style-name="ce5">
            <text:p><text:span text:style-name="T3">Regolamento di Ateneo per l'assegnazione, da parte di Dipartimenti e Centri Interdipartimentali, di borse di studio aventi ad oggetto attività di ricerca, da istituire con fondi derivanti da convenzioni, emanato con D.R. n.</text:span></text:p>
            <text:p><text:span text:style-name="T3">3557 del 19/10/2015</text:span></text:p>
          </table:table-cell>
          <table:table-cell office:value-type="string" table:style-name="ce5">
            <text:p><text:span text:style-name="T3">Entro 5 giorni dalla richiesta o da delibera del Dipartimento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decreto o delibera</text:p>
          </table:table-cell>
          <table:table-cell table:number-columns-repeated="16371"/>
        </table:table-row>
        <table:table-row table:style-name="ro19">
          <table:table-cell office:value-type="float" office:value="23" table:style-name="ce5">
            <text:p>23</text:p>
          </table:table-cell>
          <table:table-cell office:value-type="string" table:style-name="ce5">
            <text:p><text:span text:style-name="T3">Bando di selezione</text:span></text:p>
          </table:table-cell>
          <table:table-cell office:value-type="string" table:style-name="ce5">
            <text:p><text:span text:style-name="T3">Regolamento di Ateneo per l'assegnazione, da parte di Dipartimenti e Centri Interdipartimentali, di borse di studio aventi ad oggetto attività di ricerca, da istituire con fondi derivanti da convenzioni, emanato con D.R. n.</text:span></text:p>
            <text:p><text:span text:style-name="T3">3557 del 19/10/2015</text:span></text:p>
          </table:table-cell>
          <table:table-cell office:value-type="string" table:style-name="ce5">
            <text:p><text:span text:style-name="T3">Entro 30 giorni dal Decreto del Direttore o delibera del Consiglio di Dipartimento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://www.unina.it/ateneo/concorsi/borse-di-ricerca">http://www.unina.it/ateneo/concorsi/borse-di-ricerca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bando</text:p>
          </table:table-cell>
          <table:table-cell table:number-columns-repeated="16371"/>
        </table:table-row>
        <table:table-row table:style-name="ro25">
          <table:table-cell office:value-type="float" office:value="24" table:style-name="ce5">
            <text:p>24</text:p>
          </table:table-cell>
          <table:table-cell office:value-type="string" table:style-name="ce5">
            <text:p><text:span text:style-name="T3">Decreti direttoriali di nomina della commissione</text:span></text:p>
            <text:p><text:span text:style-name="T3">giudicatrice</text:span></text:p>
          </table:table-cell>
          <table:table-cell office:value-type="string" table:style-name="ce5"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</text:span></text:p>
            <text:p><text:span text:style-name="T3">istituire con fondi derivanti da convenzioni, emanato con D.R. n. 3557</text:span></text:p>
            <text:p><text:span text:style-name="T3">del 19/10/2015; Avviso pubblico</text:span></text:p>
          </table:table-cell>
          <table:table-cell office:value-type="string" table:style-name="ce5">
            <text:p><text:span text:style-name="T3">entro 5 giorni dalla scadenza del termine fissatoper la presentazione della domanda di partecipazione alla procedura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://www.unina.it/ateneo/concorsi/borse-di-ricerca">http://www.unina.it/ateneo/concorsi/borse-di-ricerca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decreto</text:p>
          </table:table-cell>
          <table:table-cell table:number-columns-repeated="16371"/>
        </table:table-row>
        <table:table-row table:style-name="ro25">
          <table:table-cell office:value-type="float" office:value="25" table:style-name="ce5">
            <text:p>25</text:p>
          </table:table-cell>
          <table:table-cell office:value-type="string" table:style-name="ce5">
            <text:p><text:span text:style-name="T3">Decreti direttoriali di Approvazione Atti</text:span></text:p>
          </table:table-cell>
          <table:table-cell office:value-type="string" table:style-name="ce5"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 istituire con fondi derivanti da convenzioni, emanato con</text:span></text:p>
            <text:p><text:span text:style-name="T3">D.R. n.3557 del 19/10/2015; Avviso pubblico</text:span></text:p>
          </table:table-cell>
          <table:table-cell office:value-type="string" table:style-name="ce5">
            <text:p><text:span text:style-name="T3">entro 5giorni dalla consegna degliatti da parte della commissione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://www.unina.it/ateneo/concorsi/borse-di-ricerca">http://www.unina.it/ateneo/concorsi/borse-di-ricerca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decreto</text:p>
          </table:table-cell>
          <table:table-cell table:number-columns-repeated="16371"/>
        </table:table-row>
        <table:table-row table:style-name="ro25">
          <table:table-cell office:value-type="float" office:value="26" table:style-name="ce5">
            <text:p>26</text:p>
          </table:table-cell>
          <table:table-cell office:value-type="string" table:style-name="ce5">
            <text:p><text:span text:style-name="T3">Comunicazione provvedimento di assegnazione borsa</text:span></text:p>
          </table:table-cell>
          <table:table-cell office:value-type="string" table:style-name="ce5"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 istituire con fondi derivanti da convenzioni, emanato con</text:span></text:p>
            <text:p><text:span text:style-name="T3">D.R. n.3557 del 19/10/2015; Avviso pubblico</text:span></text:p>
          </table:table-cell>
          <table:table-cell office:value-type="string" table:style-name="ce5">
            <text:p><text:span text:style-name="T3">Entro 5 giorni dal Decreto diApprovazione Atti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://www.unina.it/ateneo/concorsi/borse-di-ricerca">http://www.unina.it/ateneo/concorsi/borse-di-ricerca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comunicazione all'URP</text:p>
          </table:table-cell>
          <table:table-cell table:number-columns-repeated="16371"/>
        </table:table-row>
        <table:table-row table:style-name="ro26">
          <table:table-cell office:value-type="float" office:value="27" table:style-name="ce5">
            <text:p>27</text:p>
          </table:table-cell>
          <table:table-cell office:value-type="string" table:style-name="ce5">
            <text:p><text:span text:style-name="T3">Trasmissione alla Ufficio Affari Generali della documentazione</text:span></text:p>
          </table:table-cell>
          <table:table-cell office:value-type="string" table:style-name="ce5"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 istituire con fondi derivanti da convenzioni, emanato con</text:span></text:p>
            <text:p><text:span text:style-name="T3">D.R. n. 3557 del 19/10/2015; Avviso pubblico</text:span></text:p>
          </table:table-cell>
          <table:table-cell office:value-type="string" table:style-name="ce5">
            <text:p><text:span text:style-name="T3">Entro 3 giorni dal provvedimento di assegnazione e accettazione</text:span></text:p>
            <text:p><text:span text:style-name="T3">dell’incaricato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ota di trasmissione</text:p>
          </table:table-cell>
          <table:table-cell table:number-columns-repeated="16371"/>
        </table:table-row>
        <table:table-row table:style-name="ro27">
          <table:table-cell office:value-type="float" office:value="28" table:style-name="ce5">
            <text:p>28</text:p>
          </table:table-cell>
          <table:table-cell office:value-type="string" table:style-name="ce5">
            <text:p><text:span text:style-name="T3">Bando di selezione ed autorizzazione alla pubblicazione con Decreto del Direttore o delibera del Consiglio di Dipartimento per assegni per lo svolgimento di attività di ricerca</text:span></text:p>
          </table:table-cell>
          <table:table-cell office:value-type="string" table:style-name="ce5">
            <text:p><text:span text:style-name="T3">L. n. 240/2010; Regolamento di Ateneo per il conferimento di assegni per lo svolgimento di</text:span></text:p>
            <text:p><text:span text:style-name="T3">attività di ricerca, emanato conD.R.</text:span></text:p>
            <text:p><text:span text:style-name="T3">n. 2269 08/06/2023</text:span></text:p>
          </table:table-cell>
          <table:table-cell office:value-type="string" table:style-name="ce5">
            <text:p><text:span text:style-name="T3">Entro 30 giorni dalla data del Decreto del Direttore o della delibera del Consiglio di Dipartimento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unina.it/assegni_ricerca">https://www.unina.it/assegni_ricerca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Decreto del Direttore/Delibera del Consiglio <text:s text:c="4"/>bando</text:p>
          </table:table-cell>
          <table:table-cell table:number-columns-repeated="16371"/>
        </table:table-row>
        <table:table-row table:style-name="ro28">
          <table:table-cell office:value-type="float" office:value="29" table:style-name="ce5">
            <text:p>29</text:p>
          </table:table-cell>
          <table:table-cell office:value-type="string" table:style-name="ce5">
            <text:p><text:span text:style-name="T3">Decreti direttoriali di nomina della commissione</text:span></text:p>
            <text:p><text:span text:style-name="T3">giudicatrice</text:span></text:p>
          </table:table-cell>
          <table:table-cell office:value-type="string" table:style-name="ce5">
            <text:p><text:span text:style-name="T3">Regolamento di Ateneo per il conferimento di assegni per lo</text:span><text:span text:style-name="T1"/></text:p>
            <text:p><text:span text:style-name="T1">svolgimento di attività di ricerca,</text:span><text:span text:style-name="T5"><text:s/>emanato con D.R. n. 2269 08/06/2023; Avviso pubblico</text:span></text:p>
          </table:table-cell>
          <table:table-cell office:value-type="string" table:style-name="ce5">
            <text:p><text:span text:style-name="T3">Entro 5 giorni dalla scadenza del termine</text:span></text:p>
            <text:p><text:span text:style-name="T3">fissato per la presentazione della domanda di partecipazione alla procedura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unina.it/assegni_ricerca">https://www.unina.it/assegni_ricerca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decreto</text:p>
          </table:table-cell>
          <table:table-cell table:number-columns-repeated="16371"/>
        </table:table-row>
        <table:table-row table:style-name="ro29">
          <table:table-cell office:value-type="float" office:value="30" table:style-name="ce5">
            <text:p>30</text:p>
          </table:table-cell>
          <table:table-cell office:value-type="string" table:style-name="ce5">
            <text:p><text:span text:style-name="T3">Trasmissione verbali di espletamento della procedura ed approvazione Atti</text:span></text:p>
          </table:table-cell>
          <table:table-cell office:value-type="string" table:style-name="ce5">
            <text:p><text:span text:style-name="T3">Regolamento di Ateneo per il conferimento di assegni per lo svolgimento di attività di ricerca,</text:span></text:p>
            <text:p><text:span text:style-name="T3">emanato con D.R. n. 2269 08/06/2023</text:span></text:p>
          </table:table-cell>
          <table:table-cell office:value-type="string" table:style-name="ce5">
            <text:p><text:span text:style-name="T3">Entro 60 giorni dalla notificadel decreto di nomina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erbali e Decreto approvazione atti</text:p>
          </table:table-cell>
          <table:table-cell table:number-columns-repeated="16371"/>
        </table:table-row>
        <table:table-row table:style-name="ro29">
          <table:table-cell office:value-type="float" office:value="31" table:style-name="ce5">
            <text:p>31</text:p>
          </table:table-cell>
          <table:table-cell office:value-type="string" table:style-name="ce5">
            <text:p><text:span text:style-name="T3">Redazione del Contratto</text:span></text:p>
          </table:table-cell>
          <table:table-cell office:value-type="string" table:style-name="ce5">
            <text:p><text:span text:style-name="T3">Regolamento di Ateneo per il conferimento di assegni per lo svolgimento di attività di ricerca,</text:span></text:p>
            <text:p><text:span text:style-name="T3">emanato con D.R. n. 2269 08/06/2023</text:span></text:p>
          </table:table-cell>
          <table:table-cell office:value-type="string" table:style-name="ce5">
            <text:p><text:span text:style-name="T3">Entro 5 giorni dalla ricezione e pubblicazione del Decreto di ApprovazioneAtti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contratto</text:p>
          </table:table-cell>
          <table:table-cell table:number-columns-repeated="16371"/>
        </table:table-row>
        <table:table-row table:style-name="ro30">
          <table:table-cell office:value-type="float" office:value="32" table:style-name="ce5">
            <text:p>32</text:p>
          </table:table-cell>
          <table:table-cell office:value-type="string" table:style-name="ce5">
            <text:p><text:span text:style-name="T3">Trasmissione documentazione per pubblicazione suSiti e/o Albi Ufficiali di Ateneo e/ trasmissione a terzi</text:span></text:p>
          </table:table-cell>
          <table:table-cell office:value-type="string" table:style-name="ce5">
            <text:p><text:span text:style-name="T3">Normativa sulla Trasparenza; Regolamento di Ateneo per l’affidamento di incarichi di lavoro autonomo; D.R.</text:span></text:p>
            <text:p><text:span text:style-name="T3">1506/2017; D.lgs 165/2001; D.lgs</text:span></text:p>
            <text:p><text:span text:style-name="T3">33/2013;</text:span></text:p>
            <text:p><text:span text:style-name="T3">Regolamento di Ateneo per</text:span></text:p>
            <text:p><text:span text:style-name="T3">l’Assegnazione da parte di Dipartimenti e Centri</text:span></text:p>
            <text:p><text:span text:style-name="T3">Interdipartimentali di borse di studio aventi ad oggetto attività di ricerca da istituire con fondi derivanti da convenzioni D.R.</text:span></text:p>
            <text:p><text:span text:style-name="T3">3557/2015; D.lgs 165/2001; D.lgs</text:span></text:p>
            <text:p><text:span text:style-name="T3">33/2013; Avviso pubblico Regolamento di Ateneo per il conferimento di Assegni per Attività di</text:span></text:p>
            <text:p><text:span text:style-name="T3">Ricerca D.R. 1510/2019</text:span></text:p>
          </table:table-cell>
          <table:table-cell office:value-type="string" table:style-name="ce5">
            <text:p><text:span text:style-name="T3">Entro 5 giorni dalla disponibilità dell’atto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CINECA/CO CAMPANIA</text:p>
          </table:table-cell>
          <table:table-cell table:number-columns-repeated="16371"/>
        </table:table-row>
        <table:table-row table:style-name="ro31">
          <table:table-cell office:value-type="float" office:value="33" table:style-name="ce5">
            <text:p>33</text:p>
          </table:table-cell>
          <table:table-cell office:value-type="string" table:style-name="ce5">
            <text:p><text:span text:style-name="T3">Elaborazione dell’intero verbale relativo alle adunanze del Consiglio di Dipartimento</text:span></text:p>
          </table:table-cell>
          <table:table-cell office:value-type="string" table:style-name="ce5">
            <text:p><text:span text:style-name="T3">Statuto di Ateneo art. 29 comma 15b;</text:span></text:p>
            <text:p><text:span text:style-name="T3">Regolamento di Funzionamento DR/2016/1489 del 17/05/2016</text:span></text:p>
          </table:table-cell>
          <table:table-cell office:value-type="string" table:style-name="ce5">
            <text:p><text:span text:style-name="T3">Entro 7 giorni lavorativi dalla data di riunione del Consiglio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6">
            <text:p><text:a xlink:href="mailto:dip.sanitapubblica@unina.it">dip.sanitapubblica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ERBALE</text:p>
          </table:table-cell>
          <table:table-cell table:number-columns-repeated="16371"/>
        </table:table-row>
        <table:table-row table:style-name="ro32">
          <table:table-cell office:value-type="float" office:value="34" table:style-name="ce5">
            <text:p>34</text:p>
          </table:table-cell>
          <table:table-cell office:value-type="string" table:style-name="ce7">
            <text:p>Accesso informale ai verbali e delibere del Consiglio, Giunta di Dipartimento</text:p>
          </table:table-cell>
          <table:table-cell office:value-type="string" table:style-name="ce5">
            <text:p><text:span text:style-name="T3">Legge 241/90</text:span></text:p>
            <text:p><text:span text:style-name="T3">Art. 7 com</text:span><text:span text:style-name="T1">ma 4 dello Statuto e del Regolamento di Ateneo in materia di</text:span><text:span text:style-name="T5"><text:s/>procedimento amministrativo e di diritto di accesso ai documenti</text:span></text:p>
          </table:table-cell>
          <table:table-cell office:value-type="string" table:style-name="ce5">
            <text:p><text:span text:style-name="T3">Tempestivo</text:span></text:p>
          </table:table-cell>
          <table:table-cell office:value-type="string" table:style-name="ce5">
            <text:p><text:span text:style-name="T3">Ufficio Contabilità e Bilancio</text:span></text:p>
            <text:p><text:span text:style-name="T4">6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richiesta<text:s/></text:p>
          </table:table-cell>
          <table:table-cell table:number-columns-repeated="16371"/>
        </table:table-row>
        <table:table-row table:style-name="ro4">
          <table:table-cell office:value-type="float" office:value="35" table:style-name="ce5">
            <text:p>35</text:p>
          </table:table-cell>
          <table:table-cell office:value-type="string" table:style-name="ce5">
            <text:p><text:span text:style-name="T3">Elaborazione <text:s text:c="4"/>dell’intero <text:s text:c="3"/>verbale <text:s text:c="4"/>della Giunta di Dipartimento</text:span></text:p>
          </table:table-cell>
          <table:table-cell office:value-type="string" table:style-name="ce5">
            <text:p><text:span text:style-name="T3">Statuto di Ateneo art. 29 Regolamento di Funzionamento del Dipartimento</text:span></text:p>
          </table:table-cell>
          <table:table-cell office:value-type="string" table:style-name="ce5">
            <text:p><text:span text:style-name="T3">Entro 7 giorni lavorativi dalla data di riunione della Giunta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6">
            <text:p><text:a xlink:href="mailto:dip.sanitapubblica@unina.it">dip.sanitapubblica@unina.it<text:s/>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ERBALE</text:p>
          </table:table-cell>
          <table:table-cell table:number-columns-repeated="16371"/>
        </table:table-row>
        <table:table-row table:style-name="ro33">
          <table:table-cell office:value-type="float" office:value="36" table:style-name="ce5">
            <text:p>36</text:p>
          </table:table-cell>
          <table:table-cell office:value-type="string" table:style-name="ce7">
            <text:p>Registrazione <text:s text:c="3"/>del <text:s text:c="3"/>progetto <text:s text:c="3"/>di <text:s text:c="3"/>ricerca approvato <text:s text:c="5"/>nell’applicativo <text:s text:c="5"/>UGOV <text:s text:c="5"/>– Variazione al</text:p>
            <text:p>Budget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</text:span></text:p>
          </table:table-cell>
          <table:table-cell office:value-type="string" table:style-name="ce5">
            <text:p><text:span text:style-name="T3">Entro 20 giorni dall’approvazione del progetto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unina.it">dip.sanitapubblica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u-gov.unina.it/">https://www.u-gov.unina.it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atto di approvazione del progetto</text:p>
          </table:table-cell>
          <table:table-cell table:number-columns-repeated="16371"/>
        </table:table-row>
        <table:table-row table:style-name="ro34">
          <table:table-cell office:value-type="float" office:value="37" table:style-name="ce5">
            <text:p>37</text:p>
          </table:table-cell>
          <table:table-cell office:value-type="string" table:style-name="ce5">
            <text:p><text:span text:style-name="T3">Rendicontazione <text:s text:c="3"/>dei <text:s text:c="3"/>SAL <text:s text:c="3"/>di <text:s text:c="3"/>progetto compresi quelli PNRR</text:span>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5">
            <text:p><text:span text:style-name="T3">Entro la scadenza prescritta dal Bando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8">
            <text:p><text:a xlink:href="mailto:dip.sanitapubblica@pec.unina.it">dip.sanitapubblica@pec.unina.it <text:s text:c="23"/>dip.sanitapubblica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app.emdesk.com/#!/login <text:s text:c="4"/>https://prevenzione.cbim.it/ <text:s text:c="4"/>https://ec.europa.eu/info/funding-tenders/opportunities/portal/screen/home</text:p>
            <text:p>https://surf.regione.campania.it/surf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file di rendicontazione o inserimento dati direttamente sul Sito</text:p>
          </table:table-cell>
          <table:table-cell table:number-columns-repeated="16371"/>
        </table:table-row>
        <table:table-row table:style-name="ro35">
          <table:table-cell office:value-type="float" office:value="38" table:style-name="ce5">
            <text:p>38</text:p>
          </table:table-cell>
          <table:table-cell office:value-type="string" table:style-name="ce5">
            <text:p><text:span text:style-name="T3">Rendicontazione <text:s text:c="5"/>finale <text:s text:c="5"/>di <text:s text:c="5"/>progetto compresi quelli PNRR</text:span>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5">
            <text:p><text:span text:style-name="T3">Entro la scadenza prescrittadal Bando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app.emdesk.com/#!/login <text:s text:c="5"/>https://prevenzione.cbim.it/ <text:s text:c="4"/>https://ec.europa.eu/info/funding-tenders/opportunities/portal/screen/home</text:p>
            <text:p>https://surf.regione.campania.it/surf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file di rendicontazione o inserimento dati direttamente sul Sito</text:p>
          </table:table-cell>
          <table:table-cell table:number-columns-repeated="16371"/>
        </table:table-row>
        <table:table-row table:style-name="ro36">
          <table:table-cell office:value-type="float" office:value="39" table:style-name="ce5">
            <text:p>39</text:p>
          </table:table-cell>
          <table:table-cell office:value-type="string" table:style-name="ce5">
            <text:p><text:span text:style-name="T3">Audit</text:span></text:p>
          </table:table-cell>
          <table:table-cell office:value-type="string" table:style-name="ce5">
            <text:p><text:span text:style-name="T3">Bando competitivo emesso dall’ente <text:s/>finanziatore Piano di Audit di Ateneo</text:span></text:p>
          </table:table-cell>
          <table:table-cell office:value-type="string" table:style-name="ce5">
            <text:p><text:span text:style-name="T3">Entro i termini indicati</text:span></text:p>
            <text:p><text:span text:style-name="T3">dall’auditor</text:span>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://www.unina.it/disposizionigenerali/internalaudit,">http://www.unina.it/disposizionigenerali/internalaudit,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su richiesta dell'Auditor</text:p>
          </table:table-cell>
          <table:table-cell table:number-columns-repeated="16371"/>
        </table:table-row>
        <table:table-row table:style-name="ro37">
          <table:table-cell office:value-type="float" office:value="40" table:style-name="ce5">
            <text:p>40</text:p>
          </table:table-cell>
          <table:table-cell office:value-type="string" table:style-name="ce5">
            <text:p><text:span text:style-name="T3">Programmazione biennale di beni e servizi</text:span></text:p>
          </table:table-cell>
          <table:table-cell office:value-type="string" table:style-name="ce5">
            <text:p><text:span text:style-name="T3">Art. 21 D.Lgs 50/2016 e ss.mm.ii.</text:span></text:p>
          </table:table-cell>
          <table:table-cell office:value-type="string" table:style-name="ce7">
            <text:p>Entro i termini indicati dagli uffici</text:p>
            <text:p>dell’Amministrazione Centrale di Ateneo</text:p>
          </table:table-cell>
          <table:table-cell office:value-type="string" table:style-name="ce5">
            <text:p><text:span text:style-name="T3">Ufficio Contabilità e Bilancio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unina.it/ateneo/gare/programma-triennale%20%20%20%20%20%20%20%20%20%20%20%20%20%20%20%20%20%20%20%20%20%20%20%20%20%20%20%20%20%20%20%20%20%20%20%20sito%20informatico%20del%20Ministero%20delle%20Infrastrutture%20e%20dei%20Trsporti">https://www.unina.it/ateneo/gare/programma-triennale <text:s text:c="35"/>sito informatico del Ministero delle Infrastrutture e dei Trsporti<text:s text:c="12"/></text:a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schede del programma triennale</text:p>
          </table:table-cell>
          <table:table-cell table:number-columns-repeated="16371"/>
        </table:table-row>
        <table:table-row table:style-name="ro36">
          <table:table-cell office:value-type="float" office:value="41" table:style-name="ce5">
            <text:p>41</text:p>
          </table:table-cell>
          <table:table-cell office:value-type="string" table:style-name="ce7">
            <text:p>Sottoposizione al Consiglio di Dipartimento della richiesta di partecipazione al bando da parte del docente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5">
            <text:p><text:span text:style-name="T3">Sottoposto alla prima riunione di Consiglio utile</text:span></text:p>
          </table:table-cell>
          <table:table-cell office:value-type="string" table:style-name="ce5">
            <text:p><text:span text:style-name="T3">Ufficio per la Ricer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6">
            <text:p><text:a xlink:href="mailto:dip.sanitapubblica@pec.unina.it">dip.sanitapubblica@pec.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richiesta da parte del docente</text:p>
          </table:table-cell>
          <table:table-cell table:number-columns-repeated="16371"/>
        </table:table-row>
        <table:table-row table:style-name="ro38">
          <table:table-cell office:value-type="float" office:value="42" table:style-name="ce5">
            <text:p>42</text:p>
          </table:table-cell>
          <table:table-cell office:value-type="string" table:style-name="ce7">
            <text:p>Redazione della documentazione utile alla richiesta di finanziamento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5">
            <text:p><text:span text:style-name="T3">Entro la scadenza prescrittadal bando</text:span></text:p>
          </table:table-cell>
          <table:table-cell office:value-type="string" table:style-name="ce5">
            <text:p><text:span text:style-name="T3">Ufficio per la Ricer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8">
            <text:p><text:a xlink:href="mailto:dip.sanitapubblica@pec.unina.it">dip.sanitapubblica@pec.unina.it <text:s text:c="23"/>dip.sanitapubblica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aria a seconda del tipo di finanziamento e dell'ente finanziatore</text:p>
          </table:table-cell>
          <table:table-cell table:number-columns-repeated="16371"/>
        </table:table-row>
        <table:table-row table:style-name="ro4">
          <table:table-cell office:value-type="float" office:value="43" table:style-name="ce5">
            <text:p>43</text:p>
          </table:table-cell>
          <table:table-cell office:value-type="string" table:style-name="ce5">
            <text:p><text:span text:style-name="T3">Predisposizione <text:s text:c="6"/>documentazione <text:s text:c="6"/>per delega <text:s text:c="2"/>alla <text:s text:c="2"/>sottoscrizione <text:s text:c="2"/>degli <text:s text:c="2"/>atti <text:s text:c="2"/>e/o procura notarile</text:span>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5">
            <text:p><text:span text:style-name="T3">Entro la scadenza indicata</text:span></text:p>
            <text:p><text:span text:style-name="T3">dall’ente finanziatore</text:span></text:p>
          </table:table-cell>
          <table:table-cell office:value-type="string" table:style-name="ce5">
            <text:p><text:span text:style-name="T3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8">
            <text:p><text:a xlink:href="mailto:dip.sanitapubblica@pec.unina.it">dip.sanitapubblica@pec.unina.it <text:s text:c="23"/>dip.sanitapubblica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<text:s/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Decreto Rettorale</text:p>
          </table:table-cell>
          <table:table-cell table:number-columns-repeated="16371"/>
        </table:table-row>
        <table:table-row table:style-name="ro36">
          <table:table-cell office:value-type="float" office:value="44" table:style-name="ce5">
            <text:p>44</text:p>
          </table:table-cell>
          <table:table-cell office:value-type="string" table:style-name="ce7">
            <text:p>Controllo Accordo di Partenariato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5">
            <text:p><text:span text:style-name="T3">Entro la scadenza richiesta</text:span></text:p>
          </table:table-cell>
          <table:table-cell office:value-type="string" table:style-name="ce5">
            <text:p><text:span text:style-name="T3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8">
            <text:p><text:a xlink:href="mailto:dip.sanitapubblica@pec.unina.it">dip.sanitapubblica@pec.unina.it <text:s text:c="23"/>dip.sanitapubblica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bozza accordo di partenariato</text:p>
          </table:table-cell>
          <table:table-cell table:number-columns-repeated="16371"/>
        </table:table-row>
        <table:table-row table:style-name="ro4">
          <table:table-cell office:value-type="float" office:value="45" table:style-name="ce5">
            <text:p>45</text:p>
          </table:table-cell>
          <table:table-cell office:value-type="string" table:style-name="ce5">
            <text:p><text:span text:style-name="T3">Verifica delle Linee Guida di Progetto compresi quelli PNRR</text:span></text:p>
          </table:table-cell>
          <table:table-cell office:value-type="string" table:style-name="ce5">
            <text:p><text:span text:style-name="T3">Linee Guida emesse</text:span></text:p>
            <text:p><text:span text:style-name="T3">dall’ente finanziatore</text:span></text:p>
          </table:table-cell>
          <table:table-cell office:value-type="string" table:style-name="ce5">
            <text:p><text:span text:style-name="T3">Entro 30 giorni dall’emanazione</text:span></text:p>
          </table:table-cell>
          <table:table-cell office:value-type="string" table:style-name="ce5">
            <text:p><text:span text:style-name="T3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8">
            <text:p><text:a xlink:href="mailto:dip.sanitapubblica@pec.unina.it">dip.sanitapubblica@pec.unina.it <text:s text:c="23"/>dip.sanitapubblica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inee guida</text:p>
          </table:table-cell>
          <table:table-cell table:number-columns-repeated="16371"/>
        </table:table-row>
        <table:table-row table:style-name="ro39">
          <table:table-cell office:value-type="float" office:value="46" table:style-name="ce5">
            <text:p>46</text:p>
          </table:table-cell>
          <table:table-cell office:value-type="string" table:style-name="ce5">
            <text:p><text:span text:style-name="T3">Impostazione <text:s text:c="2"/>dell’articolato <text:s text:c="2"/>di <text:s text:c="2"/>spesa <text:s text:c="2"/>in rapporto alle attività da effettuare</text:span>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5">
            <text:p><text:span text:style-name="T3">Entro 15 giorni dall’approvazione del progetto</text:span></text:p>
          </table:table-cell>
          <table:table-cell office:value-type="string" table:style-name="ce5">
            <text:p><text:span text:style-name="T3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appuntamento con l'ufficio ricerca del Dipartimento <text:s/>a mezzo PEC: dip.sanitapubblica@pec.unina.it <text:s text:c="9"/>dip.sanitapubbl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<text:s/>stime di spesa per dimostrare la sostenibilità economica del progetto.</text:p>
          </table:table-cell>
          <table:table-cell table:number-columns-repeated="16371"/>
        </table:table-row>
        <table:table-row table:style-name="ro36">
          <table:table-cell office:value-type="float" office:value="47" table:style-name="ce5">
            <text:p>47</text:p>
          </table:table-cell>
          <table:table-cell office:value-type="string" table:style-name="ce7">
            <text:p>Ricezione di richiesta prestazione in conto terzi da parte del committente</text:p>
          </table:table-cell>
          <table:table-cell office:value-type="string" table:style-name="ce5">
            <text:p><text:span text:style-name="T3">Regolamento per attività conto terzi DR 323 del 01/02/2022</text:span></text:p>
          </table:table-cell>
          <table:table-cell office:value-type="string" table:style-name="ce5">
            <text:p><text:span text:style-name="T3">Nel momento dell’invio da parte del committente</text:span></text:p>
          </table:table-cell>
          <table:table-cell office:value-type="string" table:style-name="ce5">
            <text:p><text:span text:style-name="T3">Ufficio per la Ricer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8">
            <text:p><text:a xlink:href="mailto:dip.sanitapubblica@pec.unina.it">dip.sanitapubblica@pec.unina.it <text:s text:c="23"/>dip.sanitapubblica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lettera di richiesta</text:p>
          </table:table-cell>
          <table:table-cell table:number-columns-repeated="16371"/>
        </table:table-row>
        <table:table-row table:style-name="ro36">
          <table:table-cell office:value-type="float" office:value="48" table:style-name="ce5">
            <text:p>48</text:p>
          </table:table-cell>
          <table:table-cell office:value-type="string" table:style-name="ce5">
            <text:p><text:span text:style-name="T3">Controllo della fattibilità della proposta</text:span></text:p>
          </table:table-cell>
          <table:table-cell office:value-type="string" table:style-name="ce5">
            <text:p><text:span text:style-name="T3">Regolamento per attività contoterzi DR 323 del 01/02/2022</text:span></text:p>
          </table:table-cell>
          <table:table-cell office:value-type="string" table:style-name="ce5">
            <text:p><text:span text:style-name="T3">Entro 10 giorni dalla data di Ricezione della proposta</text:span></text:p>
          </table:table-cell>
          <table:table-cell office:value-type="string" table:style-name="ce5">
            <text:p><text:span text:style-name="T3">Ufficio per la Ricerca</text:span></text:p>
          </table:table-cell>
          <table:table-cell office:value-type="string" table:style-name="ce4">
            <text:p>n.a<text:s/></text:p>
          </table:table-cell>
          <table:table-cell office:value-type="string" table:style-name="ce4">
            <text:p>n.a</text:p>
          </table:table-cell>
          <table:table-cell office:value-type="string" table:style-name="ce8">
            <text:p><text:a xlink:href="mailto:dip.sanitapubblica@pec.unina.it">dip.sanitapubblica@pec.unina.it <text:s text:c="23"/>dip.sanitapubblica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d</text:p>
          </table:table-cell>
          <table:table-cell table:number-columns-repeated="16371"/>
        </table:table-row>
        <table:table-row table:style-name="ro36">
          <table:table-cell office:value-type="float" office:value="49" table:style-name="ce5">
            <text:p>49</text:p>
          </table:table-cell>
          <table:table-cell office:value-type="string" table:style-name="ce5">
            <text:p><text:span text:style-name="T3">Invio preventivo</text:span></text:p>
          </table:table-cell>
          <table:table-cell office:value-type="string" table:style-name="ce5">
            <text:p><text:span text:style-name="T3">Regolamento per attività conto terzi DR 323 del 01/02/2022</text:span></text:p>
          </table:table-cell>
          <table:table-cell office:value-type="string" table:style-name="ce5">
            <text:p><text:span text:style-name="T3">Entro 5 giorni dalla ricezione della proposta</text:span></text:p>
          </table:table-cell>
          <table:table-cell office:value-type="string" table:style-name="ce5">
            <text:p><text:span text:style-name="T3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8">
            <text:p><text:a xlink:href="mailto:dip.sanitapubblica@pec.unina.it">dip.sanitapubblica@pec.unina.it <text:s text:c="23"/>dip.sanitapubblica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d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preventivo</text:p>
          </table:table-cell>
          <table:table-cell table:number-columns-repeated="16371"/>
        </table:table-row>
        <table:table-row table:style-name="ro36">
          <table:table-cell office:value-type="float" office:value="50" table:style-name="ce5">
            <text:p>50</text:p>
          </table:table-cell>
          <table:table-cell office:value-type="string" table:style-name="ce7">
            <text:p>Redazione <text:s/>del <text:s/>Contratto <text:s/>come <text:s/>approvato dal Consiglio di Dipartimento</text:p>
          </table:table-cell>
          <table:table-cell office:value-type="string" table:style-name="ce5">
            <text:p><text:span text:style-name="T3">Regolamento per attività contoterzi DR 323 del 01/02/2022</text:span></text:p>
          </table:table-cell>
          <table:table-cell office:value-type="string" table:style-name="ce5">
            <text:p><text:span text:style-name="T3">Entro 5 giorni lavorativi dalla data di delibera delConsiglio</text:span></text:p>
          </table:table-cell>
          <table:table-cell office:value-type="string" table:style-name="ce5">
            <text:p><text:span text:style-name="T3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8">
            <text:p><text:a xlink:href="mailto:dip.sanitapubblica@pec.unina.it">dip.sanitapubblica@pec.unina.it <text:s text:c="23"/>dip.sanitapubblica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contratto</text:p>
          </table:table-cell>
          <table:table-cell table:number-columns-repeated="16371"/>
        </table:table-row>
        <table:table-row table:style-name="ro4">
          <table:table-cell office:value-type="float" office:value="51" table:style-name="ce5">
            <text:p>51</text:p>
          </table:table-cell>
          <table:table-cell office:value-type="string" table:style-name="ce5">
            <text:p><text:span text:style-name="T3">Firma del Contratto</text:span></text:p>
          </table:table-cell>
          <table:table-cell office:value-type="string" table:style-name="ce5">
            <text:p><text:span text:style-name="T3">Regolamento per attività contoterzi DR 323 del 01/02/2022</text:span></text:p>
          </table:table-cell>
          <table:table-cell office:value-type="string" table:style-name="ce5">
            <text:p><text:span text:style-name="T3">Entro 7 giorni lavoratividalla redazione del contratto</text:span></text:p>
          </table:table-cell>
          <table:table-cell office:value-type="string" table:style-name="ce5">
            <text:p><text:span text:style-name="T3">Ufficio per la Ricerca</text:span></text:p>
          </table:table-cell>
          <table:table-cell office:value-type="string" table:style-name="ce4">
            <text:p>Direttore</text:p>
          </table:table-cell>
          <table:table-cell office:value-type="string" table:style-name="ce4">
            <text:p>tutti gli strumenti attuabili ex legge</text:p>
          </table:table-cell>
          <table:table-cell office:value-type="string" table:style-name="ce8">
            <text:p><text:a xlink:href="mailto:dip.sanitapubblica@pec.unina.it">dip.sanitapubblica@pec.unina.it <text:s text:c="23"/>dip.sanitapubblica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d</text:p>
          </table:table-cell>
          <table:table-cell table:number-columns-repeated="16371"/>
        </table:table-row>
        <table:table-row table:style-name="ro28">
          <table:table-cell office:value-type="float" office:value="52" table:style-name="ce5">
            <text:p>52</text:p>
          </table:table-cell>
          <table:table-cell office:value-type="string" table:style-name="ce5">
            <text:p><text:span text:style-name="T3">Nell’ambito <text:s/>dei <text:s/>processi <text:s/>di <text:s/>Assicurazione della <text:s text:c="2"/>Qualità: <text:s text:c="2"/>proposte <text:s text:c="2"/>di <text:s text:c="2"/>istituzione <text:s text:c="2"/>d nuovi <text:s text:c="2"/>Corsi <text:s text:c="2"/>di <text:s text:c="2"/>Studio, <text:s text:c="2"/>di <text:s text:c="2"/>modifiche <text:s text:c="2"/>d ordinamento e/o di regolamento dei Cors di Studio incardinati nel Dipartimento</text:span></text:p>
          </table:table-cell>
          <table:table-cell office:value-type="string" table:style-name="ce5">
            <text:p><text:span text:style-name="T3">D.M. n. 270 del 22 ottobre 2004, e</text:span></text:p>
            <text:p><text:span text:style-name="T3">ss.mm.ii., Legge 240 del 30 dicembre 2010 e ss.mm.ii., D.M. n. 6 del 7 gennaio 2019 e linee guida per l'accreditamento iniziale e periodico delle sedi e dei corsi di studio universitari (ANVUR)</text:span></text:p>
          </table:table-cell>
          <table:table-cell office:value-type="string" table:style-name="ce5">
            <text:p><text:span text:style-name="T3">60 giorni a decorrere dalla ricezione</text:span></text:p>
            <text:p><text:span text:style-name="T3">dell’istanza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ll'indiirizzo didattic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d.</text:p>
          </table:table-cell>
          <table:table-cell table:number-columns-repeated="16371"/>
        </table:table-row>
        <table:table-row table:style-name="ro40">
          <table:table-cell office:value-type="float" office:value="53" table:style-name="ce5">
            <text:p>53</text:p>
          </table:table-cell>
          <table:table-cell office:value-type="string" table:style-name="ce5">
            <text:p><text:span text:style-name="T3">Nell’ambito <text:s/>dei <text:s/>processi <text:s/>di <text:s/>Assicurazione della <text:s text:c="2"/>Qualità: <text:s text:c="2"/>elaborazione <text:s text:c="3"/>verbali <text:s text:c="2"/>de Gruppo <text:s/>del <text:s/>Riesame <text:s/>dei <text:s/>Corsi <text:s/>di <text:s/>Studio incardinati nel Dipartimento</text:span></text:p>
          </table:table-cell>
          <table:table-cell office:value-type="string" table:style-name="ce5">
            <text:p><text:span text:style-name="T3">D.M. n. 270 del 22 ottobre 2004, e</text:span></text:p>
            <text:p><text:span text:style-name="T3">ss.mm.ii., Legge 240 del 30 dicembre 2010 e ss.mm.ii., D.M. n. 6 del 7 gennaio 2019 e linee guida per l'accreditamento iniziale e</text:span></text:p>
            <text:p><text:span text:style-name="T3">periodico delle sedi e dei corsi di studio universitari (ANVUR)</text:span></text:p>
          </table:table-cell>
          <table:table-cell office:value-type="string" table:style-name="ce5">
            <text:p><text:span text:style-name="T3">30 giorni a decorrere dalla ricezione</text:span></text:p>
            <text:p><text:span text:style-name="T3">dell’istanza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ll'indiirizzo didattic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d.</text:p>
          </table:table-cell>
          <table:table-cell table:number-columns-repeated="16371"/>
        </table:table-row>
        <table:table-row table:style-name="ro41">
          <table:table-cell office:value-type="float" office:value="54" table:style-name="ce5">
            <text:p>54</text:p>
          </table:table-cell>
          <table:table-cell office:value-type="string" table:style-name="ce5">
            <text:p><text:span text:style-name="T3">Nell’ambito <text:s/>dei <text:s/>processi <text:s/>di <text:s/>Assicurazione della Qualità: trasmissione della Scheda d Monitoraggio Annuale e del Riesame Ciclico dei <text:s text:c="4"/>Corsi <text:s text:c="4"/>di <text:s text:c="4"/>Studio <text:s text:c="4"/>incardinati <text:s text:c="4"/>ne Dipartimento</text:span></text:p>
          </table:table-cell>
          <table:table-cell office:value-type="string" table:style-name="ce5">
            <text:p><text:span text:style-name="T3">D.M. n. 270 del 22 ottobre 2004, e</text:span></text:p>
            <text:p><text:span text:style-name="T3">ss.mm.ii., Legge 240 del 30 dicembre 2010 e ss.mm.ii., D.M. n. 6 del 7 gennaio 2019 e linee guida per l'accreditamento iniziale e</text:span></text:p>
            <text:p><text:span text:style-name="T3">periodico delle sedi e dei corsi di studio universitari (ANVUR)</text:span></text:p>
          </table:table-cell>
          <table:table-cell office:value-type="string" table:style-name="ce5">
            <text:p><text:span text:style-name="T3">30 giorni a decorrere dalla ricezione</text:span></text:p>
            <text:p><text:span text:style-name="T3">dell’istanza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ll'indiirizzo didattic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d.</text:p>
          </table:table-cell>
          <table:table-cell table:number-columns-repeated="16371"/>
        </table:table-row>
        <table:table-row table:style-name="ro42">
          <table:table-cell office:value-type="float" office:value="55" table:style-name="ce5">
            <text:p>55</text:p>
          </table:table-cell>
          <table:table-cell office:value-type="string" table:style-name="ce5">
            <text:p><text:span text:style-name="T3">Programmazione, <text:s/>sostenibilità <text:s/>e <text:s/>gestione dell’offerta <text:s/>formativa <text:s/>dei <text:s/>Corsi <text:s/>di <text:s/>Studio incardinati nel Dipartimento</text:span></text:p>
          </table:table-cell>
          <table:table-cell office:value-type="string" table:style-name="ce5">
            <text:p><text:span text:style-name="T3">D.M. n. 270 del 22 ottobre 2004, e</text:span></text:p>
            <text:p><text:span text:style-name="T3">ss.mm.ii., Legge 240 del 30 dicembre</text:span></text:p>
            <text:p><text:span text:style-name="T3">2010 e ss.mm.ii., D.M. n. 6 del 7 gennaio 2019 e linee guida per l'accreditamento iniziale e periodico delle sedi e dei corsi</text:span></text:p>
            <text:p><text:span text:style-name="T3">di studio universitari (ANVUR)</text:span></text:p>
          </table:table-cell>
          <table:table-cell office:value-type="string" table:style-name="ce5">
            <text:p><text:span text:style-name="T3">30 giorni dai termini indicati dalla Scuola di Medicina e Chirurgia e dall’Ufficio Management della didattica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ll'indiirizzo didattic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d.</text:p>
          </table:table-cell>
          <table:table-cell table:number-columns-repeated="16371"/>
        </table:table-row>
        <table:table-row table:style-name="ro43">
          <table:table-cell office:value-type="float" office:value="56" table:style-name="ce5">
            <text:p>56</text:p>
          </table:table-cell>
          <table:table-cell office:value-type="string" table:style-name="ce5">
            <text:p><text:span text:style-name="T3">Predisposizione/implementazione <text:s text:c="7"/>della scheda unica annuale SUA-CdS dei Corsi d Studio incardinati nel Dipartimento</text:span></text:p>
          </table:table-cell>
          <table:table-cell office:value-type="string" table:style-name="ce5">
            <text:p><text:span text:style-name="T3">D.M. n. 270 del 22 ottobre 2004, e</text:span></text:p>
            <text:p><text:span text:style-name="T3">ss.mm.ii., Legge 240 del 30 dicembre</text:span></text:p>
            <text:p><text:span text:style-name="T3">2010 e ss.mm.ii., D.M. n. 6 del 7 gennaio 2019 e linee guida per l'accreditamento iniziale e periodico delle sedi e dei corsi</text:span></text:p>
            <text:p><text:span text:style-name="T3">di studio universitari (ANVUR)</text:span></text:p>
          </table:table-cell>
          <table:table-cell office:value-type="string" table:style-name="ce5">
            <text:p><text:span text:style-name="T3">30 giorni dai termini indicati dalla Scuola di Medicina e Chirurgia e dall’Ufficio Management della didattica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ll'indiirizzo didattic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44">
          <table:table-cell office:value-type="float" office:value="57" table:style-name="ce5">
            <text:p>57</text:p>
          </table:table-cell>
          <table:table-cell office:value-type="string" table:style-name="ce5">
            <text:p><text:span text:style-name="T3">Attivazione <text:s/>e <text:s/>copertura <text:s/>incarichi <text:s/>didattic dei <text:s text:c="4"/>Corsi <text:s text:c="4"/>di <text:s text:c="4"/>Studio <text:s text:c="4"/>incardinati <text:s text:c="4"/>ne Dipartimento <text:s text:c="3"/>sulla <text:s text:c="3"/>piattaforma <text:s text:c="3"/>UGOV Didattica</text:span></text:p>
          </table:table-cell>
          <table:table-cell office:value-type="string" table:style-name="ce5">
            <text:p><text:span text:style-name="T3">D.M. n. 270 del 22 ottobre 2004, e</text:span></text:p>
            <text:p><text:span text:style-name="T3">ss.mm.ii., Legge 240 del 30 dicembre</text:span></text:p>
            <text:p><text:span text:style-name="T3">2010 e ss.mm.ii., D.M. n. 6 del 7 gennaio 2019 e linee guida per l'accreditamento iniziale e periodico delle sedi e dei corsi</text:span></text:p>
            <text:p><text:span text:style-name="T3">di studio universitari (ANVUR)</text:span></text:p>
          </table:table-cell>
          <table:table-cell office:value-type="string" table:style-name="ce5">
            <text:p><text:span text:style-name="T3">30 giorni dai termini indicati dalla Scuola di Medicina e Chirurgia e dall’Ufficio Management della didattica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ll'indiirizzo didattic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45">
          <table:table-cell office:value-type="float" office:value="58" table:style-name="ce5">
            <text:p>58</text:p>
          </table:table-cell>
          <table:table-cell office:value-type="string" table:style-name="ce5">
            <text:p><text:span text:style-name="T3">Elaborazione dei verbali della Commissione Paritetica <text:s text:c="11"/>Docenti-Studenti <text:s text:c="11"/>del Dipartimento</text:span></text:p>
          </table:table-cell>
          <table:table-cell office:value-type="string" table:style-name="ce5">
            <text:p><text:span text:style-name="T3">Legge 240 del 30 dicembre 2010 e</text:span></text:p>
            <text:p><text:span text:style-name="T3">ss.mm.ii., D.M. n. 6 del 7 gennaio 2019 e linee guida per l'accreditamento iniziale e periodico delle sedi e dei corsi di studio</text:span></text:p>
            <text:p><text:span text:style-name="T3">universitari (ANVUR)</text:span></text:p>
          </table:table-cell>
          <table:table-cell office:value-type="string" table:style-name="ce5">
            <text:p><text:span text:style-name="T3">30 giorni a decorrere dalla ricezione</text:span></text:p>
            <text:p><text:span text:style-name="T3">dell’istanza; 10 giorni a decorrere</text:span></text:p>
            <text:p><text:span text:style-name="T3">dall’approvazione della Relazione della CPDS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ia mail all'indiirizzo didattic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d.</text:p>
          </table:table-cell>
          <table:table-cell table:number-columns-repeated="16371"/>
        </table:table-row>
        <table:table-row table:style-name="ro46">
          <table:table-cell office:value-type="float" office:value="59" table:style-name="ce5">
            <text:p>59</text:p>
          </table:table-cell>
          <table:table-cell office:value-type="string" table:style-name="ce5">
            <text:p><text:span text:style-name="T3">Trasmissione <text:s text:c="3"/>Relazione <text:s text:c="3"/>Annuale <text:s text:c="3"/>della Commissione <text:s/>Paritetica <text:s/>Docenti-Studenti del Dipartimento</text:span></text:p>
          </table:table-cell>
          <table:table-cell office:value-type="string" table:style-name="ce5">
            <text:p><text:span text:style-name="T3">Legge 240 del 30 dicembre 2010 e</text:span></text:p>
            <text:p><text:span text:style-name="T3">ss.mm.ii., D.M. n. 6 del 7 gennaio 2019 e linee guida per l'accreditamento iniziale e</text:span></text:p>
            <text:p><text:span text:style-name="T3">periodico delle sedi e dei corsi di studio universitari (ANVUR)</text:span></text:p>
          </table:table-cell>
          <table:table-cell office:value-type="string" table:style-name="ce5">
            <text:p><text:span text:style-name="T3">30 giorni a decorrere dalla ricezione</text:span></text:p>
            <text:p><text:span text:style-name="T3">dell’istanza; 10 giorni a decorrere</text:span></text:p>
            <text:p><text:span text:style-name="T3">dall’approvazione della Relazione della CPDS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ia mail all'indiirizzo didattic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d.</text:p>
          </table:table-cell>
          <table:table-cell table:number-columns-repeated="16371"/>
        </table:table-row>
        <table:table-row table:style-name="ro23">
          <table:table-cell office:value-type="float" office:value="60" table:style-name="ce5">
            <text:p>60</text:p>
          </table:table-cell>
          <table:table-cell office:value-type="string" table:style-name="ce5">
            <text:p><text:span text:style-name="T3">Nell’ambito <text:s text:c="3"/>delle <text:s text:c="3"/>attività <text:s text:c="3"/>di <text:s text:c="3"/>tirocinio curriculare <text:s/>previste <text:s/>dai <text:s/>Corsi <text:s/>di <text:s/>Studio <text:s/>e dai <text:s text:c="2"/>Corsi <text:s text:c="2"/>di <text:s text:c="2"/>Master, <text:s text:c="2"/>elaborazione <text:s text:c="2"/>con successiva <text:s text:c="5"/>trasmissione <text:s text:c="5"/>agli <text:s text:c="5"/>Uffici competenti <text:s/>delle <text:s/>richieste <text:s/>di <text:s/>stipula <text:s/>di</text:span></text:p>
            <text:p><text:span text:style-name="T3">Convenzioni <text:s/>di tirocinio <text:s/>da parte <text:s/>di Enti/Aziende</text:span></text:p>
          </table:table-cell>
          <table:table-cell office:value-type="string" table:style-name="ce5">
            <text:p><text:span text:style-name="T3">DM 142/98 Regolamento attuativo della legge 196/97</text:span></text:p>
          </table:table-cell>
          <table:table-cell office:value-type="string" table:style-name="ce5">
            <text:p><text:span text:style-name="T3">30 giorni a decorrere dalla ricezione</text:span></text:p>
            <text:p><text:span text:style-name="T3">dell’istanza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ll'indiirizzo didattic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d.</text:p>
          </table:table-cell>
          <table:table-cell table:number-columns-repeated="16371"/>
        </table:table-row>
        <table:table-row table:style-name="ro23">
          <table:table-cell office:value-type="float" office:value="61" table:style-name="ce5">
            <text:p>61</text:p>
          </table:table-cell>
          <table:table-cell office:value-type="string" table:style-name="ce5">
            <text:p><text:span text:style-name="T3">Nell’ambito <text:s text:c="3"/>delle <text:s text:c="3"/>attività <text:s text:c="3"/>di <text:s text:c="3"/>tirocinio curriculare previste dai Corsi di Studio e da Corsi di Master elaborazione e verifica della coerenza dei progetti formativi dei tirocin curriculari <text:s text:c="2"/>extramoenia <text:s text:c="2"/>dei <text:s text:c="2"/>discenti <text:s text:c="2"/>con successiva trasmissione <text:s/>all’Ufficio</text:span><text:span text:style-name="T1"><text:s/>competente</text:span></text:p>
          </table:table-cell>
          <table:table-cell office:value-type="string" table:style-name="ce5">
            <text:p><text:span text:style-name="T3">DM 142/98 Regolamento attuativo della legge 196/97</text:span></text:p>
          </table:table-cell>
          <table:table-cell office:value-type="string" table:style-name="ce5">
            <text:p><text:span text:style-name="T3">30 giorni a decorrere dalla ricezione</text:span></text:p>
            <text:p><text:span text:style-name="T3">dell’istanza</text:span></text:p>
          </table:table-cell>
          <table:table-cell office:value-type="string" table:style-name="ce5">
            <text:p>Ufficio per la Didattica</text:p>
            <text:p/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ll'indiirizzo didattic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d.</text:p>
          </table:table-cell>
          <table:table-cell table:number-columns-repeated="16371"/>
        </table:table-row>
        <table:table-row table:style-name="ro47">
          <table:table-cell office:value-type="float" office:value="62" table:style-name="ce5">
            <text:p>62</text:p>
          </table:table-cell>
          <table:table-cell office:value-type="string" table:style-name="ce5">
            <text:p><text:span text:style-name="T3">Offerta formativa annuale dei Corsi di Master</text:span></text:p>
          </table:table-cell>
          <table:table-cell office:value-type="string" table:style-name="ce5">
            <text:p><text:span text:style-name="T3">D.M. 22.10.2004 n. 270 Legge 4 novembre</text:span></text:p>
            <text:p><text:span text:style-name="T3">2005, n. 230; Legge 240 del 30 dicembre</text:span></text:p>
            <text:p><text:span text:style-name="T3">2010 e ss.mm.ii.; il Decreto Interministeriale 21 luglio 2011, n. 31</text:span></text:p>
          </table:table-cell>
          <table:table-cell office:value-type="string" table:style-name="ce5">
            <text:p><text:span text:style-name="T3">30 giorni a decorrere dalla ricezione</text:span></text:p>
            <text:p><text:span text:style-name="T3">dell’istanza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ll'indiirizzo postlaure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48">
          <table:table-cell office:value-type="float" office:value="63" table:style-name="ce5">
            <text:p>63</text:p>
          </table:table-cell>
          <table:table-cell office:value-type="string" table:style-name="ce5">
            <text:p><text:span text:style-name="T3">Trasmissione della delibera di Dipartimento di <text:s text:c="3"/>approvazione <text:s text:c="3"/>dell’offerta <text:s text:c="3"/>formativa</text:span></text:p>
            <text:p><text:span text:style-name="T3">annuale <text:s/>dei <text:s/>Corsi <text:s/>di <text:s/>Master <text:s/>agli <text:s/>Uffici competenti</text:span></text:p>
          </table:table-cell>
          <table:table-cell office:value-type="string" table:style-name="ce5">
            <text:p><text:span text:style-name="T3">D.M. 22.10.2004 n. 270 Legge 4 novembre</text:span></text:p>
            <text:p><text:span text:style-name="T3">2005, n. 230; Legge 240 del 30 dicembre</text:span></text:p>
            <text:p><text:span text:style-name="T3">2010 e ss.mm.ii.; il Decreto Interministeriale 21 luglio 2011, n. 31</text:span></text:p>
          </table:table-cell>
          <table:table-cell office:value-type="string" table:style-name="ce5">
            <text:p><text:span text:style-name="T3">60 giorni a decorrere dalla ricezione</text:span></text:p>
            <text:p><text:span text:style-name="T3">dell’istanza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ia mail all'indiirizzo postlaure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49">
          <table:table-cell office:value-type="float" office:value="64" table:style-name="ce5">
            <text:p>64</text:p>
          </table:table-cell>
          <table:table-cell office:value-type="string" table:style-name="ce5">
            <text:p><text:span text:style-name="T3">Nell’ambito dei Corsi di Master, bandi per l’affidamento <text:s/>di incarichi di insegnamento a <text:s text:c="2"/>titolo <text:s text:c="2"/>gratuito/retribuito <text:s text:c="2"/>al <text:s text:c="2"/>personale docente e ricercatore</text:span></text:p>
          </table:table-cell>
          <table:table-cell office:value-type="string" table:style-name="ce5">
            <text:p><text:span text:style-name="T3">D.M. 22.10.2004 n. 270 Legge 4</text:span></text:p>
            <text:p><text:span text:style-name="T3">novembre 2005, n. 230; Legge 240 del 30 dicembre 2010 e ss.mm.ii.; il Decreto Interministeriale 21 luglio 2011, n. 31</text:span></text:p>
          </table:table-cell>
          <table:table-cell office:value-type="string" table:style-name="ce5">
            <text:p><text:span text:style-name="T3">30 giorni dalla data di emanazione del Decreto Direttoriale o dalla delibera del Consiglio di Dipartimento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, ricorso al Tar</text:p>
          </table:table-cell>
          <table:table-cell office:value-type="string" table:style-name="ce4">
            <text:p>via mail all'indiirizzo postlaure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://www.unina.it/ateneo/concorsi/concorsi-docenti-e-ricercatori/affidamenti?p_p_id=101_INSTANCE_prlZK8e3sQiB&amp;p_p_lifecycle=0&amp;p_p_state=normal&amp;p_p_mode=view&amp;p_p_col_id=column-2&amp;p_p_col_pos=1&amp;p_p_col_count=2&amp;_101_INSTANCE_prlZK8e3sQiB_struts_action=%2Fasset_publisher%2Fview&amp;_101_INSTANCE_prlZK8e3sQiB_tabId=&amp;tabs1=Bandi#QiB0">http://www.unina.it/ateneo/concorsi/concorsi-docenti-e-ricercatori/affidamenti?p_p_id=101_INSTANCE_prlZK8e3sQiB&amp;p_p_lifecycle=0&amp;p_p_state=normal&amp;p_p_mode=view&amp;p_p_col_id=column-2&amp;p_p_col_pos=1&amp;p_p_col_count=2&amp;_101_INSTANCE_prlZK8e3sQiB_struts_action=%2Fasset_publisher%2Fview&amp;_101_INSTANCE_prlZK8e3sQiB_tabId=&amp;tabs1=Bandi#QiB0</text:a></text:p>
          </table:table-cell>
          <table:table-cell office:value-type="string" table:style-name="ce4">
            <text:p>n.a.</text:p>
          </table:table-cell>
          <table:table-cell office:value-type="string" table:style-name="ce6">
            <text:p><text:a xlink:href="http://www.unina.it/ateneo/concorsi/concorsi-docenti-e-ricercatori/affidamenti?p_p_id=101_INSTANCE_prlZK8e3sQiB&amp;p_p_lifecycle=0&amp;p_p_state=normal&amp;p_p_mode=view&amp;p_p_col_id=column-2&amp;p_p_col_pos=1&amp;p_p_col_count=2&amp;_101_INSTANCE_prlZK8e3sQiB_struts_action=%2Fasset_publisher%2Fview&amp;_101_INSTANCE_prlZK8e3sQiB_tabId=&amp;tabs1=Bandi#QiB0">http://www.unina.it/ateneo/concorsi/concorsi-docenti-e-ricercatori/affidamenti?p_p_id=101_INSTANCE_prlZK8e3sQiB&amp;p_p_lifecycle=0&amp;p_p_state=normal&amp;p_p_mode=view&amp;p_p_col_id=column-2&amp;p_p_col_pos=1&amp;p_p_col_count=2&amp;_101_INSTANCE_prlZK8e3sQiB_struts_action=%2Fasset_publisher%2Fview&amp;_101_INSTANCE_prlZK8e3sQiB_tabId=&amp;tabs1=Bandi#QiB0</text:a></text:p>
          </table:table-cell>
          <table:table-cell table:number-columns-repeated="16371"/>
        </table:table-row>
        <table:table-row table:style-name="ro50">
          <table:table-cell office:value-type="float" office:value="65" table:style-name="ce5">
            <text:p>65</text:p>
          </table:table-cell>
          <table:table-cell office:value-type="string" table:style-name="ce5">
            <text:p><text:span text:style-name="T3">Nell’ambito dei Corsi di Master, richiesta d pubblicazione sul sito di Ateneo degli avvis di selezione per incarichi di insegnamento a</text:span></text:p>
            <text:p><text:span text:style-name="T3">titolo <text:s/>gratuito/retribuito al personale docente e ricercatore</text:span></text:p>
          </table:table-cell>
          <table:table-cell office:value-type="string" table:style-name="ce5">
            <text:p><text:span text:style-name="T3">D.M. 22.10.2004 n. 270 Legge 4</text:span></text:p>
            <text:p><text:span text:style-name="T3">novembre 2005, n. 230; Legge 240 del 30 dicembre 2010 e ss.mm.ii.; il Decreto Interministeriale 21 luglio 2011, n. 31</text:span></text:p>
          </table:table-cell>
          <table:table-cell office:value-type="string" table:style-name="ce5">
            <text:p><text:span text:style-name="T3">30 giorni dalla data di emanazione del Decreto Direttoriale o dalla delibera del Consiglio di Dipartimento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ll'indiirizzo postlaure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4">
          <table:table-cell office:value-type="float" office:value="66" table:style-name="ce5">
            <text:p>66</text:p>
          </table:table-cell>
          <table:table-cell office:value-type="string" table:style-name="ce5">
            <text:p><text:span text:style-name="T3">Nell’ambito dei Corsi di Master, bandi per i conferimento <text:s text:c="2"/>di <text:s text:c="2"/>incarichi <text:s text:c="2"/>per <text:s text:c="2"/>specifiche esigenze <text:s text:c="3"/>didattiche, <text:s text:c="3"/>anche <text:s text:c="3"/>integrative mediante contratto di diritto privato</text:span></text:p>
          </table:table-cell>
          <table:table-cell office:value-type="string" table:style-name="ce5">
            <text:p><text:span text:style-name="T3">D.M. 22.10.2004 n. 270 Legge 4</text:span></text:p>
            <text:p><text:span text:style-name="T3">novembre 2005, n. 230; Legge 240 del 30 dicembre 2010 e ss.mm.ii.; il Decreto Interministeriale 21 luglio 2011, n. 31</text:span></text:p>
          </table:table-cell>
          <table:table-cell office:value-type="string" table:style-name="ce5">
            <text:p><text:span text:style-name="T3">30 giorni dalla data di emanazione del Decreto Direttoriale o dalla delibera del Consiglio di Dipartimento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, ricorso al Tar</text:p>
          </table:table-cell>
          <table:table-cell office:value-type="string" table:style-name="ce4">
            <text:p>via mail all'indiirizzo postlaure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://www.unina.it/ateneo/concorsi/concorsi-docenti-e-ricercatori/contratti-di-docenza">http://www.unina.it/ateneo/concorsi/concorsi-docenti-e-ricercatori/contratti-di-docenza</text:a></text:p>
          </table:table-cell>
          <table:table-cell office:value-type="string" table:style-name="ce4">
            <text:p>n.a.</text:p>
          </table:table-cell>
          <table:table-cell office:value-type="string" table:style-name="ce6">
            <text:p><text:a xlink:href="http://www.unina.it/ateneo/concorsi/concorsi-docenti-e-ricercatori/contratti-di-docenza">http://www.unina.it/ateneo/concorsi/concorsi-docenti-e-ricercatori/contratti-di-docenza</text:a></text:p>
          </table:table-cell>
          <table:table-cell table:number-columns-repeated="16371"/>
        </table:table-row>
        <table:table-row table:style-name="ro51">
          <table:table-cell office:value-type="float" office:value="67" table:style-name="ce5">
            <text:p>67</text:p>
          </table:table-cell>
          <table:table-cell office:value-type="string" table:style-name="ce5">
            <text:p><text:span text:style-name="T3">Nell’ambito dei Corsi di Master, richiesta d pubblicazione sul sito di Ateneo degli avvis di <text:s/>selezione <text:s/>per <text:s/>incarichi <text:s/>per <text:s/>specifiche</text:span></text:p>
            <text:p><text:span text:style-name="T3">esigenze <text:s/>didattiche, <text:s/>anche <text:s/>integrative, mediante contratto di diritto privato</text:span></text:p>
          </table:table-cell>
          <table:table-cell office:value-type="string" table:style-name="ce5">
            <text:p><text:span text:style-name="T3">D.M. 22.10.2004 n. 270 Legge 4</text:span></text:p>
            <text:p><text:span text:style-name="T3">novembre 2005, n. 230; Legge 240 del 30 dicembre 2010 e ss.mm.ii.; il Decreto Interministeriale 21 luglio 2011, n. 31</text:span></text:p>
          </table:table-cell>
          <table:table-cell office:value-type="string" table:style-name="ce5">
            <text:p><text:span text:style-name="T3">30 giorni dalla data di emanazione del Decreto Direttoriale o dalla delibera del Consiglio di Dipartimento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ll'indiirizzo postlaure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52">
          <table:table-cell office:value-type="float" office:value="68" table:style-name="ce5">
            <text:p>68</text:p>
          </table:table-cell>
          <table:table-cell office:value-type="string" table:style-name="ce5">
            <text:p><text:span text:style-name="T3">Nell’ambito <text:s text:c="5"/>dei <text:s text:c="5"/>Corsi <text:s text:c="5"/>di <text:s text:c="5"/>Master, acquisizione <text:s text:c="7"/>delle <text:s text:c="7"/>domande <text:s text:c="7"/>di partecipazione ai bandi per l’affidamento di <text:s text:c="2"/>incarichi <text:s text:c="2"/>di <text:s text:c="2"/>insegnamento <text:s text:c="2"/>a <text:s text:c="2"/>titolo gratuito/retribuito al personale docente e ricercatore e ai bandi per il conferimento di <text:s text:c="4"/>incarichi <text:s text:c="4"/>per <text:s text:c="4"/>specifiche <text:s text:c="4"/>esigenze</text:span></text:p>
            <text:p><text:span text:style-name="T3">didattiche, <text:s/>anche <text:s/>integrative, <text:s/>mediante contratto di diritto privato</text:span></text:p>
          </table:table-cell>
          <table:table-cell office:value-type="string" table:style-name="ce5">
            <text:p><text:span text:style-name="T3">D.M. 22.10.2004 n. 270 Legge 4</text:span></text:p>
            <text:p><text:span text:style-name="T3">novembre 2005, n. 230; Legge 240 del 30 dicembre 2010 e ss.mm.ii.; il Decreto Interministeriale 21 luglio 2011, n. 31</text:span></text:p>
          </table:table-cell>
          <table:table-cell office:value-type="string" table:style-name="ce5">
            <text:p><text:span text:style-name="T3">30 giorni a decorrere dalla ricezione</text:span></text:p>
            <text:p><text:span text:style-name="T3">dell’istanza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ll'indiirizzo postlaure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40">
          <table:table-cell office:value-type="float" office:value="69" table:style-name="ce5">
            <text:p>69</text:p>
          </table:table-cell>
          <table:table-cell office:value-type="string" table:style-name="ce5">
            <text:p><text:span text:style-name="T3">Trasmissione <text:s text:c="8"/>della <text:s text:c="8"/>delibera <text:s text:c="8"/>di Dipartimento di affidamento di incarichi di insegnamento <text:s/>a <text:s/>titolo <text:s/>retribuito/gratuito al <text:s/>personale <text:s/>docente <text:s/>e <text:s/>ricercatore <text:s/>e <text:s/>di incarichi per specifiche esigenze didattiche mediante <text:s/>contratto <text:s/>di <text:s/>diritto <text:s/>privato <text:s/>agli uffici competenti di ateneo</text:span></text:p>
          </table:table-cell>
          <table:table-cell office:value-type="string" table:style-name="ce5">
            <text:p><text:span text:style-name="T3">D.M. 22.10.2004 n. 270 Legge 4</text:span></text:p>
            <text:p><text:span text:style-name="T3">novembre 2005, n. 230; Legge 240 del 30 dicembre 2010 e ss.mm.ii.; il Decreto Interministeriale 21 luglio 2011, n. 31</text:span></text:p>
          </table:table-cell>
          <table:table-cell office:value-type="string" table:style-name="ce5">
            <text:p><text:span text:style-name="T3">30 giorni a decorrere dalla ricezione</text:span></text:p>
            <text:p><text:span text:style-name="T3">dell’istanza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ia mail all'indiirizzo postlaure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53">
          <table:table-cell office:value-type="float" office:value="70" table:style-name="ce5">
            <text:p>70</text:p>
          </table:table-cell>
          <table:table-cell office:value-type="string" table:style-name="ce5">
            <text:p><text:span text:style-name="T3">Offerta <text:s/>formativa <text:s/>annuale <text:s/>dei <text:s/>Corsi <text:s/>di perfezionamento</text:span></text:p>
          </table:table-cell>
          <table:table-cell office:value-type="string" table:style-name="ce5">
            <text:p><text:span text:style-name="T3">L. 19 novembre 1990, n. 341; D.P.R. 10</text:span></text:p>
            <text:p><text:span text:style-name="T3">marzo 1982, n. 162</text:span></text:p>
          </table:table-cell>
          <table:table-cell office:value-type="string" table:style-name="ce5">
            <text:p><text:span text:style-name="T3">30 giorni a decorrere dalla ricezione</text:span></text:p>
            <text:p><text:span text:style-name="T3">dell’istanza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ll'indiirizzo postlaure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54">
          <table:table-cell office:value-type="float" office:value="71" table:style-name="ce5">
            <text:p>71</text:p>
          </table:table-cell>
          <table:table-cell office:value-type="string" table:style-name="ce5">
            <text:p><text:span text:style-name="T3">Trasmissione <text:s text:c="8"/>della <text:s text:c="8"/>delibera <text:s text:c="8"/>di Dipartimento di approvazione dell’offerta formativa <text:s text:c="6"/>annuale <text:s text:c="6"/>dei <text:s text:c="6"/>Corsi <text:s text:c="6"/>di Perfezionamento agli Uffici competenti</text:span></text:p>
          </table:table-cell>
          <table:table-cell office:value-type="string" table:style-name="ce5">
            <text:p><text:span text:style-name="T3">L. 19 novembre 1990, n. 341; D.P.R. 10</text:span></text:p>
            <text:p><text:span text:style-name="T3">marzo 1982, n. 162</text:span></text:p>
          </table:table-cell>
          <table:table-cell office:value-type="string" table:style-name="ce5">
            <text:p><text:span text:style-name="T3">60 giorni a decorrere dalla ricezione</text:span></text:p>
            <text:p><text:span text:style-name="T3">dell’istanza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ia mail all'indiirizzo postlaure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55">
          <table:table-cell office:value-type="float" office:value="72" table:style-name="ce5">
            <text:p>72</text:p>
          </table:table-cell>
          <table:table-cell office:value-type="string" table:style-name="ce5">
            <text:p><text:span text:style-name="T3">Nell’ambito dei Corsi di perfezionamento, acquisizione <text:s text:c="7"/>delle <text:s text:c="7"/>domande <text:s text:c="7"/>di partecipazione <text:s/>all’ammissione <text:s/>ai <text:s/>Corsi <text:s/>di Perfezionamento <text:s text:c="5"/>attivati <text:s text:c="5"/>presso <text:s text:c="5"/>il Dipartimento.</text:span></text:p>
          </table:table-cell>
          <table:table-cell office:value-type="string" table:style-name="ce5">
            <text:p><text:span text:style-name="T3">L. 19 novembre 1990, n. 341; D.P.R. 10</text:span></text:p>
            <text:p><text:span text:style-name="T3">marzo 1982, n. 162</text:span></text:p>
          </table:table-cell>
          <table:table-cell office:value-type="string" table:style-name="ce5">
            <text:p><text:span text:style-name="T3">30 giorni a decorrere dalla ricezione</text:span></text:p>
            <text:p><text:span text:style-name="T3">dell’istanza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ia mail all'indiirizzo postlaure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55">
          <table:table-cell office:value-type="float" office:value="73" table:style-name="ce5">
            <text:p>73</text:p>
          </table:table-cell>
          <table:table-cell office:value-type="string" table:style-name="ce5">
            <text:p><text:span text:style-name="T3">Nell’ambito dei Corsi di perfezionamento, acquisizione delle domande di iscrizione ai Corsi di Perfezionamento attivati presso il Dipartimento.</text:span></text:p>
          </table:table-cell>
          <table:table-cell office:value-type="string" table:style-name="ce5">
            <text:p><text:span text:style-name="T3">L. 19 novembre 1990, n. 341; D.P.R. 10</text:span></text:p>
            <text:p><text:span text:style-name="T3">marzo 1982, n. 162</text:span></text:p>
          </table:table-cell>
          <table:table-cell office:value-type="string" table:style-name="ce5">
            <text:p><text:span text:style-name="T3">15 giorni a decorrere dalla ricezione</text:span></text:p>
            <text:p><text:span text:style-name="T3">dell’istanza</text:span></text:p>
          </table:table-cell>
          <table:table-cell office:value-type="string" table:style-name="ce5">
            <text:p><text:span text:style-name="T3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ia mail all'indiirizzo postlaurea.sanitapubblica@unina.it; via telefono ai seguenti numeri: 081 7463619, 081 2537317 (dal lunedì al venerdì dalle 9.30 alle 12.30 e martedì e giovedì anche dalle 15.00 alle 16.00); sportello utenza interna: dal lunedì al venerdì dalle 9.30 alle 12.30 e martedì e giovedì anche dalle 15.00 alle 16.00)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number-rows-repeated="1048500" table:style-name="ro5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Gennaro Mocerino</meta:initial-creator>
    <dc:creator>MARIA SOFIA ESPOSITO</dc:creator>
    <meta:creation-date>2025-03-20T14:11:18Z</meta:creation-date>
    <dc:date>2026-04-21T09:08:06Z</dc:date>
    <meta:user-defined meta:name="Created" meta:value-type="date">2024-09-23T00:00:00Z</meta:user-defined>
    <meta:user-defined meta:name="Creator">Microsoft® Word per Microsoft 365</meta:user-defined>
    <meta:user-defined meta:name="LastSaved" meta:value-type="date">2025-03-20T00:00:00Z</meta:user-defined>
    <meta:user-defined meta:name="Producer">Microsoft® Word per Microsoft 365</meta:user-defined>
  </office:meta>
</office:document-meta>
</file>