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1.672cm"/>
    </style:style>
    <style:style style:name="co2" style:family="table-column">
      <style:table-column-properties fo:break-before="auto" style:column-width="8.502cm"/>
    </style:style>
    <style:style style:name="co3" style:family="table-column">
      <style:table-column-properties fo:break-before="auto" style:column-width="9.342cm"/>
    </style:style>
    <style:style style:name="co4" style:family="table-column">
      <style:table-column-properties fo:break-before="auto" style:column-width="11.243cm"/>
    </style:style>
    <style:style style:name="co5" style:family="table-column">
      <style:table-column-properties fo:break-before="auto" style:column-width="5.65cm"/>
    </style:style>
    <style:style style:name="co6" style:family="table-column">
      <style:table-column-properties fo:break-before="auto" style:column-width="3.859cm"/>
    </style:style>
    <style:style style:name="co7" style:family="table-column">
      <style:table-column-properties fo:break-before="auto" style:column-width="4.699cm"/>
    </style:style>
    <style:style style:name="co8" style:family="table-column">
      <style:table-column-properties fo:break-before="auto" style:column-width="6.041cm"/>
    </style:style>
    <style:style style:name="co9" style:family="table-column">
      <style:table-column-properties fo:break-before="auto" style:column-width="1.706cm"/>
    </style:style>
    <style:style style:name="co10" style:family="table-column">
      <style:table-column-properties fo:break-before="auto" style:column-width="1.79cm"/>
    </style:style>
    <style:style style:name="co11" style:family="table-column">
      <style:table-column-properties fo:break-before="auto" style:column-width="3.244cm"/>
    </style:style>
    <style:style style:name="co12" style:family="table-column">
      <style:table-column-properties fo:break-before="auto" style:column-width="3.524cm"/>
    </style:style>
    <style:style style:name="co13" style:family="table-column">
      <style:table-column-properties fo:break-before="auto" style:column-width="4.251cm"/>
    </style:style>
    <style:style style:name="ro1" style:family="table-row">
      <style:table-row-properties style:row-height="0.612cm" fo:break-before="auto" style:use-optimal-row-height="true"/>
    </style:style>
    <style:style style:name="ro2" style:family="table-row">
      <style:table-row-properties style:row-height="3.272cm" fo:break-before="auto" style:use-optimal-row-height="true"/>
    </style:style>
    <style:style style:name="ro3" style:family="table-row">
      <style:table-row-properties style:row-height="5.992cm" fo:break-before="auto" style:use-optimal-row-height="true"/>
    </style:style>
    <style:style style:name="ro4" style:family="table-row">
      <style:table-row-properties style:row-height="4.292cm" fo:break-before="auto" style:use-optimal-row-height="true"/>
    </style:style>
    <style:style style:name="ro5" style:family="table-row">
      <style:table-row-properties style:row-height="6.863cm" fo:break-before="auto" style:use-optimal-row-height="true"/>
    </style:style>
    <style:style style:name="ro6" style:family="table-row">
      <style:table-row-properties style:row-height="0.556cm" fo:break-before="auto" style:use-optimal-row-height="true"/>
    </style:style>
    <style:style style:name="ro7"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loext:char-complex-color loext:theme-type="dark1" loext:color-type="theme"/>
      </style:text-properties>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7" table:default-cell-style-name="ce3"/>
        <table:table-column table:style-name="co1" table:number-columns-repeated="16370"/>
        <table:table-row table:style-name="ro1">
          <table:table-cell table:style-name="ce1" office:value-type="string" calcext:value-type="string" table:number-columns-spanned="14" table:number-rows-spanned="1">
            <text:p>TABELLA PROCEDIMENTI/ATTIVITÀ UFFICIO RECLUTAMENTO PERSONALE CONTRATTUALIZZATO</text:p>
          </table:table-cell>
          <table:covered-table-cell table:number-columns-repeated="13" table:style-name="ce1"/>
          <table:table-cell table:style-name="Default"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style-name="Default" table:number-columns-repeated="16370"/>
        </table:table-row>
        <table:table-row table:style-name="ro3">
          <table:table-cell office:value-type="float" office:value="58" calcext:value-type="float">
            <text:p>58</text:p>
          </table:table-cell>
          <table:table-cell office:value-type="string" calcext:value-type="string">
            <text:p>Adozione del bando finalizzato al reclutamento di personale tecnico-amministrativo comprese le categorie riservatarie ex D.Lgs. n. 66/2010, L. n. 68/99 e L. n. 407/98 art. 1, co. 562 della L. n. 266/2005; art. 3, co. 123 della L. n. 244/2007; art. 7. co.1, lett. h) della L. n. 6/2018</text:p>
          </table:table-cell>
          <table:table-cell office:value-type="string" calcext:value-type="string">
            <text:p>Regolamento di Ateneo per l'accesso ai ruoli del personale tecnico-amministrativo; DPR n. 487/94 e s.m.i.; artt. 29bis, 30, 34bis, 35, 35bis, 36, 37, 38 e 39 D.Lgs. 30.3.2001, n. 165 e s.m.i.; D.Lgs. n. 66/2010; L. n. 68/99 e s.m.i.; L. n. 407/98; art. 1, co. 562 della L. n. 266/2005; art. 3, co. 123 della L. n. 244/2007; art. 7. co.1, lett. h) della L. n. 6/2018; art.3, co. 8 della L. n. 56/2019 come modificato dal D.L. n. 80/2021 conv. in L. n. 133/2021; C.C.N.L. Comparto Istruzione e ricerca del 19.04.2018 e C.C.N.L. comparto Università limitatamente alle disposizioni ancora vigenti; art. 66, comma 13bis, D.L. n. 112/08, convertito con modifiche in L. n. 133/08, e ss.mm.ii.; D.Lgs. n. 49/2012; Programmazione assunzione di personale; Delibera del Consiglio di Amministrazione e del Senato Accademico</text:p>
          </table:table-cell>
          <table:table-cell office:value-type="string" calcext:value-type="string">
            <text:p>Di norma, entro tre mesi dalla ricezione dell’autorizzazione da parte del Dipartimento della Funzione Pubblica che riscontra negativamente la comunicazione inviata ai sensi del comma 1, dell’art. 34 bis del D.lgs. n. 165/2001, ovvero dalla formazione del silenzio-assenso, decorsi 20 giorni dalla ricezione da parte della Funzione Pubblica della predetta comunicazione; nonché dalla eventuale procedura di mobilità interuniversitaria e intercompartimentale ai sensi del combinato disposto dell’art. 30 del D. Lgs. 165/2001, dell’art. 57 del CCNL Comparto Università e dell’art. art. 3, co. 8 della L. n. 56/2019 come modificato dal D.L. n. 80/2021, conv. in L. n. 133/2021</text:p>
          </table:table-cell>
          <table:table-cell office:value-type="string" calcext:value-type="string">
            <text:p>Ufficio Reclutamento Personale Contrattualizzato</text:p>
          </table:table-cell>
          <table:table-cell office:value-type="string" calcext:value-type="string">
            <text:p>Sottoscrizione del bando da parte del Direttore Generale</text:p>
          </table:table-cell>
          <table:table-cell office:value-type="string" calcext:value-type="string">
            <text:p>Ricorso amministrativo entro 30 giorni; ricorso giurisdizionale innanzi al T.A.R. Campania entro 60 giorn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59" calcext:value-type="float">
            <text:p>59</text:p>
          </table:table-cell>
          <table:table-cell office:value-type="string" calcext:value-type="string">
            <text:p>Adozione del bando finalizzato al reclutamento del personale dirigente</text:p>
          </table:table-cell>
          <table:table-cell office:value-type="string" calcext:value-type="string">
            <text:p>Vigente Regolamento di Ateneo per l'accesso al ruolo a tempo indeterminato del personale dirigente di II fascia e modalità di conferimento di incarichi dirigenziali di II fascia a tempo determinato a persone non appartenenti al ruolo dirigenziale; DPR n. 487/94 e s.m.i.; artt. 29bis, 30, 34bis, 35, 35bis, 36, 37, 38 e 39 D.Lgs. 30.3.2001, n. 165 e ss.mm.ii.; D.Lgs. n. 66/2010; L. n. 68/99 e s.m.i.; L. n. 407/98; CCNL Dirigenza Area Istruzione e Ricerca vigente; art. 66, comma 13bis, D.L. n. 112/08, convertito con modifiche in L. n. 133/08, e s.m.i.; D.Lgs. n. 49/2012; Programmazione assunzione di personale; Delibera del Consiglio di Amministrazione e del Senato Accademico</text:p>
          </table:table-cell>
          <table:table-cell office:value-type="string" calcext:value-type="string">
            <text:p>Di norma, entro tre mesi dalla ricezione dell’autorizzazione da parte del Dipartimento della Funzione Pubblica che riscontra negativamente la comunicazione inviata ai sensi del comma 1, dell’art. 34 bis del D.lgs. n. 165/2001, ovvero dalla formazione del silenzio-assenso, decorsi 20 giorni dalla ricezione da parte della Funzione Pubblica della predetta comunicazione; nonché dalla eventuale procedura di mobilità interuniversitaria e intercompartimentale ai sensi del combinato disposto dell’art. 30 del D. Lgs. 165/2001 e dell’art. 57 del CCNL Comparto Università e dell’art. art. 3, co. 8 della L. n. 56/2019 come modificato dal D.L. n. 80/2021, conv. in L. n. 133/2021 <text:s/></text:p>
          </table:table-cell>
          <table:table-cell office:value-type="string" calcext:value-type="string">
            <text:p>Ufficio Reclutamento Personale Contrattualizzato</text:p>
          </table:table-cell>
          <table:table-cell office:value-type="string" calcext:value-type="string">
            <text:p>Sottoscrizione del bando da parte del Direttore Generale</text:p>
          </table:table-cell>
          <table:table-cell office:value-type="string" calcext:value-type="string">
            <text:p>Ricorso amministrativo entro 30 giorni; ricorso giurisdizionale innanzi al T.A.R. Campania entro 60 giorn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4">
          <table:table-cell office:value-type="float" office:value="60" calcext:value-type="float">
            <text:p>60</text:p>
          </table:table-cell>
          <table:table-cell office:value-type="string" calcext:value-type="string">
            <text:p>Nomina Commissioni esaminatrici di procedure concorsuali (concorsi pubblici per personale tecnico-amministrativo e Dirigente)</text:p>
          </table:table-cell>
          <table:table-cell office:value-type="string" calcext:value-type="string">
            <text:p>art. 35bis D.Lgs. n. 165/01 e s.m.i.; art. 3, co. 13 e 14, L. n. 56/2019 e ss.mm.ii.; Regolamenti di Ateneo vigenti in materia</text:p>
          </table:table-cell>
          <table:table-cell office:value-type="string" calcext:value-type="string">
            <text:p>Nomina entro il giorno precedente la prima prova</text:p>
          </table:table-cell>
          <table:table-cell office:value-type="string" calcext:value-type="string">
            <text:p>Ufficio Reclutamento Personale Contrattualizzato</text:p>
          </table:table-cell>
          <table:table-cell office:value-type="string" calcext:value-type="string">
            <text:p>Sottoscrizione del decreto di nomina da parte del Direttore General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na FICO - Telefono: 081 2532 577</text:p>
            <text:p>Nicola GIANNIELLO - Telefono: 081 2537 715</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1" calcext:value-type="float">
            <text:p>61</text:p>
          </table:table-cell>
          <table:table-cell office:value-type="string" calcext:value-type="string">
            <text:p>Esclusione da procedure concorsuali per personale tecnico-amministrativo e Dirigente</text:p>
          </table:table-cell>
          <table:table-cell office:value-type="string" calcext:value-type="string">
            <text:p>DPR n. 487/94 e s.m.i.; art. 6 co. 1 lett. b) della L. n. 241 del 7.8.1990 e ss.mm.ii; Regolamenti di Ateneo vigenti in materia; Bando di concorso</text:p>
          </table:table-cell>
          <table:table-cell office:value-type="string" calcext:value-type="string">
            <text:p>In qualsiasi fase della procedura concorsuale con Decreto Direttoriale - Termine fissato nel bando. Previa comunicazione di avvio del procedimento di esclusione ex L. 241/90 e s.m.i. solo laddove l’eliminazione non discenda da presupposti oggettivi</text:p>
          </table:table-cell>
          <table:table-cell office:value-type="string" calcext:value-type="string">
            <text:p>Ufficio Reclutamento Personale Contrattualizzato</text:p>
          </table:table-cell>
          <table:table-cell office:value-type="string" calcext:value-type="string">
            <text:p>Sottoscrizione del decreto di esclusione da parte del Direttore General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2" calcext:value-type="float">
            <text:p>62</text:p>
          </table:table-cell>
          <table:table-cell office:value-type="string" calcext:value-type="string">
            <text:p>Approvazione degli atti (procedure concorsuali per personale tecnico-amministrativo e Dirigente)</text:p>
          </table:table-cell>
          <table:table-cell office:value-type="string" calcext:value-type="string">
            <text:p>Regolamenti di Ateneo vigenti in materia; Bando di concorso</text:p>
          </table:table-cell>
          <table:table-cell office:value-type="string" calcext:value-type="string">
            <text:p>Entro 30 giorni dalla consegna degli atti da parte della commissione esaminatrice</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Direttore General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5">
          <table:table-cell office:value-type="float" office:value="63" calcext:value-type="float">
            <text:p>63</text:p>
          </table:table-cell>
          <table:table-cell office:value-type="string" calcext:value-type="string">
            <text:p>Reclutamento dalla Regione Campania, ai sensi dell'art. 16 della Legge 56/87 e dell’art. 11, co.1, lett. d) del d.lgs. n. 150/2015, della Legge 68/99 e della Legge 407/98, di personale di categoria B, pos. econ. B1</text:p>
          </table:table-cell>
          <table:table-cell office:value-type="string" calcext:value-type="string">
            <text:p>L n. 68/99 e s.m.i.; L. n. 407/98; L.56/87; artt. 25 e 32 del D.P.R. n. 487/94 e s.m.i.; art. 35, comma 1 lett. b) e comma 2, D.Lgs. 30.03.2001, n. 165 e s.m.i.; Delibera Regione Campania n. 2104/04 e ss.mm.ii; Regolamento di Ateneo di accesso ai ruoli a tempo indeterminato del personale tecnico-amministrativo vigente in materia</text:p>
          </table:table-cell>
          <table:table-cell office:value-type="string" calcext:value-type="string">
            <text:p>1)<text:tab/>richiesta alla Regione Campania di avvio a selezione; </text:p>
            <text:p>2)<text:tab/>convocazione entro 15 giorni dalla ricezione dell’elenco dei nominativi avviati a selezione e, comunque, entro il mese successivo; per le assunzioni obbligatorie: 45 gg. dal ricevimento dei nominativi da reclutare da parte del Centro per l’impiego competente; </text:p>
            <text:p>3)<text:tab/>Comunicazione dell'esito della selezione alla Regione Campania: 15 giorni dalla conclusione della prova per le assunzioni obbligatorie entro 5 gg. dalla conclusione della prova (termine di cui all’art. 32 DPR 487/94); </text:p>
            <text:p>4)<text:tab/>Decreto Direttoriale di approvazione atti della selezione e esito della selezione stessa entro 60 gg. dalla consegna degli atti da parte della Commissione (termine discrezionale, salvo termini perentori di assunzione fissati dalla legge) </text:p>
            <text:p>5)<text:tab/>Richiesta alla A.S.L., per le categorie ex lege 68/99, del verbale di conferma dello stato di invalidità e della compatibilità delle mansioni da svolgere, entro 30 gg.dal D.D. di approvazione atti</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Direttore General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4" calcext:value-type="float">
            <text:p>64</text:p>
          </table:table-cell>
          <table:table-cell office:value-type="string" calcext:value-type="string">
            <text:p>Procedure selettive per personale interno finalizzate al passaggio alle posizioni economiche immediatamente superiori (progressione orizzontale)</text:p>
          </table:table-cell>
          <table:table-cell office:value-type="string" calcext:value-type="string">
            <text:p>art. 79, comma 2, CCNL Comparto Istruzione e Ricerca del 19.04.2018 e CCNL Comparto Università del 16.10.08 limitatamente alle disposizioni ancora vigenti; Contrattazione integrativa; Bando di selezione; art. 52, co. 1 bis del D.lgs. n. 165/2001 come modificato dall’art. 3, co. 1, D.L. 80/2021, conv. in L 133/2021; art. 23 del D.Lgs. n. 150/09; D.L. n. 78/10 convertito in L. n. 122/10</text:p>
          </table:table-cell>
          <table:table-cell office:value-type="string" calcext:value-type="string">
            <text:p>Previa: </text:p>
            <text:p>- certificazione del fondo da parte del collegio dei revisori dei conti;</text:p>
            <text:p> - disponibilità delle specifiche risorse a ciò finalizzate con autorizzazione da parte del Consiglio di Amministrazione;</text:p>
            <text:p> - contratto collettivo integrativo; </text:p>
            <text:p>Emanazione bando di selezione in applicazione del contratto collettivo integrativo compatibilmente con il quadro normativo vigente</text:p>
          </table:table-cell>
          <table:table-cell office:value-type="string" calcext:value-type="string">
            <text:p>Ufficio Reclutamento Personale Contrattualizzato</text:p>
          </table:table-cell>
          <table:table-cell office:value-type="string" calcext:value-type="string">
            <text:p>Sottoscrizione del bando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5" calcext:value-type="float">
            <text:p>65</text:p>
          </table:table-cell>
          <table:table-cell office:value-type="string" calcext:value-type="string">
            <text:p>Nomina Commissioni esaminatrici di procedure selettive finalizzate alle progressioni economiche orizzontali</text:p>
          </table:table-cell>
          <table:table-cell office:value-type="string" calcext:value-type="string">
            <text:p>art. 35bis del D.Lgs. n. 165/01 e s.m.i.; Regolamenti di Ateneo vigenti in materia; Bando di selezione</text:p>
          </table:table-cell>
          <table:table-cell office:value-type="string" calcext:value-type="string">
            <text:p>Incarico interno conferito con decreto del Direttore Generale entro 30 giorni dalla scadenza del termine fissato per la presentazione della domanda</text:p>
          </table:table-cell>
          <table:table-cell office:value-type="string" calcext:value-type="string">
            <text:p>Ufficio Reclutamento Personale Contrattualizzato</text:p>
          </table:table-cell>
          <table:table-cell office:value-type="string" calcext:value-type="string">
            <text:p>Sottoscrizione del decreto di nomina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6" calcext:value-type="float">
            <text:p>66</text:p>
          </table:table-cell>
          <table:table-cell office:value-type="string" calcext:value-type="string">
            <text:p>Esclusione da procedure selettive finalizzate alle progressioni economiche orizzontali</text:p>
          </table:table-cell>
          <table:table-cell office:value-type="string" calcext:value-type="string">
            <text:p>DPR n. 487/94 e s.m.i.; art. 6 co. 1 lett. b) della L. n. 241 del 7.8.1990 e ss.mm.ii; Regolamento di Ateneo vigente in materia; Bando di selezione</text:p>
          </table:table-cell>
          <table:table-cell office:value-type="string" calcext:value-type="string">
            <text:p>In qualsiasi fase della procedura selettiva con Decreto Direttoriale </text:p>
            <text:p>- Termine fissato nel bando. </text:p>
            <text:p>Previa comunicazione di avvio del procedimento di esclusione ex L. 241/90 e s.m.i. solo laddove la stessa non discenda da presupposti oggettivi</text:p>
          </table:table-cell>
          <table:table-cell office:value-type="string" calcext:value-type="string">
            <text:p>Ufficio Reclutamento Personale Contrattualizzato,</text:p>
          </table:table-cell>
          <table:table-cell office:value-type="string" calcext:value-type="string">
            <text:p>Sottoscrizione del decreto di esclusione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7" calcext:value-type="float">
            <text:p>67</text:p>
          </table:table-cell>
          <table:table-cell office:value-type="string" calcext:value-type="string">
            <text:p>Approvazione degli atti delle procedure selettive finalizzate alle progressioni economiche orizzontali</text:p>
          </table:table-cell>
          <table:table-cell office:value-type="string" calcext:value-type="string">
            <text:p>art. 79, comma 2, CCNL Comparto Università del 16.10.08; Contrattazione integrativa; Bando di selezione</text:p>
          </table:table-cell>
          <table:table-cell office:value-type="string" calcext:value-type="string">
            <text:p>Entro 60 gg. dalla consegna degli atti da parte della Commissione, congiuntamente con l'Ufficio Personale Tecnico Amministrativo, adozione del Decreto Direttoriale di approvazione atti della selezione, dichiarazione dei vincitori della selezione stessa</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8" calcext:value-type="float">
            <text:p>68</text:p>
          </table:table-cell>
          <table:table-cell office:value-type="string" calcext:value-type="string">
            <text:p>Compensi spettanti ai componenti delle Commissioni esaminatrici e dei comitati di vigilanza di procedure concorsuali finalizzate al reclutamento di personale</text:p>
          </table:table-cell>
          <table:table-cell office:value-type="string" calcext:value-type="string">
            <text:p>DPCM 23.3.1995; art. 3, comma 13 e 14 L. n. 56/2019 <text:s/>e ss.mm.ii.;</text:p>
          </table:table-cell>
          <table:table-cell office:value-type="string" calcext:value-type="string">
            <text:p>entro 90 giorni dall’approvazione dei relativi atti</text:p>
          </table:table-cell>
          <table:table-cell office:value-type="string" calcext:value-type="string">
            <text:p>Ufficio Reclutamento Personale Contrattualizzato</text:p>
          </table:table-cell>
          <table:table-cell office:value-type="string" calcext:value-type="string">
            <text:p>Sottoscrizione del decreto di liquidazione da parte del Direttore Generale</text:p>
          </table:table-cell>
          <table:table-cell office:value-type="string" calcext:value-type="string">
            <text:p>Ricorso amministrativo entro 30 giorni dalla pubblicazione del decreto di liquidazione; ricorso giurisdizionale innanzi al T.A.R. Campania entro 60 giorni dalla pubblicazione del decreto di liquidazione</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69" calcext:value-type="float">
            <text:p>69</text:p>
          </table:table-cell>
          <table:table-cell office:value-type="string" calcext:value-type="string">
            <text:p>Procedure di valutazione comparativa per il conferimento di incarichi di collaborazione coordinata e continuativa, consulenza professionale, prestazione occasionale emanate dall'Amministrazione ovvero nelle ipotesi di progetti di ricerca gestiti dall'Amministrazione</text:p>
          </table:table-cell>
          <table:table-cell office:value-type="string" calcext:value-type="string">
            <text:p>art. 7, comma 6, D.Lgs n. 165/2001 e s.m.i.; Regolamento di Ateneo per l’affidamento di incarichi di lavoro autonomo vigente nel tempo; delibera C.d.A. di autorizzazione all'avvio della prestazione da commissionare; art. 1 commi 1180 e segg. L. 296/06 (Legge Finanziaria 2007): comunicazioni obbligatorie on line al Min. del Lavoro e Politiche Sociali</text:p>
          </table:table-cell>
          <table:table-cell office:value-type="string" calcext:value-type="string">
            <text:p>Emanazione D.R. di indizione della procedura di valutazione comparativa entro 30 giorni dall’acquisizione della documentazione completa da parte della struttura richiedente</text:p>
          </table:table-cell>
          <table:table-cell office:value-type="string" calcext:value-type="string">
            <text:p>Ufficio Reclutamento Personale Contrattualizzato</text:p>
          </table:table-cell>
          <table:table-cell office:value-type="string" calcext:value-type="string">
            <text:p>Sottoscrizione del decreto di indizione della procedura da parte del Rettor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0" calcext:value-type="float">
            <text:p>70</text:p>
          </table:table-cell>
          <table:table-cell office:value-type="string" calcext:value-type="string">
            <text:p>Nomina Commissioni esaminatrici di procedure di valutazione comparativa per il conferimento di incarichi di lavoro autonomo</text:p>
          </table:table-cell>
          <table:table-cell office:value-type="string" calcext:value-type="string">
            <text:p>artt. 35bis D.Lgs. n. 165/01 e s.m.i.; Regolamento di Ateneo vigente in materia; Avviso pubblico</text:p>
          </table:table-cell>
          <table:table-cell office:value-type="string" calcext:value-type="string">
            <text:p>Nomina entro 40 giorni dalla scadenza del termine fissato per la presentazione della domanda di partecipazione alla procedura di valutazione comparativa </text:p>
          </table:table-cell>
          <table:table-cell office:value-type="string" calcext:value-type="string">
            <text:p>Ufficio Reclutamento Personale Contrattualizzato</text:p>
          </table:table-cell>
          <table:table-cell office:value-type="string" calcext:value-type="string">
            <text:p>Sottoscrizione del decreto di nomina da parte del Rettore</text:p>
          </table:table-cell>
          <table:table-cell office:value-type="string" calcext:value-type="string">
            <text:p>Ricorso amministrativo entro 30 giorni dalla pubblicazione; ricorso giurisdizionale innanzi al T.A.R. Campania, entro 60 giorni dalla pubblicazione</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1" calcext:value-type="float">
            <text:p>71</text:p>
          </table:table-cell>
          <table:table-cell office:value-type="string" calcext:value-type="string">
            <text:p>Esclusione dalle procedure di valutazione comparativa finalizzate al conferimento di incarichi di lavoro autonomo</text:p>
          </table:table-cell>
          <table:table-cell office:value-type="string" calcext:value-type="string">
            <text:p>art. 7, comma 6, D.Lgs n. 165/2001 e s.m.i.; vigente Regolamento di Ateneo per l’affidamento di incarichi di lavoro autonomo; Avviso pubblico;</text:p>
          </table:table-cell>
          <table:table-cell office:value-type="string" calcext:value-type="string">
            <text:p>emanazione del D.R. di esclusione dei candidati in ogni fase della procedura come stabilito dall’avviso pubblico</text:p>
          </table:table-cell>
          <table:table-cell office:value-type="string" calcext:value-type="string">
            <text:p>Ufficio Reclutamento Personale Contrattualizzato</text:p>
          </table:table-cell>
          <table:table-cell office:value-type="string" calcext:value-type="string">
            <text:p>Sottoscrizione del decreto di esclusione da parte del Rettor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2" calcext:value-type="float">
            <text:p>72</text:p>
          </table:table-cell>
          <table:table-cell office:value-type="string" calcext:value-type="string">
            <text:p>Approvazione degli atti delle procedure di valutazione comparativa finalizzata al conferimento di incarichi di lavoro autonomo</text:p>
          </table:table-cell>
          <table:table-cell office:value-type="string" calcext:value-type="string">
            <text:p>art. 7, comma 6, D.Lgs n. 165/2001 e s.m.i.; vigente Regolamento di Ateneo per l’affidamento di incarichi di lavoro autonomo; Avviso pubblico;</text:p>
          </table:table-cell>
          <table:table-cell office:value-type="string" calcext:value-type="string">
            <text:p>emanazione D.R. di approvazione atti, entro 20 giorni dalla consegna degli atti da parte della commissione</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Rettor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3" calcext:value-type="float">
            <text:p>73</text:p>
          </table:table-cell>
          <table:table-cell office:value-type="string" calcext:value-type="string">
            <text:p>Stipula del contratto di lavoro autonomo</text:p>
          </table:table-cell>
          <table:table-cell office:value-type="string" calcext:value-type="string">
            <text:p>art. 7, comma 6, D.Lgs n. 165/2001 e s.m.i.; vigente Regolamento di Ateneo per l’affidamento di incarichi di lavoro autonomo; Avviso pubblico</text:p>
          </table:table-cell>
          <table:table-cell office:value-type="string" calcext:value-type="string">
            <text:p>stipula del contratto entro 20 giorni dalla data del D.R. di conferimento dell’incarico</text:p>
          </table:table-cell>
          <table:table-cell office:value-type="string" calcext:value-type="string">
            <text:p>Ufficio Reclutamento Personale Contrattualizzato</text:p>
          </table:table-cell>
          <table:table-cell office:value-type="string" calcext:value-type="string">
            <text:p>Sottoscrizione del contratto da parte del Rettore</text:p>
          </table:table-cell>
          <table:table-cell office:value-type="string" calcext:value-type="string">
            <text:p>Ricorso amministrativo entro 30 giorni dalla notifica - ricorso giurisdizionale innanzi al T.A.R. Campania, entro 60 giorni dalla notifica avverso gli atti della procedura comparativa di conferimento dell'incaric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4" calcext:value-type="float">
            <text:p>74</text:p>
          </table:table-cell>
          <table:table-cell office:value-type="string" calcext:value-type="string">
            <text:p>Nomina Commissione esaminatrice per la procedura di mobilità interuniversitaria per compensazione</text:p>
          </table:table-cell>
          <table:table-cell office:value-type="string" calcext:value-type="string">
            <text:p>art. 4 del vigente Regolamento di Ateneo per l'accesso ai ruoli del personale tecnico-amministrativo</text:p>
          </table:table-cell>
          <table:table-cell office:value-type="string" calcext:value-type="string">
            <text:p>Decreto direttoriale di nomina Commissione: entro 30 giorni dall'acquisizione della documentazione prevista dal Regolamento di ateneo vigente in materia; </text:p>
          </table:table-cell>
          <table:table-cell office:value-type="string" calcext:value-type="string">
            <text:p>Ufficio Reclutamento Personale Contrattualizzato</text:p>
          </table:table-cell>
          <table:table-cell office:value-type="string" calcext:value-type="string">
            <text:p>Sottoscrizione del decreto da parte del Direttore General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5" calcext:value-type="float">
            <text:p>75</text:p>
          </table:table-cell>
          <table:table-cell office:value-type="string" calcext:value-type="string">
            <text:p>Approvazione degli atti della procedura di mobilità interuniversitaria per compensazione</text:p>
          </table:table-cell>
          <table:table-cell office:value-type="string" calcext:value-type="string">
            <text:p>Art. 4 del vigente Regolamento di Ateneo per l’accesso ai ruoli del personale tecnico amministrativo</text:p>
          </table:table-cell>
          <table:table-cell office:value-type="string" calcext:value-type="string">
            <text:p>Decreto direttoriale di approvazione degli atti entro 30 giorni dalla consegna degli atti da parte della commissione</text:p>
          </table:table-cell>
          <table:table-cell office:value-type="string" calcext:value-type="string">
            <text:p>Ufficio Reclutamento Personale Contrattualizzato</text:p>
          </table:table-cell>
          <table:table-cell office:value-type="string" calcext:value-type="string">
            <text:p>Sottoscrizione del decreto da parte del Direttore General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6">
          <table:table-cell table:style-name="ce4"/>
          <table:table-cell table:style-name="Default" table:number-columns-repeated="16383"/>
        </table:table-row>
        <table:named-expressions>
          <table:named-expression table:name="_Hlk137122068" table:base-cell-address="$Foglio1.$A$1" table:expression="foglio1!#ref!"/>
          <table:named-expression table:name="_Hlk137122126" table:base-cell-address="$Foglio1.$A$1" table:expression="foglio1!#ref!"/>
          <table:named-range table:name="_Hlk138153970" table:base-cell-address="$Foglio1.$A$1" table:cell-range-address="$Foglio1.$A$2"/>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2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8P1" style:volatile="true">
      <number:text>-</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9P1" style:volatile="true">
      <number:text>-€ </number:text>
      <number:fill-character> </number:fill-character>
      <number:number number:decimal-places="0" number:min-decimal-places="0" number:min-integer-digits="1" number:grouping="true"/>
      <number:text loext:blank-width-char="-"> </number:text>
    </number:number-style>
    <number:number-style style:name="N129P2" style:volatile="true">
      <number:text loext:blank-width-char="-"> €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0P1" style:volatile="true">
      <number:text>-</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1P1" style:volatile="true">
      <number:text>-€ </number:text>
      <number:fill-character> </number:fill-character>
      <number:number number:decimal-places="2" number:min-decimal-places="2" number:min-integer-digits="1" number:grouping="true"/>
      <number:text loext:blank-width-char="-"> </number:text>
    </number:number-style>
    <number:number-style style:name="N131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9">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OREDANA CACCIAPUOTI</meta:initial-creator>
    <dc:creator>NICOLA ALESSANDRO MARTI</dc:creator>
    <meta:creation-date>2023-10-06T09:33:59</meta:creation-date>
    <dc:date>2024-03-18T12:42:10</dc:date>
    <meta:editing-duration>P0D</meta:editing-duration>
    <meta:generator>LibreOffice/25.8.5.2$Windows_X86_64 LibreOffice_project/9c8b85f387cc00a89945a79c9e6239f32e450ac2</meta:generator>
    <meta:document-statistic meta:table-count="1" meta:cell-count="265" meta:object-count="0"/>
    <meta:user-defined meta:name="AppVersion">16.0300</meta:user-defined>
    <meta:user-defined meta:name="MSIP_Label_2ad0b24d-6422-44b0-b3de-abb3a9e8c81a_ActionId">4b53180b-1ae4-4318-9539-eb6ee3763399</meta:user-defined>
    <meta:user-defined meta:name="MSIP_Label_2ad0b24d-6422-44b0-b3de-abb3a9e8c81a_ContentBits">0</meta:user-defined>
    <meta:user-defined meta:name="MSIP_Label_2ad0b24d-6422-44b0-b3de-abb3a9e8c81a_Enabled">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36:13Z</meta:user-defined>
    <meta:user-defined meta:name="MSIP_Label_2ad0b24d-6422-44b0-b3de-abb3a9e8c81a_SiteId" meta:value-type="string">2fcfe26a-bb62-46b0-b1e3-28f9da0c45fd</meta:user-defined>
  </office:meta>
</office:document-meta>
</file>