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9.65cm"/>
    </style:style>
    <style:style style:name="co3" style:family="table-column">
      <style:table-column-properties fo:break-before="auto" style:column-width="7.105cm"/>
    </style:style>
    <style:style style:name="co4" style:family="table-column">
      <style:table-column-properties fo:break-before="auto" style:column-width="12.25cm"/>
    </style:style>
    <style:style style:name="co5" style:family="table-column">
      <style:table-column-properties fo:break-before="auto" style:column-width="7.131cm"/>
    </style:style>
    <style:style style:name="co6" style:family="table-column">
      <style:table-column-properties fo:break-before="auto" style:column-width="4.586cm"/>
    </style:style>
    <style:style style:name="co7" style:family="table-column">
      <style:table-column-properties fo:break-before="auto" style:column-width="6.796cm"/>
    </style:style>
    <style:style style:name="co8" style:family="table-column">
      <style:table-column-properties fo:break-before="auto" style:column-width="8.084cm"/>
    </style:style>
    <style:style style:name="co9" style:family="table-column">
      <style:table-column-properties fo:break-before="auto" style:column-width="2.937cm"/>
    </style:style>
    <style:style style:name="co10" style:family="table-column">
      <style:table-column-properties fo:break-before="auto" style:column-width="2.517cm"/>
    </style:style>
    <style:style style:name="co11" style:family="table-column">
      <style:table-column-properties fo:break-before="auto" style:column-width="2.824cm"/>
    </style:style>
    <style:style style:name="co12" style:family="table-column">
      <style:table-column-properties fo:break-before="auto" style:column-width="5.119cm"/>
    </style:style>
    <style:style style:name="co13" style:family="table-column">
      <style:table-column-properties fo:break-before="auto" style:column-width="6.07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7.276cm" fo:break-before="page" style:use-optimal-row-height="false"/>
    </style:style>
    <style:style style:name="ro4" style:family="table-row">
      <style:table-row-properties style:row-height="6.429cm" fo:break-before="auto" style:use-optimal-row-height="false"/>
    </style:style>
    <style:style style:name="ro5" style:family="table-row">
      <style:table-row-properties style:row-height="6.297cm" fo:break-before="auto" style:use-optimal-row-height="false"/>
    </style:style>
    <style:style style:name="ro6" style:family="table-row">
      <style:table-row-properties style:row-height="5.477cm" fo:break-before="auto" style:use-optimal-row-height="false"/>
    </style:style>
    <style:style style:name="ro7" style:family="table-row">
      <style:table-row-properties style:row-height="6.218cm" fo:break-before="auto" style:use-optimal-row-height="false"/>
    </style:style>
    <style:style style:name="ro8" style:family="table-row">
      <style:table-row-properties style:row-height="6.033cm" fo:break-before="auto" style:use-optimal-row-height="false"/>
    </style:style>
    <style:style style:name="ro9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1.058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</style:style>
    <style:style style:name="ce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7" style:family="table-cell" style:parent-style-name="Excel_20_Built-in_20_Hyperlink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8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9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PRIVACY</text:p>
          </table:table-cell>
          <table:covered-table-cell table:number-columns-repeated="12" table:style-name="ce5"/>
          <table:covered-table-cell table:style-name="ce8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6" office:value-type="string" calcext:value-type="string">
              <text:p>Termine di conclusione e ogni altro termine procedimentale rilevante</text:p>
            </table:table-cell>
            <table:table-cell table:style-name="ce6" office:value-type="string" calcext:value-type="string">
              <text:p>Unita' organizzativa responsabile della istruttoria </text:p>
            </table:table-cell>
            <table:table-cell table:style-name="ce6" office:value-type="string" calcext:value-type="string">
              <text:p>Soggetto competente all'adozione del provvedimento finale</text:p>
            </table:table-cell>
            <table:table-cell table:style-name="ce6" office:value-type="string" calcext:value-type="string">
              <text:p>Strumenti di tutela amministrativa e giurisdizionale</text:p>
            </table:table-cell>
            <table:table-cell table:style-name="ce6" office:value-type="string" calcext:value-type="string">
              <text:p>Modalità per le richieste informazioni</text:p>
            </table:table-cell>
            <table:table-cell table:style-name="ce6" office:value-type="string" calcext:value-type="string">
              <text:p>Può essere sostituito da dichiarazione dell'interessato</text:p>
            </table:table-cell>
            <table:table-cell table:style-name="ce6" office:value-type="string" calcext:value-type="string">
              <text:p>Può concludersi con il silenzio – assenso</text:p>
            </table:table-cell>
            <table:table-cell table:style-name="ce6" office:value-type="string" calcext:value-type="string">
              <text:p>Sito web/link di accesso al servizio on line</text:p>
            </table:table-cell>
            <table:table-cell table:style-name="ce6" office:value-type="string" calcext:value-type="string">
              <text:p>Modalità per l'effettuazione di pagamenti eventualmente necessari</text:p>
            </table:table-cell>
            <table:table-cell table:style-name="ce6" office:value-type="string" calcext:value-type="string">
              <text:p>Modulistica</text:p>
            </table:table-cell>
            <table:table-cell table:style-name="ce6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/>
          <table:table-cell table:style-name="ce3" office:value-type="string" calcext:value-type="string">
            <text:p>Supporto al Titolare e ai Referenti di Ateneo nella gestione delle attività e dei compiti cui sono tenuti in applicazione delle disposizioni regolamentari interne e nella gestione dei rapporti con le autorità di controllo nazionali e sovranazionali in materia di privacy, anche in relazione ad accertamenti e controlli disposti dal Garante</text:p>
          </table:table-cell>
          <table:table-cell table:style-name="ce3" office:value-type="string" calcext:value-type="string">
            <text:p>Artt. 31 e 39 del Regolamento UE 2016/679;</text:p>
            <text:p>artt. 7, comma 2, 22, comma 3, e 27, comma 2,  del Regolamento di Ateneo in materia di trattamento dei Dati Personali (DR n. 1226 del 19.03.2021)</text:p>
          </table:table-cell>
          <table:table-cell table:style-name="ce3" office:value-type="string" calcext:value-type="string">
            <text:p>Riscontro entro 30 giorni dall'acquisizione di tutta la documentazione</text:p>
          </table:table-cell>
          <table:table-cell table:style-name="ce3" office:value-type="string" calcext:value-type="string">
            <text:p>Ufficio Privacy</text:p>
          </table:table-cell>
          <table:table-cell table:style-name="ce3" office:value-type="string" calcext:value-type="string">
            <text:p>Responsabile della protezione dei dati personali (RPD)/Dirigente dell'Area di riferimento</text:p>
          </table:table-cell>
          <table:table-cell table:style-name="ce3"/>
          <table:table-cell table:style-name="ce3" office:value-type="string" calcext:value-type="string">
            <text:p>Email: uff.privacy@unina.it</text:p>
            <text:p>PEC: uff.privacy@pec.unina.it</text:p>
            <text:p/>
            <text:p>Tel.: 081 2538 355/342 - 0812537717</text:p>
            <text:p>tutte le altre informazioni sono reperibili al link https://www.unina.it/-/17825973-ufficio-privacy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9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4">
          <table:table-cell table:style-name="ce3"/>
          <table:table-cell table:style-name="ce3" office:value-type="string" calcext:value-type="string">
            <text:p>Attività di consulenza alle Strutture di Ateneo sulla corretta interpretazione delle norme in materia di trattamento dei dati personali </text:p>
          </table:table-cell>
          <table:table-cell table:style-name="ce3" office:value-type="string" calcext:value-type="string">
            <text:p>Art. 39 del Regolamento UE 2016/679;</text:p>
            <text:p>artt. 7, comma 2, e 27, comma 2, del Regolamento di Ateneo in materia di trattamento dei Dati Personali (DR n. 1226 del 19.03.2021)</text:p>
          </table:table-cell>
          <table:table-cell table:style-name="ce3" office:value-type="string" calcext:value-type="string">
            <text:p>Riscontro entro 30 giorni dall'acquisizione di tutta la documentazione</text:p>
          </table:table-cell>
          <table:table-cell table:style-name="ce3" office:value-type="string" calcext:value-type="string">
            <text:p>Ufficio Privacy</text:p>
          </table:table-cell>
          <table:table-cell table:style-name="ce3" office:value-type="string" calcext:value-type="string">
            <text:p>Responsabile della protezione dei dati personali (RPD)/Dirigente dell'Area di riferimento/Direttore Generale e Rettore nell'ambito delle rispettive competenze nella qualità di titolari del trattamento dei dati</text:p>
          </table:table-cell>
          <table:table-cell table:style-name="ce3"/>
          <table:table-cell table:style-name="ce3" office:value-type="string" calcext:value-type="string">
            <text:p>Email: uff.privacy@unina.it</text:p>
            <text:p>PEC: uff.privacy@pec.unina.it</text:p>
            <text:p/>
            <text:p>Tel.: 081 2538 355/342 - 0812537717</text:p>
            <text:p>tutte le altre informazioni sono reperibili al link https://www.unina.it/-/17825973-ufficio-privacy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9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5">
          <table:table-cell table:style-name="ce3"/>
          <table:table-cell table:style-name="ce3" office:value-type="string" calcext:value-type="string">
            <text:p>Supporto operativo a tutte le attività del Responsabile della protezione dei dati personali di Ateneo inclusa la gestione dei rapporti con il Garante Privacy anche in relazione ad accertamenti e controlli disposti dallo stesso</text:p>
          </table:table-cell>
          <table:table-cell table:style-name="ce3" office:value-type="string" calcext:value-type="string">
            <text:p>Artt. 7, comma 1, lett. h), <text:s/>comma 2, lett. e), e 20, comma 2, del Regolamento di Ateneo in materia di trattamento dei Dati Personali (DR n. 1226 del 19.03.2021)</text:p>
          </table:table-cell>
          <table:table-cell table:style-name="ce3" office:value-type="string" calcext:value-type="string">
            <text:p>In relazione a tutte le attività di supporto: Riscontro entro 30 giorni dall'acquisizione di tutta la documentazione;</text:p>
            <text:p>in relazione alle attività di supporto ai rapporti con il Garante Privacy: termine stabilito caso per caso dall'Autorità di controllo, salva la necessità di ulteriore attività istruttoria</text:p>
          </table:table-cell>
          <table:table-cell table:style-name="ce3" office:value-type="string" calcext:value-type="string">
            <text:p>Ufficio Privacy</text:p>
          </table:table-cell>
          <table:table-cell table:style-name="ce3" office:value-type="string" calcext:value-type="string">
            <text:p>Responsabile della protezione dei dati personali (RPD)/Dirigente dell'Area di riferimento/Direttore Generale e Rettore nell'ambito delle rispettive competenze nella qualità di titolari del trattamento dei dati</text:p>
          </table:table-cell>
          <table:table-cell table:style-name="ce3"/>
          <table:table-cell table:style-name="ce3" office:value-type="string" calcext:value-type="string">
            <text:p>Email: uff.privacy@unina.it</text:p>
            <text:p>PEC: uff.privacy@pec.unina.it</text:p>
            <text:p/>
            <text:p>Tel.: 081 2538 355/342 - 0812537717</text:p>
            <text:p>tutte le altre informazioni sono reperibili al link https://www.unina.it/-/17825973-ufficio-privacy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9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6">
          <table:table-cell table:style-name="ce3"/>
          <table:table-cell table:style-name="ce3" office:value-type="string" calcext:value-type="string">
            <text:p>Regolamentazione e adempimenti connessi al rispetto della normativa sul trattamento dei dati personali</text:p>
          </table:table-cell>
          <table:table-cell table:style-name="ce3" office:value-type="string" calcext:value-type="string">
            <text:p>Regolamento UE 2016/679;</text:p>
            <text:p>Regolamento di Ateneo in materia di trattamento dei Dati Personali (DR n. 1226 del 19.03.2021)</text:p>
          </table:table-cell>
          <table:table-cell table:style-name="ce3" office:value-type="string" calcext:value-type="string">
            <text:p>Non soggetta a termini specifici, adempimento continuo. </text:p>
            <text:p>Nell'ipotesi di data breach: notifica al Garante Privacy senza ingiustificato ritardo e, ove possibile, entro 72 ore dalla segnalazione</text:p>
          </table:table-cell>
          <table:table-cell table:style-name="ce3" office:value-type="string" calcext:value-type="string">
            <text:p>Ufficio Privacy</text:p>
          </table:table-cell>
          <table:table-cell table:style-name="ce3" office:value-type="string" calcext:value-type="string">
            <text:p>Responsabile della protezione dei dati personali (RPD)/Dirigente dell'Area di riferimento/Direttore Generale e Rettore nell'ambito delle rispettive competenze nella qualità di titolari del trattamento dei dati</text:p>
          </table:table-cell>
          <table:table-cell table:style-name="ce3" office:value-type="string" calcext:value-type="string">
            <text:p>In caso di data breach:</text:p>
            <text:p>- reclamo all'autorità di controllo ex art. 77 del Regolamento UE 2016/679</text:p>
            <text:p>- ricorso giurisdizionale nei confronti del titolare del trattamento o del responsabile del trattamento ex art. 79 del Regolamento UE 2016/679</text:p>
          </table:table-cell>
          <table:table-cell table:style-name="ce3" office:value-type="string" calcext:value-type="string">
            <text:p>Email: uff.privacy@unina.it</text:p>
            <text:p>PEC: uff.privacy@pec.unina.it</text:p>
            <text:p/>
            <text:p>Tel.: 081 2538 355/342 - 0812537717</text:p>
            <text:p>tutte le altre informazioni sono reperibili al link https://www.unina.it/-/17825973-ufficio-privacy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7" office:value-type="string" calcext:value-type="string">
            <text:p><text:a xlink:href="https://www.unina.it/ateneo/statuto-e-normativa/privacy" xlink:type="simple">Modelli per la comunicazione all'RPD di avvenuta violazione dei dati personali, reperibili sul sito web di Ateneo alla pagina Privacy</text:a></text:p>
          </table:table-cell>
          <table:table-cell table:style-name="ce9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7">
          <table:table-cell table:style-name="ce3"/>
          <table:table-cell table:style-name="ce3" office:value-type="string" calcext:value-type="string">
            <text:p>Supporto alle Strutture di Ateneo nella redazione di atti, contratti e provvedimenti in materia di trattamento dei dati personali </text:p>
          </table:table-cell>
          <table:table-cell table:style-name="ce3" office:value-type="string" calcext:value-type="string">
            <text:p>Art. 39 del Regolamento UE 2016/679;</text:p>
            <text:p>artt. 7,comma 2, e 27, comma 2, del Regolamento di Ateneo in materia di trattamento dei Dati Personali  (DR n. 1226 del 19.03.2021)</text:p>
          </table:table-cell>
          <table:table-cell table:style-name="ce3" office:value-type="string" calcext:value-type="string">
            <text:p>Riscontro entro 30 giorni dall'acquisizione di tutta la documentazione</text:p>
          </table:table-cell>
          <table:table-cell table:style-name="ce3" office:value-type="string" calcext:value-type="string">
            <text:p>Ufficio Privacy</text:p>
          </table:table-cell>
          <table:table-cell table:style-name="ce3" office:value-type="string" calcext:value-type="string">
            <text:p>Responsabile della protezione dei dati personali (RPD)/Dirigente dell'Area di riferimento</text:p>
          </table:table-cell>
          <table:table-cell table:style-name="ce3"/>
          <table:table-cell table:style-name="ce3" office:value-type="string" calcext:value-type="string">
            <text:p>Email: uff.privacy@unina.it</text:p>
            <text:p>PEC: uff.privacy@pec.unina.it</text:p>
            <text:p/>
            <text:p>Tel.: 081 2538 355/342 - 0812537717</text:p>
            <text:p>tutte le altre informazioni sono reperibili al link https://www.unina.it/-/17825973-ufficio-privacy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9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8">
          <table:table-cell table:style-name="ce3"/>
          <table:table-cell table:style-name="ce3" office:value-type="string" calcext:value-type="string">
            <text:p>Ai fini delle autorizzazioni al trattamento di dati personali effettuati con archivi cartacei (A1), con banche dati esterne (A2) e con procedure centralizzate (B), analisi dei SICURDAT trasmessi all’Ufficio dal Titolare del trattamento e/o dai Referenti dell’Ateneo e, limitatamente ai modelli SICURDAT B, consequenziali approfondimenti/integrazioni/rigetti ove necessario e successivo inoltro al Centro di Ateneo per i Servizi Informativi (C.S.I.) per le conseguenti abilitazioni di competenza</text:p>
          </table:table-cell>
          <table:table-cell table:style-name="ce3" office:value-type="string" calcext:value-type="string">
            <text:p>Art.8 del Regolamento di Ateneo in materia di trattamento dei Dati Personali <text:s/>(DR n. 1226 del 19.03.2021) e art. 2.1 del Disciplinare per l’utilizzo nel rapporto di lavoro anche a distanza degli strumenti informatici e telematici (DR n. 1900 del 23.05.2023)</text:p>
          </table:table-cell>
          <table:table-cell table:style-name="ce3" office:value-type="string" calcext:value-type="string">
            <text:p>Per i SICURDAT A1 e A2: archiviazione entro 1 gg dalla presa in carico dal protocollo informatico;</text:p>
            <text:p>per i SICURDAT B,  entro 30 giorni dalla data di ricevimento a mezzo protocollo del modello Sicurdat</text:p>
          </table:table-cell>
          <table:table-cell table:style-name="ce3" office:value-type="string" calcext:value-type="string">
            <text:p>Ufficio Privacy</text:p>
          </table:table-cell>
          <table:table-cell table:style-name="ce3" table:number-columns-repeated="2"/>
          <table:table-cell table:style-name="ce3" office:value-type="string" calcext:value-type="string">
            <text:p>Email: uff.privacy@unina.it</text:p>
            <text:p>PEC: uff.privacy@pec.unina.it</text:p>
            <text:p/>
            <text:p>Tel.: 081 2538 355/342 - 0812537717</text:p>
            <text:p>tutte le altre informazioni sono reperibili al link https://www.unina.it/-/17825973-ufficio-privacy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7" office:value-type="string" calcext:value-type="string">
            <text:p><text:a xlink:href="https://www.unina.it/ateneo/statuto-e-normativa/privacy" xlink:type="simple">Modello scaricabile sul sito web di Ateneo alla pagina Privacy</text:a></text:p>
          </table:table-cell>
          <table:table-cell table:style-name="ce9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9" table:number-rows-repeated="1048567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Titles" table:base-cell-address="$Foglio1.$A$1" table:cell-range-address="$Foglio1.$2:.$2" table:range-usable-as="repeat-column repeat-row"/>
        </table:named-expressions>
      </table:table>
      <table:named-expressions/>
      <table:database-ranges>
        <table:database-range table:name="__Anonymous_Sheet_DB__0" table:target-range-address="Foglio1.A2:Foglio1.N8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yperlink_20_1" style:display-name="Hyperlink 1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0.9cm" fo:margin-left="0.801cm" fo:margin-right="0.8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creation-date>2023-10-05T13:07:29</meta:creation-date>
    <dc:date>2024-02-06T15:39:46</dc:date>
    <meta:editing-duration>P0D</meta:editing-duration>
    <meta:generator>LibreOffice/24.2.5.2$Windows_X86_64 LibreOffice_project/bffef4ea93e59bebbeaf7f431bb02b1a39ee8a59</meta:generator>
    <meta:document-statistic meta:table-count="1" meta:cell-count="87" meta:object-count="0"/>
    <meta:user-defined meta:name="AppVersion">16.0300</meta:user-defined>
    <meta:user-defined meta:name="ContentTypeId">0x0101003FECAE4710800A44817EBCD60B7A4475</meta:user-defined>
    <meta:user-defined meta:name="MSIP_Label_2ad0b24d-6422-44b0-b3de-abb3a9e8c81a_ActionId">5ad9fca1-d780-41f9-843e-3d3004b6b962</meta:user-defined>
    <meta:user-defined meta:name="MSIP_Label_2ad0b24d-6422-44b0-b3de-abb3a9e8c81a_ContentBits">0</meta:user-defined>
    <meta:user-defined meta:name="MSIP_Label_2ad0b24d-6422-44b0-b3de-abb3a9e8c81a_Enabled" meta:value-type="string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3:08:00Z</meta:user-defined>
    <meta:user-defined meta:name="MSIP_Label_2ad0b24d-6422-44b0-b3de-abb3a9e8c81a_SiteId" meta:value-type="string">2fcfe26a-bb62-46b0-b1e3-28f9da0c45fd</meta:user-defined>
  </office:meta>
</office:document-meta>
</file>