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49791666666667cm"/>
    </style:style>
    <style:style style:name="ro1" style:family="table-row">
      <style:table-row-properties style:row-height="48.6pt" style:use-optimal-row-height="false" fo:break-before="auto"/>
    </style:style>
    <style:style style:name="ro2" style:family="table-row">
      <style:table-row-properties style:row-height="54.6pt" style:use-optimal-row-height="fals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PCSF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PRAGMATISMO COSTRUZIONE DEI SAPERI E FORMAZION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7">
            <text:p>Centro Interuniversitario di ricerca Pragmatismo costruzione dei Saperi e Formazione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ntro Interuniversitario di ricerca Pragmatismo costruzione dei Saperi e Formazione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1:41:19Z</dc:date>
  </office:meta>
</office:document-meta>
</file>