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1.672cm"/>
    </style:style>
    <style:style style:name="co2" style:family="table-column">
      <style:table-column-properties fo:break-before="auto" style:column-width="8.502cm"/>
    </style:style>
    <style:style style:name="co3" style:family="table-column">
      <style:table-column-properties fo:break-before="auto" style:column-width="9.342cm"/>
    </style:style>
    <style:style style:name="co4" style:family="table-column">
      <style:table-column-properties fo:break-before="auto" style:column-width="11.243cm"/>
    </style:style>
    <style:style style:name="co5" style:family="table-column">
      <style:table-column-properties fo:break-before="auto" style:column-width="5.65cm"/>
    </style:style>
    <style:style style:name="co6" style:family="table-column">
      <style:table-column-properties fo:break-before="auto" style:column-width="3.859cm"/>
    </style:style>
    <style:style style:name="co7" style:family="table-column">
      <style:table-column-properties fo:break-before="auto" style:column-width="4.699cm"/>
    </style:style>
    <style:style style:name="co8" style:family="table-column">
      <style:table-column-properties fo:break-before="auto" style:column-width="6.041cm"/>
    </style:style>
    <style:style style:name="co9" style:family="table-column">
      <style:table-column-properties fo:break-before="auto" style:column-width="1.706cm"/>
    </style:style>
    <style:style style:name="co10" style:family="table-column">
      <style:table-column-properties fo:break-before="auto" style:column-width="1.79cm"/>
    </style:style>
    <style:style style:name="co11" style:family="table-column">
      <style:table-column-properties fo:break-before="auto" style:column-width="3.244cm"/>
    </style:style>
    <style:style style:name="co12" style:family="table-column">
      <style:table-column-properties fo:break-before="auto" style:column-width="3.524cm"/>
    </style:style>
    <style:style style:name="co13" style:family="table-column">
      <style:table-column-properties fo:break-before="auto" style:column-width="4.251cm"/>
    </style:style>
    <style:style style:name="ro1" style:family="table-row">
      <style:table-row-properties style:row-height="0.612cm" fo:break-before="auto" style:use-optimal-row-height="true"/>
    </style:style>
    <style:style style:name="ro2" style:family="table-row">
      <style:table-row-properties style:row-height="3.272cm" fo:break-before="auto" style:use-optimal-row-height="true"/>
    </style:style>
    <style:style style:name="ro3" style:family="table-row">
      <style:table-row-properties style:row-height="3.441cm" fo:break-before="auto" style:use-optimal-row-height="true"/>
    </style:style>
    <style:style style:name="ro4" style:family="table-row">
      <style:table-row-properties style:row-height="3.866cm" fo:break-before="auto" style:use-optimal-row-height="true"/>
    </style:style>
    <style:style style:name="ro5" style:family="table-row">
      <style:table-row-properties style:row-height="4.292cm" fo:break-before="auto" style:use-optimal-row-height="true"/>
    </style:style>
    <style:style style:name="ro6" style:family="table-row">
      <style:table-row-properties style:row-height="5.992cm" fo:break-before="auto" style:use-optimal-row-height="true"/>
    </style:style>
    <style:style style:name="ro7" style:family="table-row">
      <style:table-row-properties style:row-height="6.417cm" fo:break-before="auto" style:use-optimal-row-height="true"/>
    </style:style>
    <style:style style:name="ro8" style:family="table-row">
      <style:table-row-properties style:row-height="0.556cm" fo:break-before="auto" style:use-optimal-row-height="true"/>
    </style:style>
    <style:style style:name="ro9"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loext:char-complex-color loext:theme-type="dark1" loext:color-type="theme"/>
      </style:text-properties>
    </style:style>
    <style:style style:name="ce5"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6" style:family="table-cell" style:parent-style-name="Excel_20_Built-in_20_Hyperlink" style:data-style-name="N0">
      <style:table-cell-properties style:cell-protect="protected" style:print-content="true" style:diagonal-bl-tr="none" style:diagonal-tl-br="none" style:text-align-source="fix" style:repeat-content="false" fo:background-color="transparent"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7"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T1" style:family="text">
      <style:text-properties style:use-window-font-color="true"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2" style:family="text">
      <style:text-properties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fo:color="#000000"/>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5"/>
        <table:table-column table:style-name="co12" table:default-cell-style-name="ce5"/>
        <table:table-column table:style-name="co13" table:default-cell-style-name="ce5"/>
        <table:table-column table:style-name="co7" table:default-cell-style-name="ce3"/>
        <table:table-column table:style-name="co1" table:number-columns-repeated="16370"/>
        <table:table-row table:style-name="ro1">
          <table:table-cell table:style-name="ce1" office:value-type="string" calcext:value-type="string" table:number-columns-spanned="14" table:number-rows-spanned="1">
            <text:p>TABELLA PROCEDIMENTI/ATTIVITÀ UFFICIO PERSONALE TECNICO - AMMINISTRATIVO</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office:value-type="float" office:value="76" calcext:value-type="float">
            <text:p>76</text:p>
          </table:table-cell>
          <table:table-cell office:value-type="string" calcext:value-type="string">
            <text:p>Assunzione operai agricoli</text:p>
          </table:table-cell>
          <table:table-cell office:value-type="string" calcext:value-type="string">
            <text:p>L. 38/80 CCNL operai agricoli florovivaisti; CC.PP.LL. Avellino, Caserta, Napoli e Salerno Accordo tra la delegazione di parte pubblica e le rappresentanze sindacali nel tempo vigente Delibera del Consiglio di Amministrazione</text:p>
          </table:table-cell>
          <table:table-cell office:value-type="string" calcext:value-type="string">
            <text:p>Assunzioni secondo le indicazioni stagionali fornite dai singoli responsabili di struttura ma nel contestuale rispetto che nell’arco di 12 mesi dall’assunzione non siano superate le 179 giornate lavorativ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7" calcext:value-type="float">
            <text:p>77</text:p>
          </table:table-cell>
          <table:table-cell office:value-type="string" calcext:value-type="string">
            <text:p>Trasferimento per mobilità: </text:p>
            <text:p>- interuniversitaria e intercompartimentale </text:p>
            <text:p>- interuniversitaria per compensazione</text:p>
          </table:table-cell>
          <table:table-cell office:value-type="string" calcext:value-type="string">
            <text:p>Art. 30 D.Lgs. 165/01 e s.m.i.; art. 57 C.C.N.L. 16/10/08; vigente Regolamento di Ateneo per l'accesso ai ruoli del personale tecnico-amministrativo (artt. 3 e 4); Legge 296/2006 (legge finanziaria 2007), commi da 1180 a 1185; D.I. 30/10/2007; Legge n. 183/2010 (Comunicazione on line al Ministero del Lavoro, della Salute e delle Politiche Sociali)</text:p>
          </table:table-cell>
          <table:table-cell office:value-type="string" calcext:value-type="string">
            <text:p>Decreto del Direttore Generale entro 90 gg. dall'assenso da parte dell'Università di provenienza (termine fissato dal CCNL). Decreto del Direttore Generale entro 30 gg. dall'autorizzazione del <text:span text:style-name="T1">MUR,</text:span><text:span text:style-name="T2"> purché compatibile con la data di trasferimento concordata con l'Università di provenienza</text:span></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office:value-type="string" calcext:value-type="string">
            <text:p>n.a. </text:p>
          </table:table-cell>
          <table:table-cell table:number-columns-repeated="2" table:style-name="ce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8" calcext:value-type="float">
            <text:p>78</text:p>
          </table:table-cell>
          <table:table-cell office:value-type="string" calcext:value-type="string">
            <text:p>Comando in uscita e in entrata</text:p>
          </table:table-cell>
          <table:table-cell office:value-type="string" calcext:value-type="string">
            <text:p>art. 70 del D.Lgs. 165/01 e s.m.i.; Circolare 26 aprile 2006 n. 2 Presidenza del Consiglio dei Ministri-Dipartimento della Funzione Pubblica</text:p>
            <text:p>art. 30 c. 2 sexies D.lgs. 165/2001</text:p>
          </table:table-cell>
          <table:table-cell office:value-type="string" calcext:value-type="string">
            <text:p>Per il personale degli Uffici delle Aree, delle Aree, delle Scuole, dei Centri e dei Dipartimenti: accoglimento o diniego entro gg. 60 dal ricevimento dell'istanza. </text:p>
            <text:p>Per il personale tecnico – amministrativo utilizzato congiuntamente dall’Università e dall’AOU: accoglimento o diniego entro gg. 60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office:value-type="string" calcext:value-type="string">
            <text:p>n.a. </text:p>
          </table:table-cell>
          <table:table-cell table:number-columns-repeated="2" table:style-name="ce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79" calcext:value-type="float">
            <text:p>79</text:p>
          </table:table-cell>
          <table:table-cell office:value-type="string" calcext:value-type="string">
            <text:p>Assegnazione temporanea in entrata e in uscita</text:p>
          </table:table-cell>
          <table:table-cell office:value-type="string" calcext:value-type="string">
            <text:p>art. 42 bis D.Lgs. 151/2001; art. 3, c.105, L.350/2003</text:p>
          </table:table-cell>
          <table:table-cell office:value-type="string" calcext:value-type="string">
            <text:p>Accoglimento o diniego entro gg. 30 dal ricevimento dell'istanza. </text:p>
            <text:p>Per il personale tecnico – amministrativo utilizzato congiuntamente dall’Università e dall’AOU: accoglimento o diniego entro gg. 30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office:value-type="string" calcext:value-type="string">
            <text:p>n.a. </text:p>
          </table:table-cell>
          <table:table-cell table:number-columns-repeated="2" table:style-name="ce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80" calcext:value-type="float">
            <text:p>80</text:p>
          </table:table-cell>
          <table:table-cell office:value-type="string" calcext:value-type="string">
            <text:p>Comando straordinario in uscita presso strutture commissariali/Autority -- Utilizzazione temporanea</text:p>
          </table:table-cell>
          <table:table-cell office:value-type="string" calcext:value-type="string">
            <text:p>O.P.C.M./Atti extraordinem - Legge 127/97</text:p>
          </table:table-cell>
          <table:table-cell office:value-type="string" calcext:value-type="string">
            <text:p>Entro 15 giorni dal ricevimento dell'ordinanza commissariale/nota dell'Ent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81" calcext:value-type="float">
            <text:p>81</text:p>
          </table:table-cell>
          <table:table-cell office:value-type="string" calcext:value-type="string">
            <text:p>Trasformazione del rapporto di lavoro da tempo pieno a tempo parziale o viceversa di tutto il personale tecnico-amministrativo</text:p>
          </table:table-cell>
          <table:table-cell office:value-type="string" calcext:value-type="string">
            <text:p>artt.56,57,58 C.C.N.L. Comparto Istruzione e Ricerca del 19/04/2018; Legge 662/96 ed in particolare art. 1, commi da 56 a 64; Legge 133/08 art. 73; Legge 296/2006 (legge finanziaria 2007), commi da 1180 a 1185; D.I. 30/10/2007; Legge n. 183/2010 (Comunicazione on line al Ministero del Lavoro, della Salute e delle Politiche Sociali)</text:p>
          </table:table-cell>
          <table:table-cell office:value-type="string" calcext:value-type="string">
            <text:p>Accoglimento o diniego entro gg. 30: </text:p>
            <text:p>- dal ricevimento della domanda corredata del parere del responsabile di struttura per il personale degli Uffici delle Aree, delle Aree, delle Scuole, dei Centri e dei Dipartimenti;</text:p>
            <text:p>- dal ricevimento della documentazione da parte dell'AOU per il personale di competenz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4">
          <table:table-cell office:value-type="float" office:value="82" calcext:value-type="float">
            <text:p>82</text:p>
          </table:table-cell>
          <table:table-cell office:value-type="string" calcext:value-type="string">
            <text:p>Inquadramento nella posizione economica immediatamente superiore</text:p>
          </table:table-cell>
          <table:table-cell office:value-type="string" calcext:value-type="string">
            <text:p>Art. 79, comma 2, del C.C.N.L. 16/10/08;</text:p>
          </table:table-cell>
          <table:table-cell office:value-type="string" calcext:value-type="string">
            <text:p>Decreto di approvazione atti della procedura e relativo inquadramento entro 60 giorni dalla consegna degli atti da parte della commissione, congiuntamente con l'Ufficio Reclutamento Personale Contrattualizzato.</text:p>
            <text:p/>
            <text:p>Inquadramento economico entro 30 giorni dalla scadenza del temine per presentare eventuali istanze di revisione stabilito nel relativo bando PEO. In caso di presentazione di istanze di revisioni, il suddetto termine è sospeso per il tempo necessario all’espletamento del procedimento di revisione da parte della Commiss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83" calcext:value-type="float">
            <text:p>83</text:p>
          </table:table-cell>
          <table:table-cell office:value-type="string" calcext:value-type="string">
            <text:p>Passaggi da B1 a B2.</text:p>
          </table:table-cell>
          <table:table-cell office:value-type="string" calcext:value-type="string">
            <text:p>Art. 79, comma 2, del C.C.N.L. 16/10/08;</text:p>
          </table:table-cell>
          <table:table-cell office:value-type="string" calcext:value-type="string">
            <text:p>Previa decorrenza di un anno di effettivo servizio dalla data di assunzione, Decreto Direttoriale di inquadramento nella nuova posizione economica 30 gg. dall'acquisizione della certificazione dell'Ufficio Formazione di svolgimento del cors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4">
          <table:table-cell office:value-type="float" office:value="84" calcext:value-type="float">
            <text:p>84</text:p>
          </table:table-cell>
          <table:table-cell office:value-type="string" calcext:value-type="string">
            <text:p>Cambio di area</text:p>
          </table:table-cell>
          <table:table-cell office:value-type="string" calcext:value-type="string">
            <text:p>art. 24, art. 78 e tabella A del C.C.N.L. 16/10/08; Regolamento di Ateneo vigente in materia</text:p>
          </table:table-cell>
          <table:table-cell office:value-type="string" calcext:value-type="string">
            <text:p>Accoglimento o diniego entro 45 gg. dal ricevimento dell'istanza documentat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office:value-type="string" calcext:value-type="string">
            <text:p>no</text:p>
          </table:table-cell>
          <table:table-cell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85" calcext:value-type="float">
            <text:p>85</text:p>
          </table:table-cell>
          <table:table-cell office:value-type="string" calcext:value-type="string">
            <text:p>Cambio di area a seguito di inidoneità alle mansioni</text:p>
          </table:table-cell>
          <table:table-cell office:value-type="string" calcext:value-type="string">
            <text:p>D.P.R. 171/2011</text:p>
          </table:table-cell>
          <table:table-cell office:value-type="string" calcext:value-type="string">
            <text:p>Inquadramento nella nuova area entro 30 gg. dal verbale del medico competente per il personale degli Uffici delle Aree, delle Aree, delle Scuole, dei Centri e dei Dipartimenti; </text:p>
            <text:p>Per il personale tecnico – amministrativo utilizzato congiuntamente dall’Università e dall’AOU: accoglimento o diniego entro gg. 30 dal ricevimento della documentazione da parte dell'AOU</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86" calcext:value-type="float">
            <text:p>86</text:p>
          </table:table-cell>
          <table:table-cell office:value-type="string" calcext:value-type="string">
            <text:p>Aspettativa per dottorato di ricerca o borsa di studio per tutto il personale tecnico-amministrativo e dirigente</text:p>
          </table:table-cell>
          <table:table-cell office:value-type="string" calcext:value-type="string">
            <text:p>art. 52 CCNL Comparto Istruzione e Ricerca del 19/04/2018; Legge 476/84; Legge 240/2010 art. 19, c.3; art. 24, comma 3, CCNL Area VII della Dirigenza delle Università del 05/03/08</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3">
          <table:table-cell office:value-type="float" office:value="87" calcext:value-type="float">
            <text:p>87</text:p>
          </table:table-cell>
          <table:table-cell office:value-type="string" calcext:value-type="string">
            <text:p>Congedo per motivi di famiglia, di studio per tutto il personale tecnico-amministrativo e dirigente</text:p>
          </table:table-cell>
          <table:table-cell office:value-type="string" calcext:value-type="string">
            <text:p>art. 32, comma 1, CCNL 16/10/08; art. 24, comma 1, CCNL Area VII della Dirigenza delle Università del 05/03/08; DPCM N. 278/00 art. 4, Legge n. 53/2000</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3">
          <table:table-cell office:value-type="float" office:value="88" calcext:value-type="float">
            <text:p>88</text:p>
          </table:table-cell>
          <table:table-cell office:value-type="string" calcext:value-type="string">
            <text:p>Congedo per motivi di servizio all'estero del coniuge per tutto il personale tecnico-amministrativo e dirigente</text:p>
          </table:table-cell>
          <table:table-cell office:value-type="string" calcext:value-type="string">
            <text:p>art. 33 CCNL 16/10/08; art. 18 CCNL Area Dirigenziale Istruzione e Ricerca del 08/07/2019</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3">
          <table:table-cell office:value-type="float" office:value="89" calcext:value-type="float">
            <text:p>89</text:p>
          </table:table-cell>
          <table:table-cell office:value-type="string" calcext:value-type="string">
            <text:p>Collocamento in aspettativa per vincita di concorso presso altra amministrazione pubblica/per passaggio di ruolo presso la stessa amministrazione ovvero per conferimento incarico dirigenziale</text:p>
          </table:table-cell>
          <table:table-cell office:value-type="string" calcext:value-type="string">
            <text:p>art. 20 C.C.N.L. 16/10/08; art. 19, c.6, D.Lgs. 165/01</text:p>
          </table:table-cell>
          <table:table-cell office:value-type="string" calcext:value-type="string">
            <text:p>Entro la data di assunzione presso la stessa o altra Amministr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3">
          <table:table-cell office:value-type="float" office:value="90" calcext:value-type="float">
            <text:p>90</text:p>
          </table:table-cell>
          <table:table-cell office:value-type="string" calcext:value-type="string">
            <text:p>Collocamento in aspettativa per altra esperienza lavorativa</text:p>
          </table:table-cell>
          <table:table-cell office:value-type="string" calcext:value-type="string">
            <text:p>art. 37, c.2, C.C.N.L. 16/10/08; art. 18 Legge183/2010;</text:p>
            <text:p> art. 23bis D.lgs. 165/2001</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 </text:p>
            <text:p>Per il personale tecnico – amministrativo utilizzato congiuntamente dall’Università e dall’AOU: autorizzazione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6"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3">
          <table:table-cell office:value-type="float" office:value="91" calcext:value-type="float">
            <text:p>91</text:p>
          </table:table-cell>
          <table:table-cell office:value-type="string" calcext:value-type="string">
            <text:p>Aspettativa per nomina a ricercatore a tempo determinato</text:p>
          </table:table-cell>
          <table:table-cell office:value-type="string" calcext:value-type="string">
            <text:p>Legge 240/2010 art. 24, c. 9 bis e s.m.i.</text:p>
          </table:table-cell>
          <table:table-cell office:value-type="string" calcext:value-type="string">
            <text:p>Entro 45 gg. dal ricevimento dell'istanza e comunque entro la data di decorrenza dell'aspettativ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2" calcext:value-type="float">
            <text:p>92</text:p>
          </table:table-cell>
          <table:table-cell office:value-type="string" calcext:value-type="string">
            <text:p>Aspettativa per funzioni di amministratore di enti locali</text:p>
          </table:table-cell>
          <table:table-cell office:value-type="string" calcext:value-type="string">
            <text:p>art. 81 D.Lgs. 267/00; art. 38 C.C.N.L. 16/10/08</text:p>
          </table:table-cell>
          <table:table-cell office:value-type="string" calcext:value-type="string">
            <text:p>Entro 45 gg. dal ricevimento dell'istanza e comunque entro la data di decorrenza dell'aspettativ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3" calcext:value-type="float">
            <text:p>93</text:p>
          </table:table-cell>
          <table:table-cell office:value-type="string" calcext:value-type="string">
            <text:p>Aspettativa per mandato parlamentare e di consigliere regionale</text:p>
          </table:table-cell>
          <table:table-cell office:value-type="string" calcext:value-type="string">
            <text:p>art. 68 D.Lgs. 165/01; art. 38 C.C.N.L. 16/10/08</text:p>
          </table:table-cell>
          <table:table-cell office:value-type="string" calcext:value-type="string">
            <text:p>Entro 45 gg dal ricevimento dell'istanza e comunque entro la data di proclamazione dell'elett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4" calcext:value-type="float">
            <text:p>94</text:p>
          </table:table-cell>
          <table:table-cell office:value-type="string" calcext:value-type="string">
            <text:p>Distacco sindacale</text:p>
          </table:table-cell>
          <table:table-cell office:value-type="string" calcext:value-type="string">
            <text:p>CCNQ 07/08/98; art. 3 CCNQ 24/09/07; art. 18, c.2, CCNL 16/10/08; art. 38 C.C.N.L. 16/10/08</text:p>
          </table:table-cell>
          <table:table-cell office:value-type="string" calcext:value-type="string">
            <text:p>Concessione entro 30 gg. dall'acquisizione della prevista documentazione </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5" calcext:value-type="float">
            <text:p>95</text:p>
          </table:table-cell>
          <table:table-cell office:value-type="string" calcext:value-type="string">
            <text:p>Aspettativa sindacale</text:p>
          </table:table-cell>
          <table:table-cell office:value-type="string" calcext:value-type="string">
            <text:p>CCNQ 07/08/98; art. 3 CCNQ 24/09/07; art. 18, c.2, CCNL 16/10/08</text:p>
          </table:table-cell>
          <table:table-cell office:value-type="string" calcext:value-type="string">
            <text:p>Concessione entro 30 gg. dall'acquisizione della prevista documentazione </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6" calcext:value-type="float">
            <text:p>96</text:p>
          </table:table-cell>
          <table:table-cell office:value-type="string" calcext:value-type="string">
            <text:p>Sospensione obbligatoria o facoltativa dal servizio in caso di procedimento penale o a chiusura dello stesso a seguito di sentenza definitiva di condanna passata in giudicato, ovvero in caso di restrizione della libertà personale</text:p>
          </table:table-cell>
          <table:table-cell office:value-type="string" calcext:value-type="string">
            <text:p>Legge 97/2001; art. 15 CCNL Comparto Istruzione e Ricerca del 19/04/2018; art. 30 CCNL Area Dirigenziale Istruzione e Ricerca del 08/07/2019</text:p>
          </table:table-cell>
          <table:table-cell office:value-type="string" calcext:value-type="string">
            <text:p>Dal giorno successivo alla data di acquisizione della documentazione trasmessa dalle autorità competenti e/o dall'AOU per il relativo personale con sede di servizio anche presso strutture dell’AOU</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7" calcext:value-type="float">
            <text:p>97</text:p>
          </table:table-cell>
          <table:table-cell office:value-type="string" calcext:value-type="string">
            <text:p>Riammissione in servizio a seguito di sospensione obbligatoria o facoltativa</text:p>
          </table:table-cell>
          <table:table-cell office:value-type="string" calcext:value-type="string">
            <text:p>art. 15 CCNL Comparto Istruzione e Ricerca del 19/04/2018; art. 30 CCNL Area Dirigenziale Istruzione e Ricerca del 08/07/2019</text:p>
          </table:table-cell>
          <table:table-cell office:value-type="string" calcext:value-type="string">
            <text:p>Decorso il termine di 5 anni di efficacia della sospensione cautelare dal servizio, salvi i casi previsti dal comma 6 dell’art. 15 CCNL Comparto Istruzione e Ricerca del 19/04/2018 ovvero entro 30 gg. dall'acquisizione della documentazione attestante il venir meno delle circostanze che avevano prodotto la sospens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98" calcext:value-type="float">
            <text:p>98</text:p>
          </table:table-cell>
          <table:table-cell office:value-type="string" calcext:value-type="string">
            <text:p>Risoluzione del rapporto di lavoro per trasferimento presso altro Ente</text:p>
          </table:table-cell>
          <table:table-cell office:value-type="string" calcext:value-type="string">
            <text:p>art. 57 C.C.N.L. 16/10/08; art. 30 D.Lgs. 165/01 e s.m.i.; Legge 296/2006 (legge finanziaria 2007), commi da 1180 a 1185; D.I. 30/10/2007; Legge n. 183/2010 (Comunicazione on line al Ministero del Lavoro, della Salute e delle Politiche Sociali), parere DFP prot. n. 10395 del 01.03.2013</text:p>
          </table:table-cell>
          <table:table-cell office:value-type="string" calcext:value-type="string">
            <text:p>Entro la data del trasferimento stesso, previa acquisizione del parere del responsabile della struttura di servizio del dipendente nonché dell’assenso al trasferimento da parte dell’Ente di destin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5">
          <table:table-cell office:value-type="float" office:value="99" calcext:value-type="float">
            <text:p>99</text:p>
          </table:table-cell>
          <table:table-cell office:value-type="string" calcext:value-type="string">
            <text:p>Risoluzione del rapporto di lavoro per raggiunti limiti di età</text:p>
          </table:table-cell>
          <table:table-cell office:value-type="string" calcext:value-type="string">
            <text:p>D.P.R. 29/12/73 n. 1092; art. 4. Legge 8/8/1995 n. 335; art. 41, 42 e 43 del C.C.N.L. 16/10/2008; Legge 247/2007; C.C.N.L. Area VII della Dirigenza dell'Università del 05.03.2008; L. 122/2010 e s.m.i.; L.214/2011; L. n. 26/2019; Legge 296/2006 (legge finanziaria 2007), commi da 1180 a 1185; D.I. 30/10/2007; Legge n. 183/2010 (Comunicazione on line al Ministero del Lavoro, della Salute e delle Politiche Sociali); D.L. 6.12.2011, n. 201, convertito con L. 214/2011; D.L. 101/2013 convertito con L.125/2013</text:p>
          </table:table-cell>
          <table:table-cell office:value-type="string" calcext:value-type="string">
            <text:p>Provvedimento di risoluzione del rapporto entro 5 mesi prima della data della risoluzione stess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0" calcext:value-type="float">
            <text:p>100</text:p>
          </table:table-cell>
          <table:table-cell office:value-type="string" calcext:value-type="string">
            <text:p>Risoluzione rapporto di lavoro per dimissioni</text:p>
          </table:table-cell>
          <table:table-cell office:value-type="string" calcext:value-type="string">
            <text:p>L. 335/95; L. 449/97; artt. 41, 42 e 43 CCNL 16/10/08; Legge Finanziaria 247/2007; C.C.N.L. Area VII della Dirigenza dell'Università del 05.03.2008; L.102/09; L.122/10; L.214/2011; Legge 296/2006 (legge finanziaria 2007), commi da 1180 a 1185; D.I. 30/10/2007; Legge n. 183/2010 (Comunicazione on line al Ministero del Lavoro, della Salute e delle Politiche Sociali)</text:p>
          </table:table-cell>
          <table:table-cell office:value-type="string" calcext:value-type="string">
            <text:p>Provvedimento di risoluzione entro 60 gg. dal ricevimento dell'istanza protocollat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7"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6">
          <table:table-cell office:value-type="float" office:value="101" calcext:value-type="float">
            <text:p>101</text:p>
          </table:table-cell>
          <table:table-cell office:value-type="string" calcext:value-type="string">
            <text:p>Risoluzione del rapporto di lavoro per decesso – inabilità - inidoneità</text:p>
          </table:table-cell>
          <table:table-cell office:value-type="string" calcext:value-type="string">
            <text:p>artt.35, comma 4, 41, 42 e 43 CCNL 16/10/08; L. 335/95; D.M. 187/97; art.15 DPR n. 461 del 29.10.2001; D.P.R. n. 171/11; C.C.N.L. Area VII della Dirigenza dell'Università del 05.03.2008; Decreto del Ministero dell'Economia e delle Finanze del 12/02/2004; Legge 296/2006 (legge finanziaria 2007), commi da 1180 a 1185; D.I. 30/10/2007; Legge n. 183/2010 (Comunicazione on line al Ministero del Lavoro, della Salute e delle Politiche Sociali)</text:p>
            <text:p>art. 45 cc. 3 bis e 3 ter DL n. 73/2022 convertito con modificazioni dalla L. 122/2022</text:p>
          </table:table-cell>
          <table:table-cell office:value-type="string" calcext:value-type="string">
            <text:p>Provvedimento di risoluzione del rapporto nel giorno stesso dell'acquisizione della notizia con decorrenza: </text:p>
            <text:p>- in caso di decesso, dal giorno successivo all'evento; </text:p>
            <text:p>- in caso di inabilità/inidoneità, dal giorno successivo all'acquisizione della relativa document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i sensi dell'art. 19, comma 4, del D.P.R. n. 461/2001, limitatamente al giudizio di idoneità/inidoneità, alla COMMISSIONE MEDICA Interforze di 2a ISTANZA di Roma - Via Santi Quattro, n. 19/bis - 00184 R O M A, da presentare per il tramite di questa Amministrazione entro il termine di dieci giorni dalla data di ricezione del verbale di visita medic</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2" calcext:value-type="float">
            <text:p>102</text:p>
          </table:table-cell>
          <table:table-cell office:value-type="string" calcext:value-type="string">
            <text:p>Provvedimento di autorizzazione alla corresponsione delle spettanze del de cuius agli eredi</text:p>
          </table:table-cell>
          <table:table-cell office:value-type="string" calcext:value-type="string">
            <text:p>disposizioni del codice civile vigenti in materia; art. 14 del D.P.R. 1079/70; D.P.R. 423/72; art. 21, c.2 D.P.R. 445/2000; art. 48, c.3, D.Lgs. 346/1990 (TUS</text:p>
          </table:table-cell>
          <table:table-cell office:value-type="string" calcext:value-type="string">
            <text:p>Notifica agli eredi del dipendente deceduto delle spettanze dovute al de cuius entro 40 gg. dall'acquisizione della documentazione trasmessa dall'Ufficio Stipendi; </text:p>
            <text:p>decreto di liquidazione entro 90 gg. dall'acquisizione della documentazione previst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3" calcext:value-type="float">
            <text:p>103</text:p>
          </table:table-cell>
          <table:table-cell office:value-type="string" calcext:value-type="string">
            <text:p>Provvedimento di recupero/ corresponsione somme indebitamente corrisposte o trattenute</text:p>
          </table:table-cell>
          <table:table-cell/>
          <table:table-cell office:value-type="string" calcext:value-type="string">
            <text:p>Entro 60 gg. dalla piena conoscenza dei fatti</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4" calcext:value-type="float">
            <text:p>104</text:p>
          </table:table-cell>
          <table:table-cell office:value-type="string" calcext:value-type="string">
            <text:p>Provvedimenti in esecuzione di sentenze</text:p>
          </table:table-cell>
          <table:table-cell office:value-type="string" calcext:value-type="string">
            <text:p>art. 14 del D.L. 669/96, convertito in L. 30/97 e modificato dall'art.147 della L. 388/2000.</text:p>
          </table:table-cell>
          <table:table-cell office:value-type="string" calcext:value-type="string">
            <text:p>Entro 120 gg. dalla notifica della sentenz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5" calcext:value-type="float">
            <text:p>105</text:p>
          </table:table-cell>
          <table:table-cell office:value-type="string" calcext:value-type="string">
            <text:p>Conferimento incarichi dirigenziali</text:p>
          </table:table-cell>
          <table:table-cell office:value-type="string" calcext:value-type="string">
            <text:p>Art. 19 del D.Lgs. n. 165/2001 e successive modifiche ed integrazioni CCNL Area VII Dirigenza delle Università e degli Enti di Ricerca e Sperimentazione del 5.3.2008</text:p>
          </table:table-cell>
          <table:table-cell office:value-type="string" calcext:value-type="string">
            <text:p>Entro il giorno precedente la scadenza dell’incarico dirigenzial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3">
          <table:table-cell office:value-type="float" office:value="106" calcext:value-type="float">
            <text:p>106</text:p>
          </table:table-cell>
          <table:table-cell office:value-type="string" calcext:value-type="string">
            <text:p>Decreto di liquidazione della retribuzione di risultato al personale dirigente</text:p>
          </table:table-cell>
          <table:table-cell office:value-type="string" calcext:value-type="string">
            <text:p>L. 150/2009; contratto integrativo per il personale dirigente nel tempo vigente</text:p>
          </table:table-cell>
          <table:table-cell office:value-type="string" calcext:value-type="string">
            <text:p>Entro 90 gg. dal ricevimento del verbale del Direttore Generale (nel caso di liquidazione retribuzione di risultato personale dirigente)</text:p>
            <text:p>Entro 90 gg dalla delibera del CdA (nel caso della liquidazione della retribuzione di risultato del Direttore Generale)</text:p>
          </table:table-cell>
          <table:table-cell office:value-type="string" calcext:value-type="string">
            <text:p>Ufficio Personale Tecnico Amministrativo</text:p>
          </table:table-cell>
          <table:table-cell office:value-type="string" calcext:value-type="string">
            <text:p>Sottoscrizione da parte del Rettor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7">
          <table:table-cell office:value-type="float" office:value="132" calcext:value-type="float">
            <text:p>132</text:p>
          </table:table-cell>
          <table:table-cell office:value-type="string" calcext:value-type="string">
            <text:p>Rilascio dello stato matricolare</text:p>
          </table:table-cell>
          <table:table-cell/>
          <table:table-cell office:value-type="string" calcext:value-type="string">
            <text:p>Entro 90 gg dalla richiesta, salvo i seguenti casi: </text:p>
            <text:p>- 8 gg. dalla data dell'evento in caso di decesso, inabilità e licenziamento con o senza preavviso; </text:p>
            <text:p>- entro i termini fissati dagli Uffici competenti nei casi specifici.</text:p>
          </table:table-cell>
          <table:table-cell office:value-type="string" calcext:value-type="string">
            <text:p>Per la parte di rispettiva competenza: UAPPC e Ufficio Personale Tecnico Amministrativo</text:p>
          </table:table-cell>
          <table:table-cell office:value-type="string" calcext:value-type="string">
            <text:p>Sottoscrizione da parte del Dirigente dell’Area</text:p>
          </table:table-cell>
          <table:table-cell/>
          <table:table-cell office:value-type="string" calcext:value-type="string">
            <text:p>UPTA:</text:p>
            <text:p>Reparto Carriere - Amministrativi, Bibliotecari e Dirigenti</text:p>
            <text:p>Responsabile: dott.ssa Valeria SODO  081 2537 706</text:p>
            <text:p>Reparto Carriere - Tecnici e Socio-sanitari</text:p>
            <text:p>Responsabile: dott.ssa Maria BERVICATO 081 2537 787</text:p>
            <text:p>UAPPC:</text:p>
            <text:p>Tel 081 2537 757 - 081 2537 698 - 081 2537 870</text:p>
            <text:p>Email: uappc@unina.it - PEC: uappc@pec.unina.it</text:p>
            <text:p>Fax 081 2537 713</text:p>
          </table:table-cell>
          <table:table-cell table:number-columns-repeated="2" office:value-type="string" calcext:value-type="string">
            <text:p>no</text:p>
          </table:table-cell>
          <table:table-cell table:style-name="ce3" office:value-type="string" calcext:value-type="string">
            <text:p>n.a.</text:p>
          </table:table-cell>
          <table:table-cell table:number-columns-repeated="2" table:style-name="ce3" office:value-type="string" calcext:value-type="string">
            <text:p>n.a. </text:p>
          </table:table-cell>
          <table:table-cell office:value-type="string" calcext:value-type="string">
            <text:p>Dirigente dell'Area di afferenza</text:p>
          </table:table-cell>
        </table:table-row>
        <table:table-row table:style-name="ro8">
          <table:table-cell table:style-name="ce4"/>
          <table:table-cell table:style-name="Default" table:number-columns-repeated="16383"/>
        </table:table-row>
        <table:named-expressions>
          <table:named-expression table:name="_Hlk137122068" table:base-cell-address="$Foglio1.$A$1" table:expression="foglio1!#ref!"/>
          <table:named-expression table:name="_Hlk137122126" table:base-cell-address="$Foglio1.$A$1" table:expression="foglio1!#ref!"/>
          <table:named-range table:name="_Hlk138153970" table:base-cell-address="$Foglio1.$A$1" table:cell-range-address="$Foglio1.$A$2"/>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creation-date>2023-10-06T09:33:59</meta:creation-date>
    <dc:date>2024-03-18T12:37:27</dc:date>
    <meta:editing-duration>P0D</meta:editing-duration>
    <meta:generator>LibreOffice/25.8.5.2$Windows_X86_64 LibreOffice_project/9c8b85f387cc00a89945a79c9e6239f32e450ac2</meta:generator>
    <meta:document-statistic meta:table-count="1" meta:cell-count="455" meta:object-count="0"/>
    <meta:user-defined meta:name="AppVersion">16.0300</meta:user-defined>
    <meta:user-defined meta:name="MSIP_Label_2ad0b24d-6422-44b0-b3de-abb3a9e8c81a_ActionId">4b53180b-1ae4-4318-9539-eb6ee3763399</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36:13Z</meta:user-defined>
    <meta:user-defined meta:name="MSIP_Label_2ad0b24d-6422-44b0-b3de-abb3a9e8c81a_SiteId" meta:value-type="string">2fcfe26a-bb62-46b0-b1e3-28f9da0c45fd</meta:user-defined>
  </office:meta>
</office:document-meta>
</file>