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.672cm"/>
    </style:style>
    <style:style style:name="co2" style:family="table-column">
      <style:table-column-properties fo:break-before="auto" style:column-width="8.502cm"/>
    </style:style>
    <style:style style:name="co3" style:family="table-column">
      <style:table-column-properties fo:break-before="auto" style:column-width="9.342cm"/>
    </style:style>
    <style:style style:name="co4" style:family="table-column">
      <style:table-column-properties fo:break-before="auto" style:column-width="11.243cm"/>
    </style:style>
    <style:style style:name="co5" style:family="table-column">
      <style:table-column-properties fo:break-before="auto" style:column-width="5.65cm"/>
    </style:style>
    <style:style style:name="co6" style:family="table-column">
      <style:table-column-properties fo:break-before="auto" style:column-width="3.859cm"/>
    </style:style>
    <style:style style:name="co7" style:family="table-column">
      <style:table-column-properties fo:break-before="auto" style:column-width="4.699cm"/>
    </style:style>
    <style:style style:name="co8" style:family="table-column">
      <style:table-column-properties fo:break-before="auto" style:column-width="6.041cm"/>
    </style:style>
    <style:style style:name="co9" style:family="table-column">
      <style:table-column-properties fo:break-before="auto" style:column-width="1.706cm"/>
    </style:style>
    <style:style style:name="co10" style:family="table-column">
      <style:table-column-properties fo:break-before="auto" style:column-width="1.79cm"/>
    </style:style>
    <style:style style:name="co11" style:family="table-column">
      <style:table-column-properties fo:break-before="auto" style:column-width="3.244cm"/>
    </style:style>
    <style:style style:name="co12" style:family="table-column">
      <style:table-column-properties fo:break-before="auto" style:column-width="3.524cm"/>
    </style:style>
    <style:style style:name="co13" style:family="table-column">
      <style:table-column-properties fo:break-before="auto" style:column-width="4.251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3.272cm" fo:break-before="auto" style:use-optimal-row-height="true"/>
    </style:style>
    <style:style style:name="ro3" style:family="table-row">
      <style:table-row-properties style:row-height="4.717cm" fo:break-before="auto" style:use-optimal-row-height="true"/>
    </style:style>
    <style:style style:name="ro4" style:family="table-row">
      <style:table-row-properties style:row-height="3.441cm" fo:break-before="auto" style:use-optimal-row-height="true"/>
    </style:style>
    <style:style style:name="ro5" style:family="table-row">
      <style:table-row-properties style:row-height="7.713cm" fo:break-before="auto" style:use-optimal-row-height="true"/>
    </style:style>
    <style:style style:name="ro6" style:family="table-row">
      <style:table-row-properties style:row-height="3.016cm" fo:break-before="auto" style:use-optimal-row-height="true"/>
    </style:style>
    <style:style style:name="ro7" style:family="table-row">
      <style:table-row-properties style:row-height="5.142cm" fo:break-before="auto" style:use-optimal-row-height="true"/>
    </style:style>
    <style:style style:name="ro8" style:family="table-row">
      <style:table-row-properties style:row-height="0.556cm" fo:break-before="auto" style:use-optimal-row-height="true"/>
    </style:style>
    <style:style style:name="ro9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Excel_20_Built-in_20_Hyperlink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fo:color="#000000" style:font-name="Times New Roman" fo:font-size="11pt" fo:font-weight="normal" style:text-underline-style="none" style:text-underline-color="font-color" style:text-line-through-type="none" fo:font-style="italic" style:text-outline="false" fo:text-shadow="none" style:text-position="0% 100%" style:font-name-complex="Times New Roman" style:font-size-asian="11pt" style:font-size-complex="11pt" style:font-weight-asian="normal" style:font-weight-complex="normal" style:font-style-asian="italic" style:font-style-complex="italic"/>
    </style:style>
    <style:style style:name="T2" style:family="text">
      <style:text-properties fo:color="#000000" style:font-name="Times New Roman" fo:font-size="11pt" fo:font-weight="normal" style:text-underline-style="none" style:text-underline-color="font-color" style:text-line-through-type="none" style:text-outline="false" fo:text-shadow="none" style:text-position="0% 100%" style:font-name-complex="Times New Roman" style:font-size-asian="11pt" style:font-size-complex="11pt" style:font-weight-asian="normal" style:font-weight-complex="normal"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6"/>
        <table:table-column table:style-name="co3" table:default-cell-style-name="ce6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7"/>
        <table:table-column table:style-name="co7" table:default-cell-style-name="ce3"/>
        <table:table-column table:style-name="co1" table:number-columns-repeated="16370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PERSONALE DOCENTE E RICERCATORE</text:p>
          </table:table-cell>
          <table:covered-table-cell table:number-columns-repeated="13" table:style-name="ce1"/>
          <table:table-cell table:style-name="Default"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style-name="Default" table:number-columns-repeated="16370"/>
        </table:table-row>
        <table:table-row table:style-name="ro3">
          <table:table-cell office:value-type="float" office:value="13" calcext:value-type="float">
            <text:p>13</text:p>
          </table:table-cell>
          <table:table-cell office:value-type="string" calcext:value-type="string">
            <text:p>Chiamata sul posto di ruolo di professori di I e II fascia, e passaggio presso questo Ateneo di docenti <text:s/>in servizio presso altri Atenei, a seguito di procedure di valutazione comparativa bandite ai sensi dell'art. 18 e dell’art. 24, commi 5 e 6, della Legge n. 240/2010</text:p>
          </table:table-cell>
          <table:table-cell office:value-type="string" calcext:value-type="string">
            <text:p>Legge 240/2010  </text:p>
            <text:p>Regolamento di Ateneo per la disciplina della chiamata dei professori di prima e seconda fascia, ai sensi dell'art. 18 e dell’art. 24, commi 5 e 6 della Legge n. 240/2010</text:p>
          </table:table-cell>
          <table:table-cell office:value-type="string" calcext:value-type="string">
            <text:p>30 giorni dall’acquisizione della delibera del Consiglio di Amministrazione che approva la relativa proposta di chiamata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4">
          <table:table-cell office:value-type="float" office:value="14" calcext:value-type="float">
            <text:p>14</text:p>
          </table:table-cell>
          <table:table-cell office:value-type="string" calcext:value-type="string">
            <text:p>Trasferimento ricercatori</text:p>
          </table:table-cell>
          <table:table-cell office:value-type="string" calcext:value-type="string">
            <text:p>Legge 210/98 – Legge 43/05 </text:p>
            <text:p>Legge 240/2010 </text:p>
            <text:p>Regolamento di Ateneo per la mobilità interna dei docenti e la copertura dei posti di ruolo di professori ordinari , associati, nonché dei ricercatori mediante trasferimento</text:p>
          </table:table-cell>
          <table:table-cell office:value-type="string" calcext:value-type="string">
            <text:p>30 giorni dall’acquisizione della delibera di chiamata del Consiglio di Dipartimento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Ricercatori:</text:p>
            <text:p>Bugge Rosa 081 2535417 - Barbuto Donatella 081 2537735 - Marrano Olimpia 081 2537686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15" calcext:value-type="float">
            <text:p>15</text:p>
          </table:table-cell>
          <table:table-cell office:value-type="string" calcext:value-type="string">
            <text:p>Stipula contratti per ricercatori a tempo determinato</text:p>
          </table:table-cell>
          <table:table-cell office:value-type="string" calcext:value-type="string">
            <text:p>Legge 240/2010 </text:p>
            <text:p>Regolamento di Ateneo in materia</text:p>
          </table:table-cell>
          <table:table-cell office:value-type="string" calcext:value-type="string">
            <text:p>30 giorni dall’acquisizione della delibera del Consiglio di Amministrazione che approva la relativa proposta di chiamata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Ricercatori: </text:p>
            <text:p>Buggè Rosa 081 2535417 - Marrano Olimpia 081 2537686 - Di Maio Lucia 081 2537736 - Petti Rossella 081 2537909 - Barbuto Donatella 081 2537735 - Valles Galmes Caterina 081 2537907 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16" calcext:value-type="float">
            <text:p>16</text:p>
          </table:table-cell>
          <table:table-cell office:value-type="string" calcext:value-type="string">
            <text:p>Emanazione D.R. di accoglimento opzione tempo Pieno-Definito Professori e Ricercatori</text:p>
          </table:table-cell>
          <table:table-cell office:value-type="string" calcext:value-type="string">
            <text:p>DPR 382/80  art.11 </text:p>
            <text:p>Legge 158/87 </text:p>
            <text:p>D.Lgs. 517/99 art. 5, cc. 5 e 9 </text:p>
            <text:p>Legge 240/2010 art. 6</text:p>
          </table:table-cell>
          <table:table-cell office:value-type="string" calcext:value-type="string">
            <text:p>60 gg decorrenti dal giorno di scadenza previsto per la presentazione dell'istanza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://www.unina.it/modulistica/docenti" xlink:type="simple">http://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17" calcext:value-type="float">
            <text:p>17</text:p>
          </table:table-cell>
          <table:table-cell office:value-type="string" calcext:value-type="string">
            <text:p>Autorizzazione a svolgere esclusiva attività di ricerca scientifica/ Congedo per motivi di studio: Professori I e II fascia</text:p>
          </table:table-cell>
          <table:table-cell office:value-type="string" calcext:value-type="string">
            <text:p>T.U. 1592/33 </text:p>
            <text:p>Legge 311/58, art.10</text:p>
            <text:p>Legge 808/77 - DPR 382/80, art.17</text:p>
            <text:p>Legge 168/89  </text:p>
            <text:p>Legge 230/05 art.1 co. 4 </text:p>
            <text:p>Legge 183/11 art.4 c.78</text:p>
          </table:table-cell>
          <table:table-cell office:value-type="string" calcext:value-type="string">
            <text:p>80 gg dalla ricezione dell'istanza (40 gg per gli adempimenti a cura dell'ufficio e 40 gg <text:s/>per l'adozione della relativa delibera da parte del Consiglio di Dipartimento)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://www.unina.it/modulistica/docenti" xlink:type="simple">http://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18" calcext:value-type="float">
            <text:p>18</text:p>
          </table:table-cell>
          <table:table-cell office:value-type="string" calcext:value-type="string">
            <text:p>Congedi per gravidanza e congedo parentale</text:p>
          </table:table-cell>
          <table:table-cell office:value-type="string" calcext:value-type="string">
            <text:p>DPR 3/57, art.41 </text:p>
            <text:p>Legge 903/77 – Legge 53/00 – D.L.gs 151/01</text:p>
            <text:p>Regolamento di Ateneo in materia</text:p>
          </table:table-cell>
          <table:table-cell office:value-type="string" calcext:value-type="string">
            <text:p>30 gg dalla ricezione dell'istanza, <text:s/>completa della documentazione necessaria per l'emissione del provvedimento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s://www.unina.it/modulistica/docenti" xlink:type="simple">/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19" calcext:value-type="float">
            <text:p>19</text:p>
          </table:table-cell>
          <table:table-cell office:value-type="string" calcext:value-type="string">
            <text:p>Congedo straordinario e Aspettativa per gravi motivi, per malattia, per assistenza familiare con handicap grave, ecc.</text:p>
          </table:table-cell>
          <table:table-cell office:value-type="string" calcext:value-type="string">
            <text:p>DPR 3/57 </text:p>
            <text:p>DPR 686/57</text:p>
            <text:p>Legge 808/77 </text:p>
            <text:p>DPR 382/80 </text:p>
            <text:p>Legge 168/89 art.3  Legge 537/93 </text:p>
            <text:p>Legge 724/94 artt. 22 e 23 </text:p>
            <text:p>D.L.122/2008, convertito in L. 133/2008, art. 71 co.1 </text:p>
            <text:p>Legge 53/2000</text:p>
          </table:table-cell>
          <table:table-cell office:value-type="string" calcext:value-type="string">
            <text:p>90 gg. dalla ricezione della documentazione completa <text:s/>necessaria per l'emissione del provvedimento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s://www.unina.it/modulistica/docenti" xlink:type="simple">/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20" calcext:value-type="float">
            <text:p>20</text:p>
          </table:table-cell>
          <table:table-cell office:value-type="string" calcext:value-type="string">
            <text:p>Aspettativa per incarichi e passaggio presso altri soggetti o organismi pubblici o privati;</text:p>
            <text:p>Aspettativa per mandato parlamentare;</text:p>
            <text:p>Aspettative per situazioni di incompatibilità o per altre attività</text:p>
          </table:table-cell>
          <table:table-cell office:value-type="string" calcext:value-type="string">
            <text:p>DPR 3/57 </text:p>
            <text:p>DPR 382/80 artt.12 e 13 e 14</text:p>
            <text:p>L 168/89 </text:p>
            <text:p>D.L.vo 502/92(art.3bis)</text:p>
            <text:p>D.L.vo 564/96 </text:p>
            <text:p>L. 488/99</text:p>
            <text:p>D.L.vo 517/99 (medici)</text:p>
            <text:p>D.Lvo 165/01 art. 68 </text:p>
            <text:p>L. 240/10 art. 7</text:p>
            <text:p>L. 133/2008</text:p>
          </table:table-cell>
          <table:table-cell table:style-name="ce6" office:value-type="string" calcext:value-type="string">
            <text:p>80 gg dalla ricezione dell'istanza (40 gg per gli adempimenti a cura dell'ufficio e 40 gg  per l'adozione della relativa delibera da parte del Consiglio di Dipartimento)</text:p>
            <text:p>Per le aspettative obbligatorie disposte d’ufficio il termine è 40 gg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s://www.unina.it/modulistica/docenti" xlink:type="simple">/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21" calcext:value-type="float">
            <text:p>21</text:p>
          </table:table-cell>
          <table:table-cell office:value-type="string" calcext:value-type="string">
            <text:p>Congedo per motivi di studio: ricercatori </text:p>
          </table:table-cell>
          <table:table-cell office:value-type="string" calcext:value-type="string">
            <text:p>Legge 349/58 </text:p>
            <text:p>DPR 382/80 </text:p>
            <text:p>Legge 168/89 </text:p>
            <text:p>Regolamento di Ateneo in materia</text:p>
          </table:table-cell>
          <table:table-cell office:value-type="string" calcext:value-type="string">
            <text:p>80 gg dalla ricezione dell'istanza (40 gg per gli adempimenti <text:s/>a cura dell'ufficio e 40 gg per l'adozione della relativa delibera da parte del Consiglio del Dipartimento)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://www.unina.it/modulistica/docenti" xlink:type="simple">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22" calcext:value-type="float">
            <text:p>22</text:p>
          </table:table-cell>
          <table:table-cell office:value-type="string" calcext:value-type="string">
            <text:p>Collocamento a riposo dei Professori di I e II fascia, e dei Ricercatori, per limiti di età</text:p>
          </table:table-cell>
          <table:table-cell office:value-type="string" calcext:value-type="string">
            <text:p>D.P.R.382/80, art. 24 e art. 34 co. 7 </text:p>
            <text:p>Legge 239/90 art.1 </text:p>
            <text:p>Legge 230/05 </text:p>
            <text:p>D.L. n. 112/2008 art. 72 convertito in Legge n. 133/08</text:p>
          </table:table-cell>
          <table:table-cell office:value-type="string" calcext:value-type="string">
            <text:p>60 gg dall'avvio del procedimento (Il procedimento deve essere avviato almeno 7 mesi prima della data di collocamento a riposo, coincidente con l’inizio dell’anno accademico).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23" calcext:value-type="float">
            <text:p>23</text:p>
          </table:table-cell>
          <table:table-cell office:value-type="string" calcext:value-type="string">
            <text:p>Accettazione di dimissioni (Professori e Ricercatori)</text:p>
          </table:table-cell>
          <table:table-cell office:value-type="string" calcext:value-type="string">
            <text:p>DPR 3/57 </text:p>
            <text:p>Legge 311/58 </text:p>
            <text:p>DPR 382/80</text:p>
            <text:p>Legge 168/89 </text:p>
            <text:p>Legge 537/93</text:p>
          </table:table-cell>
          <table:table-cell office:value-type="string" calcext:value-type="string">
            <text:p>10 gg dalla ricezione dell’istanza 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://www.unina.it/modulistica/docenti" xlink:type="simple">http://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24" calcext:value-type="float">
            <text:p>24</text:p>
          </table:table-cell>
          <table:table-cell office:value-type="string" calcext:value-type="string">
            <text:p>Dispensa dal servizio per infermità e/o per inidoneità parziale al lavoro</text:p>
          </table:table-cell>
          <table:table-cell office:value-type="string" calcext:value-type="string">
            <text:p>DPR 3/57 </text:p>
            <text:p>DPR 382/80 </text:p>
            <text:p>Legge 335/95</text:p>
            <text:p>DM 187/97</text:p>
          </table:table-cell>
          <table:table-cell office:value-type="string" calcext:value-type="string">
            <text:p>7 gg dalla ricezione del verbale del Commissione medica di verifica 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://www.unina.it/modulistica/docenti" xlink:type="simple">http://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25" calcext:value-type="float">
            <text:p>25</text:p>
          </table:table-cell>
          <table:table-cell office:value-type="string" calcext:value-type="string">
            <text:p>Provvedimento di decadenza dal servizio e/o dalla chiamata</text:p>
          </table:table-cell>
          <table:table-cell table:style-name="ce3" office:value-type="string" calcext:value-type="string">
            <text:p>DPR 3/57 </text:p>
            <text:p>DPR 382/80</text:p>
          </table:table-cell>
          <table:table-cell office:value-type="string" calcext:value-type="string">
            <text:p>80 gg dall’avvio del procedimento, da effettuare d'ufficio dal momento in cui si ha notizia dei fatti da parte dei competenti organi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26" calcext:value-type="float">
            <text:p>26</text:p>
          </table:table-cell>
          <table:table-cell office:value-type="string" calcext:value-type="string">
            <text:p>Provvedimento di autorizzazione alla corresponsione delle eventuali spettanze del <text:span text:style-name="T1">de cuius </text:span><text:span text:style-name="T2">ai successori</text:span></text:p>
          </table:table-cell>
          <table:table-cell table:style-name="ce3" office:value-type="string" calcext:value-type="string">
            <text:p>Disposizioni del codice civile in materia di successione </text:p>
            <text:p>D.P.R. 1079/70 art. 14 </text:p>
            <text:p>D.P.R. 445/2000 art. 21, co. 2 </text:p>
          </table:table-cell>
          <table:table-cell office:value-type="string" calcext:value-type="string">
            <text:p>80 gg dall'acquisizione della documentazione necessaria alla liquidazione delle spettanze dovute ai successori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27" calcext:value-type="float">
            <text:p>27</text:p>
          </table:table-cell>
          <table:table-cell office:value-type="string" calcext:value-type="string">
            <text:p>Autorizzazione allo svolgimento di incarichi di insegnamento</text:p>
          </table:table-cell>
          <table:table-cell office:value-type="string" calcext:value-type="string">
            <text:p>D.Lgs. n. 165/2001, art. 53 </text:p>
            <text:p>Legge 240/2010 art. 6</text:p>
            <text:p>Regolamento di Ateneo per il conferimento di incarichi didattici e per la determinazione della retribuzione aggiuntiva per i ricercatori di ruolo</text:p>
          </table:table-cell>
          <table:table-cell office:value-type="string" calcext:value-type="string">
            <text:p>30 gg dal ricevimento dell'istanza completa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si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://www.unina.it/modulistica/docenti" xlink:type="simple">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28" calcext:value-type="float">
            <text:p>28</text:p>
          </table:table-cell>
          <table:table-cell office:value-type="string" calcext:value-type="string">
            <text:p>Autorizzazione allo svolgimento di incarichi extra istituzionali ai professori e ricercatori</text:p>
          </table:table-cell>
          <table:table-cell office:value-type="string" calcext:value-type="string">
            <text:p>D.Lgs. n. 165/2001, art. 53 </text:p>
            <text:p>Legge n. 240/2010, art. 6 </text:p>
            <text:p>Regolamento di Ateneo per l'autorizzazione di professori e ricercatori universitari allo svolgimento di incarichi extraistituzionali</text:p>
          </table:table-cell>
          <table:table-cell office:value-type="string" calcext:value-type="string">
            <text:p>30 gg dal ricevimento dell'istanza completa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si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://www.unina.it/modulistica/docenti" xlink:type="simple">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29" calcext:value-type="float">
            <text:p>29</text:p>
          </table:table-cell>
          <table:table-cell office:value-type="string" calcext:value-type="string">
            <text:p>Cessazione dal servizio per decesso </text:p>
          </table:table-cell>
          <table:table-cell table:style-name="ce3" office:value-type="string" calcext:value-type="string">
            <text:p>D.P.R. 3/57</text:p>
          </table:table-cell>
          <table:table-cell office:value-type="string" calcext:value-type="string">
            <text:p>10 giorni a decorrere dalla data in cui si è venuti a conoscenza dell’evento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si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30" calcext:value-type="float">
            <text:p>30</text:p>
          </table:table-cell>
          <table:table-cell office:value-type="string" calcext:value-type="string">
            <text:p>Opzione Regime Giuridico ex Legge cd Moratti</text:p>
          </table:table-cell>
          <table:table-cell table:style-name="ce3" office:value-type="string" calcext:value-type="string">
            <text:p>Legge 230/2005, art.1 co. 19</text:p>
          </table:table-cell>
          <table:table-cell office:value-type="string" calcext:value-type="string">
            <text:p>30 giorni dal ricevimento dell’istanza completa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Firma del 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://www.unina.it/modulistica/docenti" xlink:type="simple">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31" calcext:value-type="float">
            <text:p>31</text:p>
          </table:table-cell>
          <table:table-cell office:value-type="string" calcext:value-type="string">
            <text:p>Doppia affiliazione</text:p>
          </table:table-cell>
          <table:table-cell office:value-type="string" calcext:value-type="string">
            <text:p>Legge 240/10 art. 6 co. 12 </text:p>
          </table:table-cell>
          <table:table-cell office:value-type="string" calcext:value-type="string">
            <text:p>80 gg dalla ricezione dell'istanza (40 gg per gli adempimenti a cura dell'ufficio e 40 gg <text:s/>per l'adozione della relativa delibera da parte del Consiglio di Dipartimento) 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.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32" calcext:value-type="float">
            <text:p>32</text:p>
          </table:table-cell>
          <table:table-cell office:value-type="string" calcext:value-type="string">
            <text:p>Chiamata diretta</text:p>
          </table:table-cell>
          <table:table-cell table:style-name="ce3" office:value-type="string" calcext:value-type="string">
            <text:p>Legge 230/2005 art. 1 co. 9</text:p>
          </table:table-cell>
          <table:table-cell table:style-name="ce4" office:value-type="string" calcext:value-type="string">
            <text:p>60 giorni dall’acquisizione del parere favorevole degli OO.CC. competenti degli Atenei coinvolti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.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33" calcext:value-type="float">
            <text:p>33</text:p>
          </table:table-cell>
          <table:table-cell office:value-type="string" calcext:value-type="string">
            <text:p>Cambio settore scientifico disciplinare/settore concorsuale</text:p>
          </table:table-cell>
          <table:table-cell office:value-type="string" calcext:value-type="string">
            <text:p>Legge 240/10 art. 15</text:p>
            <text:p>D.M. 29/07/2011 n. 336 art. 3 e  s.m.i.</text:p>
          </table:table-cell>
          <table:table-cell office:value-type="string" calcext:value-type="string">
            <text:p>30 giorni dalla nota con cui il MUR comunica il parere favorevole del Consiglio Universitario Nazionale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.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://www.unina.it/modulistica/docenti" xlink:type="simple">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34" calcext:value-type="float">
            <text:p>34</text:p>
          </table:table-cell>
          <table:table-cell office:value-type="string" calcext:value-type="string">
            <text:p>Scambio contestuale Professori e Ricercatori in servizio presso altri Atenei</text:p>
          </table:table-cell>
          <table:table-cell table:style-name="ce3" office:value-type="string" calcext:value-type="string">
            <text:p>Legge 240/2010, art.7, co.3</text:p>
          </table:table-cell>
          <table:table-cell office:value-type="string" calcext:value-type="string">
            <text:p>30 giorni dall’acquisizione del parere favorevole degli OO.CC. competenti degli Atenei coinvolti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.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office:value-type="string" calcext:value-type="string">
            <text:p><text:a xlink:href="http://www.unina.it/modulistica/docenti" xlink:type="simple">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35" calcext:value-type="float">
            <text:p>35</text:p>
          </table:table-cell>
          <table:table-cell office:value-type="string" calcext:value-type="string">
            <text:p>Proroga a Ricercatore a tempo determinato (RTD tip.a))</text:p>
          </table:table-cell>
          <table:table-cell office:value-type="string" calcext:value-type="string">
            <text:p>Legge 240/2010 art.24, co.3</text:p>
            <text:p>Regolamento di Ateneo in materia</text:p>
          </table:table-cell>
          <table:table-cell office:value-type="string" calcext:value-type="string">
            <text:p>180 giorni dalla scadenza del 1° contratto 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Ricercatori: </text:p>
            <text:p>Buggè Rosa 081 2535417 - Marrano Olimpia 081 2537686 - Di Maio Lucia 081 2537736 - Petti Rossella 081 2537909 - Barbuto Donatella 081 2537735 - Valles Galmes Caterina 081 2537907 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36" calcext:value-type="float">
            <text:p>36</text:p>
          </table:table-cell>
          <table:table-cell office:value-type="string" calcext:value-type="string">
            <text:p>Diffida a cessare da situazioni di incompatibilità </text:p>
          </table:table-cell>
          <table:table-cell office:value-type="string" calcext:value-type="string">
            <text:p>T.U. 3/57</text:p>
            <text:p>DPR382/80</text:p>
            <text:p>Legge 158/87</text:p>
            <text:p>D.Lgs. 165/01</text:p>
            <text:p>Legge 240/2010</text:p>
          </table:table-cell>
          <table:table-cell office:value-type="string" calcext:value-type="string">
            <text:p>30 giorni dalla conoscenza della situazione di incompatibilità</text:p>
          </table:table-cell>
          <table:table-cell office:value-type="string" calcext:value-type="string">
            <text:p>Ufficio Personale Docente e Ricercatore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Reparto professori: Buono Simona 081 2537737 - Caccavale Alessia 081 2533333 -  Graniero Luca 081 2537854 - Tosta Maria 081 2537906 - Rossi Salvatore Antonio 081 2537910 -  Pezzullo Domenico 081 2537732 - Pierce Paolo 081 2537746 </text:p>
            <text:p>Reparto Ricercatori: Buggè Rosa 081 2535417 - Marrano Olimpia 081 2537686 - Di Maio Lucia 081 2537736 - Petti Rossella 081 2537909 - Barbuto Donatella 081 2537735 - Valles Galmes Caterina 081 2537907 - Palomba Michele 081 2534614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3" office:value-type="string" calcext:value-type="string">
            <text:p>n.a. 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6">
          <table:table-cell table:style-name="ce4" office:value-type="float" office:value="37" calcext:value-type="float">
            <text:p>37</text:p>
          </table:table-cell>
          <table:table-cell table:style-name="ce4" office:value-type="string" calcext:value-type="string">
            <text:p>Elaborazione di report e verifica dei dati del personale docente e ricercatore per il Bilancio di previsione e il Conto Annuale</text:p>
          </table:table-cell>
          <table:table-cell table:style-name="ce4"/>
          <table:table-cell table:style-name="ce4" office:value-type="string" calcext:value-type="string">
            <text:p>Entro la data di scadenza indicata nella nota del Direttore Generale</text:p>
          </table:table-cell>
          <table:table-cell table:style-name="ce4" office:value-type="string" calcext:value-type="string">
            <text:p>Ufficio Personale Docente e Ricercatore</text:p>
          </table:table-cell>
          <table:table-cell table:style-name="ce4" office:value-type="string" calcext:value-type="string">
            <text:p>Capo Ufficio Personale Docente / Dirigente dell'Area di afferenza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Reparto Banche Dati: Scannapiecoro Antonio Tel.: 081 2537747 – Mauro Luca 081 2537857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table:style-name="ce4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 / Direttore Generale</text:p>
          </table:table-cell>
        </table:table-row>
        <table:table-row table:style-name="ro6">
          <table:table-cell table:style-name="ce4" office:value-type="float" office:value="38" calcext:value-type="float">
            <text:p>38</text:p>
          </table:table-cell>
          <table:table-cell table:style-name="ce4" office:value-type="string" calcext:value-type="string">
            <text:p>Verifica e certificazione dei dati del personale docente e ricercatore presenti nella Banca Dati <text:s/>DALIA</text:p>
          </table:table-cell>
          <table:table-cell table:style-name="ce4"/>
          <table:table-cell table:style-name="ce4" office:value-type="string" calcext:value-type="string">
            <text:p>30 giorni dalla richiesta del CSI</text:p>
          </table:table-cell>
          <table:table-cell table:style-name="ce4" office:value-type="string" calcext:value-type="string">
            <text:p>Ufficio Personale Docente e Ricercatore</text:p>
          </table:table-cell>
          <table:table-cell table:style-name="ce4" office:value-type="string" calcext:value-type="string">
            <text:p>Capo Ufficio Personale Docente / Dirigente dell'Area di afferenza</text:p>
          </table:table-cell>
          <table:table-cell table:style-name="ce4" office:value-type="string" calcext:value-type="string">
            <text:p>n.a. </text:p>
          </table:table-cell>
          <table:table-cell table:style-name="ce4" office:value-type="string" calcext:value-type="string">
            <text:p>Reparto Banche Dati: Scannapiecoro Antonio Tel.: 081 2537747 – Mauro Luca 081 2537857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table:style-name="ce4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 / Direttore Generale</text:p>
          </table:table-cell>
        </table:table-row>
        <table:table-row table:style-name="ro6">
          <table:table-cell table:style-name="ce4" office:value-type="float" office:value="39" calcext:value-type="float">
            <text:p>39</text:p>
          </table:table-cell>
          <table:table-cell table:style-name="ce4" office:value-type="string" calcext:value-type="string">
            <text:p>Elaborazione e verifica dei dati relativi alla programmazione del personale docente e ricercatore, nonché per la determinazione corretta del contingente assunzionale da assegnare all’Ateneo</text:p>
          </table:table-cell>
          <table:table-cell table:style-name="ce4"/>
          <table:table-cell table:style-name="ce4" office:value-type="string" calcext:value-type="string">
            <text:p>Entro la data di scadenza fissata dal MUR</text:p>
          </table:table-cell>
          <table:table-cell table:style-name="ce4" office:value-type="string" calcext:value-type="string">
            <text:p>Ufficio Personale Docente e Ricercatore</text:p>
          </table:table-cell>
          <table:table-cell table:style-name="ce4" office:value-type="string" calcext:value-type="string">
            <text:p>Capo Ufficio Personale Docente / Dirigente dell'Area di afferenza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Reparto Banche Dati: Scannapiecoro Antonio Tel.: 081 2537747 – Mauro Luca 081 2537857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table:style-name="ce4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 / Direttore Generale</text:p>
          </table:table-cell>
        </table:table-row>
        <table:table-row table:style-name="ro7">
          <table:table-cell table:style-name="ce4" office:value-type="float" office:value="40" calcext:value-type="float">
            <text:p>40</text:p>
          </table:table-cell>
          <table:table-cell table:style-name="ce4" office:value-type="string" calcext:value-type="string">
            <text:p>Elaborazione dei dati del personale docente e ricercatore per le seguenti attività:</text:p>
            <text:p>-<text:tab/>per l’individuazione dei decani delle strutture di Ateneo;</text:p>
            <text:p>-<text:tab/>per i provvedimenti di competenza del Nucleo di valutazione;</text:p>
            <text:p>-<text:tab/>per la sostenibilità dell’offerta formativa dell’Ateneo;</text:p>
            <text:p>-<text:tab/>per la rendicontazione dei progetti di ricerca;</text:p>
            <text:p>-<text:tab/>per le procedure elettorali relative a organi di Ateneo;</text:p>
            <text:p>-<text:tab/>per la VQR.</text:p>
          </table:table-cell>
          <table:table-cell table:style-name="ce4"/>
          <table:table-cell table:style-name="ce4" office:value-type="string" calcext:value-type="string">
            <text:p>30 giorni dalla richiesta </text:p>
          </table:table-cell>
          <table:table-cell table:style-name="ce4" office:value-type="string" calcext:value-type="string">
            <text:p>Ufficio Personale Docente e Ricercatore</text:p>
          </table:table-cell>
          <table:table-cell table:style-name="ce4" office:value-type="string" calcext:value-type="string">
            <text:p>Capo Ufficio Personale Docente / Dirigente dell'Area di afferenza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Reparto Banche Dati: Scannapiecoro Antonio Tel.: 081 2537747 – Mauro Luca 081 2537857</text:p>
            <text:p>Orario di apertura al pubblico e contatti telefonici dalle ore 09.00 alle ore 12.00 e il martedì e il giovedì anche dalle ore 14.30 alle ore 16.30</text:p>
          </table:table-cell>
          <table:table-cell table:number-columns-repeated="2" table:style-name="ce4" office:value-type="string" calcext:value-type="string">
            <text:p>no</text:p>
          </table:table-cell>
          <table:table-cell table:number-columns-repeated="2" office:value-type="string" calcext:value-type="string">
            <text:p>n.a. 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Dirigente dell'Area di afferenza / Direttore Generale</text:p>
          </table:table-cell>
        </table:table-row>
        <table:table-row table:style-name="ro8">
          <table:table-cell table:style-name="ce5"/>
          <table:table-cell table:style-name="Default" table:number-columns-repeated="16383"/>
        </table:table-row>
        <table:named-expressions>
          <table:named-expression table:name="_Hlk137122068" table:base-cell-address="$Foglio1.$A$1" table:expression="foglio1!#ref!"/>
          <table:named-expression table:name="_Hlk137122126" table:base-cell-address="$Foglio1.$A$1" table:expression="foglio1!#ref!"/>
          <table:named-range table:name="_Hlk138153970" table:base-cell-address="$Foglio1.$A$1" table:cell-range-address="$Foglio1.$A$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OREDANA CACCIAPUOTI</meta:initial-creator>
    <dc:creator>NICOLA ALESSANDRO MARTI</dc:creator>
    <meta:creation-date>2023-10-06T09:33:59</meta:creation-date>
    <dc:date>2024-03-18T12:29:25</dc:date>
    <meta:editing-duration>P0D</meta:editing-duration>
    <meta:generator>LibreOffice/25.8.5.2$Windows_X86_64 LibreOffice_project/9c8b85f387cc00a89945a79c9e6239f32e450ac2</meta:generator>
    <meta:document-statistic meta:table-count="1" meta:cell-count="403" meta:object-count="0"/>
    <meta:user-defined meta:name="AppVersion">16.0300</meta:user-defined>
    <meta:user-defined meta:name="MSIP_Label_2ad0b24d-6422-44b0-b3de-abb3a9e8c81a_ActionId">4b53180b-1ae4-4318-9539-eb6ee3763399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9:36:13Z</meta:user-defined>
    <meta:user-defined meta:name="MSIP_Label_2ad0b24d-6422-44b0-b3de-abb3a9e8c81a_SiteId" meta:value-type="string">2fcfe26a-bb62-46b0-b1e3-28f9da0c45fd</meta:user-defined>
  </office:meta>
</office:document-meta>
</file>