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9.65cm"/>
    </style:style>
    <style:style style:name="co3" style:family="table-column">
      <style:table-column-properties fo:break-before="auto" style:column-width="7.105cm"/>
    </style:style>
    <style:style style:name="co4" style:family="table-column">
      <style:table-column-properties fo:break-before="auto" style:column-width="12.25cm"/>
    </style:style>
    <style:style style:name="co5" style:family="table-column">
      <style:table-column-properties fo:break-before="auto" style:column-width="7.131cm"/>
    </style:style>
    <style:style style:name="co6" style:family="table-column">
      <style:table-column-properties fo:break-before="auto" style:column-width="4.586cm"/>
    </style:style>
    <style:style style:name="co7" style:family="table-column">
      <style:table-column-properties fo:break-before="auto" style:column-width="6.796cm"/>
    </style:style>
    <style:style style:name="co8" style:family="table-column">
      <style:table-column-properties fo:break-before="auto" style:column-width="8.084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517cm"/>
    </style:style>
    <style:style style:name="co11" style:family="table-column">
      <style:table-column-properties fo:break-before="auto" style:column-width="2.824cm"/>
    </style:style>
    <style:style style:name="co12" style:family="table-column">
      <style:table-column-properties fo:break-before="auto" style:column-width="5.119cm"/>
    </style:style>
    <style:style style:name="co13" style:family="table-column">
      <style:table-column-properties fo:break-before="auto" style:column-width="6.0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3.21cm" fo:break-before="auto" style:use-optimal-row-height="true"/>
    </style:style>
    <style:style style:name="ro3" style:family="table-row">
      <style:table-row-properties style:row-height="1.762cm" fo:break-before="page" style:use-optimal-row-height="true"/>
    </style:style>
    <style:style style:name="ro4" style:family="table-row">
      <style:table-row-properties style:row-height="3.475cm" fo:break-before="auto" style:use-optimal-row-height="true"/>
    </style:style>
    <style:style style:name="ro5" style:family="table-row">
      <style:table-row-properties style:row-height="2.448cm" fo:break-before="auto" style:use-optimal-row-height="true"/>
    </style:style>
    <style:style style:name="ro6" style:family="table-row">
      <style:table-row-properties style:row-height="1.762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1.058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</style:style>
    <style:style style:name="ce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Excel_20_Built-in_20_Hyperlink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9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10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9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AREA LEGALE, PRIVACY E TRATTAMENTI ACCESSORI E PENSIONISTICI</text:p>
          </table:table-cell>
          <table:covered-table-cell table:number-columns-repeated="12" table:style-name="ce5"/>
          <table:covered-table-cell table:style-name="ce9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6" office:value-type="string" calcext:value-type="string">
              <text:p>Termine di conclusione e ogni altro termine procedimentale rilevante</text:p>
            </table:table-cell>
            <table:table-cell table:style-name="ce6" office:value-type="string" calcext:value-type="string">
              <text:p>Unita' organizzativa responsabile della istruttoria </text:p>
            </table:table-cell>
            <table:table-cell table:style-name="ce6" office:value-type="string" calcext:value-type="string">
              <text:p>Soggetto competente all'adozione del provvedimento finale</text:p>
            </table:table-cell>
            <table:table-cell table:style-name="ce6" office:value-type="string" calcext:value-type="string">
              <text:p>Strumenti di tutela amministrativa e giurisdizionale</text:p>
            </table:table-cell>
            <table:table-cell table:style-name="ce6" office:value-type="string" calcext:value-type="string">
              <text:p>Modalità per le richieste informazioni</text:p>
            </table:table-cell>
            <table:table-cell table:style-name="ce6" office:value-type="string" calcext:value-type="string">
              <text:p>Può essere sostituito da dichiarazione dell'interessato</text:p>
            </table:table-cell>
            <table:table-cell table:style-name="ce6" office:value-type="string" calcext:value-type="string">
              <text:p>Può concludersi con il silenzio – assenso</text:p>
            </table:table-cell>
            <table:table-cell table:style-name="ce6" office:value-type="string" calcext:value-type="string">
              <text:p>Sito web/link di accesso al servizio on line</text:p>
            </table:table-cell>
            <table:table-cell table:style-name="ce6" office:value-type="string" calcext:value-type="string">
              <text:p>Modalità per l'effettuazione di pagamenti eventualmente necessari</text:p>
            </table:table-cell>
            <table:table-cell table:style-name="ce6" office:value-type="string" calcext:value-type="string">
              <text:p>Modulistica</text:p>
            </table:table-cell>
            <table:table-cell table:style-name="ce6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/>
          <table:table-cell table:style-name="ce3" office:value-type="string" calcext:value-type="string">
            <text:p>Rilascio e convalida tessere di riconoscimento al personale di Ateneo in servizio o in quiescenza</text:p>
          </table:table-cell>
          <table:table-cell table:style-name="ce3" office:value-type="string" calcext:value-type="string">
            <text:p>D.P.R. 851/1967</text:p>
            <text:p>L. 1185/1967</text:p>
            <text:p>D.P.R. 445/2000</text:p>
            <text:p>L. 3/2003</text:p>
            <text:p>D.L. 5/2012 convertito in L. 35/2012</text:p>
          </table:table-cell>
          <table:table-cell table:style-name="ce3" office:value-type="string" calcext:value-type="string">
            <text:p>30 giorni dalla ricezione della richiesta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Documento sottoscritto dal capufficio</text:p>
          </table:table-cell>
          <table:table-cell table:style-name="ce7" office:value-type="string" calcext:value-type="string">
            <text:p>//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8" office:value-type="string" calcext:value-type="string">
            <text:p><text:a xlink:href="https://www.unina.it/modulistica/pensioni" xlink:type="simple">MODULI SCARICABILI AI LINK: www.unina.it/modulistica/pensioni</text:a>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4">
          <table:table-cell table:style-name="ce3"/>
          <table:table-cell table:style-name="ce3" office:value-type="string" calcext:value-type="string">
            <text:p>Trattamento pensionistico <text:s/>al raggiungimento dei limiti di età, posto in essere nel rispetto delle disposizioni interne di Ateneo ovvero a seguito di dimissioni richieste con almeno 4 mesi di anticipo</text:p>
          </table:table-cell>
          <table:table-cell table:style-name="ce3" office:value-type="string" calcext:value-type="string">
            <text:p>D.P.R. 1092/73</text:p>
            <text:p>Circolari INPDAP:</text:p>
            <text:p>n. 34 del 17.12.2003, </text:p>
            <text:p>n. 10 del 10.2.2004, </text:p>
            <text:p>n. 33 del 27.5.2004, </text:p>
            <text:p>n. 1 del 25.1.2005</text:p>
            <text:p>(O.d.S. n. 67 del 25.2.2005)</text:p>
            <text:p>nota direttoriale prot. n. 18778/09</text:p>
            <text:p>D.L. 201/2011 conv. in L. 214/2011</text:p>
            <text:p>D.L. 4/2019 conv. In L. 26/2019</text:p>
          </table:table-cell>
          <table:table-cell table:style-name="ce3" office:value-type="string" calcext:value-type="string">
            <text:p>Entro 3 mesi prima della cessazione per la certificazione dei dati tramite l'applicativo Nuova PASSWEB e per la trasmissione della documentazione all’INPS - Gestione Dipendenti Pubblici (termine fissato da disposizione normativa)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INPS - Gestione Dipendenti Pubblici, Sede Territoriale di Napoli 2, www.inps.it, a seguito di ricezione dei dati giuridici ed economici trasmessi da questa Amministrazione</text:p>
          </table:table-cell>
          <table:table-cell table:style-name="ce3" office:value-type="string" calcext:value-type="string">
            <text:p>Ricorso al Comitato di Vigilanza della Gestione competente dell'INPS entro 30 giorni dalla data di ricezione del pagamento della prestazione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MODULI SCARICABILI AI LINK: www.unina.it/modulistica/pensioni e dal sito istituzionale dell'INPS: www.inps.it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5">
          <table:table-cell table:style-name="ce3"/>
          <table:table-cell table:style-name="ce3" office:value-type="string" calcext:value-type="string">
            <text:p>Trattamento di Fine Servizio o Fine Rapporto qualora il provvedimento di cessazione sia dovuto al raggiungimento dei limiti di età, posto in essere nel rispetto delle disposizioni interne di Ateneo</text:p>
          </table:table-cell>
          <table:table-cell table:style-name="ce3" office:value-type="string" calcext:value-type="string">
            <text:p>D.P.R. 1032/73 art. 26</text:p>
            <text:p>L. 140/97</text:p>
            <text:p>D.L. 138/2011 conv. in L. 148/2011</text:p>
          </table:table-cell>
          <table:table-cell table:style-name="ce3" office:value-type="string" calcext:value-type="string">
            <text:p>Entro 1 mese prima della cessazione per la trasmissione del mod. TFS e/o TFR all’INPS - Gestione Dipendenti Pubblici (termine fissato da disposizione normativa)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INPS - Gestione Dipendenti Pubblici, Sede Territoriale di Napoli 2, www.inps.it, a seguito di ricezione dei dati giuridici ed economici trasmessi da questa Amministrazione</text:p>
          </table:table-cell>
          <table:table-cell table:style-name="ce3" office:value-type="string" calcext:value-type="string">
            <text:p>Ricorso al Comitato di Vigilanza della Gestione competente dell'INPS entro 30 gg. dalla data di ricezione del pagamento della prestazione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8" office:value-type="string" calcext:value-type="string">
            <text:p><text:a xlink:href="http://www.inps.it/" xlink:type="simple">MODULI SCARICABILI AI LINK: dal sito istituzionale dell'INPS: www.inps.it</text:a>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4">
          <table:table-cell table:style-name="ce3"/>
          <table:table-cell table:style-name="ce3" office:value-type="string" calcext:value-type="string">
            <text:p>Trattamento pensionistico qualora la cessazione sia dovuta a dimissioni non richieste con almeno 4 mesi in anticipo o a limiti di età per i quali il decreto di cessazione non sia pervenuto con almeno 4 mesi di anticipo</text:p>
          </table:table-cell>
          <table:table-cell table:style-name="ce3" office:value-type="string" calcext:value-type="string">
            <text:p>D.P.R. 1092/73</text:p>
            <text:p>Circolari INPDAP:</text:p>
            <text:p>n. 34 del 17.12.2003 </text:p>
            <text:p>n. 10 del 10.2.2004, </text:p>
            <text:p>n. 33 del 27.5.2004, </text:p>
            <text:p>n. 1 del 25.1.2005</text:p>
            <text:p>(O.d.S. n. 67 del 25.2.2005)</text:p>
            <text:p>nota direttoriale prot. n. 18778/09</text:p>
            <text:p>D.L. 201/2011 conv. in L. 214/2011</text:p>
            <text:p>D.L. 4/2019 conv. In L. 26/2019</text:p>
          </table:table-cell>
          <table:table-cell table:style-name="ce3" office:value-type="string" calcext:value-type="string">
            <text:p>60 giorni dall'acquisizione della documentazione necessaria per la certificazione dei dati tramite l'applicativo Nuova PASSWEB e per la trasmissione della documentazione all’INPS - Gestione Dipendenti Pubblici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INPS - Gestione Dipendenti Pubblici, Sede Territoriale di Napoli 2, www.inps.it, a seguito di ricezione dei dati giuridici ed economici trasmessi da questa Amministrazione</text:p>
          </table:table-cell>
          <table:table-cell table:style-name="ce3" office:value-type="string" calcext:value-type="string">
            <text:p>Ricorso al Comitato di Vigilanza della Gestione competente dell'INPS entro 30 giorni dalla data di ricezione del pagamento della prestazione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MODULI SCARICABILI AI LINK: www.unina.it/modulistica/pensioni e dal sito istituzionale dell'INPS: www.inps.it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4">
          <table:table-cell table:style-name="ce3"/>
          <table:table-cell table:style-name="ce3" office:value-type="string" calcext:value-type="string">
            <text:p>Trattamento pensionistico qualora la cessazione sia dovuta a causa imprevista (decesso, inabilità, ecc.)</text:p>
          </table:table-cell>
          <table:table-cell table:style-name="ce3" office:value-type="string" calcext:value-type="string">
            <text:p>D.P.R. 1092/73</text:p>
            <text:p>Circolari INPDAP:</text:p>
            <text:p>n. 34 del 17.12.2003 </text:p>
            <text:p>n. 10 del 10.2.2004, </text:p>
            <text:p>n. 33 del 27.5.2004, </text:p>
            <text:p>n. 1 del 25.1.2005</text:p>
            <text:p>(O.d.S. n. 67 del 25.2.2005)</text:p>
            <text:p>nota direttoriale prot. n. 18778/09</text:p>
            <text:p>D.L. 201/2011 conv. in L. 214/2011</text:p>
            <text:p>D.L. 4/2019 conv. In L. 26/2019</text:p>
          </table:table-cell>
          <table:table-cell table:style-name="ce3" office:value-type="string" calcext:value-type="string">
            <text:p>30 giorni dall'acquisizione della documentazione necessaria per la certificazione dei dati tramite l'applicativo Nuova PASSWEB e per la trasmissione della documentazione all’INPS - Gestione Dipendenti Pubblici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INPS - Gestione Dipendenti Pubblici, Sede Territoriale di Napoli 2, www.inps.it, a seguito di ricezione dei dati giuridici ed economici trasmessi da questa Amministrazione</text:p>
          </table:table-cell>
          <table:table-cell table:style-name="ce3" office:value-type="string" calcext:value-type="string">
            <text:p>Ricorso al Comitato di Vigilanza della Gestione competente dell'INPS entro 30 giorni dalla data di ricezione del pagamento della prestazione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3" office:value-type="string" calcext:value-type="string">
            <text:p>MODULI SCARICABILI AI LINK: www.unina.it/modulistica/pensioni e dal sito istituzionale dell'INPS: www.inps.it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5">
          <table:table-cell table:style-name="ce3"/>
          <table:table-cell table:style-name="ce3" office:value-type="string" calcext:value-type="string">
            <text:p>Trattamento di Fine Servizio o Fine Rapporto qualora la cessazione sia dovuta a:</text:p>
            <text:p>- causa imprevista (decesso, inabilità, ecc.);</text:p>
            <text:p>- dimissioni (programmate o non programmate);</text:p>
            <text:p>- limiti di età per i quali il decreto di cessazione non sia pervenuto con almeno 4 mesi di anticipo;</text:p>
            <text:p>- scadenza contratto a tempo determinato.</text:p>
          </table:table-cell>
          <table:table-cell table:style-name="ce3" office:value-type="string" calcext:value-type="string">
            <text:p>D.P.R. 1032/73 art. 26</text:p>
            <text:p>L. 140/97</text:p>
            <text:p>D.L. 138/2011 conv. in L. 148/2011</text:p>
          </table:table-cell>
          <table:table-cell table:style-name="ce3" office:value-type="string" calcext:value-type="string">
            <text:p>15 giorni dalla cessazione per la trasmissione del mod. TFS e/o TFR all’INPS - Gestione Dipendenti Pubblici (termine fissato da disposizione normativa)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INPS - Gestione Dipendenti Pubblici, Sede Territoriale di Napoli 2, www.inps.it, a seguito di ricezione dei dati giuridici ed economici trasmessi da questa Amministrazione</text:p>
          </table:table-cell>
          <table:table-cell table:style-name="ce3" office:value-type="string" calcext:value-type="string">
            <text:p>Ricorso al Comitato di Vigilanza della Gestione competente dell'INPS entro 30 gg. dalla data di ricezione del pagamento della prestazione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8" office:value-type="string" calcext:value-type="string">
            <text:p><text:a xlink:href="https://www.inps.it/" xlink:type="simple">MODULI SCARICABILI dal sito istituzionale dell'INPShttps://www.inps.it/</text:a>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5">
          <table:table-cell table:style-name="ce3"/>
          <table:table-cell table:style-name="ce3" office:value-type="string" calcext:value-type="string">
            <text:p>Ricongiunzione L. 29/79,</text:p>
            <text:p>Ricongiunzione L. 45/90,</text:p>
            <text:p>Ricongiunzione L. 523/54</text:p>
            <text:p>Computo DPR 1092/73</text:p>
            <text:p>Riscatto DPR 1092/73 e L. 184/97</text:p>
            <text:p>Costituzione posizione assicurativa INPS L. 322/58</text:p>
          </table:table-cell>
          <table:table-cell table:style-name="ce3" office:value-type="string" calcext:value-type="string">
            <text:p>L. 29/79</text:p>
            <text:p>L. 45/90</text:p>
            <text:p>L.523/54</text:p>
            <text:p>DPR 1092/73</text:p>
            <text:p>L. 184/97</text:p>
            <text:p>L. 322/58</text:p>
          </table:table-cell>
          <table:table-cell table:style-name="ce3" office:value-type="string" calcext:value-type="string">
            <text:p>30 giorni dall'acquisizione della documentazione necessaria per la certificazione dei dati tramite l'applicativo Nuova PASSWEB e la relativa comunicazione all’INPS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INPS - Gestione Dipendenti Pubblici, Sede Territoriale di Napoli 2, www.inps.it, a seguito di ricezione dei dati giuridici ed economici trasmessi da questa Amministrazione</text:p>
          </table:table-cell>
          <table:table-cell table:style-name="ce3" office:value-type="string" calcext:value-type="string">
            <text:p>Ricorso al Comitato di Vigilanza della Gestione competente dell'INPS entro 30 gg. dalla data di ricezione del pagamento della prestazione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8" office:value-type="string" calcext:value-type="string">
            <text:p><text:a xlink:href="https://www.inps.it/" xlink:type="simple">MODULI SCARICABILI dal sito istituzionale dell'INPS: https://www.inps.it/</text:a>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5">
          <table:table-cell table:style-name="ce3"/>
          <table:table-cell table:style-name="ce3" office:value-type="string" calcext:value-type="string">
            <text:p>Riscatto ai fini della buonuscita</text:p>
          </table:table-cell>
          <table:table-cell table:style-name="ce3" office:value-type="string" calcext:value-type="string">
            <text:p>D.P.R. 1032/73 art. 24</text:p>
          </table:table-cell>
          <table:table-cell table:style-name="ce3" office:value-type="string" calcext:value-type="string">
            <text:p>Entro 6 mesi dall'istanza per la trasmissione del mod. di riscatto TFS/TFR all’INPS - Gestione Dipendenti Pubblici (termine fissato da disposizione normativa)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INPS - Gestione Dipendenti Pubblici, Sede Territoriale di Napoli 2, www.inps.it, a seguito di ricezione dei dati giuridici ed economici trasmessi da questa Amministrazione</text:p>
          </table:table-cell>
          <table:table-cell table:style-name="ce3" office:value-type="string" calcext:value-type="string">
            <text:p>Ricorso all'INPS Gestione Dipendenti Pubblici entro 30 gg. dalla data di ricezione del provvedimento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2" table:style-name="ce3" office:value-type="string" calcext:value-type="string">
            <text:p>n.a.</text:p>
          </table:table-cell>
          <table:table-cell table:style-name="ce8" office:value-type="string" calcext:value-type="string">
            <text:p><text:a xlink:href="https://www.unina.it/modulistica/pensioni" xlink:type="simple">Moduli scaricabili ai link: http://www.unina.it/modulistica/pensioni</text:a>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5">
          <table:table-cell table:style-name="ce3"/>
          <table:table-cell table:style-name="ce3" office:value-type="string" calcext:value-type="string">
            <text:p>Riconoscimento infermità dipendente da causa di servizio e concessione equo indennizzo</text:p>
          </table:table-cell>
          <table:table-cell table:style-name="ce3" office:value-type="string" calcext:value-type="string">
            <text:p>D.P.R. 686/57</text:p>
            <text:p>D.P.R. 1092/73</text:p>
            <text:p>D.P.R. 461/2001</text:p>
            <text:p>D.L. 201/2011 conv. in L. 214/2011, art. 6</text:p>
          </table:table-cell>
          <table:table-cell table:style-name="ce3" office:value-type="string" calcext:value-type="string">
            <text:p>30 gg. dal ricevimento della domanda per trasmettere la documentazione alla Commissione Medica.</text:p>
            <text:p>- 30 gg. dalla ricezione del verbale della C.M. per trasmettere la documentazione al Comitato di verifica per le cause di servizio.</text:p>
            <text:p>- 20 giorni dalla ricezione del parere del C.V.C.S per emettere il decreto di causa di servizio ed eventuale equo indennizzo o per richiedere ulteriore parere.</text:p>
            <text:p>(I termini di cui sopra sono fissati da disposizione normativa)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Sottoscrizione da parte del Direttore Generale o del Rettore</text:p>
          </table:table-cell>
          <table:table-cell table:style-name="ce3" office:value-type="string" calcext:value-type="string">
            <text:p>Ricorso al giudice ordinario in funzione di giudice del lavoro, per il personale contrattualizzato; ricorso al T.A.R. Campania, per il personale non contrattualizzato entro 60 giorni dalla notifica del provvedimento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6">
          <table:table-cell table:style-name="ce3"/>
          <table:table-cell table:style-name="ce3" office:value-type="string" calcext:value-type="string">
            <text:p>Recupero importo equo indennizzo e/o pensione privilegiata non spettanti</text:p>
          </table:table-cell>
          <table:table-cell table:style-name="ce3" office:value-type="string" calcext:value-type="string">
            <text:p>D.P.R. 686/57</text:p>
            <text:p>D.P.R. 1092/73</text:p>
            <text:p>D.P.R. 461/2001</text:p>
            <text:p>D.M. 10.10.85</text:p>
          </table:table-cell>
          <table:table-cell table:style-name="ce3" office:value-type="string" calcext:value-type="string">
            <text:p>60 giorni dalla notifica dell’avvio del procedimento per emettere il decreto direttoriale o rettorale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Sottoscrizione da parte del Direttore Generale o del Rettore</text:p>
          </table:table-cell>
          <table:table-cell table:style-name="ce3" office:value-type="string" calcext:value-type="string">
            <text:p>Ricorso al giudice ordinario in funzione di giudice del lavoro, per il personale contrattualizzato; ricorso al T.A.R. Campania, per il personale non contrattualizzato entro 60 gg. dalla notifica del provvedimento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4">
          <table:table-cell table:style-name="ce3"/>
          <table:table-cell table:style-name="ce3" office:value-type="string" calcext:value-type="string">
            <text:p>Computo e riscatto periodi e servizi pre-ruolo, riscatto corso legale studi universitari, per istanze presentate antecedentemente all'1.7.2005 Computo e riscatto periodi e servizi pre-ruolo, riscatto corso legale studi universitari, per istanze presentate antecedentemente all'1.7.2005</text:p>
            <text:p>Ricongiunzione periodi contributivi, per istanze presentate antecedentemente all'1.7.2005</text:p>
            <text:p>Liquidazione indennità una tantum e costituzione posizione assicurativa INPS, per istanze presentate antecedentemente all'1.7.2005</text:p>
          </table:table-cell>
          <table:table-cell table:style-name="ce3" office:value-type="string" calcext:value-type="string">
            <text:p>D.P.R. 1092/73 </text:p>
            <text:p>L. 881/82</text:p>
            <text:p>L.184/97</text:p>
            <text:p>L. 29/79 </text:p>
            <text:p>L. 45/90</text:p>
            <text:p>L. 177/76</text:p>
            <text:p>L.322/58</text:p>
          </table:table-cell>
          <table:table-cell table:style-name="ce3" office:value-type="string" calcext:value-type="string">
            <text:p>90 giorni dal perfezionamento della pratica per emettere il decreto direttoriale o rettorale 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Sottoscrizione da parte del Direttore Generale o del Rettore</text:p>
          </table:table-cell>
          <table:table-cell table:style-name="ce3" office:value-type="string" calcext:value-type="string">
            <text:p>Ricorso alla Corte dei Conti entro 60 gg. dalla notifica del provvedimento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6">
          <table:table-cell table:style-name="ce3"/>
          <table:table-cell table:style-name="ce3" office:value-type="string" calcext:value-type="string">
            <text:p>Liquidazione pensione privilegiata, per istanze presentate antecedentemente all'1.7.2005</text:p>
          </table:table-cell>
          <table:table-cell table:style-name="ce3" office:value-type="string" calcext:value-type="string">
            <text:p>D.P.R. 1092/73 </text:p>
            <text:p>D.P.R. 461/2001</text:p>
          </table:table-cell>
          <table:table-cell table:style-name="ce3" office:value-type="string" calcext:value-type="string">
            <text:p>30 giorni dal perfezionamento della pratica per emettere il decreto direttoriale o rettorale 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Sottoscrizione da parte del Direttore Generale o del Rettore</text:p>
          </table:table-cell>
          <table:table-cell table:style-name="ce3" office:value-type="string" calcext:value-type="string">
            <text:p>Ricorso alla Corte dei Conti entro 60 giorni dalla notifica del provvedimento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6">
          <table:table-cell table:style-name="ce3"/>
          <table:table-cell table:style-name="ce3" office:value-type="string" calcext:value-type="string">
            <text:p>Pensioni definitive, per cessazioni antecedenti all'1.7.2005</text:p>
          </table:table-cell>
          <table:table-cell table:style-name="ce3" office:value-type="string" calcext:value-type="string">
            <text:p>D.P.R. 1092/73</text:p>
          </table:table-cell>
          <table:table-cell table:style-name="ce3" office:value-type="string" calcext:value-type="string">
            <text:p>60 giorni dal perfezionamento della pratica per emettere il decreto direttoriale o rettorale </text:p>
          </table:table-cell>
          <table:table-cell table:style-name="ce3" office:value-type="string" calcext:value-type="string">
            <text:p>Ufficio Pensioni</text:p>
          </table:table-cell>
          <table:table-cell table:style-name="ce3" office:value-type="string" calcext:value-type="string">
            <text:p>Sottoscrizione da parte del Direttore Generale o del Rettore</text:p>
          </table:table-cell>
          <table:table-cell table:style-name="ce3" office:value-type="string" calcext:value-type="string">
            <text:p>Ricorso alla Corte dei Conti entro 60 gg. dalla notifica del provvedimento</text:p>
          </table:table-cell>
          <table:table-cell table:style-name="ce3" office:value-type="string" calcext:value-type="string">
            <text:p>Email:pensioni@unina.it </text:p>
            <text:p>PEC: pensioni@pec.unina.it telefoni: 081 2532221 - 081 2537824 - 081 2537649 - 081 2537682</text:p>
            <text:p>tutte le altre informazioni sono reperibili al link</text:p>
            <text:p>https://www.unina.it/-/769164-ufficio-pensioni</text:p>
          </table:table-cell>
          <table:table-cell table:number-columns-repeated="2"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10" office:value-type="string" calcext:value-type="string">
            <text:p>Dirigente dell'Area di afferenza. Modalità per attivare tale potere: </text:p>
            <text:p>PEC: area.legale@pec.unina.it </text:p>
            <text:p>Tel  081-2537697 - 081 2532585 </text:p>
          </table:table-cell>
          <table:table-cell table:number-columns-repeated="16370"/>
        </table:table-row>
        <table:table-row table:style-name="ro7" table:number-rows-repeated="1048560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Titles" table:base-cell-address="$Foglio1.$A$1" table:cell-range-address="$Foglio1.$2:.$2" table:range-usable-as="repeat-column repeat-row"/>
        </table:named-expressions>
      </table:table>
      <table:named-expressions/>
      <table:database-ranges>
        <table:database-range table:name="__Anonymous_Sheet_DB__0" table:target-range-address="Foglio1.A2:Foglio1.N1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yperlink_20_1" style:display-name="Hyperlink 1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9cm" fo:margin-left="0.801cm" fo:margin-right="0.8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MARIA SOFIA ESPOSITO</dc:creator>
    <meta:creation-date>2023-10-05T13:07:29</meta:creation-date>
    <dc:date>2024-02-05T12:54:09</dc:date>
    <meta:generator>LibreOffice/24.2.5.2$Windows_X86_64 LibreOffice_project/bffef4ea93e59bebbeaf7f431bb02b1a39ee8a59</meta:generator>
    <meta:document-statistic meta:table-count="1" meta:cell-count="184" meta:object-count="0"/>
    <meta:user-defined meta:name="AppVersion">16.0300</meta:user-defined>
    <meta:user-defined meta:name="ContentTypeId">0x0101003FECAE4710800A44817EBCD60B7A4475</meta:user-defined>
    <meta:user-defined meta:name="MSIP_Label_2ad0b24d-6422-44b0-b3de-abb3a9e8c81a_ActionId">5ad9fca1-d780-41f9-843e-3d3004b6b962</meta:user-defined>
    <meta:user-defined meta:name="MSIP_Label_2ad0b24d-6422-44b0-b3de-abb3a9e8c81a_ContentBits">0</meta:user-defined>
    <meta:user-defined meta:name="MSIP_Label_2ad0b24d-6422-44b0-b3de-abb3a9e8c81a_Enabled" meta:value-type="string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3:08:00Z</meta:user-defined>
    <meta:user-defined meta:name="MSIP_Label_2ad0b24d-6422-44b0-b3de-abb3a9e8c81a_SiteId" meta:value-type="string">2fcfe26a-bb62-46b0-b1e3-28f9da0c45fd</meta:user-defined>
  </office:meta>
</office:document-meta>
</file>