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style:font-family-generic="roman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73604166666667cm"/>
    </style:style>
    <style:style style:name="co7" style:family="table-column">
      <style:table-column-properties fo:break-before="auto" style:column-width="4.7625cm"/>
    </style:style>
    <style:style style:name="co8" style:family="table-column">
      <style:table-column-properties fo:break-before="auto" style:column-width="4.55083333333333cm"/>
    </style:style>
    <style:style style:name="co9" style:family="table-column">
      <style:table-column-properties fo:break-before="auto" style:column-width="3.889375cm"/>
    </style:style>
    <style:style style:name="co10" style:family="table-column">
      <style:table-column-properties fo:break-before="auto" style:column-width="3.62479166666667cm"/>
    </style:style>
    <style:style style:name="co11" style:family="table-column">
      <style:table-column-properties fo:break-before="auto" style:column-width="3.01625cm"/>
    </style:style>
    <style:style style:name="co12" style:family="table-column">
      <style:table-column-properties fo:break-before="auto" style:column-width="3.54541666666667cm"/>
    </style:style>
    <style:style style:name="co13" style:family="table-column">
      <style:table-column-properties fo:break-before="auto" style:column-width="3.095625cm"/>
    </style:style>
    <style:style style:name="ro1" style:family="table-row">
      <style:table-row-properties style:row-height="61.5pt" style:use-optimal-row-height="false" fo:break-before="auto"/>
    </style:style>
    <style:style style:name="ro2" style:family="table-row">
      <style:table-row-properties style:row-height="82.5pt" style:use-optimal-row-height="false" fo:break-before="auto"/>
    </style:style>
    <style:style style:name="ro3" style:family="table-row">
      <style:table-row-properties style:row-height="60.75pt" style:use-optimal-row-height="true" fo:break-before="auto"/>
    </style:style>
    <style:style style:name="ro4" style:family="table-row">
      <style:table-row-properties style:row-height="75.75pt" style:use-optimal-row-height="true" fo:break-before="auto"/>
    </style:style>
    <style:style style:name="ro5" style:family="table-row">
      <style:table-row-properties style:row-height="90.75pt" style:use-optimal-row-height="true" fo:break-before="auto"/>
    </style:style>
    <style:style style:name="ro6" style:family="table-row">
      <style:table-row-properties style:row-height="45.75pt" style:use-optimal-row-height="true" fo:break-before="auto"/>
    </style:style>
    <style:style style:name="ro7" style:family="table-row">
      <style:table-row-properties style:row-height="30.75pt" style:use-optimal-row-height="true" fo:break-before="auto"/>
    </style:style>
    <style:style style:name="ro8" style:family="table-row">
      <style:table-row-properties style:row-height="69.6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ORTO_BOTANICO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4">
            <text:p><text:span text:style-name="T5">TABELLA PROCEDIMENTI/ATTIVITA'</text:span><text:span text:style-name="T4"/></text:p>
            <text:p><text:span text:style-name="T5">ORTO BOTANICO</text:span>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number-columns-spanned="13" table:number-rows-spanned="1" table:style-name="ce15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3">
            <text:p>N.</text:p>
          </table:table-cell>
          <table:table-cell office:value-type="string" table:style-name="ce4">
            <text:p><text:span text:style-name="T2">Procedimento</text:span>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4">
            <text:p><text:span text:style-name="T2">Termine di conclusione e ogni altro termine procedimentale rilevante</text:span></text:p>
          </table:table-cell>
          <table:table-cell office:value-type="string" table:style-name="ce5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3">Predisposizione Proposte di budget economico e degli Investimenti annuale e triennale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 - art. 13</text:span></text:p>
          </table:table-cell>
          <table:table-cell office:value-type="string" table:style-name="ce8">
            <text:p><text:span text:style-name="T3">Entro il 15 settembre di ogni anno (salvo diverse disposizioni comunicate dalla Ripartizione</text:span></text:p>
            <text:p><text:span text:style-name="T3">Bilancio, Finanza e Sviluppo)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3">Predisposizione budget annuale di cassa Mensilizzat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 - art. 13</text:span></text:p>
          </table:table-cell>
          <table:table-cell office:value-type="string" table:style-name="ce8">
            <text:p>Entro il 15 settembre di ogni anno (salvo diverse disposizioni</text:p>
            <text:p>comunicate dalla Ripartizione Bilancio, Finanza e Sviluppo)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3" table:style-name="ce7">
            <text:p>3</text:p>
          </table:table-cell>
          <table:table-cell office:value-type="string" table:style-name="ce5">
            <text:p><text:span text:style-name="T3">Variazioni al Bilancio Unico d’Ateneo di previsione annuale autorizzatorio non soggette al regime autorizzatorio del Consiglio d’Amministrazione</text:span></text:p>
            <text:p><text:span text:style-name="T3">dell’Atene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 - art. 17</text:span></text:p>
          </table:table-cell>
          <table:table-cell office:value-type="string" table:style-name="ce8">
            <text:p><text:span text:style-name="T3">Entro 5 giorni dalla richiesta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4" table:style-name="ce7">
            <text:p>4</text:p>
          </table:table-cell>
          <table:table-cell office:value-type="string" table:style-name="ce5">
            <text:p><text:span text:style-name="T3">Richiesta di Variazioni al Bilancio Unico d’Ateneo di previsione annuale autorizzatorio soggette al regime autorizzatorio del Consiglio d’Amministrazione</text:span></text:p>
            <text:p><text:span text:style-name="T3">dell’Atene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 - art. 18</text:span></text:p>
          </table:table-cell>
          <table:table-cell office:value-type="string" table:style-name="ce8">
            <text:p><text:span text:style-name="T3">Entro 5 giorni dalla richiesta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5" table:style-name="ce7">
            <text:p>5</text:p>
          </table:table-cell>
          <table:table-cell office:value-type="string" table:style-name="ce5">
            <text:p><text:span text:style-name="T3">Predisposizione delle istruttorie relative alle proposte</text:span></text:p>
            <text:p><text:span text:style-name="T3">di delibera, nell’ambito delle competenze attribuite all’Unità Organizzativa, da sottoporre</text:span></text:p>
            <text:p><text:span text:style-name="T3">all’approvazione dell’Organo collegiale</text:span></text:p>
          </table:table-cell>
          <table:table-cell office:value-type="string" table:style-name="ce5">
            <text:p><text:span text:style-name="T3">Regolamento di Organizzazione e Funzionamento dell’Orto Botanico - DR/2015/1100 del 13/04/2015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Entro la data di convocazione dell’Organo Collegiale competente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6" table:style-name="ce7">
            <text:p>6</text:p>
          </table:table-cell>
          <table:table-cell office:value-type="string" table:style-name="ce5">
            <text:p><text:span text:style-name="T3">Predisposizione dei Decreti Direttoriali, anche</text:span></text:p>
            <text:p><text:span text:style-name="T3">d’urgenza, nell’ambito delle competenze attribuite all’Unità Amministrativa</text:span></text:p>
          </table:table-cell>
          <table:table-cell office:value-type="string" table:style-name="ce5">
            <text:p><text:span text:style-name="T3">Regolamento di Organizzazione e</text:span></text:p>
            <text:p><text:span text:style-name="T3">Funzionamento dell’Orto Botanico DR/2015/1100 del 13/04/2015</text:span></text:p>
          </table:table-cell>
          <table:table-cell office:value-type="string" table:style-name="ce8">
            <text:p><text:span text:style-name="T3">Entro 5 giorni; 1 giorno nei casi di urgenza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7" table:style-name="ce7">
            <text:p>7</text:p>
          </table:table-cell>
          <table:table-cell office:value-type="string" table:style-name="ce8">
            <text:p><text:span text:style-name="T3">Riattribuzione Economie di Gestione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 - art. 31, comma 4</text:span></text:p>
          </table:table-cell>
          <table:table-cell office:value-type="string" table:style-name="ce8">
            <text:p><text:span text:style-name="T3">Entro 10 giorni dalla richiesta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8" table:style-name="ce7">
            <text:p>8</text:p>
          </table:table-cell>
          <table:table-cell office:value-type="string" table:style-name="ce5">
            <text:p><text:span text:style-name="T3">Verifica e inoltro informazioni ai fini delle scritture</text:span></text:p>
            <text:p><text:span text:style-name="T3">d’assestamento e di chiusura dell’esercizi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 - art. 27, comma 3</text:span></text:p>
          </table:table-cell>
          <table:table-cell office:value-type="string" table:style-name="ce5">
            <text:p><text:span text:style-name="T3">Entro il 31 gennaio dell’anno</text:span></text:p>
            <text:p><text:span text:style-name="T3">successivo a quello a cui il</text:span></text:p>
            <text:p><text:span text:style-name="T3">bilancio si riferisce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9" table:style-name="ce7">
            <text:p>9</text:p>
          </table:table-cell>
          <table:table-cell office:value-type="string" table:style-name="ce8">
            <text:p><text:span text:style-name="T3">Elaborazione e rilascio dei report contabili sulla disponibilità di spesa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Entro 2 giorni dalla ricezione della richiesta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10" table:style-name="ce7">
            <text:p>10</text:p>
          </table:table-cell>
          <table:table-cell office:value-type="string" table:style-name="ce8">
            <text:p><text:span text:style-name="T3">Contabilizzazioni dei vincoli contabili e degli impegni in contabilità analitica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;</text:span></text:p>
            <text:p><text:span text:style-name="T3">Rettorali d’Ateneo in materia</text:span></text:p>
          </table:table-cell>
          <table:table-cell office:value-type="string" table:style-name="ce9">
            <text:p>Entro 3 giorni dalla richiesta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1" table:style-name="ce7">
            <text:p>11</text:p>
          </table:table-cell>
          <table:table-cell office:value-type="string" table:style-name="ce8">
            <text:p><text:span text:style-name="T3">Registrazioni fatture in contabilità generale e analitica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– art. 25 DPR 633/72 e ss.mm.ii.</text:span></text:p>
          </table:table-cell>
          <table:table-cell office:value-type="string" table:style-name="ce8">
            <text:p><text:span text:style-name="T3">Entro 3 giorni dalla richiesta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2" table:style-name="ce7">
            <text:p>12</text:p>
          </table:table-cell>
          <table:table-cell office:value-type="string" table:style-name="ce8">
            <text:p><text:span text:style-name="T3">Registrazione in contabilità generale ed analitica dei documenti d’entrata relativi a decreti/atti d’assegnazione di contributi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 – art. 25</text:span></text:p>
          </table:table-cell>
          <table:table-cell office:value-type="string" table:style-name="ce8">
            <text:p><text:span text:style-name="T3">Entro 5 giorni dalla richiesta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13" table:style-name="ce7">
            <text:p>13</text:p>
          </table:table-cell>
          <table:table-cell office:value-type="string" table:style-name="ce8">
            <text:p><text:span text:style-name="T3">Procedura per la gestione delle missioni di servizio del personale</text:span></text:p>
          </table:table-cell>
          <table:table-cell office:value-type="string" table:style-name="ce8">
            <text:p><text:span text:style-name="T3">Regolamento per le missioni di servizio – Decreto n. 2217/2006</text:span></text:p>
          </table:table-cell>
          <table:table-cell office:value-type="string" table:style-name="ce8">
            <text:p><text:span text:style-name="T3">Entro 3 giorni dalla resentazione della documentazione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4" table:style-name="ce7">
            <text:p>14</text:p>
          </table:table-cell>
          <table:table-cell office:value-type="string" table:style-name="ce8">
            <text:p><text:span text:style-name="T3">Registrazione dei buoni d’ordine relativi alle procedure d’acquisto di beni, servizi e lavori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Entro 2 giorni dalla ricezione degli atti da parte del RUP ed a seguito di verifiche DURC e annotazioni ANAC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5" table:style-name="ce7">
            <text:p>15</text:p>
          </table:table-cell>
          <table:table-cell office:value-type="string" table:style-name="ce8">
            <text:p><text:span text:style-name="T3">Elaborazione e registrazione pagamento ed incass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 – art. 35</text:span></text:p>
          </table:table-cell>
          <table:table-cell office:value-type="string" table:style-name="ce8">
            <text:p><text:span text:style-name="T3">Entro 10 giorni dalla data di ricezione del sospeso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6" table:style-name="ce7">
            <text:p>16</text:p>
          </table:table-cell>
          <table:table-cell office:value-type="string" table:style-name="ce5">
            <text:p><text:span text:style-name="T3">Verifica inadempimenti per pagamenti superiori a €</text:span></text:p>
            <text:p><text:span text:style-name="T3">5.000,00</text:span></text:p>
          </table:table-cell>
          <table:table-cell office:value-type="string" table:style-name="ce8">
            <text:p><text:span text:style-name="T3">D.P.R. n. 602/73 Art. 48-bis</text:span></text:p>
          </table:table-cell>
          <table:table-cell office:value-type="string" table:style-name="ce8">
            <text:p><text:span text:style-name="T3">Precedente all’emissione dell’ordinativo di pagamento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Agenzia delle Entrate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0">
            <text:p>acquistiinrete.it/agenziadelleentrate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7" table:style-name="ce7">
            <text:p>17</text:p>
          </table:table-cell>
          <table:table-cell office:value-type="string" table:style-name="ce8">
            <text:p><text:span text:style-name="T3">Regolarizzazione dei provvisori di entrata e di uscita di cassa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 – art. 35</text:span></text:p>
          </table:table-cell>
          <table:table-cell office:value-type="string" table:style-name="ce8">
            <text:p><text:span text:style-name="T3">Entro 5 giorni dalla richiesta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8" table:style-name="ce7">
            <text:p>18</text:p>
          </table:table-cell>
          <table:table-cell office:value-type="string" table:style-name="ce5">
            <text:p><text:span text:style-name="T3">Elaborazione e trasmissione dei trasferimenti interni</text:span></text:p>
            <text:p><text:span text:style-name="T3">verso le altre strutture d’Atene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Entro 5 giorni dalla richiesta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9" table:style-name="ce7">
            <text:p>19</text:p>
          </table:table-cell>
          <table:table-cell office:value-type="string" table:style-name="ce5">
            <text:p><text:span text:style-name="T3">Elaborazione e trasmissione all’Istituto cassiere degli</text:span></text:p>
            <text:p><text:span text:style-name="T3">ordinativi di pagamento e incass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Entro 2 giorni dal processo fattura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20" table:style-name="ce7">
            <text:p>20</text:p>
          </table:table-cell>
          <table:table-cell office:value-type="string" table:style-name="ce8">
            <text:p><text:span text:style-name="T3">Pagamenti e rimborsi a valere sul Fondo Economale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– art. 34</text:span></text:p>
          </table:table-cell>
          <table:table-cell office:value-type="string" table:style-name="ce8">
            <text:p><text:span text:style-name="T3">Entro 1 giorno dalla presentazione della richiesta di rimborso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21" table:style-name="ce7">
            <text:p>21</text:p>
          </table:table-cell>
          <table:table-cell office:value-type="string" table:style-name="ce8">
            <text:p><text:span text:style-name="T3">Carico e discarico inventariale dei beni mobili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– art. 51</text:span></text:p>
          </table:table-cell>
          <table:table-cell office:value-type="string" table:style-name="ce8">
            <text:p><text:span text:style-name="T3">Entro 10 giorni dalla richiesta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22" table:style-name="ce7">
            <text:p>22</text:p>
          </table:table-cell>
          <table:table-cell office:value-type="string" table:style-name="ce8">
            <text:p><text:span text:style-name="T3">Predisposizione del Prospetto situazione patrimoniale per ciascun inventario esistente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– art. 50, comma 5</text:span></text:p>
          </table:table-cell>
          <table:table-cell office:value-type="string" table:style-name="ce8">
            <text:p><text:span text:style-name="T3">Entro 31 marzo dell’esercizio successivo a quello a cui si riferisce la situazione patrimoniale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23" table:style-name="ce7">
            <text:p>23</text:p>
          </table:table-cell>
          <table:table-cell office:value-type="string" table:style-name="ce5">
            <text:p><text:span text:style-name="T3">Inserimento e aggiornamento dell’anagrafica relativa</text:span></text:p>
            <text:p><text:span text:style-name="T3">alle modalità di pagament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Entro 2 giorni dalla richiesta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24" table:style-name="ce7">
            <text:p>24</text:p>
          </table:table-cell>
          <table:table-cell office:value-type="string" table:style-name="ce8">
            <text:p><text:span text:style-name="T3">Gestione del Protocollo informatico, e-mail e pec</text:span></text:p>
          </table:table-cell>
          <table:table-cell office:value-type="string" table:style-name="ce8">
            <text:p><text:span text:style-name="T3">Visualizzazione, registrazione e trasmissione documenti</text:span></text:p>
          </table:table-cell>
          <table:table-cell office:value-type="string" table:style-name="ce8">
            <text:p><text:span text:style-name="T3">Attività giornaliera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5" table:style-name="ce7">
            <text:p>25</text:p>
          </table:table-cell>
          <table:table-cell office:value-type="string" table:style-name="ce8">
            <text:p><text:span text:style-name="T3">Procedura di approvvigionamento di beni e/o servizi</text:span></text:p>
          </table:table-cell>
          <table:table-cell office:value-type="string" table:style-name="ce5">
            <text:p><text:span text:style-name="T3">D.Lgs 36/2023 - D.Lgs 56/2017 –</text:span></text:p>
            <text:p><text:span text:style-name="T3">D.L.76/2020 e s.m.i.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 DR 2018/4672</text:span></text:p>
          </table:table-cell>
          <table:table-cell office:value-type="string" table:style-name="ce5">
            <text:p><text:span text:style-name="T3">Si rinvia ai termini minimi e massimi fissati per i singoli adempimenti dal D.Lgs.</text:span></text:p>
            <text:p><text:span text:style-name="T3">36/2023, dal D. Lgs.56/2017 e dalla Lex specialis di gara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6" table:style-name="ce7">
            <text:p>26</text:p>
          </table:table-cell>
          <table:table-cell office:value-type="string" table:style-name="ce8">
            <text:p><text:span text:style-name="T3">Procedure per l’adesione a Convenzioni Consip o per l’acquisizione sul MEPA di beni e servizi di importo inferiore alla soglia comunitaria, tramite utilizzo delle procedure ODA,RDO e Trattativa diretta presenti sul portale MEPA della PA</text:span></text:p>
          </table:table-cell>
          <table:table-cell office:value-type="string" table:style-name="ce5">
            <text:p><text:span text:style-name="T3">D.Lgs 36/2023 e D.Lgs 56/2017 - D.L.76/2020 e s.m.i.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 DR 2018/4672</text:span></text:p>
          </table:table-cell>
          <table:table-cell office:value-type="string" table:style-name="ce5">
            <text:p><text:span text:style-name="T3">Si rinvia ai termini minimi e massimi fissati per i singoli adempimenti dal D.Lgs.</text:span></text:p>
            <text:p><text:span text:style-name="T3">36/2023, dal D. Lgs.56/2017 e dalla Lex specialis di gara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7" table:style-name="ce7">
            <text:p>27</text:p>
          </table:table-cell>
          <table:table-cell office:value-type="string" table:style-name="ce8">
            <text:p><text:span text:style-name="T3">Predisposizione della determina a contrarre e a quella di affidamento per acquisti di beni e servizi da pubblicare successivamente sul sito web di Ateneo nella sezione Amministrazione trasparente</text:span></text:p>
          </table:table-cell>
          <table:table-cell office:value-type="string" table:style-name="ce5">
            <text:p><text:span text:style-name="T3">D.Lgs. 36/2023 e D.Lgs 56/2017,</text:span></text:p>
            <text:p><text:span text:style-name="T3">D.Lgs 33/2013, Linee guida ANAC</text:span></text:p>
            <text:p><text:span text:style-name="T3">n.3 e 4, Delibera n.1096 e 1097/2016; Regolamento di</text:span></text:p>
            <text:p><text:span text:style-name="T3">Ateneo per l’Amministrazione, la Finanza e la contabilità DR 2018/4672</text:span></text:p>
          </table:table-cell>
          <table:table-cell office:value-type="string" table:style-name="ce8">
            <text:p><text:span text:style-name="T3">15 giorni dalla richiesta del Responsabile della Struttura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28" table:style-name="ce7">
            <text:p>28</text:p>
          </table:table-cell>
          <table:table-cell office:value-type="string" table:style-name="ce8">
            <text:p><text:span text:style-name="T3">Adempimenti connessi alla gestione amministrativa e rendicontazione progetti</text:span></text:p>
          </table:table-cell>
          <table:table-cell office:value-type="string" table:style-name="ce8">
            <text:p><text:span text:style-name="T3">Leggi nazionali comunitarie regionali - bandi e linee guida ente erogatore del finanziamento</text:span></text:p>
          </table:table-cell>
          <table:table-cell office:value-type="string" table:style-name="ce8">
            <text:p><text:span text:style-name="T3">Entro il termine stabilito dalla norma di finanziamento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29" table:style-name="ce7">
            <text:p>29</text:p>
          </table:table-cell>
          <table:table-cell office:value-type="string" table:style-name="ce8">
            <text:p><text:span text:style-name="T3">Adempimenti connessi all'aggiornamento e controllo in UGOV modulo progetti</text:span></text:p>
          </table:table-cell>
          <table:table-cell office:value-type="string" table:style-name="ce8">
            <text:p><text:span text:style-name="T3">Circolari e note di riferimento</text:span></text:p>
          </table:table-cell>
          <table:table-cell office:value-type="string" table:style-name="ce9">
            <text:p>Entro tre giorni dalla richiesta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30" table:style-name="ce7">
            <text:p>30</text:p>
          </table:table-cell>
          <table:table-cell office:value-type="string" table:style-name="ce8">
            <text:p><text:span text:style-name="T3">Gestione della procedura informatica di Ateneo per la rilevazione delle assenze e presenze (SIRP)</text:span></text:p>
          </table:table-cell>
          <table:table-cell office:value-type="string" table:style-name="ce8">
            <text:p><text:span text:style-name="T3">Contratto collettivo nazionale e contratto integrativo di Ateneo, Legislazione nazionale di riferimento</text:span></text:p>
          </table:table-cell>
          <table:table-cell office:value-type="string" table:style-name="ce8">
            <text:p><text:span text:style-name="T3">30 giorni dall’avvio del</text:span></text:p>
            <text:p><text:span text:style-name="T3">procedimento</text:span></text:p>
          </table:table-cell>
          <table:table-cell office:value-type="string" table:style-name="ce8">
            <text:p><text:span text:style-name="T3">Unità Orto Botanico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31" table:style-name="ce7">
            <text:p>31</text:p>
          </table:table-cell>
          <table:table-cell office:value-type="string" table:style-name="ce9">
            <text:p>Aggiornamento del sito web della Struttura con la pubblicazione di notizie in primo piano e nelle<text:span text:style-name="T1"><text:s/>specifiche sezioni relative ad eventi e manifestazioni culturali</text:span></text:p>
          </table:table-cell>
          <table:table-cell office:value-type="string" table:style-name="ce8">
            <text:p><text:span text:style-name="T3">Statuto, Regolamenti di Ateneo vigenti in materia</text:span></text:p>
          </table:table-cell>
          <table:table-cell office:value-type="string" table:style-name="ce8">
            <text:p><text:span text:style-name="T3">Periodica</text:span></text:p>
          </table:table-cell>
          <table:table-cell office:value-type="string" table:style-name="ce8">
            <text:p><text:span text:style-name="T3">Unità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32" table:style-name="ce7">
            <text:p>32</text:p>
          </table:table-cell>
          <table:table-cell office:value-type="string" table:style-name="ce8">
            <text:p><text:span text:style-name="T3">Emissione ordinativi di pagamento relativi al rimborso delle spese di missione</text:span></text:p>
          </table:table-cell>
          <table:table-cell office:value-type="string" table:style-name="ce8">
            <text:p><text:span text:style-name="T3">Regolamento per le missioni di servizio e le trasferte; Regolamento di Ateneo per l'Amministrazione, la Finanza e la Contabilità</text:span></text:p>
          </table:table-cell>
          <table:table-cell office:value-type="string" table:style-name="ce8">
            <text:p><text:span text:style-name="T3">30 gg dalla ricezione della documentazione completa di spesa in originale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33" table:style-name="ce7">
            <text:p>33</text:p>
          </table:table-cell>
          <table:table-cell office:value-type="string" table:style-name="ce8">
            <text:p><text:span text:style-name="T3">Emissione ordinativi di pagamento per fatture elettroniche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Entro 30 giorni dalla data di ricezione della fattura elettronica</text:span></text:p>
          </table:table-cell>
          <table:table-cell office:value-type="string" table:style-name="ce8">
            <text:p><text:span text:style-name="T3">Unità Amministrativa Orto Botan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0">
            <text:p>ortobotanico@unina.it</text:p>
            <text:p>robna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40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10:41:07Z</dc:date>
  </office:meta>
</office:document-meta>
</file>