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84729166666667cm"/>
    </style:style>
    <style:style style:name="ro1" style:family="table-row">
      <style:table-row-properties style:row-height="38.45pt" style:use-optimal-row-height="false" fo:break-before="auto"/>
    </style:style>
    <style:style style:name="ro2" style:family="table-row">
      <style:table-row-properties style:row-height="52.9pt" style:use-optimal-row-height="false" fo:break-before="auto"/>
    </style:style>
    <style:style style:name="ro3" style:family="table-row">
      <style:table-row-properties style:row-height="77.45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MCM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9" table:default-cell-style-name="ce2"/>
        <table:table-column table:style-name="co1" table:number-columns-repeated="16370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PER LA MECCANICA COMPUTAZIONALE E I MATERIALI AVANZATI (MCMA)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1"><text:s/>Interuniversitario per la Meccanica Computazionale e i Materiali Avanzati (MCMA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mcm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1"><text:s/>Interuniversitario per la Meccanica Computazionale e i Materiali Avanzati (MCMA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mcm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0:05:12Z</dc:date>
  </office:meta>
</office:document-meta>
</file>