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2pt solid #000000" style:vertical-align="to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1">
      <style:table-cell-properties style:vertical-align="middle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style:vertical-align="top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6" style:family="table-cell" style:parent-style-name="Collegamento_32_ipertestuale" style:data-style-name="N0">
      <style:table-cell-properties fo:border="2pt solid #000000" style:vertical-align="middle" fo:background-color="#FDE9D9" style:cell-protect="none" style:repeat-content="false"/>
      <style:paragraph-properties fo:text-align="start" fo:margin-left="0cm"/>
      <style:text-properties fo:color="#0000FF" style:text-underline-style="solid" style:text-underline-type="single" style:font-family-generic="roman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21" style:family="table-cell" style:parent-style-name="Default" style:data-style-name="N0">
      <style:table-cell-properties fo:border="2pt solid #000000" style:vertical-align="top" fo:wrap-option="wrap" fo:background-color="#FDE9D9" style:cell-protect="none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22" style:family="table-cell" style:parent-style-name="Collegamento_32_ipertestuale" style:data-style-name="N0">
      <style:table-cell-properties fo:border="2pt solid #000000" style:vertical-align="top" fo:wrap-option="wrap" fo:background-color="#FDE9D9" style:cell-protect="none" style:repeat-content="false"/>
      <style:paragraph-properties fo:text-align="center"/>
      <style:text-properties fo:color="#000000" style:text-underline-style="solid" style:text-underline-type="single" style:font-family-generic="roman"/>
    </style:style>
    <style:style style:name="ce23" style:family="table-cell" style:parent-style-name="Default" style:data-style-name="N0">
      <style:table-cell-properties fo:border="2pt solid #000000" style:vertical-align="top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24" style:family="table-cell" style:parent-style-name="Collegamento_32_ipertestuale" style:data-style-name="N0">
      <style:table-cell-properties fo:border="2pt solid #000000" style:vertical-align="top" fo:background-color="#FDE9D9" style:cell-protect="none" style:repeat-content="false"/>
      <style:paragraph-properties fo:text-align="center"/>
      <style:text-properties fo:color="#000000" style:text-underline-style="solid" style:text-underline-type="single" style:font-family-generic="roman"/>
    </style:style>
    <style:style style:name="ce25" style:family="table-cell" style:parent-style-name="Hyperlink" style:data-style-name="N0">
      <style:table-cell-properties fo:border="2pt solid #000000" style:vertical-align="top" fo:background-color="#FDE9D9" style:cell-protect="none" style:repeat-content="false"/>
      <style:paragraph-properties fo:text-align="center"/>
      <style:text-properties fo:color="#000000" style:text-underline-style="solid" style:text-underline-type="single" style:font-family-generic="roman"/>
    </style:style>
    <style:style style:name="ce2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start" fo:margin-left="0cm"/>
      <style:text-properties fo:color="#0000FF" style:text-underline-style="solid" style:text-underline-type="single" style:font-family-generic="roman"/>
    </style:style>
    <style:style style:name="ce2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9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31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8.83708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6.00604166666667cm"/>
    </style:style>
    <style:style style:name="co5" style:family="table-column">
      <style:table-column-properties fo:break-before="auto" style:column-width="4.97416666666667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5.45041666666667cm"/>
    </style:style>
    <style:style style:name="co8" style:family="table-column">
      <style:table-column-properties fo:break-before="auto" style:column-width="6.64104166666667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6.95854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4.41854166666667cm" style:use-optimal-column-width="true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8.3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95.25pt" style:use-optimal-row-height="false" fo:break-before="auto"/>
    </style:style>
    <style:style style:name="ro4" style:family="table-row">
      <style:table-row-properties style:row-height="84pt" style:use-optimal-row-height="false" fo:break-before="auto"/>
    </style:style>
    <style:style style:name="ro5" style:family="table-row">
      <style:table-row-properties style:row-height="89.25pt" style:use-optimal-row-height="false" fo:break-before="auto"/>
    </style:style>
    <style:style style:name="ro6" style:family="table-row">
      <style:table-row-properties style:row-height="66.75pt" style:use-optimal-row-height="false" fo:break-before="auto"/>
    </style:style>
    <style:style style:name="ro7" style:family="table-row">
      <style:table-row-properties style:row-height="110.25pt" style:use-optimal-row-height="false" fo:break-before="auto"/>
    </style:style>
    <style:style style:name="ro8" style:family="table-row">
      <style:table-row-properties style:row-height="96.75pt" style:use-optimal-row-height="false" fo:break-before="auto"/>
    </style:style>
    <style:style style:name="ro9" style:family="table-row">
      <style:table-row-properties style:row-height="83.25pt" style:use-optimal-row-height="false" fo:break-before="auto"/>
    </style:style>
    <style:style style:name="ro10" style:family="table-row">
      <style:table-row-properties style:row-height="68.1pt" style:use-optimal-row-height="false" fo:break-before="auto"/>
    </style:style>
    <style:style style:name="ro11" style:family="table-row">
      <style:table-row-properties style:row-height="125.25pt" style:use-optimal-row-height="false" fo:break-before="auto"/>
    </style:style>
    <style:style style:name="ro12" style:family="table-row">
      <style:table-row-properties style:row-height="81.75pt" style:use-optimal-row-height="false" fo:break-before="auto"/>
    </style:style>
    <style:style style:name="ro13" style:family="table-row">
      <style:table-row-properties style:row-height="100.5pt" style:use-optimal-row-height="false" fo:break-before="auto"/>
    </style:style>
    <style:style style:name="ro14" style:family="table-row">
      <style:table-row-properties style:row-height="130.5pt" style:use-optimal-row-height="false" fo:break-before="auto"/>
    </style:style>
    <style:style style:name="ro15" style:family="table-row">
      <style:table-row-properties style:row-height="111pt" style:use-optimal-row-height="false" fo:break-before="auto"/>
    </style:style>
    <style:style style:name="ro16" style:family="table-row">
      <style:table-row-properties style:row-height="93.2pt" style:use-optimal-row-height="false" fo:break-before="auto"/>
    </style:style>
    <style:style style:name="ro17" style:family="table-row">
      <style:table-row-properties style:row-height="144.95pt" style:use-optimal-row-height="false" fo:break-before="auto"/>
    </style:style>
    <style:style style:name="ro18" style:family="table-row">
      <style:table-row-properties style:row-height="118.35pt" style:use-optimal-row-height="false" fo:break-before="auto"/>
    </style:style>
    <style:style style:name="ro19" style:family="table-row">
      <style:table-row-properties style:row-height="129pt" style:use-optimal-row-height="false" fo:break-before="auto"/>
    </style:style>
    <style:style style:name="ro20" style:family="table-row">
      <style:table-row-properties style:row-height="131.45pt" style:use-optimal-row-height="false" fo:break-before="auto"/>
    </style:style>
    <style:style style:name="ro21" style:family="table-row">
      <style:table-row-properties style:row-height="131.85pt" style:use-optimal-row-height="false" fo:break-before="auto"/>
    </style:style>
    <style:style style:name="ro22" style:family="table-row">
      <style:table-row-properties style:row-height="81.2pt" style:use-optimal-row-height="false" fo:break-before="auto"/>
    </style:style>
    <style:style style:name="ro23" style:family="table-row">
      <style:table-row-properties style:row-height="95.85pt" style:use-optimal-row-height="false" fo:break-before="auto"/>
    </style:style>
    <style:style style:name="ro24" style:family="table-row">
      <style:table-row-properties style:row-height="142.5pt" style:use-optimal-row-height="false" fo:break-before="auto"/>
    </style:style>
    <style:style style:name="ro25" style:family="table-row">
      <style:table-row-properties style:row-height="82.5pt" style:use-optimal-row-height="false" fo:break-before="auto"/>
    </style:style>
    <style:style style:name="ro26" style:family="table-row">
      <style:table-row-properties style:row-height="72.75pt" style:use-optimal-row-height="false" fo:break-before="auto"/>
    </style:style>
    <style:style style:name="ro27" style:family="table-row">
      <style:table-row-properties style:row-height="153pt" style:use-optimal-row-height="false" fo:break-before="auto"/>
    </style:style>
    <style:style style:name="ro28" style:family="table-row">
      <style:table-row-properties style:row-height="122.25pt" style:use-optimal-row-height="false" fo:break-before="auto"/>
    </style:style>
    <style:style style:name="ro29" style:family="table-row">
      <style:table-row-properties style:row-height="159.75pt" style:use-optimal-row-height="false" fo:break-before="auto"/>
    </style:style>
    <style:style style:name="ro30" style:family="table-row">
      <style:table-row-properties style:row-height="114.75pt" style:use-optimal-row-height="false" fo:break-before="auto"/>
    </style:style>
    <style:style style:name="ro31" style:family="table-row">
      <style:table-row-properties style:row-height="87.75pt" style:use-optimal-row-height="false" fo:break-before="auto"/>
    </style:style>
    <style:style style:name="ro32" style:family="table-row">
      <style:table-row-properties style:row-height="102pt" style:use-optimal-row-height="false" fo:break-before="auto"/>
    </style:style>
    <style:style style:name="ro33" style:family="table-row">
      <style:table-row-properties style:row-height="121.5pt" style:use-optimal-row-height="false" fo:break-before="auto"/>
    </style:style>
    <style:style style:name="ro34" style:family="table-row">
      <style:table-row-properties style:row-height="84.75pt" style:use-optimal-row-height="false" fo:break-before="auto"/>
    </style:style>
    <style:style style:name="ro35" style:family="table-row">
      <style:table-row-properties style:row-height="81pt" style:use-optimal-row-height="false" fo:break-before="auto"/>
    </style:style>
    <style:style style:name="ro36" style:family="table-row">
      <style:table-row-properties style:row-height="70.5pt" style:use-optimal-row-height="false" fo:break-before="auto"/>
    </style:style>
    <style:style style:name="ro37" style:family="table-row">
      <style:table-row-properties style:row-height="67.5pt" style:use-optimal-row-height="false" fo:break-before="auto"/>
    </style:style>
    <style:style style:name="ro38" style:family="table-row">
      <style:table-row-properties style:row-height="63.75pt" style:use-optimal-row-height="false" fo:break-before="auto"/>
    </style:style>
    <style:style style:name="ro39" style:family="table-row">
      <style:table-row-properties style:row-height="72pt" style:use-optimal-row-height="false" fo:break-before="auto"/>
    </style:style>
    <style:style style:name="ro40" style:family="table-row">
      <style:table-row-properties style:row-height="66pt" style:use-optimal-row-height="false" fo:break-before="auto"/>
    </style:style>
    <style:style style:name="ro41" style:family="table-row">
      <style:table-row-properties style:row-height="49.5pt" style:use-optimal-row-height="false" fo:break-before="auto"/>
    </style:style>
    <style:style style:name="ro42" style:family="table-row">
      <style:table-row-properties style:row-height="90pt" style:use-optimal-row-height="false" fo:break-before="auto"/>
    </style:style>
    <style:style style:name="ro43" style:family="table-row">
      <style:table-row-properties style:row-height="103.7pt" style:use-optimal-row-height="false" fo:break-before="auto"/>
    </style:style>
    <style:style style:name="ro44" style:family="table-row">
      <style:table-row-properties style:row-height="80.25pt" style:use-optimal-row-height="false" fo:break-before="auto"/>
    </style:style>
    <style:style style:name="ro45" style:family="table-row">
      <style:table-row-properties style:row-height="61.5pt" style:use-optimal-row-height="false" fo:break-before="auto"/>
    </style:style>
    <style:style style:name="ro46" style:family="table-row">
      <style:table-row-properties style:row-height="87pt" style:use-optimal-row-height="false" fo:break-before="auto"/>
    </style:style>
    <style:style style:name="ro47" style:family="table-row">
      <style:table-row-properties style:row-height="60.2pt" style:use-optimal-row-height="false" fo:break-before="auto"/>
    </style:style>
    <style:style style:name="ro48" style:family="table-row">
      <style:table-row-properties style:row-height="126.75pt" style:use-optimal-row-height="false" fo:break-before="auto"/>
    </style:style>
    <style:style style:name="ro49" style:family="table-row">
      <style:table-row-properties style:row-height="212.25pt" style:use-optimal-row-height="false" fo:break-before="auto"/>
    </style:style>
    <style:style style:name="ro50" style:family="table-row">
      <style:table-row-properties style:row-height="66.6pt" style:use-optimal-row-height="false" fo:break-before="auto"/>
    </style:style>
    <style:style style:name="ro51" style:family="table-row">
      <style:table-row-properties style:row-height="124.5pt" style:use-optimal-row-height="false" fo:break-before="auto"/>
    </style:style>
    <style:style style:name="ro52" style:family="table-row">
      <style:table-row-properties style:row-height="166.5pt" style:use-optimal-row-height="false" fo:break-before="auto"/>
    </style:style>
    <style:style style:name="ro53" style:family="table-row">
      <style:table-row-properties style:row-height="105.75pt" style:use-optimal-row-height="false" fo:break-before="auto"/>
    </style:style>
    <style:style style:name="ro54" style:family="table-row">
      <style:table-row-properties style:row-height="171.75pt" style:use-optimal-row-height="false" fo:break-before="auto"/>
    </style:style>
    <style:style style:name="ro55" style:family="table-row">
      <style:table-row-properties style:row-height="120.75pt" style:use-optimal-row-height="false" fo:break-before="auto"/>
    </style:style>
    <style:style style:name="ro56" style:family="table-row">
      <style:table-row-properties style:row-height="48.75pt" style:use-optimal-row-height="false" fo:break-before="auto"/>
    </style:style>
    <style:style style:name="ro57" style:family="table-row">
      <style:table-row-properties style:row-height="164.25pt" style:use-optimal-row-height="false" fo:break-before="auto"/>
    </style:style>
    <style:style style:name="ro58" style:family="table-row">
      <style:table-row-properties style:row-height="76.5pt" style:use-optimal-row-height="false" fo:break-before="auto"/>
    </style:style>
    <style:style style:name="ro59" style:family="table-row">
      <style:table-row-properties style:row-height="75.75pt" style:use-optimal-row-height="false" fo:break-before="auto"/>
    </style:style>
    <style:style style:name="ro60" style:family="table-row">
      <style:table-row-properties style:row-height="28.35pt" style:use-optimal-row-height="false" fo:break-before="auto"/>
    </style:style>
    <style:style style:name="ro61" style:family="table-row">
      <style:table-row-properties style:row-height="105.75pt" style:use-optimal-row-height="true" fo:break-before="auto"/>
    </style:style>
    <style:style style:name="ro62" style:family="table-row">
      <style:table-row-properties style:row-height="165.75pt" style:use-optimal-row-height="true" fo:break-before="auto"/>
    </style:style>
    <style:style style:name="ro63" style:family="table-row">
      <style:table-row-properties style:row-height="78pt" style:use-optimal-row-height="false" fo:break-before="auto"/>
    </style:style>
    <style:style style:name="ro64" style:family="table-row">
      <style:table-row-properties style:row-height="132pt" style:use-optimal-row-height="false" fo:break-before="auto"/>
    </style:style>
    <style:style style:name="ro65" style:family="table-row">
      <style:table-row-properties style:row-height="96pt" style:use-optimal-row-height="false" fo:break-before="auto"/>
    </style:style>
    <style:style style:name="ro66" style:family="table-row">
      <style:table-row-properties style:row-height="93.6pt" style:use-optimal-row-height="false" fo:break-before="auto"/>
    </style:style>
    <style:style style:name="ro67" style:family="table-row">
      <style:table-row-properties style:row-height="79.5pt" style:use-optimal-row-height="false" fo:break-before="auto"/>
    </style:style>
    <style:style style:name="ro68" style:family="table-row">
      <style:table-row-properties style:row-height="43.5pt" style:use-optimal-row-height="false" fo:break-before="auto"/>
    </style:style>
    <style:style style:name="ro69" style:family="table-row">
      <style:table-row-properties style:row-height="83.1pt" style:use-optimal-row-height="false" fo:break-before="auto"/>
    </style:style>
    <style:style style:name="ro70" style:family="table-row">
      <style:table-row-properties style:row-height="87.6pt" style:use-optimal-row-height="false" fo:break-before="auto"/>
    </style:style>
    <style:style style:name="ro71" style:family="table-row">
      <style:table-row-properties style:row-height="60.75pt" style:use-optimal-row-height="true" fo:break-before="auto"/>
    </style:style>
    <style:style style:name="ro72" style:family="table-row">
      <style:table-row-properties style:row-height="45.75pt" style:use-optimal-row-height="true" fo:break-before="auto"/>
    </style:style>
    <style:style style:name="ro73" style:family="table-row">
      <style:table-row-properties style:row-height="46.5pt" style:use-optimal-row-height="false" fo:break-before="auto"/>
    </style:style>
    <style:style style:name="ro74" style:family="table-row">
      <style:table-row-properties style:row-height="27pt" style:use-optimal-row-height="false" fo:break-before="auto"/>
    </style:style>
    <style:style style:name="ro75" style:family="table-row">
      <style:table-row-properties style:row-height="110.1pt" style:use-optimal-row-height="false" fo:break-before="auto"/>
    </style:style>
    <style:style style:name="ro76" style:family="table-row">
      <style:table-row-properties style:row-height="57pt" style:use-optimal-row-height="false" fo:break-before="auto"/>
    </style:style>
    <style:style style:name="ro77" style:family="table-row">
      <style:table-row-properties style:row-height="85.5pt" style:use-optimal-row-height="false" fo:break-before="auto"/>
    </style:style>
    <style:style style:name="ro78" style:family="table-row">
      <style:table-row-properties style:row-height="175.5pt" style:use-optimal-row-height="false" fo:break-before="auto"/>
    </style:style>
    <style:style style:name="ro79" style:family="table-row">
      <style:table-row-properties style:row-height="64.5pt" style:use-optimal-row-height="true" fo:break-before="auto"/>
    </style:style>
    <style:style style:name="ro80" style:family="table-row">
      <style:table-row-properties style:row-height="135.75pt" style:use-optimal-row-height="true" fo:break-before="auto"/>
    </style:style>
    <style:style style:name="ro81" style:family="table-row">
      <style:table-row-properties style:row-height="108pt" style:use-optimal-row-height="false" fo:break-before="auto"/>
    </style:style>
    <style:style style:name="ro82" style:family="table-row">
      <style:table-row-properties style:row-height="75.75pt" style:use-optimal-row-height="true" fo:break-before="auto"/>
    </style:style>
    <style:style style:name="ro83" style:family="table-row">
      <style:table-row-properties style:row-height="90.75pt" style:use-optimal-row-height="false" fo:break-before="auto"/>
    </style:style>
    <style:style style:name="ro84" style:family="table-row">
      <style:table-row-properties style:row-height="88.5pt" style:use-optimal-row-height="false" fo:break-before="auto"/>
    </style:style>
    <style:style style:name="ro85" style:family="table-row">
      <style:table-row-properties style:row-height="118.5pt" style:use-optimal-row-height="false" fo:break-before="auto"/>
    </style:style>
    <style:style style:name="ro8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8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3" table:number-rows-spanned="1" table:style-name="ce29">
            <text:p>TABELLA PROCEDIMENTI/ATTIVITA'</text:p>
            <text:p>Dipartimento di Matematica e Applicazioni "Renato Caccioppoli"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3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2">
            <text:p>Procedimento</text:p>
          </table:table-cell>
          <table:table-cell office:value-type="string" table:style-name="ce2">
            <text:p>Normativa di riferimento/Fonte dell'obbligo</text:p>
          </table:table-cell>
          <table:table-cell office:value-type="string" table:style-name="ce3">
            <text:p><text:span text:style-name="T1">Termine di conclusione e ogni altro termine</text:span></text:p>
            <text:p><text:span text:style-name="T1">procedimentale rilevante</text:span></text:p>
          </table:table-cell>
          <table:table-cell office:value-type="string" table:style-name="ce3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8">
            <text:p>Gestione Bilancio e Patrimonio</text:p>
          </table:table-cell>
          <table:table-cell office:value-type="string" table:style-name="ce9">
            <text:p>Regolamento di Ateneo per l’Amministrazione, la Finanza e la Contabilità - D.R. 4672 del 22/11/2018</text:p>
          </table:table-cell>
          <table:table-cell table:style-name="ce7"/>
          <table:table-cell office:value-type="string" table:style-name="ce6">
            <text:p>Ufficio Contabilità e Bilancio</text:p>
          </table:table-cell>
          <table:table-cell table:number-columns-repeated="3" table:style-name="ce8"/>
          <table:table-cell table:content-validation-name="val1" table:style-name="ce8"/>
          <table:table-cell table:content-validation-name="val1" table:style-name="ce8"/>
          <table:table-cell table:number-columns-repeated="3" table:style-name="ce8"/>
          <table:table-cell table:number-columns-repeated="16371"/>
        </table:table-row>
        <table:table-row table:style-name="ro5">
          <table:table-cell office:value-type="string" table:style-name="ce5">
            <text:p>1A</text:p>
          </table:table-cell>
          <table:table-cell office:value-type="string" table:style-name="ce6">
            <text:p>Trasmissione del report del Dipartimento per la redazione del Bilancio di previsione</text:p>
          </table:table-cell>
          <table:table-cell office:value-type="string" table:style-name="ce6">
            <text:p>Regolamento di Ateneo per l’Amministrazione, la Finanza e la Contabilità - D.R. 4672 del 22/11/2018</text:p>
          </table:table-cell>
          <table:table-cell office:value-type="string" table:style-name="ce7">
            <text:p>Entro la scadenza comunicata dalla nota protocollo Area Bilanc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budget.u-gov.unina.it/">https://www.budget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1B</text:p>
          </table:table-cell>
          <table:table-cell office:value-type="string" table:style-name="ce6">
            <text:p>Assestamento della previsione di budget economico e degli investimenti annuale autorizzatorio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la scadenza comunicata nella nota protocollo della Area Bilancio per la chiusura dell’esercizio precedent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1C</text:p>
          </table:table-cell>
          <table:table-cell office:value-type="string" table:style-name="ce6">
            <text:p>Trasmissione variazioni al budget (ex art. 17</text:p>
            <text:p>R.A.F.C.) all’Ufficio Programmazione Economico</text:p>
            <text:p>Finanziaria e p.c. al Collegio dei Revisori dei Conti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15 giorni dalla ricezione delle richieste/approvazione in Consiglio/trasferimento in entr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://www.protocollo.unina.it/">http://www.protocollo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8">
          <table:table-cell office:value-type="string" table:style-name="ce5">
            <text:p>1D</text:p>
          </table:table-cell>
          <table:table-cell office:value-type="string" table:style-name="ce6">
            <text:p>Trasmissione variazioni al budget (ex art. 18</text:p>
            <text:p>R.A.F.C.) all’Ufficio Programmazione Economico Finanziaria e p.c. al Collegio dei Revisori dei Conti per la relativa approvazione da parte del Consiglio di Amministrazione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15 giorni dalla ricezione della richiesta di variazione motiv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://www.protocollo.unina.it/">http://www.protocollo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E</text:p>
          </table:table-cell>
          <table:table-cell office:value-type="string" table:style-name="ce6">
            <text:p>Trasmissione del report di Bilancio d’esercizio all’ufficio competente a seguito di istruttoria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la scadenza comunicata nella nota protocollo della Area Bilancio per la chiusura dell’esercizio precedent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://www.protocollo.unina.it/">http://www.protocollo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1">
            <text:p>Inviata dall'Ufficio Programmazione Economico-Finanziaria</text:p>
          </table:table-cell>
          <table:table-cell table:number-columns-repeated="16371"/>
        </table:table-row>
        <table:table-row table:style-name="ro5">
          <table:table-cell office:value-type="string" table:style-name="ce5">
            <text:p>1F</text:p>
          </table:table-cell>
          <table:table-cell office:value-type="string" table:style-name="ce6">
            <text:p>Registrazione dei Buoni di Carico</text:p>
            <text:p>in inventario, associazione <text:s text:c="3"/>del bene acquistato al fondo/progetto per la copertura delle quote di ammortamento negli esercizi successivi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30 gg. dalla ricezione del bene e/o fattura di acquisto relativa (previa apertura del libro cespiti dell’anno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0">
          <table:table-cell office:value-type="string" table:style-name="ce5">
            <text:p>1G</text:p>
          </table:table-cell>
          <table:table-cell office:value-type="string" table:style-name="ce6">
            <text:p>Prospetti delle variazioni della consistenza dei beni mobili ai sensi</text:p>
            <text:p>dell’art.50 R.A.F.C.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la scadenza comunicata nella nota protocollo della Area Bilancio per la chiusura dell’esercizio Precedent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1">
          <table:table-cell office:value-type="string" table:style-name="ce5">
            <text:p>1H</text:p>
          </table:table-cell>
          <table:table-cell office:value-type="string" table:style-name="ce6">
            <text:p>Trasmissione dei Conti Giudiziali all’Ufficio Competente: predisposizione del CONTO DELLA GESTIONE DEL CONSEGNATARIO DI BENI e</text:p>
            <text:p>trasmissione all'Ufficio Bilancio per la parificazione e relativo invio alla Corte dei Conti</text:p>
          </table:table-cell>
          <table:table-cell office:value-type="string" table:style-name="ce7">
            <text:p>Regolamento di Ateneo per</text:p>
            <text:p>l’Amministrazione, la Finanza e la Contabilità - D.R. 4672 del 22/11/2018D. Lgs. 174/2016</text:p>
          </table:table-cell>
          <table:table-cell office:value-type="string" table:style-name="ce7">
            <text:p>Entro la scadenza comunicata nella nota protocollo della Area Bilancio per la chiusura dell’esercizio Precedent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1">
            <text:p>Inviata dall'Area Bilancio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1I</text:p>
          </table:table-cell>
          <table:table-cell office:value-type="string" table:style-name="ce7">
            <text:p>Registrazione dei Buoni di Scarico in caso di dismissione/alienazione/trasferimento dei beni inventariati</text:p>
          </table:table-cell>
          <table:table-cell office:value-type="string" table:style-name="ce6">
            <text:p>Regolamento per il discarico inventariale dei beni mobili - D.R. 189 del 28/01/2014</text:p>
          </table:table-cell>
          <table:table-cell office:value-type="string" table:style-name="ce7">
            <text:p>Entro 30 gg dalla delibera di autorizzazione del Consiglio di dipartimento (previa apertura del libro cespiti dell’anno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1L</text:p>
          </table:table-cell>
          <table:table-cell office:value-type="string" table:style-name="ce7">
            <text:p>Proposte di donazione di beni mobili da soggetti esterni: accettazione del Consiglio di Dipartimento e registrazione dei buoni di Carico per Donazione su UGOV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  <text:p>D. Lgs. 174/2016</text:p>
          </table:table-cell>
          <table:table-cell office:value-type="string" table:style-name="ce6">
            <text:p>Entro 30 gg dalla ricezione della delibera di accettazione del Consiglio di Dipartimento (previa apertura del libro cespiti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3">
          <table:table-cell office:value-type="float" office:value="2" table:style-name="ce5">
            <text:p>2</text:p>
          </table:table-cell>
          <table:table-cell office:value-type="string" table:style-name="ce9">
            <text:p>Gestione Fondo Economale</text:p>
          </table:table-cell>
          <table:table-cell office:value-type="string" table:style-name="ce8">
            <text:p>Regolamento di Ateneo per</text:p>
            <text:p>l’Amministrazione, la Finanza e la Contabilità - D.R. 4672 del 22/11/2018</text:p>
          </table:table-cell>
          <table:table-cell table:style-name="ce7"/>
          <table:table-cell office:value-type="string" table:style-name="ce6">
            <text:p>Ufficio Contabilità e Bilancio</text:p>
          </table:table-cell>
          <table:table-cell table:number-columns-repeated="3" table:style-name="ce17"/>
          <table:table-cell table:content-validation-name="val1" table:style-name="ce17"/>
          <table:table-cell table:content-validation-name="val1" table:style-name="ce17"/>
          <table:table-cell table:number-columns-repeated="3" table:style-name="ce17"/>
          <table:table-cell table:number-columns-repeated="16371"/>
        </table:table-row>
        <table:table-row table:style-name="ro14">
          <table:table-cell office:value-type="string" table:style-name="ce5">
            <text:p>2A</text:p>
          </table:table-cell>
          <table:table-cell office:value-type="string" table:style-name="ce6">
            <text:p>Procedura per l’apertura Fondo economale:</text:p>
            <text:p>Costituzione del fondo economale e apertura del fondo con emissione ordinativo di pagamento e successivo prelievo dei fondi presso l'Istituto Cassiere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60 gg. dall'inizio dell'esercizio finanziar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2B</text:p>
          </table:table-cell>
          <table:table-cell office:value-type="string" table:style-name="ce6">
            <text:p>Procedura per la verifica rimborsi:</text:p>
            <text:p>Verifica regolarità documentazione fiscale ricevuta, rimborsi ed inserimento documenti di spesa nel registro di fondo economale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7 gg dal ricevimen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Reponsabile dei Processi amministrativo - contabili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2C</text:p>
          </table:table-cell>
          <table:table-cell office:value-type="string" table:style-name="ce6">
            <text:p>Registrazione Reintegri di spesa con emissione dei relativi documenti generici di uscita ed ordinativi di pagamento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30 gg dall'accertata insufficienza di disponibilità del fondo economa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Reponsabile dei Processi amministrativo - contabili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5">
          <table:table-cell office:value-type="string" table:style-name="ce6">
            <text:p>2D</text:p>
          </table:table-cell>
          <table:table-cell office:value-type="string" table:style-name="ce6">
            <text:p>Chiusura del fondo economale con emissione ordinativo di incasso e successivo versamento dei fondi presso l'Istituto Cassiere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la scadenza comunicata nella nota protocollo dell’Area Bilanc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6">
          <table:table-cell office:value-type="float" office:value="3" table:style-name="ce6">
            <text:p>3</text:p>
          </table:table-cell>
          <table:table-cell office:value-type="string" table:style-name="ce8">
            <text:p>Gestione Attività Commerciale</text:p>
          </table:table-cell>
          <table:table-cell office:value-type="string" table:style-name="ce9">
            <text:p>Regolamento per attività conto terzi - D.R. 323 del 01/02/2022</text:p>
          </table:table-cell>
          <table:table-cell table:style-name="ce7"/>
          <table:table-cell office:value-type="string" table:style-name="ce6">
            <text:p>Ufficio Contabilità e Bilancio / Ufficio per la Ricerca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17">
          <table:table-cell office:value-type="string" table:style-name="ce5">
            <text:p>3A</text:p>
          </table:table-cell>
          <table:table-cell office:value-type="string" table:style-name="ce6">
            <text:p>Bozza del contratto e dell’articolato di spesa in rispetto a quanto previsto per le diverse tipologie di attività commerciale per le diverse voci dispesa e trasmissione contratti al Consiglio di Dipartimento per la relativa approvazione corredati da articolati</text:p>
            <text:p>di spesa ed elenchi personale partecipante</text:p>
          </table:table-cell>
          <table:table-cell office:value-type="string" table:style-name="ce7">
            <text:p>Normativa Trasparenza Regolamento di Ateneo per la disciplina per conto terzi e la cessione dei risultati di ricerca – DR 703/2003</text:p>
          </table:table-cell>
          <table:table-cell office:value-type="string" table:style-name="ce7">
            <text:p>Entro 5 giorni antecedenti la data del Consiglio di Dipartimen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on applicabile</text:p>
          </table:table-cell>
          <table:table-cell table:number-columns-repeated="16371"/>
        </table:table-row>
        <table:table-row table:style-name="ro18">
          <table:table-cell office:value-type="string" table:style-name="ce6">
            <text:p>3B</text:p>
          </table:table-cell>
          <table:table-cell office:value-type="string" table:style-name="ce6">
            <text:p>Trasmissione dei contratti sottoscritti dal Direttore alle ditte/Enti contraenti secondo le modalità concordate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7">
            <text:p>Entro 5 gg successivi alla sottoscrizione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on applicabile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19">
          <table:table-cell office:value-type="string" table:style-name="ce6">
            <text:p>3C</text:p>
          </table:table-cell>
          <table:table-cell office:value-type="string" table:style-name="ce6">
            <text:p>Emissione di fatture proforme in relazione alle scadenze contrattuali e contestuale trasmissione relazioni scientifiche</text:p>
          </table:table-cell>
          <table:table-cell office:value-type="string" table:style-name="ce7">
            <text:p>Regolamento per attività conto terzi - D.R. 323 del 01/02/2022</text:p>
          </table:table-cell>
          <table:table-cell office:value-type="string" table:style-name="ce7">
            <text:p>Entro 7 giorni dalla richiesta da parte del responsabile scientifico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3D</text:p>
          </table:table-cell>
          <table:table-cell office:value-type="string" table:style-name="ce6">
            <text:p>Emissione fatture di vendita elettroniche a seguito ricezione dei sospesi di entrata su UGOV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7">
            <text:p>Entro 5 giorni dalla rice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1">
          <table:table-cell office:value-type="string" table:style-name="ce6">
            <text:p>3E</text:p>
          </table:table-cell>
          <table:table-cell office:value-type="string" table:style-name="ce6">
            <text:p>Emissione ordinativi di Incasso Fatture di vendita con associazione ai sospesi di entrata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Entro 5 giorni dalla regolare trasmissione della Fattura di Vendi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1">
          <table:table-cell office:value-type="string" table:style-name="ce6">
            <text:p>3F</text:p>
          </table:table-cell>
          <table:table-cell office:value-type="string" table:style-name="ce6">
            <text:p>Procedimento per la liquidazione compensi docenti e PTA: Liquidazione compensi ai docenti ed al personale tecnico amministrativo dopo opportuna verifica della disponibilità finanziaria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7">
            <text:p>Entro 30 giorni dalla richies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-gov.unina.it/<text:s/></text:p>
          </table:table-cell>
          <table:table-cell office:value-type="string" table:style-name="ce16">
            <text:p>https://edoc.unina.it/eDocumento/<text:s/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8">
            <text:p>Conferimento di assegni per lo svolgimento di attività di ricerca</text:p>
          </table:table-cell>
          <table:table-cell office:value-type="string" table:style-name="ce9">
            <text:p>Regolamento per il conferimento di Assegni per lo svolgimento di attività di ricerca - D.R. 2269 del 08/06/2023</text:p>
          </table:table-cell>
          <table:table-cell table:style-name="ce9"/>
          <table:table-cell office:value-type="string" table:style-name="ce6">
            <text:p>Ufficio Contabilità e Bilancio</text:p>
            <text:p>/Ufficio per la Ricerca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22">
          <table:table-cell office:value-type="string" table:style-name="ce6">
            <text:p>4A</text:p>
          </table:table-cell>
          <table:table-cell office:value-type="string" table:style-name="ce6">
            <text:p>Richiesta di Attivazione procedura concorsuale per Assegni di ricerca a seguito di verifica formale e disponibilità fondi</text:p>
          </table:table-cell>
          <table:table-cell office:value-type="string" table:style-name="ce7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3 giorni antecedenti la data di approvazione in Consiglio di Dipartimento/Decreto del</text:p>
            <text:p>Direttor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Personale Docente e Ricercatore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d.</text:p>
          </table:table-cell>
          <table:table-cell office:value-type="string" table:style-name="ce15">
            <text:p>n.a</text:p>
          </table:table-cell>
          <table:table-cell office:value-type="string" table:style-name="ce26">
            <text:p><text:a xlink:href="https://www.matematica.unina.it/">https://www.matematica.unina.it/<text:s/></text:a></text:p>
          </table:table-cell>
          <table:table-cell table:number-columns-repeated="16371"/>
        </table:table-row>
        <table:table-row table:style-name="ro23">
          <table:table-cell office:value-type="string" table:style-name="ce6">
            <text:p>4B</text:p>
          </table:table-cell>
          <table:table-cell office:value-type="string" table:style-name="ce6">
            <text:p>Approvazione Richiesta di Attivazione procedura concorsuale per Assegni di ricerca da parte del Consiglio di dipartimento/Decreto del Direttore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20 gg dalla richiesta per l'approvazione in Consiglio/Decreto del Direttore (salvo proroghe di legge)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d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2">
          <table:table-cell office:value-type="string" table:style-name="ce6">
            <text:p>4C</text:p>
          </table:table-cell>
          <table:table-cell office:value-type="string" table:style-name="ce6">
            <text:p>Bando di concorso per Assegni di ricerca e successiva pubblicazione all'Albo di Ateneo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10 giorni dall'approvazione del Consiglio/Decreto del Direttor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ssegni_ricerca">https://www.unina.it/assegni_ricerc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2">
          <table:table-cell office:value-type="string" table:style-name="ce6">
            <text:p>4D</text:p>
          </table:table-cell>
          <table:table-cell office:value-type="string" table:style-name="ce6">
            <text:p>Nomina della Commissione di concorso per Assegni di ricerca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5 giorni successivi alla scadenza de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ssegni_ricerca">https://www.unina.it/assegni_ricerc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4">
          <table:table-cell office:value-type="string" table:style-name="ce5">
            <text:p>4E</text:p>
          </table:table-cell>
          <table:table-cell office:value-type="string" table:style-name="ce6">
            <text:p>Pubblicazione valutazione titoli dei candidati che hanno presentato domanda di partecipazione per l'Assegno di ricerca e Pubblicazione risultati all'albo Ateneo/Dipartimento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7">
            <text:p>Data prevista da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Commissione di concors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ssegni_ricerca">https://www.unina.it/assegni_ricerc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4F</text:p>
          </table:table-cell>
          <table:table-cell office:value-type="string" table:style-name="ce6">
            <text:p>Pubblicazione <text:s/>risultati prova orale all'albo Ateneo/Dipartimento</text:p>
          </table:table-cell>
          <table:table-cell office:value-type="string" table:style-name="ce7">
            <text:p>Regolamento per il conferimento di Assegni per lo svolgimento di attività di ricerca - D.R. 2269 del 08/06/2023</text:p>
          </table:table-cell>
          <table:table-cell office:value-type="string" table:style-name="ce7">
            <text:p>Data prevista da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Commissione di concors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ssegni_ricerca">https://www.unina.it/assegni_ricerc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4G</text:p>
          </table:table-cell>
          <table:table-cell office:value-type="string" table:style-name="ce7">
            <text:p>Decreto Approvazione Atti della procedura concorsuale per Assegni di ricerca e Pubblicazione all'Albo di Ateneo</text:p>
          </table:table-cell>
          <table:table-cell office:value-type="string" table:style-name="ce7">
            <text:p>Decreto legislativo 14 marzo 2013,</text:p>
            <text:p>n. 33 e Regolamento per il conferimento di Assegni per lo svolgimento di attività di ricerca -</text:p>
            <text:p>D.R. 2269 del 08/06/2023</text:p>
          </table:table-cell>
          <table:table-cell office:value-type="string" table:style-name="ce7">
            <text:p>Entro 5 giorni dalla conclusione della selezion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ssegni_ricerca">https://www.unina.it/assegni_ricerc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4H</text:p>
          </table:table-cell>
          <table:table-cell office:value-type="string" table:style-name="ce7">
            <text:p>Stipula del contratto per Assegno di Ricerca</text:p>
          </table:table-cell>
          <table:table-cell office:value-type="string" table:style-name="ce7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la data di inizio dell’attività di ricerca stabilita ne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4I</text:p>
          </table:table-cell>
          <table:table-cell office:value-type="string" table:style-name="ce7">
            <text:p>Registrazione contratto sulla procedura UGOV per Assegno di Ricerca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15 gg dalla stipula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4L</text:p>
          </table:table-cell>
          <table:table-cell office:value-type="string" table:style-name="ce7">
            <text:p>Registrazione contratto e riferimenti assegnista in banca dati MIUR/CINECA e in piattaforma CoCampania (Unilav-Regione Campania)</text:p>
          </table:table-cell>
          <table:table-cell office:value-type="string" table:style-name="ce7">
            <text:p>Regolamento per il conferimento di Assegni per lo svolgimento di attività di ricerca - D.R. 2269 del 08/06/2023</text:p>
          </table:table-cell>
          <table:table-cell office:value-type="string" table:style-name="ce7">
            <text:p>Entro 15 gg dalla stipula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co.lavorocampania.it/">https://co.lavorocampani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6">
          <table:table-cell office:value-type="string" table:style-name="ce5">
            <text:p>4M</text:p>
          </table:table-cell>
          <table:table-cell office:value-type="string" table:style-name="ce7">
            <text:p>Liquidazione mensile delle rate di stipendio assegnisti con emissione dell'ordinativo di pagamento e registrazione in E-Documento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10 giorni dalla scadenza della rata mensi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7">
          <table:table-cell office:value-type="float" office:value="5" table:style-name="ce6">
            <text:p>5</text:p>
          </table:table-cell>
          <table:table-cell office:value-type="string" table:style-name="ce9">
            <text:p>Conferimento di borse di studio aventi ad oggetto attività di ricerca</text:p>
          </table:table-cell>
          <table:table-cell office:value-type="string" table:style-name="ce9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</text:p>
          </table:table-cell>
          <table:table-cell table:style-name="ce6"/>
          <table:table-cell office:value-type="string" table:style-name="ce6">
            <text:p>Ufficio Contabilità e Bilancio / Ufficio per la Ricerca</text:p>
          </table:table-cell>
          <table:table-cell table:number-columns-repeated="3" table:style-name="ce17"/>
          <table:table-cell table:content-validation-name="val1" table:style-name="ce17"/>
          <table:table-cell table:content-validation-name="val1" table:style-name="ce17"/>
          <table:table-cell table:number-columns-repeated="3" table:style-name="ce17"/>
          <table:table-cell table:number-columns-repeated="16371"/>
        </table:table-row>
        <table:table-row table:style-name="ro27">
          <table:table-cell office:value-type="string" table:style-name="ce6">
            <text:p>5A</text:p>
          </table:table-cell>
          <table:table-cell office:value-type="string" table:style-name="ce7">
            <text:p>Richiesta di Attivazione procedura concorsuale per Borse di ricerca a seguito di verifica formale e disponibilità fondi</text:p>
          </table:table-cell>
          <table:table-cell office:value-type="string" table:style-name="ce7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</text:p>
          </table:table-cell>
          <table:table-cell office:value-type="string" table:style-name="ce7">
            <text:p>Entro 3 giorni antecedenti la data di approvazione in Consiglio di Dipartimento/Decreto del Direttor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Personale Docente e Ricercatore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26">
            <text:p><text:a xlink:href="https://www.matematica.unina.it/">https://www.matematica.unina.it/<text:s/></text:a></text:p>
          </table:table-cell>
          <table:table-cell table:number-columns-repeated="16371"/>
        </table:table-row>
        <table:table-row table:style-name="ro27">
          <table:table-cell office:value-type="string" table:style-name="ce6">
            <text:p>5B</text:p>
          </table:table-cell>
          <table:table-cell office:value-type="string" table:style-name="ce7">
            <text:p>Trasmissione atti al Consiglio di dipartimento per l’approvazione Richiesta di Attivazione procedura concorsuale per Borse di ricerca<text:s/></text:p>
          </table:table-cell>
          <table:table-cell office:value-type="string" table:style-name="ce6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</text:p>
          </table:table-cell>
          <table:table-cell office:value-type="string" table:style-name="ce7">
            <text:p>Entro 20 gg dalla richiesta per l'approvazione in Consiglio/Decreto del Direttor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Ufficio Contabilità e Bilanci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8">
          <table:table-cell office:value-type="string" table:style-name="ce5">
            <text:p>5C</text:p>
          </table:table-cell>
          <table:table-cell office:value-type="string" table:style-name="ce6">
            <text:p>Bando di concorso per Borse di ricerca e successiva pubblicazione albo di Ateneo/Dipartimento</text:p>
          </table:table-cell>
          <table:table-cell office:value-type="string" table:style-name="ce7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</text:p>
            <text:p>Decreto legislativo 14 marzo 2013, n. 33</text:p>
          </table:table-cell>
          <table:table-cell office:value-type="string" table:style-name="ce6">
            <text:p>Entro 10 giorni dall'approvazione del Consiglio/Decreto del Direttore<text:s/>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borse-di-ricerca">https://www.unina.it/ateneo/concorsi/borse-di-ricerca<text:s/></text:a>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5D</text:p>
          </table:table-cell>
          <table:table-cell office:value-type="string" table:style-name="ce7">
            <text:p>Nomina della Commissione di concorso per Borse di ricerca</text:p>
          </table:table-cell>
          <table:table-cell office:value-type="string" table:style-name="ce7">
            <text:p>Regolamento di Ateneo per l'assegnazione, da parte di Dipartimenti e Centri Interdipartimentali, di borse di studio aventi ad oggetto attività di ricerca, da istituire con fondi derivanti da convenzioni - D.R.</text:p>
            <text:p>3557 del 19/10/2015</text:p>
          </table:table-cell>
          <table:table-cell office:value-type="string" table:style-name="ce7">
            <text:p>Entro 5 giorni dalla scadenza de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borse-di-ricerca">https://www.unina.it/ateneo/concorsi/borse-di-ricerca<text:s/></text:a>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5E</text:p>
          </table:table-cell>
          <table:table-cell office:value-type="string" table:style-name="ce7">
            <text:p>Pubblicazione valutazione titoli dei candidati che</text:p>
            <text:p>hanno presentato domanda di partecipazione per la</text:p>
            <text:p>Borsa di ricerca e colloquio orale</text:p>
          </table:table-cell>
          <table:table-cell office:value-type="string" table:style-name="ce6">
            <text:p>Regolamento di Ateneo per l'assegnazione, da parte di</text:p>
            <text:p>Dipartimenti e Centri Interdipartimentali,</text:p>
            <text:p>di borse di studio aventi ad oggetto attività di ricerca, da</text:p>
            <text:p>istituire con fondi derivanti da convenzioni - D.R. 3557 del</text:p>
            <text:p>19/10/2015</text:p>
          </table:table-cell>
          <table:table-cell office:value-type="string" table:style-name="ce7">
            <text:p>Data prevista dal bando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Commissione di concors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borse-di-ricerca">https://www.unina.it/ateneo/concorsi/borse-di-ricerca<text:s/></text:a>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5F</text:p>
          </table:table-cell>
          <table:table-cell office:value-type="string" table:style-name="ce7">
            <text:p>Approvazione Atti della procedura concorsuale per</text:p>
            <text:p>Borse di ricerca e successiva pubblicazione albo di</text:p>
            <text:p>Ateneo/Dipartimento</text:p>
          </table:table-cell>
          <table:table-cell office:value-type="string" table:style-name="ce6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 Decreto legislativo 14 marzo 2013, n. 33</text:p>
          </table:table-cell>
          <table:table-cell office:value-type="string" table:style-name="ce7">
            <text:p>Entro 5 giorni dalla</text:p>
            <text:p>conclusione della selezione</text:p>
          </table:table-cell>
          <table:table-cell office:value-type="string" table:style-name="ce6">
            <text:p>Ufficio Contabilità e Bilancio</text:p>
            <text:p>/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borse-di-ricerca">https://www.unina.it/ateneo/concorsi/borse-di-ricerca<text:s/></text:a>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5G</text:p>
          </table:table-cell>
          <table:table-cell office:value-type="string" table:style-name="ce7">
            <text:p>Trasmissione alla Area Affari Generali della documentazione</text:p>
          </table:table-cell>
          <table:table-cell office:value-type="string" table:style-name="ce6">
            <text:p>Regolamento di Ateneo per l'assegnazione, da parte di Dipartimenti e Centri Interdipartimentali,</text:p>
            <text:p>di borse di studio aventi ad oggetto attività di ricerca, da istituire con fondi derivanti da convenzioni, emanato con D.R. n.3557 del 19/10/2015; Avviso pubblico</text:p>
          </table:table-cell>
          <table:table-cell office:value-type="string" table:style-name="ce7">
            <text:p>Entro 15 giorni dal provvedimento di assegnazione e accettazione dell’incarica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0">
          <table:table-cell office:value-type="string" table:style-name="ce5">
            <text:p>5H</text:p>
          </table:table-cell>
          <table:table-cell office:value-type="string" table:style-name="ce6">
            <text:p>Registrazione contratto sulla procedura UGOV per Borsa di Ricerca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6">
            <text:p>Entro 15 gg dalla stipula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1">
          <table:table-cell office:value-type="string" table:style-name="ce5">
            <text:p>5I</text:p>
          </table:table-cell>
          <table:table-cell office:value-type="string" table:style-name="ce7">
            <text:p>Liquidazione mensile delle rate di stipendio borsisti con emissione dell'ordinativo di pagamento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10 giorni dalla scadenza della rata mensi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2">
          <table:table-cell office:value-type="float" office:value="6" table:style-name="ce5">
            <text:p>6</text:p>
          </table:table-cell>
          <table:table-cell office:value-type="string" table:style-name="ce8">
            <text:p>Affidamento di incarichi di lavoro autonomo</text:p>
          </table:table-cell>
          <table:table-cell office:value-type="string" table:style-name="ce8">
            <text:p>D.Lgs n. 165/2001 e s.m.i.;</text:p>
            <text:p>Regolamento per l'affidamento di incarichi di lavoro autonomo - D.R. 1506 del 26/04/2017</text:p>
          </table:table-cell>
          <table:table-cell table:style-name="ce7"/>
          <table:table-cell office:value-type="string" table:style-name="ce6">
            <text:p>Ufficio Contabilità e Bilancio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33">
          <table:table-cell office:value-type="string" table:style-name="ce5">
            <text:p>6A</text:p>
          </table:table-cell>
          <table:table-cell office:value-type="string" table:style-name="ce7">
            <text:p>Procedura per la verifica delle disponibilità dei fondi:</text:p>
            <text:p>Richiesta di valutazione comparativa per il conferimento di incarichi di consulenza professionale, collaborazione coordinata</text:p>
            <text:p>e continuativa e prestazione occasionale</text:p>
          </table:table-cell>
          <table:table-cell office:value-type="string" table:style-name="ce6">
            <text:p>D.Lgs n. 165/2001 e s.m.i.;</text:p>
            <text:p>Regolamento per l'affidamento di incarichi di lavoro autonomo - D.R. 1506 del 26/04/2017</text:p>
          </table:table-cell>
          <table:table-cell office:value-type="string" table:style-name="ce7">
            <text:p>Entro 10 giorni dalla richies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Capo Ufficio Contabilità e Bilanci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4">
          <table:table-cell office:value-type="string" table:style-name="ce5">
            <text:p>6B</text:p>
          </table:table-cell>
          <table:table-cell office:value-type="string" table:style-name="ce7">
            <text:p>Trasmissione al Consiglio di Dipartimento della documentazione utile all’approvazione</text:p>
          </table:table-cell>
          <table:table-cell office:value-type="string" table:style-name="ce6">
            <text:p>D.Lgs n. 165/2001 e s.m.i.;</text:p>
            <text:p>Regolamento per l'affidamento di</text:p>
            <text:p>incarichi di lavoro autonomo - D.R. 1506 del 26/04/2018</text:p>
          </table:table-cell>
          <table:table-cell office:value-type="string" table:style-name="ce7">
            <text:p>Entro 5 gg precedenti la seduta del Consigl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Capo Ufficio Contabilità e Bilanci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5">
          <table:table-cell office:value-type="string" table:style-name="ce5">
            <text:p>6C</text:p>
          </table:table-cell>
          <table:table-cell office:value-type="string" table:style-name="ce7">
            <text:p>Avviso esplorativo di Ateneo per l'accertamento di</text:p>
            <text:p>risorse umane disponibili all’interno dell’Ateneo per l’espletamento dell’incarico a titolo gratuito</text:p>
          </table:table-cell>
          <table:table-cell office:value-type="string" table:style-name="ce7">
            <text:p>D.Lgs n. 165/2001 e s.m.i.;</text:p>
            <text:p>Regolamento per l'affidamento di</text:p>
            <text:p>incarichi di lavoro autonomo - D.R. 1506 del 26/04/2019</text:p>
          </table:table-cell>
          <table:table-cell office:value-type="string" table:style-name="ce7">
            <text:p>Entro 15 giorni dall'approvazione del Consigl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collaborazioni">https://www.unina.it/ateneo/concorsi/collaborazioni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6">
          <table:table-cell office:value-type="string" table:style-name="ce5">
            <text:p>6D</text:p>
          </table:table-cell>
          <table:table-cell office:value-type="string" table:style-name="ce6">
            <text:p>Bando di concorso per valutazione comparativa per il conferimento di incarichi di lavoro autonomo con pubblicazione albo di Ateneo/Dipartimento</text:p>
          </table:table-cell>
          <table:table-cell office:value-type="string" table:style-name="ce7">
            <text:p>D.Lgs n. 165/2001 e s.m.i.;</text:p>
            <text:p>Regolamento per l'affidamento di</text:p>
            <text:p>incarichi di lavoro autonomo - D.R. 1506 del 26/04/2020</text:p>
          </table:table-cell>
          <table:table-cell office:value-type="string" table:style-name="ce7">
            <text:p>Entro 5 gg dalla conclusione dell'Avviso esplorativ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elibera del Consiglio di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nina.it/ateneo/concorsi/collaborazioni">https://www.unina.it/ateneo/concorsi/collaborazioni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7">
          <table:table-cell office:value-type="string" table:style-name="ce5">
            <text:p>6E</text:p>
          </table:table-cell>
          <table:table-cell office:value-type="string" table:style-name="ce6">
            <text:p>Nomina della <text:s text:c="3"/>Commissione di concorso per il conferimento di incarichi di lavoro autonomo</text:p>
          </table:table-cell>
          <table:table-cell office:value-type="string" table:style-name="ce6">
            <text:p>D.Lgs n. 165/2001 e s.m.i.;</text:p>
            <text:p>Regolamento per l'affidamento di</text:p>
            <text:p>incarichi di lavoro autonomo - D.R. 1506 del 26/04/2021</text:p>
          </table:table-cell>
          <table:table-cell office:value-type="string" table:style-name="ce6">
            <text:p>Entro 5 giorni dalla scadenza del band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nina.it/ateneo/concorsi/collaborazioni<text:s/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8">
          <table:table-cell office:value-type="string" table:style-name="ce5">
            <text:p>6F</text:p>
          </table:table-cell>
          <table:table-cell office:value-type="string" table:style-name="ce6">
            <text:p>Pubblicazione valutazione titoli dei candidati che hanno presentato <text:s/>domanda di partecipazione per il conferimento di incarichi di lavoro autonomo</text:p>
          </table:table-cell>
          <table:table-cell office:value-type="string" table:style-name="ce6">
            <text:p>D.Lgs n. 165/2001 e s.m.i.;</text:p>
            <text:p>Regolamento per l'affidamento di</text:p>
            <text:p>incarichi di lavoro autonomo - D.R. 1506 del 26/04/2022</text:p>
          </table:table-cell>
          <table:table-cell office:value-type="string" table:style-name="ce7">
            <text:p>Entro 7 giorni dalla nomina della Commiss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Commissione di concors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nina.it/ateneo/concorsi/collaborazioni<text:s/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9">
          <table:table-cell office:value-type="string" table:style-name="ce5">
            <text:p>6G</text:p>
          </table:table-cell>
          <table:table-cell office:value-type="string" table:style-name="ce6">
            <text:p>Approvazione Atti della procedura concorsuale per il conferimento di incarichi di lavoro autonomo e successiva pubblicazione albo di Ateneo/Dipartimento</text:p>
          </table:table-cell>
          <table:table-cell office:value-type="string" table:style-name="ce7">
            <text:p>D.Lgs n. 165/2001 e s.m.i.;Regolamento per l'affidamento di incarichi di lavoro autonomo - D.R. 1506 del 26/04/2023</text:p>
          </table:table-cell>
          <table:table-cell office:value-type="string" table:style-name="ce7">
            <text:p>Entro 5 giorni dalla conclusione della sele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www.unina.it/ateneo/concorsi/collaborazioni<text:s/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37">
          <table:table-cell office:value-type="string" table:style-name="ce5">
            <text:p>6H</text:p>
          </table:table-cell>
          <table:table-cell office:value-type="string" table:style-name="ce6">
            <text:p>Stipula del contratto di lavoro autonomo</text:p>
          </table:table-cell>
          <table:table-cell office:value-type="string" table:style-name="ce7">
            <text:p>D.Lgs n. 165/2001 e s.m.i.;</text:p>
            <text:p>Regolamento per l'affidamento di</text:p>
            <text:p>incarichi di lavoro autonomo - D.R. 1506 del 26/04/2024</text:p>
          </table:table-cell>
          <table:table-cell office:value-type="string" table:style-name="ce7">
            <text:p>Entro 5 giorni dall'approvazione atti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6I</text:p>
          </table:table-cell>
          <table:table-cell office:value-type="string" table:style-name="ce7">
            <text:p>Registrazione contratto sulla procedura UGOV contratto di lavoro autonomo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15 gg dalla stipula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u-gov.unina.it/">https://www.u-gov.unin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6L</text:p>
          </table:table-cell>
          <table:table-cell office:value-type="string" table:style-name="ce6">
            <text:p>Liquidazione unica/periodica delle rate di contratto con emissione dell'ordinativo di pagamento</text:p>
          </table:table-cell>
          <table:table-cell office:value-type="string" table:style-name="ce7">
            <text:p>Regolamento di Ateneo per</text:p>
            <text:p>l’Amministrazione, la Finanza e la Contabilità - D.R. 4672 del 22/11/2018</text:p>
          </table:table-cell>
          <table:table-cell office:value-type="string" table:style-name="ce6">
            <text:p>Entro 7 giorni dalla scadenza della r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6M</text:p>
          </table:table-cell>
          <table:table-cell office:value-type="string" table:style-name="ce6">
            <text:p>Stampa e trasmissione dei certificati sostitutivi di imposta da compensi per prestazioni su rapporti di lavoro</text:p>
          </table:table-cell>
          <table:table-cell office:value-type="string" table:style-name="ce7">
            <text:p>DPR 97 del 22/12/1986</text:p>
          </table:table-cell>
          <table:table-cell office:value-type="string" table:style-name="ce6">
            <text:p>Entro 30 giorni dalla rice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22">
          <table:table-cell office:value-type="float" office:value="7" table:style-name="ce5">
            <text:p>7</text:p>
          </table:table-cell>
          <table:table-cell office:value-type="string" table:style-name="ce9">
            <text:p>Gestione Missioni di servizio e Congressi online</text:p>
          </table:table-cell>
          <table:table-cell office:value-type="string" table:style-name="ce9">
            <text:p>Regolamento per le missioni di servizio e le trasferte - D.R. 1712 del 26/05/2020</text:p>
          </table:table-cell>
          <table:table-cell table:style-name="ce6"/>
          <table:table-cell office:value-type="string" table:style-name="ce6">
            <text:p>Ufficio Contabilità e Bilancio /Ufficio per la Ricerca</text:p>
          </table:table-cell>
          <table:table-cell table:number-columns-repeated="3" table:style-name="ce17"/>
          <table:table-cell table:content-validation-name="val1" table:style-name="ce17"/>
          <table:table-cell table:content-validation-name="val1" table:style-name="ce17"/>
          <table:table-cell table:number-columns-repeated="3" table:style-name="ce17"/>
          <table:table-cell table:number-columns-repeated="16371"/>
        </table:table-row>
        <table:table-row table:style-name="ro40">
          <table:table-cell office:value-type="string" table:style-name="ce5">
            <text:p>7A</text:p>
          </table:table-cell>
          <table:table-cell office:value-type="string" table:style-name="ce6">
            <text:p>Procedura per la verifica della disponibilità dei fondi: Copertura economico/finanziaria e relativo visto contabile tramite applicativo U-WEB MISSIONI</text:p>
          </table:table-cell>
          <table:table-cell office:value-type="string" table:style-name="ce7">
            <text:p>Regolamento per le missioni di servizio e le trasferte - D.R. 1712 del 26/05/2020</text:p>
          </table:table-cell>
          <table:table-cell office:value-type="string" table:style-name="ce7">
            <text:p>Entro 5 gg dall’autorizzazione del Direttore tramite l’applicativo U-WEB Missioni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Capo Ufficio Contabilità e Bilanci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unina.u-web.cineca.it/">https://unina.u-web.cineca.it/<text:s/></text:a></text:p>
          </table:table-cell>
          <table:table-cell office:value-type="string" table:style-name="ce15">
            <text:p>n.a</text:p>
          </table:table-cell>
          <table:table-cell office:value-type="string" table:style-name="ce26">
            <text:p><text:a xlink:href="https://unina.u-web.cineca.it/">https://unina.u-web.cineca.it/<text:s/></text:a></text:p>
          </table:table-cell>
          <table:table-cell table:number-columns-repeated="16371"/>
        </table:table-row>
        <table:table-row table:style-name="ro41">
          <table:table-cell office:value-type="string" table:style-name="ce5">
            <text:p>7B</text:p>
          </table:table-cell>
          <table:table-cell office:value-type="string" table:style-name="ce6">
            <text:p>Richiesta di Anticipazione spese di Missione ed emissione ordinativo di pagamento</text:p>
          </table:table-cell>
          <table:table-cell office:value-type="string" table:style-name="ce7">
            <text:p>Regolamento per le missioni di servizio e le trasferte - D.R. 1712 del 26/05/2020</text:p>
          </table:table-cell>
          <table:table-cell office:value-type="string" table:style-name="ce6">
            <text:p>Entro 5 gg dall’autorizzazione del Direttore tramite l’applicativo U-WEB Missioni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unina.u-web.cineca.it/<text:s/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26">
            <text:p><text:a xlink:href="https://unina.u-web.cineca.it/">https://unina.u-web.cineca.it/<text:s/></text:a></text:p>
          </table:table-cell>
          <table:table-cell table:number-columns-repeated="16371"/>
        </table:table-row>
        <table:table-row table:style-name="ro42">
          <table:table-cell office:value-type="string" table:style-name="ce5">
            <text:p>7C</text:p>
          </table:table-cell>
          <table:table-cell office:value-type="string" table:style-name="ce7">
            <text:p>Verifica dell’ammissibilità/coerenza della spesa al progetto di ricerca ed emissione ordinativi di pagamento relativi al rimborso delle spese di missione</text:p>
          </table:table-cell>
          <table:table-cell office:value-type="string" table:style-name="ce7">
            <text:p>Regolamento per le missioni di servizio e le trasferte; Regolamento di Ateneo per l'Amministrazione, la Finanza e la Contabilità</text:p>
          </table:table-cell>
          <table:table-cell office:value-type="string" table:style-name="ce6">
            <text:p>30 gg dalla ricezione della documentazione completa nella piattaforma U-WEB Missioni</text:p>
          </table:table-cell>
          <table:table-cell office:value-type="string" table:style-name="ce6">
            <text:p>Ufficio Contabilità e Bilancio /Ufficio per la Ricerca</text:p>
          </table:table-cell>
          <table:table-cell office:value-type="string" table:style-name="ce11">
            <text:p>Capo Ufficio Contabilità e Bilancio</text:p>
            <text:p/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unina.u-web.cineca.it/<text:s/></text:p>
          </table:table-cell>
          <table:table-cell office:value-type="string" table:style-name="ce15">
            <text:p>n.a</text:p>
          </table:table-cell>
          <table:table-cell office:value-type="string" table:style-name="ce26">
            <text:p><text:a xlink:href="https://unina.u-web.cineca.it/">https://unina.u-web.cineca.it/<text:s/></text:a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7D</text:p>
          </table:table-cell>
          <table:table-cell office:value-type="string" table:style-name="ce6">
            <text:p>Verifica dell’ammissibilità della spesa</text:p>
          </table:table-cell>
          <table:table-cell office:value-type="string" table:style-name="ce7">
            <text:p>Regolamento per le missioni di servizio e le trasferte - D.R. 1712 del 26/05/2020</text:p>
          </table:table-cell>
          <table:table-cell office:value-type="string" table:style-name="ce7">
            <text:p>Entro 5 gg dalla richiesta</text:p>
          </table:table-cell>
          <table:table-cell office:value-type="string" table:style-name="ce6">
            <text:p>Ufficio Contabilità e Bilancio /Ufficio per la Ricerca</text:p>
          </table:table-cell>
          <table:table-cell office:value-type="string" table:style-name="ce11">
            <text:p>Capo Ufficio Contabilità e Bilancio</text:p>
            <text:p/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https://unina.u-web.cineca.it/<text:s/></text:p>
          </table:table-cell>
          <table:table-cell office:value-type="string" table:style-name="ce15">
            <text:p>n.a</text:p>
          </table:table-cell>
          <table:table-cell office:value-type="string" table:style-name="ce26">
            <text:p>https://unina.u-web.cineca.it/<text:s/></text:p>
          </table:table-cell>
          <table:table-cell table:number-columns-repeated="16371"/>
        </table:table-row>
        <table:table-row table:style-name="ro43">
          <table:table-cell office:value-type="string" table:style-name="ce5">
            <text:p>7E</text:p>
          </table:table-cell>
          <table:table-cell office:value-type="string" table:style-name="ce7">
            <text:p>Richiesta di rimborso delle spese con emissione ordinativo di pagamento</text:p>
          </table:table-cell>
          <table:table-cell office:value-type="string" table:style-name="ce7">
            <text:p>Regolamento per le missioni di servizio e le trasferte - D.R. 1712 del 26/05/2020</text:p>
          </table:table-cell>
          <table:table-cell office:value-type="string" table:style-name="ce7">
            <text:p>Entro 10 gg dalla richies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unina.u-web.cineca.it/">https://unina.u-web.cineca.it/<text:s/></text:a>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5">
            <text:p>n.a</text:p>
          </table:table-cell>
          <table:table-cell table:number-columns-repeated="16371"/>
        </table:table-row>
        <table:table-row table:style-name="ro44">
          <table:table-cell office:value-type="float" office:value="8" table:style-name="ce5">
            <text:p>8</text:p>
          </table:table-cell>
          <table:table-cell office:value-type="string" table:style-name="ce8">
            <text:p>Gare e Appalti per la fornitura di beni/servizi/lavori</text:p>
          </table:table-cell>
          <table:table-cell office:value-type="string" table:style-name="ce9">
            <text:p>D. Lgs. 36/2023 e ss.mm.ii<text:s/></text:p>
          </table:table-cell>
          <table:table-cell table:style-name="ce7"/>
          <table:table-cell office:value-type="string" table:style-name="ce6">
            <text:p>Ufficio Contabilità e Bilancio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25">
          <table:table-cell office:value-type="string" table:style-name="ce5">
            <text:p>8A</text:p>
          </table:table-cell>
          <table:table-cell office:value-type="string" table:style-name="ce6">
            <text:p>Nomina del RUP (Responsabile Unico del Progetto)<text:s/></text:p>
          </table:table-cell>
          <table:table-cell office:value-type="string" table:style-name="ce7">
            <text:p>D. Lgs. 36/2023 e ss.mm.ii.</text:p>
            <text:p>Regolamento di Ateneo per</text:p>
            <text:p>l’Amministrazione, la Finanza e la</text:p>
            <text:p>Contabilità - D.R. 4672 del</text:p>
            <text:p>22/11/2018</text:p>
          </table:table-cell>
          <table:table-cell office:value-type="string" table:style-name="ce7">
            <text:p>Entro 10 giorni lavorativi dalla chiusura dei termini stabiliti dal Direttore per la presentazione delle richieste di acquis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5">
          <table:table-cell office:value-type="string" table:style-name="ce5">
            <text:p>8B</text:p>
          </table:table-cell>
          <table:table-cell office:value-type="string" table:style-name="ce6">
            <text:p>Nomina della commissione di gara e comunicazione ove applicabile</text:p>
          </table:table-cell>
          <table:table-cell office:value-type="string" table:style-name="ce7">
            <text:p>D. Lgs. 36/2023 e ss.mm.ii</text:p>
          </table:table-cell>
          <table:table-cell office:value-type="string" table:style-name="ce6">
            <text:p>15 giorni dopo della scadenza di validità delle offerte previste dal band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8C</text:p>
          </table:table-cell>
          <table:table-cell office:value-type="string" table:style-name="ce7">
            <text:p>Decreto Direttoriale di approvazione dell'Aggiudicazione e di efficacia/determina a contrarre</text:p>
          </table:table-cell>
          <table:table-cell office:value-type="string" table:style-name="ce7">
            <text:p>D. Lgs. 36/2023 e ss.mm.ii</text:p>
          </table:table-cell>
          <table:table-cell office:value-type="string" table:style-name="ce7">
            <text:p>Entro 35 giorni dal ricevimento dei verbali di gar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37">
          <table:table-cell office:value-type="string" table:style-name="ce5">
            <text:p>8D</text:p>
          </table:table-cell>
          <table:table-cell office:value-type="string" table:style-name="ce6">
            <text:p>Aggiudicazione in procedure di gara</text:p>
          </table:table-cell>
          <table:table-cell office:value-type="string" table:style-name="ce7">
            <text:p>D. Lgs. 36/2023 e ss.mm.ii</text:p>
          </table:table-cell>
          <table:table-cell office:value-type="string" table:style-name="ce7">
            <text:p>Entro 5 giorni dalla data di emissione del Decreto</text:p>
            <text:p>Direttoriale di aggiudica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acquistinretepa.it/opencms/opencms/">https://www.acquistinretepa.it/opencms/opencms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6">
          <table:table-cell office:value-type="string" table:style-name="ce5">
            <text:p>8E</text:p>
          </table:table-cell>
          <table:table-cell office:value-type="string" table:style-name="ce7">
            <text:p>Bando o lettera d’invito</text:p>
          </table:table-cell>
          <table:table-cell office:value-type="string" table:style-name="ce7">
            <text:p>D. Lgs. 36/2023 e ss.mm.ii</text:p>
          </table:table-cell>
          <table:table-cell office:value-type="string" table:style-name="ce7">
            <text:p>Entro 60 giorni dalla ricezione degli atti da parte del Responsabile del</text:p>
            <text:p>Proge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www.acquistinretepa.it/opencms/opencms/">https://www.acquistinretepa.it/opencms/opencms/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7">
          <table:table-cell office:value-type="string" table:style-name="ce5">
            <text:p>8F</text:p>
          </table:table-cell>
          <table:table-cell office:value-type="string" table:style-name="ce7">
            <text:p>Controlli previste dal codice dei contratti pubblici, in ordine alle procedure di affidamento di competenza</text:p>
          </table:table-cell>
          <table:table-cell office:value-type="string" table:style-name="ce7">
            <text:p>D. Lgs. 36/2023 e ss.mm.ii</text:p>
          </table:table-cell>
          <table:table-cell office:value-type="string" table:style-name="ce7">
            <text:p>Entro 30 giorni dall'aggiudica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Responsabile Unico del Progetto (RUP)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portale-servizi.anticorruzione.it/fvsa">https://portale-servizi.anticorruzione.it/fvsa<text:s/></text:a>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7">
          <table:table-cell office:value-type="string" table:style-name="ce5">
            <text:p>8G</text:p>
          </table:table-cell>
          <table:table-cell office:value-type="string" table:style-name="ce7">
            <text:p>Emanazione dell’atto con cui l’organo di vertice amministrativo autorizza, l’acquisto di beni senza l’adesione a convenzioni Consip attive</text:p>
          </table:table-cell>
          <table:table-cell office:value-type="string" table:style-name="ce7">
            <text:p>Legge 28 dicembre 2015, n. 208 s.m.i.</text:p>
          </table:table-cell>
          <table:table-cell office:value-type="string" table:style-name="ce7">
            <text:p>Entro 7 giorni dalla ricezione degli atti da parte del RUP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8">
          <table:table-cell office:value-type="string" table:style-name="ce5">
            <text:p>8H</text:p>
          </table:table-cell>
          <table:table-cell office:value-type="string" table:style-name="ce6">
            <text:p>Emissione ordinativi di pagamento per fatture elettroniche e fatture estere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7">
            <text:p>Entro 30 giorni dalla ricezione della fattura o di altro documento idoneo alla</text:p>
            <text:p>Liquida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6">
            <text:p>https://edoc.unina.it/eDocumento/<text:s/>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44">
          <table:table-cell office:value-type="string" table:style-name="ce5">
            <text:p>8I</text:p>
          </table:table-cell>
          <table:table-cell office:value-type="string" table:style-name="ce6">
            <text:p>Attestato di conformità<text:s/></text:p>
          </table:table-cell>
          <table:table-cell office:value-type="string" table:style-name="ce7">
            <text:p>Regolamento di Ateneo per</text:p>
            <text:p>l’Amministrazione, la Finanza e la</text:p>
            <text:p>Contabilità - D.R. 4672 del</text:p>
            <text:p>22/11/2018</text:p>
          </table:table-cell>
          <table:table-cell office:value-type="string" table:style-name="ce6">
            <text:p>Entro 3 gg. dalla ricezione dei beni acquistati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Responsabile Unico del Progetto (RUP)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</text:p>
          </table:table-cell>
          <table:table-cell table:number-columns-repeated="16371"/>
        </table:table-row>
        <table:table-row table:style-name="ro6">
          <table:table-cell office:value-type="float" office:value="9" table:style-name="ce5">
            <text:p>9</text:p>
          </table:table-cell>
          <table:table-cell office:value-type="string" table:style-name="ce8">
            <text:p>SEMINARI/VISITING</text:p>
          </table:table-cell>
          <table:table-cell table:number-columns-repeated="3" table:style-name="ce6"/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49">
          <table:table-cell office:value-type="string" table:style-name="ce5">
            <text:p>9A</text:p>
          </table:table-cell>
          <table:table-cell office:value-type="string" table:style-name="ce7">
            <text:p>Conferimento di incarico a Docenti esterni per lo svolgimento di seminari dipartimentali e Visiting</text:p>
          </table:table-cell>
          <table:table-cell office:value-type="string" table:style-name="ce7">
            <text:p>Regolamento di Ateneo per</text:p>
            <text:p>l’Amministrazione, la Finanza e la Contabilità - D.R. 4672 del 22/11/2018 Regolamento di Ateneo per i</text:p>
            <text:p>“Visiting Professor”, i “Visiting</text:p>
            <text:p>Researcher” ed i “ Visiting Fellow”</text:p>
            <text:p>– D.R. 2651 del 01/07/2019</text:p>
            <text:p>Regolamento di Ateneo Regolamento per le missioni di servizio e le trasferte - D.R. 1712 del 26/05/2020</text:p>
          </table:table-cell>
          <table:table-cell office:value-type="string" table:style-name="ce6">
            <text:p>Entro 30 gg dal ricevimento della richies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0">
          <table:table-cell office:value-type="string" table:style-name="ce5">
            <text:p>9B</text:p>
          </table:table-cell>
          <table:table-cell office:value-type="string" table:style-name="ce6">
            <text:p>Liquidazione Compensi seminari e rimborso spese</text:p>
          </table:table-cell>
          <table:table-cell office:value-type="string" table:style-name="ce6">
            <text:p>Regolamento di Ateneo per</text:p>
            <text:p>l’Amministrazione, la Finanza e la</text:p>
            <text:p>Contabilità - D.R. 4672 del</text:p>
            <text:p>22/11/2018</text:p>
          </table:table-cell>
          <table:table-cell office:value-type="string" table:style-name="ce6">
            <text:p>Entro 30 gg dal ricevimento della documentazion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ipartimento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6">
            <text:p><text:a xlink:href="https://edoc.unina.it/eDocumento/">https://edoc.unina.it/eDocumento/<text:s/></text:a></text:p>
          </table:table-cell>
          <table:table-cell office:value-type="string" table:style-name="ce16">
            <text:p>https://edoc.unina.it/eDocumento/<text:s/>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1">
          <table:table-cell office:value-type="float" office:value="10" table:style-name="ce5">
            <text:p>10</text:p>
          </table:table-cell>
          <table:table-cell office:value-type="string" table:style-name="ce9">
            <text:p>ORGANI DI GOVERNO_CONSIGLIO DI</text:p>
            <text:p>DIPARTIMENTO</text:p>
          </table:table-cell>
          <table:table-cell office:value-type="string" table:style-name="ce9">
            <text:p>Regolamento di Ateneo per la disciplina dei compiti e delle modalità di funzionamento degli organi dipartimentali e dell’elezione del Direttore di Dipartimento D.R. n. 507 del 22/02/2016</text:p>
            <text:p>Regolamento di Funzionamento del Dipartimento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table:number-columns-repeated="3" table:style-name="ce17"/>
          <table:table-cell table:content-validation-name="val1" table:style-name="ce17"/>
          <table:table-cell table:content-validation-name="val1" table:style-name="ce17"/>
          <table:table-cell table:number-columns-repeated="3" table:style-name="ce17"/>
          <table:table-cell table:number-columns-repeated="16371"/>
        </table:table-row>
        <table:table-row table:style-name="ro52">
          <table:table-cell office:value-type="string" table:style-name="ce5">
            <text:p>10A</text:p>
          </table:table-cell>
          <table:table-cell office:value-type="string" table:style-name="ce6">
            <text:p>Redazione verbale</text:p>
          </table:table-cell>
          <table:table-cell office:value-type="string" table:style-name="ce6">
            <text:p>Regolamento di Ateneo per la disciplina dei compiti e delle modalità di funzionamento degli organi dipartimentali e dell’elezione del Direttore di Dipartimento D.R. n. 507 del 22/02/2016</text:p>
            <text:p>Regolamento di Funzionamento del Dipartimento</text:p>
          </table:table-cell>
          <table:table-cell office:value-type="string" table:style-name="ce6">
            <text:p>Entro 7 giorni lavorativi dalla data di riunione del Consigli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3">
          <table:table-cell office:value-type="string" table:style-name="ce5">
            <text:p>10B</text:p>
          </table:table-cell>
          <table:table-cell office:value-type="string" table:style-name="ce6">
            <text:p>Emissione delibere</text:p>
          </table:table-cell>
          <table:table-cell office:value-type="string" table:style-name="ce6">
            <text:p>Regolamento di Ateneo per la disciplina dei compiti e delle modalità di funzionamento degli organi dipartimentali e dell’elezione del Direttore di Dipartimento D.R. n. 507 del 22/02/2016</text:p>
            <text:p>Regolamento di Funzionamento del Dipartimento</text:p>
          </table:table-cell>
          <table:table-cell office:value-type="string" table:style-name="ce6">
            <text:p>Entro 15 gg. dall'adunanz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secondo la normativa vigente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3">
          <table:table-cell office:value-type="string" table:style-name="ce5">
            <text:p>10C</text:p>
          </table:table-cell>
          <table:table-cell office:value-type="string" table:style-name="ce6">
            <text:p>Accesso informale <text:s/>alle delibere e verbali del Consiglio</text:p>
          </table:table-cell>
          <table:table-cell office:value-type="string" table:style-name="ce6">
            <text:p>Regolamento disciplina accesso ai documenti DPR 184/2006 art. 5 e Legge 241/90</text:p>
          </table:table-cell>
          <table:table-cell office:value-type="string" table:style-name="ce6">
            <text:p>Tempestiv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4">
          <table:table-cell office:value-type="float" office:value="11" table:style-name="ce5">
            <text:p>11</text:p>
          </table:table-cell>
          <table:table-cell office:value-type="string" table:style-name="ce8">
            <text:p>ORGANI DI GOVERNO_GIUNTA DI</text:p>
            <text:p>DIPARTIMENTO:<text:s/></text:p>
          </table:table-cell>
          <table:table-cell office:value-type="string" table:style-name="ce9">
            <text:p>Regolamento di Ateneo per la disciplina dei compiti e delle modalità di funzionamento degli organi dipartimentali e dell’elezione del Direttore di Dipartimento D.R. n. 507 del 22/02/2016</text:p>
            <text:p>Regolamento di Funzionamento del Dipartimento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55">
          <table:table-cell office:value-type="string" table:style-name="ce5">
            <text:p>11A</text:p>
          </table:table-cell>
          <table:table-cell office:value-type="string" table:style-name="ce6">
            <text:p>Redazione verbale</text:p>
          </table:table-cell>
          <table:table-cell office:value-type="string" table:style-name="ce7">
            <text:p>Regolamento di Ateneo per la disciplina dei compiti e delle modalità di funzionamento degli organi dipartimentali e dell’elezione del Direttore di Dipartimento D.R. n. 507 del 22/02/2016</text:p>
            <text:p>Regolamento di Funzionamento del Dipartimento</text:p>
          </table:table-cell>
          <table:table-cell office:value-type="string" table:style-name="ce7">
            <text:p>Entro 7 giorni lavorativi dalla data di riunione della Giun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6">
          <table:table-cell office:value-type="string" table:style-name="ce5">
            <text:p>11B</text:p>
          </table:table-cell>
          <table:table-cell office:value-type="string" table:style-name="ce6">
            <text:p>Accesso informale alle delibere e verbali della Giunta</text:p>
          </table:table-cell>
          <table:table-cell office:value-type="string" table:style-name="ce6">
            <text:p>Regolamento disciplina accesso ai documenti DPR 184/2006 art. 5 e Legge 241/90</text:p>
          </table:table-cell>
          <table:table-cell office:value-type="string" table:style-name="ce6">
            <text:p>Tempestiv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7">
          <table:table-cell office:value-type="float" office:value="12" table:style-name="ce5">
            <text:p>12</text:p>
          </table:table-cell>
          <table:table-cell office:value-type="string" table:style-name="ce8">
            <text:p>Gestione Progetti di Ricerca nazionali e internazionali</text:p>
          </table:table-cell>
          <table:table-cell office:value-type="string" table:style-name="ce8">
            <text:p>Regolamento di Ateneo per l’amministrazione, la finanza e la contabilità - DR 4672 del 22/11/2018</text:p>
            <text:p>Regolamento per accordi internazionali, emanato con DR n. 2796 del 10/07/2019</text:p>
            <text:p>Bandi nazionali ed internazionali</text:p>
          </table:table-cell>
          <table:table-cell table:style-name="ce6"/>
          <table:table-cell office:value-type="string" table:style-name="ce6">
            <text:p>Ufficio per la Ricerca</text:p>
          </table:table-cell>
          <table:table-cell table:number-columns-repeated="3" table:style-name="ce18"/>
          <table:table-cell table:content-validation-name="val1" table:style-name="ce18"/>
          <table:table-cell table:content-validation-name="val1" table:style-name="ce18"/>
          <table:table-cell table:number-columns-repeated="3" table:style-name="ce18"/>
          <table:table-cell table:number-columns-repeated="16371"/>
        </table:table-row>
        <table:table-row table:style-name="ro9">
          <table:table-cell office:value-type="string" table:style-name="ce5">
            <text:p>12A</text:p>
          </table:table-cell>
          <table:table-cell office:value-type="string" table:style-name="ce6">
            <text:p>Richiesta di supporto a docenti e ricercatori per le pratiche amministrative finalizzate alla stipula dell’accordo di ricerca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Entro 15 giorni dalla richiesta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B</text:p>
          </table:table-cell>
          <table:table-cell office:value-type="string" table:style-name="ce6">
            <text:p>Trasmissione della richiesta di delega per la sottoscrizione di progetti di ricerca al Consiglio di Dipartimento<text:s/>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Entro il primo Consiglio di Dipartimento utile dal momento della definizione</text:p>
            <text:p>dell’accordo tra le parti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C</text:p>
          </table:table-cell>
          <table:table-cell office:value-type="string" table:style-name="ce6">
            <text:p>Sottoscrizione e trasmissione dell’accordo di</text:p>
            <text:p>ricerca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Entro 30 giorni dalla approvazione del Consigli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D</text:p>
          </table:table-cell>
          <table:table-cell office:value-type="string" table:style-name="ce6">
            <text:p>Creazione del progetto sull’applicativo gestionale e adempimenti contabili connessi</text:p>
          </table:table-cell>
          <table:table-cell office:value-type="string" table:style-name="ce6">
            <text:p>Regolamento di Ateneo per</text:p>
            <text:p>l’Amministrazione, la Finanza e la Contabilità - D.R. 4672 del 22/11/2018</text:p>
          </table:table-cell>
          <table:table-cell office:value-type="string" table:style-name="ce6">
            <text:p>Entro 30 giorni dall’ultima firma per la sottoscrizione dell’Accor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E</text:p>
          </table:table-cell>
          <table:table-cell office:value-type="string" table:style-name="ce6">
            <text:p>anticipo previsto dall’accordo (ove applicabile)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F</text:p>
          </table:table-cell>
          <table:table-cell office:value-type="string" table:style-name="ce6">
            <text:p>Adempimenti connessi alla collaborazione con i partner strategici per accesso ai fondi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12G</text:p>
          </table:table-cell>
          <table:table-cell office:value-type="string" table:style-name="ce6">
            <text:p>Redazione Accordo di Partenariato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string" table:style-name="ce5">
            <text:p>12H</text:p>
          </table:table-cell>
          <table:table-cell office:value-type="string" table:style-name="ce6">
            <text:p>bandi e attività di supporto alla redazione dei progetti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string" table:style-name="ce5">
            <text:p>12I</text:p>
          </table:table-cell>
          <table:table-cell office:value-type="string" table:style-name="ce6">
            <text:p>Verifica delle Linee Guida di Progetto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string" table:style-name="ce5">
            <text:p>12L</text:p>
          </table:table-cell>
          <table:table-cell office:value-type="string" table:style-name="ce6">
            <text:p>Articolato di spesa in rapporto alle attività da effettuare</text:p>
          </table:table-cell>
          <table:table-cell office:value-type="string" table:style-name="ce6">
            <text:p>Bando competitivo emesso 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Personale Docente e Ricercatore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string" table:style-name="ce5">
            <text:p>12M</text:p>
          </table:table-cell>
          <table:table-cell office:value-type="string" table:style-name="ce6">
            <text:p>Redazione della richiesta di finanziamento</text:p>
          </table:table-cell>
          <table:table-cell office:value-type="string" table:style-name="ce6">
            <text:p>Bando competitivo emesso 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Personale Docente e Ricercatore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string" table:style-name="ce5">
            <text:p>12N</text:p>
          </table:table-cell>
          <table:table-cell office:value-type="string" table:style-name="ce6">
            <text:p>Trasmissione atti al Consiglio di Dipartimento</text:p>
          </table:table-cell>
          <table:table-cell office:value-type="string" table:style-name="ce6">
            <text:p>Bando competitivo emesso dall’ente finanziatore</text:p>
          </table:table-cell>
          <table:table-cell office:value-type="string" table:style-name="ce6">
            <text:p>Sottoposto alla prima riunione di Consiglio utile</text:p>
          </table:table-cell>
          <table:table-cell office:value-type="string" table:style-name="ce6">
            <text:p>Ufficio Contabilità e Bilancio/</text:p>
            <text:p>Ufficio per la Ricerca/</text:p>
            <text:p>Ufficio per la Didatti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8">
          <table:table-cell office:value-type="float" office:value="13" table:style-name="ce5">
            <text:p>13</text:p>
          </table:table-cell>
          <table:table-cell office:value-type="string" table:style-name="ce6">
            <text:p>Registrazione codice CUP</text:p>
          </table:table-cell>
          <table:table-cell office:value-type="string" table:style-name="ce6">
            <text:p>Delibera CIPE</text:p>
          </table:table-cell>
          <table:table-cell office:value-type="string" table:style-name="ce6">
            <text:p>Entro 10 giorni dal Decreto di Finanziamento Progetto/Delibera Consiglio di Dipartimento/Decreto Rettore/Decreto Direttore</text:p>
            <text:p>del Dipartiment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4" table:style-name="ce5">
            <text:p>14</text:p>
          </table:table-cell>
          <table:table-cell office:value-type="string" table:style-name="ce6">
            <text:p>Delega alla <text:s/>sottoscrizione degli atti e/o procura notarile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indicata</text:p>
            <text:p>dall’ente finanziatore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5" table:style-name="ce5">
            <text:p>15</text:p>
          </table:table-cell>
          <table:table-cell office:value-type="string" table:style-name="ce6">
            <text:p>Variazione di budget:</text:p>
            <text:p><text:s/>Registrazione nell’applicativo UGOV<text:s/></text:p>
          </table:table-cell>
          <table:table-cell office:value-type="string" table:style-name="ce6">
            <text:p>Regolamento di Ateneo per</text:p>
            <text:p>l’Amministrazione, la Finanza e la Contabilità</text:p>
          </table:table-cell>
          <table:table-cell office:value-type="string" table:style-name="ce6">
            <text:p>Entro 30 giorni dall’approvazione del progetto in Consiglio di Dipartimento</text:p>
          </table:table-cell>
          <table:table-cell office:value-type="string" table:style-name="ce6">
            <text:p>Ufficio Contabilità e Bilancio/</text:p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6" table:style-name="ce5">
            <text:p>16</text:p>
          </table:table-cell>
          <table:table-cell office:value-type="string" table:style-name="ce6">
            <text:p>Rendicontazione dei SAL di progetto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<text:s text:c="3"/>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7" table:style-name="ce5">
            <text:p>17</text:p>
          </table:table-cell>
          <table:table-cell office:value-type="string" table:style-name="ce6">
            <text:p>Rendicontazione finale di progetto</text:p>
          </table:table-cell>
          <table:table-cell office:value-type="string" table:style-name="ce6">
            <text:p>Bando competitivo emesso</text:p>
            <text:p>dall’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Contabilità e Bilancio/</text:p>
            <text:p>Ufficio per la Ricerca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8" table:style-name="ce5">
            <text:p>18</text:p>
          </table:table-cell>
          <table:table-cell office:value-type="string" table:style-name="ce6">
            <text:p>Audit</text:p>
          </table:table-cell>
          <table:table-cell office:value-type="string" table:style-name="ce6">
            <text:p>Bando competitivo emesso dall’ente finanziatore Piano di Audit di Ateneo</text:p>
          </table:table-cell>
          <table:table-cell office:value-type="string" table:style-name="ce6">
            <text:p>Entro i termini indicati</text:p>
            <text:p>dall’auditor</text:p>
          </table:table-cell>
          <table:table-cell office:value-type="string" table:style-name="ce6">
            <text:p>Ufficio Contabilità e Bilancio/</text:p>
            <text:p>Ufficio per la Ricerca</text:p>
          </table:table-cell>
          <table:table-cell office:value-type="string" table:style-name="ce11">
            <text:p>Capo Ufficio per la Ricerc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d.</text:p>
          </table:table-cell>
          <table:table-cell table:number-columns-repeated="16371"/>
        </table:table-row>
        <table:table-row table:style-name="ro59">
          <table:table-cell office:value-type="float" office:value="19" table:style-name="ce5">
            <text:p>19</text:p>
          </table:table-cell>
          <table:table-cell office:value-type="string" table:style-name="ce6">
            <text:p>Trasmissione della Programmazione biennale di <text:s text:c="3"/>beni e servizi</text:p>
          </table:table-cell>
          <table:table-cell office:value-type="string" table:style-name="ce6">
            <text:p>D.Lgs 33/2023 e ss.mm.ii.</text:p>
          </table:table-cell>
          <table:table-cell office:value-type="string" table:style-name="ce6">
            <text:p>Entro i termini indicati dagli uffici</text:p>
            <text:p>dell’Amministrazione Centrale di Ateneo</text:p>
          </table:table-cell>
          <table:table-cell office:value-type="string" table:style-name="ce6">
            <text:p>Ufficio Contabilità e Bilancio/</text:p>
            <text:p>Ufficio per la Ricerca</text:p>
          </table:table-cell>
          <table:table-cell office:value-type="string" table:style-name="ce11">
            <text:p>n.a</text:p>
          </table:table-cell>
          <table:table-cell office:value-type="string" table:style-name="ce15">
            <text:p>n.a.</text:p>
          </table:table-cell>
          <table:table-cell office:value-type="string" table:style-name="ce11">
            <text:p>Protocollo Informatico<text:s/></text:p>
            <text:p/>
            <text:p>Mail: <text:s/>dip.matematica-app@unina.it;<text:s/></text:p>
            <text:p/>
            <text:p>Pec: dip.matematica-app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</text:p>
          </table:table-cell>
          <table:table-cell office:value-type="string" table:style-name="ce15">
            <text:p>n.a</text:p>
          </table:table-cell>
          <table:table-cell office:value-type="string" table:style-name="ce11">
            <text:p>Ricevuta dallì'Area Attività contrattuale</text:p>
          </table:table-cell>
          <table:table-cell table:number-columns-repeated="16371"/>
        </table:table-row>
        <table:table-row table:style-name="ro60">
          <table:table-cell table:style-name="ce12"/>
          <table:table-cell table:number-columns-repeated="4" table:style-name="ce13"/>
          <table:table-cell table:style-name="ce27"/>
          <table:table-cell table:number-columns-repeated="2" table:style-name="ce14"/>
          <table:table-cell table:content-validation-name="val1" table:style-name="ce14"/>
          <table:table-cell table:content-validation-name="val1" table:style-name="ce14"/>
          <table:table-cell table:number-columns-repeated="3" table:style-name="ce14"/>
          <table:table-cell table:number-columns-repeated="16371"/>
        </table:table-row>
        <table:table-row table:style-name="ro61">
          <table:table-cell office:value-type="float" office:value="21" table:style-name="ce19">
            <text:p>21</text:p>
          </table:table-cell>
          <table:table-cell office:value-type="string" table:style-name="ce6">
            <text:p>Conferimento di incarichi di insegnamento e di attività didattiche integrative</text:p>
          </table:table-cell>
          <table:table-cell office:value-type="string" table:style-name="ce6">
            <text:p>L.240/10 art.23 cc 1, 2 e 3 – Regolamento di Ateneo per il conferimento di incarichi didattici e per la determinazione della retribuzione aggiuntiva per i ricercatori di ruolo emanato con DR n.° 2268 del 08/06/2023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Didattica</text:p>
          </table:table-cell>
          <table:table-cell office:value-type="string" table:style-name="ce11">
            <text:p>Consiglio di Dipartimento</text:p>
          </table:table-cell>
          <table:table-cell office:value-type="string" table:style-name="ce20">
            <text:p>secondo la normativa vigente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text:s text:c="21"/>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2">
            <text:p><text:a xlink:href="https://pica.cineca.it/">https://pica.cineca.it<text:s text:c="231"/></text:a>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62">
          <table:table-cell office:value-type="float" office:value="22" table:style-name="ce19">
            <text:p>22</text:p>
          </table:table-cell>
          <table:table-cell office:value-type="string" table:style-name="ce6">
            <text:p>Modifica di Ordinamento e/o Regolamenti dei Corsi di Studio</text:p>
          </table:table-cell>
          <table:table-cell office:value-type="string" table:style-name="ce6">
            <text:p>Regolamento Didattico di Ateneo DR n.° 4785 del 01/12/2023 e Ordinamento Didattici del CdS Triennale delibera dell’adunanza senato accademico del 16-07- 2008 Ordinamento Didattici del CdS Magistrale delibera dell’adunanza senato accademico del 29-07-2021 Ordinamento Didattici del CdS Ingegneria Matematica delibera</text:p>
            <text:p>dell’adunanza senato accademico del 21-12-2022</text:p>
          </table:table-cell>
          <table:table-cell office:value-type="string" table:style-name="ce6">
            <text:p>Sottoposto alla prima riunione di Consiglio utile</text:p>
          </table:table-cell>
          <table:table-cell office:value-type="string" table:style-name="ce6">
            <text:p>Ufficio per la Didattica</text:p>
          </table:table-cell>
          <table:table-cell office:value-type="string" table:style-name="ce11">
            <text:p>Consiglio di Dipartimento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3">
          <table:table-cell office:value-type="float" office:value="23" table:style-name="ce19">
            <text:p>23</text:p>
          </table:table-cell>
          <table:table-cell office:value-type="string" table:style-name="ce6">
            <text:p>Procedure per la carriera studenti del Dipartimento di Matematica e Applicazioni "Renato Caccioppoli"</text:p>
          </table:table-cell>
          <table:table-cell office:value-type="string" table:style-name="ce6">
            <text:p>Regolamento tesi di laurea del corso di laurea Magistrale in Matematica e Applicazioni</text:p>
          </table:table-cell>
          <table:table-cell office:value-type="string" table:style-name="ce6">
            <text:p>30 Giorni dalla data della richiesta dello studente</text:p>
          </table:table-cell>
          <table:table-cell office:value-type="string" table:style-name="ce6">
            <text:p>Ufficio per la Didattica</text:p>
          </table:table-cell>
          <table:table-cell office:value-type="string" table:style-name="ce11">
            <text:p>Commissione di Coordinamento Didattico C.d.S</text:p>
          </table:table-cell>
          <table:table-cell office:value-type="string" table:style-name="ce20">
            <text:p>secondo la normativa vigente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table:style-name="ce10"/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2">
          <table:table-cell office:value-type="float" office:value="24" table:style-name="ce19">
            <text:p>24</text:p>
          </table:table-cell>
          <table:table-cell office:value-type="string" table:style-name="ce6">
            <text:p>Procedura di fornitura assistenza/servizi agli studenti</text:p>
          </table:table-cell>
          <table:table-cell office:value-type="string" table:style-name="ce6">
            <text:p>Regolamento Didattico di Ateneo DR n.° 4785 del 01/12/2023 e Ordinamento Didattici del CdS Triennale delibera dell’adunanza senato accademico del 16-07- 2008 Ordinamento Didattici del CdS Magistrale delibera dell’adunanza senato accademico del 29-07-2021 Ordinamento Didattici del CdS Ingegneria Matematica delibera dell’adunanza senato accademico del 21-12-2022</text:p>
          </table:table-cell>
          <table:table-cell office:value-type="string" table:style-name="ce6">
            <text:p>7 giorni dalla data delle 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2">
            <text:p><text:a xlink:href="https://www.unina.it/-/40885602-ufficio-didattica-dma">https://www.unina.it/-/40885602-ufficio-didattica-dma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4">
          <table:table-cell office:value-type="float" office:value="25" table:style-name="ce19">
            <text:p>25</text:p>
          </table:table-cell>
          <table:table-cell office:value-type="string" table:style-name="ce6">
            <text:p>trasmissione atti all'Ufficio Dottorato, Assegni e Borse di Studio delle prove</text:p>
          </table:table-cell>
          <table:table-cell office:value-type="string" table:style-name="ce6">
            <text:p>Regolamento di Disciplina del Dottorato di Ricerca presso l’Università degli Studi di Napoli Federico II - DR n. 2015 del 16/05/2022</text:p>
          </table:table-cell>
          <table:table-cell office:value-type="string" table:style-name="ce6">
            <text:p>5 giorni dalla fine delle prove previste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Protocollo Informatico <text:s text:c="45"/>Ing. Claudio ROBERTI - <text:s text:c="5"/>tel. 081675758 <text:s text:c="20"/>Dott.ssa Ida Maria PARENTE - tel. 081676702 <text:s text:c="21"/>Dott.ssa Annalisa URLO - tel. 0817683643 <text:s text:c="29"/>E-mail : infodottorato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4">
          <table:table-cell office:value-type="float" office:value="26" table:style-name="ce19">
            <text:p>26</text:p>
          </table:table-cell>
          <table:table-cell office:value-type="string" table:style-name="ce6">
            <text:p>Procedure di concorso per l'ammissione al corso di Dottorato di Ricerca in Matematica e Applicazioni</text:p>
          </table:table-cell>
          <table:table-cell office:value-type="string" table:style-name="ce6">
            <text:p>Regolamento di Disciplina del Dottorato di Ricerca presso l’Università degli Studi di Napoli Federico II DR n. 2015 del</text:p>
            <text:p>16/05/2022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mmissione Esaminatrice</text:p>
          </table:table-cell>
          <table:table-cell office:value-type="string" table:style-name="ce10">
            <text:p>secondo la normativa vigente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infodottorato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2">
            <text:p><text:a xlink:href="https://pica.cineca.it/">https://pica.cineca.it<text:s text:c="231"/></text:a></text:p>
          </table:table-cell>
          <table:table-cell office:value-type="string" table:style-name="ce10">
            <text:p>n.a</text:p>
          </table:table-cell>
          <table:table-cell office:value-type="string" table:style-name="ce22">
            <text:p><text:a xlink:href="https://www.unina.it/didattica/post-laurea/dottorati-di-ricerca/bandi-di-ammissione">https://www.unina.it/didattica/post-laurea/dottorati-di-ricerca/bandi-di-ammissione<text:s text:c="243"/></text:a></text:p>
          </table:table-cell>
          <table:table-cell table:number-columns-repeated="16371"/>
        </table:table-row>
        <table:table-row table:style-name="ro64">
          <table:table-cell office:value-type="float" office:value="27" table:style-name="ce19">
            <text:p>27</text:p>
          </table:table-cell>
          <table:table-cell office:value-type="string" table:style-name="ce6">
            <text:p>Supporto alla Didattica</text:p>
            <text:p>(Relazioni con la Scuola Politecnica e delle Scienze di Base, diffusione informazioni sul questionario rilevazione opinioni studenti, supporto partecipazione a manifestazioni promozionali, gestione cultori della materia)</text:p>
          </table:table-cell>
          <table:table-cell office:value-type="string" table:style-name="ce6">
            <text:p>Regolamento Didattico di Ateneo</text:p>
            <text:p>DR n.° 4785 del 01/12/2023</text:p>
          </table:table-cell>
          <table:table-cell office:value-type="string" table:style-name="ce6">
            <text:p>Entro i termini previsti dalle</text:p>
            <text:p>singole scadenze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4">
          <table:table-cell office:value-type="float" office:value="28" table:style-name="ce19">
            <text:p>28</text:p>
          </table:table-cell>
          <table:table-cell office:value-type="string" table:style-name="ce6">
            <text:p>Gestione studenti part-time</text:p>
            <text:p>(Raccolta dati studenti assegnati alla struttura, distribuzione degli stessi per soddisfare le esigenze di servizio e gestione delle attività previste)</text:p>
          </table:table-cell>
          <table:table-cell office:value-type="string" table:style-name="ce6">
            <text:p>D.R. 2994 del 15/09/2015</text:p>
          </table:table-cell>
          <table:table-cell office:value-type="string" table:style-name="ce6">
            <text:p>Termini dettati dalle note di assegnazione nell’arco del periodo previs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Sandra FIORENZA tel. <text:tab/>081675848 <text:s text:c="22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4">
          <table:table-cell office:value-type="float" office:value="29" table:style-name="ce19">
            <text:p>29</text:p>
          </table:table-cell>
          <table:table-cell office:value-type="string" table:style-name="ce6">
            <text:p>Attivita’ aministrativa per istituzione, attivazione e gestione dei cds - modifica ordinamento e regolamento dei cds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30 giorni dall’avvio del procedimento – entro le scadenze dettate dall’Atene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<text:a xlink:href="http://www.matematica.unina.it/">n.a.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<text:a xlink:href="http://www.matematica.unina.it/">n.a.</text:a></text:p>
          </table:table-cell>
          <table:table-cell table:number-columns-repeated="16371"/>
        </table:table-row>
        <table:table-row table:style-name="ro65">
          <table:table-cell office:value-type="float" office:value="30" table:style-name="ce19">
            <text:p>30</text:p>
          </table:table-cell>
          <table:table-cell office:value-type="string" table:style-name="ce6">
            <text:p>Corsi di laurea triennali e magistrali –didattica programmata ed erogata –</text:p>
            <text:p>manifesto degli studi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table:number-columns-repeated="16371"/>
        </table:table-row>
        <table:table-row table:style-name="ro66">
          <table:table-cell office:value-type="float" office:value="31" table:style-name="ce19">
            <text:p>31</text:p>
          </table:table-cell>
          <table:table-cell office:value-type="string" table:style-name="ce6">
            <text:p>Redazione dei regolamenti didattici dei corsi di studio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Termini dettati dalle note di assegnazione nell’arco del periodo previs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mmissione di Coordinamento Didattico dei C.d.S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<text:a xlink:href="http://www.matematica.unina.it/">n.a.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<text:a xlink:href="http://www.matematica.unina.it/">n.a.</text:a></text:p>
          </table:table-cell>
          <table:table-cell table:number-columns-repeated="16371"/>
        </table:table-row>
        <table:table-row table:style-name="ro67">
          <table:table-cell office:value-type="float" office:value="32" table:style-name="ce19">
            <text:p>32</text:p>
          </table:table-cell>
          <table:table-cell office:value-type="string" table:style-name="ce6">
            <text:p>Valutazione delle attivita' didattiche dei corsi di</text:p>
            <text:p>laurea del dipartimento</text:p>
          </table:table-cell>
          <table:table-cell office:value-type="string" table:style-name="ce6">
            <text:p>Regolamento Didattico di Ateneo DR n.° 4785 del 01/12/2023 e</text:p>
            <text:p>Ordinamento Didattici del CdS</text:p>
          </table:table-cell>
          <table:table-cell office:value-type="string" table:style-name="ce6">
            <text:p>30 giorni dall’avvio del</text:p>
            <text:p>procedimento – entro le</text:p>
            <text:p>scadenze dettate dall’Atene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68">
          <table:table-cell office:value-type="float" office:value="33" table:style-name="ce19">
            <text:p>33</text:p>
          </table:table-cell>
          <table:table-cell office:value-type="string" table:style-name="ce6">
            <text:p>Supporto tecnico-amministrativo ai grie (gruppo di riesame di tutti i cds)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30 giorni dall’avvio del 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11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68">
          <table:table-cell office:value-type="float" office:value="34" table:style-name="ce19">
            <text:p>34</text:p>
          </table:table-cell>
          <table:table-cell office:value-type="string" table:style-name="ce6">
            <text:p>Supporto commissione paritetica</text:p>
            <text:p>docenti studenti</text:p>
          </table:table-cell>
          <table:table-cell office:value-type="string" table:style-name="ce6">
            <text:p>Regolamento Didattico di Ateneo</text:p>
            <text:p>DR n.° 4785 del 01/12/2023</text:p>
          </table:table-cell>
          <table:table-cell office:value-type="string" table:style-name="ce6">
            <text:p>30 Giorni dalla data della</text:p>
            <text:p>richiesta del tirocini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32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37">
          <table:table-cell office:value-type="float" office:value="35" table:style-name="ce19">
            <text:p>35</text:p>
          </table:table-cell>
          <table:table-cell office:value-type="string" table:style-name="ce6">
            <text:p>Supporto ai tirocini studenti e</text:p>
            <text:p>post laurea</text:p>
          </table:table-cell>
          <table:table-cell office:value-type="string" table:style-name="ce6">
            <text:p>Decreto interministeriale n.142</text:p>
            <text:p>del 25/03/98</text:p>
          </table:table-cell>
          <table:table-cell office:value-type="string" table:style-name="ce6">
            <text:p>7 giorni dalla data delle</text:p>
            <text:p>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19"/>Dott.ssa Ida Maria PARENTE - tel. 081676702 <text:s text:c="50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69">
          <table:table-cell office:value-type="float" office:value="36" table:style-name="ce19">
            <text:p>36</text:p>
          </table:table-cell>
          <table:table-cell office:value-type="string" table:style-name="ce6">
            <text:p>Servizio orientamento in ingresso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5 giorni dalla fine delle prove previste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table:number-columns-repeated="16371"/>
        </table:table-row>
        <table:table-row table:style-name="ro70">
          <table:table-cell office:value-type="float" office:value="37" table:style-name="ce19">
            <text:p>37</text:p>
          </table:table-cell>
          <table:table-cell office:value-type="string" table:style-name="ce6">
            <text:p>Servizio orientamento in itinere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68">
          <table:table-cell office:value-type="float" office:value="38" table:style-name="ce19">
            <text:p>38</text:p>
          </table:table-cell>
          <table:table-cell office:value-type="string" table:style-name="ce6">
            <text:p>Supporto alla gestione delle</text:p>
            <text:p>procedure erasmus+ istruttoria e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Entro i termini previsti dalle</text:p>
            <text:p>singole scadenze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table:content-validation-name="val1" table:style-name="ce10"/>
          <table:table-cell office:value-type="string" table:style-name="ce22">
            <text:p>https://www.unina.it/didattica/opportunita-studenti/erasmus/programma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1">
          <table:table-cell office:value-type="float" office:value="39" table:style-name="ce19">
            <text:p>39</text:p>
          </table:table-cell>
          <table:table-cell office:value-type="string" table:style-name="ce6">
            <text:p>Determinazione della convalida dell'attivita' didattica svolta dallo studente assegnatario della borsa di studio erasmus+ (erasmus+,</text:p>
            <text:p>mobilità e tirocini)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mmissione di Coordinamento Didattico dei C.d.S.</text:p>
          </table:table-cell>
          <table:table-cell office:value-type="string" table:style-name="ce10">
            <text:p>secondo la normativa vigente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</text:p>
          </table:table-cell>
          <table:table-cell table:number-columns-repeated="16371"/>
        </table:table-row>
        <table:table-row table:style-name="ro72">
          <table:table-cell office:value-type="float" office:value="40" table:style-name="ce19">
            <text:p>40</text:p>
          </table:table-cell>
          <table:table-cell office:value-type="string" table:style-name="ce6">
            <text:p>Nomine di cultori della materia, nomina commissioni di esami di profitto e esami di laurea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Termini dettati dalle note di assegnazione nell’arco del periodo previs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</text:p>
          </table:table-cell>
          <table:table-cell office:value-type="string" table:style-name="ce21">
            <text:p>Ing. Claudio ROBERTI - <text:s text:c="5"/>tel. 081675758 <text:s text:c="32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2">
          <table:table-cell office:value-type="float" office:value="41" table:style-name="ce19">
            <text:p>41</text:p>
          </table:table-cell>
          <table:table-cell office:value-type="string" table:style-name="ce6">
            <text:p>Programmazione e organizzazione delle sedute di laurea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30 giorni dall’avvio del</text:p>
            <text:p>procedimento – entro le</text:p>
            <text:p>scadenze dettate dall’Atene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1">
            <text:p>Ing. Claudio ROBERTI - <text:s text:c="5"/>tel. 081675758 <text:s text:c="32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3">
          <table:table-cell office:value-type="float" office:value="42" table:style-name="ce19">
            <text:p>42</text:p>
          </table:table-cell>
          <table:table-cell office:value-type="string" table:style-name="ce6">
            <text:p>definizione del calendario didattico con definizione delle attivita’: orari e aule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1">
            <text:p>Ing. Claudio ROBERTI - <text:s text:c="5"/>tel. 081675758 <text:s text:c="42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table:number-columns-repeated="16371"/>
        </table:table-row>
        <table:table-row table:style-name="ro72">
          <table:table-cell office:value-type="float" office:value="43" table:style-name="ce19">
            <text:p>43</text:p>
          </table:table-cell>
          <table:table-cell office:value-type="string" table:style-name="ce6">
            <text:p>Proposte di istituzione e/o</text:p>
            <text:p>attivazione dei corsi di formazione e alta formazione</text:p>
          </table:table-cell>
          <table:table-cell office:value-type="string" table:style-name="ce6">
            <text:p>Regolamento Didattico di Ateneo</text:p>
            <text:p>DR n.° 4785 del 01/12/2023 e Ordinamento Didattici del CdS</text:p>
          </table:table-cell>
          <table:table-cell office:value-type="string" table:style-name="ce6">
            <text:p>30 Giorni dalla data della richiesta del tirocini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table:number-columns-repeated="16371"/>
        </table:table-row>
        <table:table-row table:style-name="ro72">
          <table:table-cell office:value-type="float" office:value="44" table:style-name="ce19">
            <text:p>44</text:p>
          </table:table-cell>
          <table:table-cell office:value-type="string" table:style-name="ce6">
            <text:p>stipula di accordi internazionali relativamente alla didattica: Supporto alle attivita’ di</text:p>
            <text:p>istruttoria al fine della stipula<text:s/>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7 giorni dalla data delle 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2">
          <table:table-cell office:value-type="float" office:value="45" table:style-name="ce19">
            <text:p>45</text:p>
          </table:table-cell>
          <table:table-cell office:value-type="string" table:style-name="ce6">
            <text:p>attivazione master e corsi di</text:p>
            <text:p>perfezionamento: Supporto alle attivita’ di</text:p>
            <text:p>istruttoria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5 giorni dalla fine della prove previste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4">
          <table:table-cell office:value-type="float" office:value="46" table:style-name="ce19">
            <text:p>46</text:p>
          </table:table-cell>
          <table:table-cell office:value-type="string" table:style-name="ce6">
            <text:p>Carriere degli studenti: supporto alla segreteria studenti<text:s/>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5">
          <table:table-cell office:value-type="float" office:value="47" table:style-name="ce19">
            <text:p>47</text:p>
          </table:table-cell>
          <table:table-cell office:value-type="string" table:style-name="ce6">
            <text:p>Personale docente e ricercatore: attività e adempimenti su stato giuridico, posti di ruolo, incarichi di insegnamento per affidamento e contratto per tutte le tipologie di corso, didattica integrativa, nulla-osta, autorizzazioni</text:p>
          </table:table-cell>
          <table:table-cell office:value-type="string" table:style-name="ce6">
            <text:p>L.240/10 art.23 cc 1, 2 e 3 – Regolamento di Ateneo per il conferimento di incarichi didattici e per la determinazione della retribuzione aggiuntiva per i ricercatori di ruolo emanato con DR n.° 2268 del 08/06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text:s/></text:p>
          </table:table-cell>
          <table:table-cell office:value-type="string" table:style-name="ce10">
            <text:p>secondo la normativa vigente</text:p>
          </table:table-cell>
          <table:table-cell office:value-type="string" table:style-name="ce23">
            <text:p>Ing. Claudio ROBERTI -tel.081675758 <text:s text:c="46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6">
          <table:table-cell office:value-type="float" office:value="48" table:style-name="ce19">
            <text:p>48</text:p>
          </table:table-cell>
          <table:table-cell office:value-type="string" table:style-name="ce6">
            <text:p>Supporto tecnico per l’individuazione dei contenuti della sezione didattica del sito dipartimentale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6">
          <table:table-cell office:value-type="float" office:value="49" table:style-name="ce19">
            <text:p>49</text:p>
          </table:table-cell>
          <table:table-cell office:value-type="string" table:style-name="ce6">
            <text:p>Pubblicizzazione bandi di ricerca</text:p>
            <text:p>internazionale, su sito web del Dipartimento</text:p>
          </table:table-cell>
          <table:table-cell office:value-type="string" table:style-name="ce6">
            <text:p>Regolamento Didattico di Ateneo</text:p>
            <text:p>DR n.° 4785 del 01/1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6">
          <table:table-cell office:value-type="float" office:value="50" table:style-name="ce19">
            <text:p>50</text:p>
          </table:table-cell>
          <table:table-cell office:value-type="string" table:style-name="ce6">
            <text:p>Pubblicizzazione bandi Erasmus+, su sito web</text:p>
            <text:p>del Dipartimento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51" table:style-name="ce19">
            <text:p>51</text:p>
          </table:table-cell>
          <table:table-cell office:value-type="string" table:style-name="ce6">
            <text:p>Attività di supporto alla Commissione Erasmus Dipartimentale per la gestione delle selezioni</text:p>
            <text:p>ERASMUS+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A 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7">
          <table:table-cell office:value-type="float" office:value="52" table:style-name="ce19">
            <text:p>52</text:p>
          </table:table-cell>
          <table:table-cell office:value-type="string" table:style-name="ce6">
            <text:p>Pubblicazione graduatorie selezioni Erasmus+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A 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4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d</text:p>
          </table:table-cell>
          <table:table-cell table:number-columns-repeated="16371"/>
        </table:table-row>
        <table:table-row table:style-name="ro77">
          <table:table-cell office:value-type="float" office:value="53" table:style-name="ce19">
            <text:p>53</text:p>
          </table:table-cell>
          <table:table-cell office:value-type="string" table:style-name="ce6">
            <text:p>Ricezione accettazioni da parte dei vincitori di borse Erasmus+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<text:a xlink:href="http://www.matematica.unina.it/">n.a.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7">
          <table:table-cell office:value-type="float" office:value="54" table:style-name="ce19">
            <text:p>54</text:p>
          </table:table-cell>
          <table:table-cell office:value-type="string" table:style-name="ce6">
            <text:p>Trasmissione all’Ufficio Relazioni</text:p>
            <text:p>Internazionali di tutti gli atti inerenti le procedure Erasmus +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30 giorni dall’avvio del 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7">
          <table:table-cell office:value-type="float" office:value="55" table:style-name="ce19">
            <text:p>55</text:p>
          </table:table-cell>
          <table:table-cell office:value-type="string" table:style-name="ce6">
            <text:p>Supporto alla gestione delle procedure</text:p>
            <text:p>ERASMUS+</text:p>
          </table:table-cell>
          <table:table-cell office:value-type="string" table:style-name="ce6">
            <text:p>DR/2023/625 del 27/0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tel.081675758 <text:s text:c="30"/>Sig.ra Luisa FALANGA 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8">
          <table:table-cell office:value-type="float" office:value="56" table:style-name="ce19">
            <text:p>56</text:p>
          </table:table-cell>
          <table:table-cell office:value-type="string" table:style-name="ce6">
            <text:p>Supporto alla definizione e alla qualità dell’offerta formativa – Offerta didattica programmata:</text:p>
            <text:p>RAM (Rapporto annuale di Monitoraggio) RCR (Rapporto ciclico del Riesame); -</text:p>
            <text:p>Cambi di Ordinamento/regolamento didattico Attività di supporto ai coordinatori dei corsi di studio; Aggiornamento SUA CDS/ Individuazione</text:p>
            <text:p>docenti di riferimento per la sostenibilità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32"/>Dott.ssa Ida Maria PARENTE-tel. 081676702 <text:s text:c="37"/>Dott.ssa Annalisa URLO -tel. 0817683643 <text:s text:c="42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9">
          <table:table-cell office:value-type="float" office:value="57" table:style-name="ce19">
            <text:p>57</text:p>
          </table:table-cell>
          <table:table-cell office:value-type="string" table:style-name="ce6">
            <text:p>Supporto alla definizione e alla qualità</text:p>
            <text:p>dell’offerta formativa – Offerta didattica erogata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32"/>Dott.ssa Ida Maria PARENTE-tel. 081676702 <text:s text:c="37"/>Dott.ssa Annalisa URLO -tel. 0817683643 <text:s text:c="42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<text:a xlink:href="http://www.matematica.unina.it/">n.a.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48">
          <table:table-cell office:value-type="float" office:value="58" table:style-name="ce19">
            <text:p>58</text:p>
          </table:table-cell>
          <table:table-cell office:value-type="string" table:style-name="ce6">
            <text:p>Istruttoria procedure per la copertura degli insegnamenti per anno accademico con carico didattico istituzionale ai docenti di ruolo ed ai ricercatori TD – predisposizione prospetto coperture e promemoria per Consiglio di</text:p>
            <text:p>Dipartimento</text:p>
          </table:table-cell>
          <table:table-cell office:value-type="string" table:style-name="ce6">
            <text:p>Regolamento Didattico di Ateneo DR n.° 4785 del 01/12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0">
          <table:table-cell office:value-type="float" office:value="59" table:style-name="ce19">
            <text:p>59</text:p>
          </table:table-cell>
          <table:table-cell office:value-type="string" table:style-name="ce6">
            <text:p>Affidamento a titolo gratuito di incarichi di insegnamento al personale docente e ricercatore universitario, compreso i ricercatori a tempo determinato titolari di contratti</text:p>
            <text:p>stipulati ai sensi dell’art. 24 della legge 30/12/2010 n.240; predisposizione promemoria per il Consiglio di Dipartimento, redazione e pubblicazione bandi , ricezione istanze.</text:p>
            <text:p>Ricezione Nulla osta</text:p>
          </table:table-cell>
          <table:table-cell office:value-type="string" table:style-name="ce6">
            <text:p>L.240/10 art.23 cc 1, 2 e 3 – Regolamento di Ateneo per il conferimento di incarichi didattici e per la determinazione della retribuzione aggiuntiva per i ricercatori di ruolo emanato con DR n.° 2268 del 08/06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0">
          <table:table-cell office:value-type="float" office:value="60" table:style-name="ce19">
            <text:p>60</text:p>
          </table:table-cell>
          <table:table-cell office:value-type="string" table:style-name="ce6">
            <text:p>Affidamento di corsi e moduli curriculari ai ricercatori a tempo indeterminato e agli</text:p>
            <text:p>assistenti ordinari del ruolo ad esaurimento in</text:p>
            <text:p>servizio presso l'Ateneo con diritto a retribuzione aggiuntiva</text:p>
            <text:p>Predisposizione promemoria per il Consiglio di Dipartimento, redazione e pubblicazione bandi , ricezione istanze</text:p>
            <text:p>Ricezione Nulla osta</text:p>
          </table:table-cell>
          <table:table-cell office:value-type="string" table:style-name="ce6">
            <text:p>L.240/10 art.23 cc 1, 2 e 3 – Regolamento di Ateneo per il conferimento di incarichi didattici e per la determinazione della</text:p>
            <text:p>retribuzione aggiuntiva per i</text:p>
            <text:p>ricercatori di ruolo emanato con DR n.° 2268 del 08/06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tel.081675758 <text:s text:c="29"/>Sig. Carlo BENCIVENGA <text:s/>- tel 0812534708 <text:s text:c="4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1">
          <table:table-cell office:value-type="float" office:value="61" table:style-name="ce19">
            <text:p>61</text:p>
          </table:table-cell>
          <table:table-cell office:value-type="string" table:style-name="ce6">
            <text:p>Copertura degli insegnamenti per anno accademico con incarichi di insegnamenti mediante contratti di diritto privato art. 23 c. 1 e 2 L. 240/2010 predisposizione promemoria per il Consiglio di Dipartimento, redazione e pubblicazione bandi , ricezione istanze</text:p>
          </table:table-cell>
          <table:table-cell office:value-type="string" table:style-name="ce6">
            <text:p>L.240/10 art.23 cc 1, 2 e 3 – Regolamento di Ateneo per il conferimento di incarichi didattici e per la determinazione della retribuzione aggiuntiva per i ricercatori di ruolo emanato con DR n.° 2268 del 08/06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73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7">
          <table:table-cell office:value-type="float" office:value="62" table:style-name="ce19">
            <text:p>62</text:p>
          </table:table-cell>
          <table:table-cell office:value-type="string" table:style-name="ce6">
            <text:p>Attivazione firma digitale per la verbalizzazione dei docenti non di ruolo del Dipartimento di Matematica e Applicazioni</text:p>
          </table:table-cell>
          <table:table-cell office:value-type="string" table:style-name="ce6">
            <text:p>CAD (Codice dell'Amministrazione Digitale) Regolamento di Ateneo in materia di firma digitale (DR 4064 del 31.10.2006)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 tel. 081675758 <text:s text:c="108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2">
          <table:table-cell office:value-type="float" office:value="63" table:style-name="ce19">
            <text:p>63</text:p>
          </table:table-cell>
          <table:table-cell office:value-type="string" table:style-name="ce6">
            <text:p>Procedure per la definizione del piano didattico dell’anno accademico: definizione semestri, ripartizione degli insegnamenti sui semestri, calendario attività formative (sessioni esami di</text:p>
            <text:p>profitto e sessioni esami di laurea)</text:p>
          </table:table-cell>
          <table:table-cell office:value-type="string" table:style-name="ce6">
            <text:p>Delibere Consiglio di Dipartimento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mmissione di Coordinamento Didattico CDS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32"/>Dott.ssa Ida Maria PARENTE-tel. 081676702 <text:s text:c="37"/>Dott.ssa Annalisa URLO -tel. 0817683643 <text:s text:c="42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">
          <table:table-cell office:value-type="float" office:value="64" table:style-name="ce19">
            <text:p>64</text:p>
          </table:table-cell>
          <table:table-cell office:value-type="string" table:style-name="ce6">
            <text:p>Procedure per la definizione degli orari dei corsi, dei calendari degli esami di profitto e dei</text:p>
            <text:p>calendari degli esami di laurea</text:p>
          </table:table-cell>
          <table:table-cell office:value-type="string" table:style-name="ce6">
            <text:p>Regolamento Didattico di Ateneo DR n.° 4785 del 01/12/2023 e</text:p>
            <text:p>Ordinamento Didattici del CdS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 tel. 081675758 <text:s text:c="62"/>Dott.ssa Annalisa URLO -tel. 0817683643 <text:s text:c="46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25">
            <text:p><text:a xlink:href="http://www.matematica.unina.it/">http://www.matematica.unina.it</text:a>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d</text:p>
          </table:table-cell>
          <table:table-cell table:number-columns-repeated="16371"/>
        </table:table-row>
        <table:table-row table:style-name="ro83">
          <table:table-cell office:value-type="float" office:value="65" table:style-name="ce19">
            <text:p>65</text:p>
          </table:table-cell>
          <table:table-cell office:value-type="string" table:style-name="ce6">
            <text:p>Procedure per la definizione delle commissioni degli esami di profitto e trasmissione</text:p>
            <text:p>commissioni alla segreteria studenti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nsiglio di Dipartimento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62"/>Dott.ssa Annalisa URLO -tel. 0817683643 <text:s text:c="46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7">
          <table:table-cell office:value-type="float" office:value="66" table:style-name="ce19">
            <text:p>66</text:p>
          </table:table-cell>
          <table:table-cell office:value-type="string" table:style-name="ce6">
            <text:p>Proposte di convenzioni e Tirocini curricolari e post laurea</text:p>
          </table:table-cell>
          <table:table-cell office:value-type="string" table:style-name="ce6">
            <text:p>(Decreto interministeriale n.142 del 25/03/98)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ordinatore di Corso di Studio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26"/>Dott.ssa Ida Maria PARENTE-tel. 081676702 <text:s text:c="37"/>Sig.ra Luisa FALANGA -tel. 081675722 <text:s text:c="4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3">
          <table:table-cell office:value-type="float" office:value="67" table:style-name="ce19">
            <text:p>67</text:p>
          </table:table-cell>
          <table:table-cell office:value-type="string" table:style-name="ce6">
            <text:p>Proposte seminari didattici e relative iscrizioni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ommissione di Coordinamento Didattico CDS</text:p>
          </table:table-cell>
          <table:table-cell office:value-type="string" table:style-name="ce10">
            <text:p>n.a</text:p>
          </table:table-cell>
          <table:table-cell office:value-type="string" table:style-name="ce23">
            <text:p>Ing. Claudio ROBERTI - tel. 081675758 <text:s text:c="26"/>Dott.ssa Ida Maria PARENTE-tel. 081676702 <text:s text:c="37"/>Dott.ssa Annalisa URLO -tel. 0817683643 <text:s text:c="46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3">
          <table:table-cell office:value-type="float" office:value="68" table:style-name="ce19">
            <text:p>68</text:p>
          </table:table-cell>
          <table:table-cell office:value-type="string" table:style-name="ce6">
            <text:p>Gestione procedure Pratiche Studenti</text:p>
          </table:table-cell>
          <table:table-cell office:value-type="string" table:style-name="ce6">
            <text:p>Regolamento Didattico di Ateneo DR n.° 4785 del 01/12/2023 e Ordinamento Didattici del CdS</text:p>
          </table:table-cell>
          <table:table-cell office:value-type="string" table:style-name="ce6">
            <text:p>Attività continuativ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 tel. 081675758 <text:s text:c="27"/>Sig.ra Luisa FALANGA - tel. 08175722 <text:s text:c="35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4">
          <table:table-cell office:value-type="float" office:value="69" table:style-name="ce19">
            <text:p>69</text:p>
          </table:table-cell>
          <table:table-cell office:value-type="string" table:style-name="ce6">
            <text:p>Gestione Sportello Tutorato e cura della realizzazione delle azioni di Tutorato (assegnazione tutor agli immatricolati);</text:p>
            <text:p>coordinamento attività assegnisti di Tutorato Giornate di Tutorato</text:p>
          </table:table-cell>
          <table:table-cell office:value-type="string" table:style-name="ce6">
            <text:p>2023/2662 DEL 29/06/2023</text:p>
          </table:table-cell>
          <table:table-cell office:value-type="string" table:style-name="ce6">
            <text:p>30 giorni dall’avvio del</text:p>
            <text:p>proced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3">
            <text:p>Ing. Claudio ROBERTI - tel. 081675758 <text:s text:c="27"/>Sig.ra Luisa FALANGA - tel. 08175722 <text:s text:c="15"/>Sig. Carlo BENCIVENGA <text:s/>- tel 0812534708 <text:s text:c="27"/>E-mail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5">
          <table:table-cell office:value-type="float" office:value="70" table:style-name="ce19">
            <text:p>70</text:p>
          </table:table-cell>
          <table:table-cell office:value-type="string" table:style-name="ce6">
            <text:p>Pubblicazione informazioni sulla didattica e</text:p>
            <text:p>sugli eventi previsti in Dipartimento sul sito web del Dipartimento – Gestione sito web</text:p>
          </table:table-cell>
          <table:table-cell office:value-type="string" table:style-name="ce6">
            <text:p>Regolamento Didattico di Ateneo</text:p>
            <text:p>DR n.° 4785 del 01/12/2023 e Ordinamento Didattici del CdS</text:p>
          </table:table-cell>
          <table:table-cell office:value-type="string" table:style-name="ce6">
            <text:p>Pubblicazione giornaliera</text:p>
          </table:table-cell>
          <table:table-cell office:value-type="string" table:style-name="ce6">
            <text:p>Ufficio per la Didattica</text:p>
          </table:table-cell>
          <table:table-cell office:value-type="string" table:style-name="ce23">
            <text:p>Capo Ufficio per la Didattica</text:p>
          </table:table-cell>
          <table:table-cell office:value-type="string" table:style-name="ce10">
            <text:p>n.a</text:p>
          </table:table-cell>
          <table:table-cell office:value-type="string" table:style-name="ce21">
            <text:p>Ing. Claudio ROBERTI - <text:s text:c="5"/>tel. 081675758 <text:s text:c="20"/>Dott.ssa Ida Maria PARENTE - tel. 081676702 <text:s text:c="21"/>Dott.ssa Annalisa URLO - tel. 0817683643 <text:s text:c="29"/>E-mail : Uff.didattica-dma@unina.it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content-validation-name="val1" table:style-name="ce10">
            <text:p>N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number-rows-repeated="1048419" table:style-name="ro8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 style:font-family-generic="roman"/>
    </style:style>
    <style:style style:name="Hyperlink" style:family="table-cell" style:data-style-name="N0">
      <style:text-properties fo:color="#0000FF" style:text-underline-style="solid" style:text-underline-type="single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Carla Camerlingo</meta:initial-creator>
    <dc:creator>MARIA SOFIA ESPOSITO</dc:creator>
    <meta:creation-date>2025-03-20T13:40:41Z</meta:creation-date>
    <dc:date>2026-04-21T09:05:10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  <meta:user-defined meta:name="ContentTypeId">0x010100F88D2DCC3BD30541B5B5BD7883BD8BD7</meta:user-defined>
    <meta:user-defined meta:name="MediaServiceImageTags"/>
  </office:meta>
</office:document-meta>
</file>