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147cm"/>
    </style:style>
    <style:style style:name="co2" style:family="table-column">
      <style:table-column-properties fo:break-before="auto" style:column-width="7.131cm"/>
    </style:style>
    <style:style style:name="co3" style:family="table-column">
      <style:table-column-properties fo:break-before="auto" style:column-width="6.041cm"/>
    </style:style>
    <style:style style:name="co4" style:family="table-column">
      <style:table-column-properties fo:break-before="auto" style:column-width="4.56cm"/>
    </style:style>
    <style:style style:name="co5" style:family="table-column">
      <style:table-column-properties fo:break-before="auto" style:column-width="3.664cm"/>
    </style:style>
    <style:style style:name="co6" style:family="table-column">
      <style:table-column-properties fo:break-before="auto" style:column-width="4.614cm"/>
    </style:style>
    <style:style style:name="co7" style:family="table-column">
      <style:table-column-properties fo:break-before="auto" style:column-width="5.091cm"/>
    </style:style>
    <style:style style:name="co8" style:family="table-column">
      <style:table-column-properties fo:break-before="auto" style:column-width="6.126cm"/>
    </style:style>
    <style:style style:name="co9" style:family="table-column">
      <style:table-column-properties fo:break-before="auto" style:column-width="3.076cm"/>
    </style:style>
    <style:style style:name="co10" style:family="table-column">
      <style:table-column-properties fo:break-before="auto" style:column-width="3.607cm"/>
    </style:style>
    <style:style style:name="co11" style:family="table-column">
      <style:table-column-properties fo:break-before="auto" style:column-width="3.216cm"/>
    </style:style>
    <style:style style:name="co12" style:family="table-column">
      <style:table-column-properties fo:break-before="auto" style:column-width="2.685cm"/>
    </style:style>
    <style:style style:name="co13" style:family="table-column">
      <style:table-column-properties fo:break-before="auto" style:column-width="3.02cm"/>
    </style:style>
    <style:style style:name="co14" style:family="table-column">
      <style:table-column-properties fo:break-before="auto" style:column-width="1.699cm"/>
    </style:style>
    <style:style style:name="ro1" style:family="table-row">
      <style:table-row-properties style:row-height="0.612cm" fo:break-before="auto" style:use-optimal-row-height="true"/>
    </style:style>
    <style:style style:name="ro2" style:family="table-row">
      <style:table-row-properties style:row-height="2.422cm" fo:break-before="auto" style:use-optimal-row-height="true"/>
    </style:style>
    <style:style style:name="ro3" style:family="table-row">
      <style:table-row-properties style:row-height="5.581cm" fo:break-before="auto" style:use-optimal-row-height="true"/>
    </style:style>
    <style:style style:name="ro4" style:family="table-row">
      <style:table-row-properties style:row-height="0.529cm" fo:break-before="auto" style:use-optimal-row-height="true"/>
    </style:style>
    <style:style style:name="ta1" style:family="table" style:master-page-name="PageStyle_5f_TABELLA_20_MODIFICATA">
      <style:table-properties table:display="true" style:writing-mode="lr-tb"/>
    </style:style>
    <style:style style:name="ce1" style:family="table-cell" style:parent-style-name="Default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</style:style>
    <style:style style:name="ce4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>
        <loext:char-complex-color loext:theme-type="dark1" loext:color-type="theme"/>
      </style:text-properties>
    </style:style>
    <style:style style:name="T1" style:family="text">
      <style:text-properties fo:color="#000000" style:font-name="Calibri" fo:font-size="11pt" fo:font-weight="normal" style:text-underline-style="solid" style:text-underline-width="auto" style:text-underline-color="font-color" style:text-line-through-type="none" fo:font-style="normal" style:text-outline="false" fo:text-shadow="none" style:text-position="0% 100%" style:font-name-complex="Calibri" style:font-size-asian="11pt" style:font-size-complex="11pt" style:font-weight-asian="normal" style:font-weight-complex="normal" style:font-style-asian="normal" style:font-style-complex="normal"/>
    </style:style>
    <style:style style:name="T2" style:family="text">
      <style:text-properties fo:color="#000000" style:font-name="Calibri" fo:font-size="11pt" fo:font-weight="normal" style:text-line-through-type="none" fo:font-style="normal" style:text-outline="false" fo:text-shadow="none" style:text-position="0% 100%" style:font-name-complex="Calibri" style:font-size-asian="11pt" style:font-size-complex="11pt" style:font-weight-asian="normal" style:font-weight-complex="normal" style:font-style-asian="normal" style:font-style-complex="normal" style:text-underline-style="none" style:text-underline-color="font-color"/>
    </style:style>
    <style:style style:name="T3" style:family="text">
      <style:text-properties fo:color="#000000" style:font-name="Calibri" fo:font-size="11pt" fo:font-weight="normal" style:text-underline-style="none" style:text-underline-color="font-color" style:text-line-through-type="none" fo:font-style="normal" style:text-outline="false" fo:text-shadow="none" style:text-position="0% 100%" style:font-name-complex="Calibri" style:font-size-asian="11pt" style:font-size-complex="11pt" style:font-weight-asian="normal" style:font-weight-complex="normal" style:font-style-asian="normal" style:font-style-complex="normal"/>
    </style:style>
    <style:style style:name="T4" style:family="text">
      <style:text-properties fo:color="#000000" style:font-name="Calibri" fo:font-size="11pt" fo:font-weight="normal" style:text-underline-style="none" style:text-underline-color="font-color" style:text-line-through-type="none" style:text-outline="false" fo:text-shadow="none" style:text-position="0% 100%" style:font-name-complex="Calibri" style:font-size-asian="11pt" style:font-size-complex="11pt" style:font-weight-asian="normal" style:font-weight-complex="normal" fo:font-style="italic" style:font-style-asian="italic" style:font-style-complex="italic"/>
    </style:style>
    <style:style style:name="T5" style:family="text">
      <style:text-properties fo:color="#000000" style:font-name="Calibri" fo:font-size="11pt" fo:font-weight="normal" style:text-underline-style="none" style:text-underline-color="font-color" style:text-line-through-type="none" style:text-outline="false" fo:text-shadow="none" style:text-position="0% 100%" style:font-name-complex="Calibri" style:font-size-asian="11pt" style:font-size-complex="11pt" style:font-weight-asian="normal" style:font-weight-complex="normal" fo:font-style="normal" style:font-style-asian="normal" style:font-style-complex="normal"/>
    </style:style>
    <style:style style:name="T6" style:family="text">
      <style:text-properties style:font-name="Calibri" fo:font-size="11pt" fo:font-weight="normal" style:text-underline-style="none" style:text-underline-color="font-color" style:text-line-through-type="none" style:text-outline="false" fo:text-shadow="none" style:text-position="0% 100%" style:font-name-complex="Calibri" style:font-size-asian="11pt" style:font-size-complex="11pt" style:font-weight-asian="normal" style:font-weight-complex="normal" fo:font-style="normal" style:font-style-asian="normal" style:font-style-complex="normal" fo:color="#000000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TABELLA MODIFICATA" table:style-name="ta1" table:protected="true">
        <loext:table-protection loext:select-protected-cells="true" loext:select-unprotected-cells="true"/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5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1" table:default-cell-style-name="ce3"/>
        <table:table-column table:style-name="co13" table:default-cell-style-name="ce3"/>
        <table:table-column table:style-name="co14" table:number-columns-repeated="16370" table:default-cell-style-name="Default"/>
        <table:table-row table:style-name="ro1">
          <table:table-cell table:style-name="ce1" office:value-type="string" calcext:value-type="string" table:number-columns-spanned="14" table:number-rows-spanned="1">
            <text:p>TABELLA PROCEDIMENTI/ATTIVITÀ UFFICIO MANAGEMENT DELLA DIDATTICA</text:p>
          </table:table-cell>
          <table:covered-table-cell table:number-columns-repeated="13" table:style-name="ce1"/>
          <table:table-cell table:number-columns-repeated="16370"/>
        </table:table-row>
        <table:table-row table:style-name="ro2">
          <table:table-cell table:style-name="ce2" office:value-type="string" calcext:value-type="string">
            <text:p>N.</text:p>
          </table:table-cell>
          <table:table-cell table:style-name="ce2" office:value-type="string" calcext:value-type="string">
            <text:p>Procedimento</text:p>
          </table:table-cell>
          <table:table-cell table:style-name="ce2" office:value-type="string" calcext:value-type="string">
            <text:p>Normativa di riferimento/ Fonte dell’obbligo</text:p>
          </table:table-cell>
          <table:table-cell table:style-name="ce2" office:value-type="string" calcext:value-type="string">
            <text:p>Termine di conclusione e ogni altro termine procedimentale rilevante</text:p>
          </table:table-cell>
          <table:table-cell table:style-name="ce2" office:value-type="string" calcext:value-type="string">
            <text:p>Unita' organizzativa responsabile della istruttoria </text:p>
          </table:table-cell>
          <table:table-cell table:style-name="ce2" office:value-type="string" calcext:value-type="string">
            <text:p>Soggetto competente all'adozione del provvedimento finale</text:p>
          </table:table-cell>
          <table:table-cell table:style-name="ce2" office:value-type="string" calcext:value-type="string">
            <text:p>Strumenti di tutela amministrativa e giurisdizionale</text:p>
          </table:table-cell>
          <table:table-cell table:style-name="ce2" office:value-type="string" calcext:value-type="string">
            <text:p>Modalità per le richieste informazioni</text:p>
          </table:table-cell>
          <table:table-cell table:style-name="ce2" office:value-type="string" calcext:value-type="string">
            <text:p>Può essere sostituito da dichiarazione dell'interessato</text:p>
          </table:table-cell>
          <table:table-cell table:style-name="ce2" office:value-type="string" calcext:value-type="string">
            <text:p>Può concludersi con il silenzio – assenso</text:p>
          </table:table-cell>
          <table:table-cell table:style-name="ce2" office:value-type="string" calcext:value-type="string">
            <text:p>Sito web/link di accesso al servizio on line</text:p>
          </table:table-cell>
          <table:table-cell table:style-name="ce2" office:value-type="string" calcext:value-type="string">
            <text:p>Modalità per l'effettuazione di pagamenti eventualmente necessari</text:p>
          </table:table-cell>
          <table:table-cell table:style-name="ce2" office:value-type="string" calcext:value-type="string">
            <text:p>Modulistica</text:p>
          </table:table-cell>
          <table:table-cell table:style-name="ce2" office:value-type="string" calcext:value-type="string">
            <text:p>Nome del soggetto a cui è attribuito, in caso di inerzia, il potere sostitutivo</text:p>
          </table:table-cell>
          <table:table-cell table:number-columns-repeated="16370"/>
        </table:table-row>
        <table:table-row table:style-name="ro3">
          <table:table-cell office:value-type="float" office:value="61" calcext:value-type="float">
            <text:p>61</text:p>
          </table:table-cell>
          <table:table-cell table:style-name="ce4" office:value-type="string" calcext:value-type="string">
            <text:p>Supporto agli attori dei processi di AQ nelle procedure relative all’attivazione di Corsi di Studio di nuova istituzione, alle modifiche di ordinamento e di regolamento.</text:p>
            <text:p>Assistenza alla corretta compilazione dei quadri della scheda SUA-CdS relativa alle sezioni Qualità e Amministrazione, campi ordinamentali (RAD) e non ordinamentali</text:p>
          </table:table-cell>
          <table:table-cell office:value-type="string" calcext:value-type="string">
            <text:p>D.M.<text:span text:style-name="T3"> n. </text:span><text:span text:style-name="T4">270</text:span><text:span text:style-name="T5"> del 22 ottobre 2004, e ss.mm.ii., Legge 240 del 30 dicembre 2010 e ss.mm.ii., D.M. n. 6 del 7 gennaio 2019 e </text:span><text:span text:style-name="T6">ss.mm.ii, </text:span><text:span text:style-name="T6">e linee guida per l’accreditamento iniziale e periodico delle sedi e dei corsi di studio universitari (ANVUR).</text:span></text:p>
          </table:table-cell>
          <table:table-cell office:value-type="string" calcext:value-type="string">
            <text:p>15 gg a decorrere dalla ricezione dell’istanza.</text:p>
          </table:table-cell>
          <table:table-cell office:value-type="string" calcext:value-type="string">
            <text:p>Ufficio Management della Didattica</text:p>
          </table:table-cell>
          <table:table-cell table:number-columns-repeated="2"/>
          <table:table-cell office:value-type="string" calcext:value-type="string">
            <text:p>Via Mail all'indirizzo didattica@unina.it;</text:p>
            <text:p>Via PEC all'indirizzo didattica@pec.unina.it;</text:p>
            <text:p>Via Telefono ai seguenti numeri: 081 2532 189  - 081 2537 684 - 081 2537 829 - 081 2537 840 - 081 2532 901 (dalle 9.30 alle 12.30 tutti i giorni e dalle 15.00 alle 16.00 i giorni pari);</text:p>
            <text:p>Sportello utenza interna: dal lunedì al venerdì dalle ore 9.30 alle ore 12.30 e il martedì e il giovedì anche dalle ore 15.00 alle ore 16.00.</text:p>
          </table:table-cell>
          <table:table-cell table:number-columns-repeated="2" office:value-type="string" calcext:value-type="string">
            <text:p>no</text:p>
          </table:table-cell>
          <table:table-cell table:number-columns-repeated="3"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3">
          <table:table-cell office:value-type="float" office:value="62" calcext:value-type="float">
            <text:p>62</text:p>
          </table:table-cell>
          <table:table-cell office:value-type="string" calcext:value-type="string">
            <text:p>Nell’ambito dei processi di AQ: approvazione da parte degli organi di governo dell’Ateneo degli atti necessari per l’attivazione di Corsi di Studio di nuova istituzione, previa istruttoria dell’Ufficio Management della Didattica</text:p>
          </table:table-cell>
          <table:table-cell office:value-type="string" calcext:value-type="string">
            <text:p>D.M.<text:span text:style-name="T3"> n. </text:span><text:span text:style-name="T4">270</text:span><text:span text:style-name="T5"> del 22 ottobre 2004, e ss.mm.ii., Legge 240 del 30 dicembre 2010 e ss.mm.ii., D.M. n. 6 del 7 gennaio 2019 e </text:span><text:span text:style-name="T6">ss.mm.ii, </text:span><text:span text:style-name="T6"> e linee guida per l’accreditamento iniziale e periodico delle sedi e dei corsi di studio universitari (ANVUR).</text:span></text:p>
          </table:table-cell>
          <table:table-cell office:value-type="string" calcext:value-type="string">
            <text:p>90 gg a decorrere dalla ricezione della documentazione completa per la conclusione della istruttoria di competenza dell’Ufficio e la trasmissione degli atti agli organi competenti per l’approvazione</text:p>
          </table:table-cell>
          <table:table-cell office:value-type="string" calcext:value-type="string">
            <text:p>Ufficio Management della Didattica</text:p>
          </table:table-cell>
          <table:table-cell table:number-columns-repeated="2"/>
          <table:table-cell office:value-type="string" calcext:value-type="string">
            <text:p>Via Mail all'indirizzo didattica@unina.it;</text:p>
            <text:p>Via PEC all'indirizzo didattica@pec.unina.it;</text:p>
            <text:p>Via Telefono ai seguenti numeri: 081 2532 189  - 081 2537 684 - 081 2537 829 - 081 2537 840 - 081 2532 901 (dalle 9.30 alle 12.30 tutti i giorni e dalle 15.00 alle 16.00 i giorni pari);</text:p>
            <text:p>Sportello utenza interna: dal lunedì al venerdì dalle ore 9.30 alle ore 12.30 e il martedì e il giovedì anche dalle ore 15.00 alle ore 16.00.</text:p>
          </table:table-cell>
          <table:table-cell table:number-columns-repeated="2" office:value-type="string" calcext:value-type="string">
            <text:p>no</text:p>
          </table:table-cell>
          <table:table-cell table:number-columns-repeated="3"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3">
          <table:table-cell office:value-type="float" office:value="63" calcext:value-type="float">
            <text:p>63</text:p>
          </table:table-cell>
          <table:table-cell office:value-type="string" calcext:value-type="string">
            <text:p>Nell’ambito dei processi di AQ: approvazione da parte degli organi di governo dell’Ateneo degli atti necessari per modifiche di ordinamento dei Corsi di Studio, previa istruttoria dell’Ufficio Management della Didattica</text:p>
          </table:table-cell>
          <table:table-cell office:value-type="string" calcext:value-type="string">
            <text:p>D.M.<text:span text:style-name="T3"> n. </text:span><text:span text:style-name="T4">270</text:span><text:span text:style-name="T5"> del 22 ottobre 2004, e ss.mm.ii., Legge 240 del 30 dicembre 2010 e ss.mm.ii., D.M. n. 6 del 7 gennaio 2019 e </text:span><text:span text:style-name="T6">ss.mm.ii, </text:span><text:span text:style-name="T6">e linee guida per l’accreditamento iniziale e periodico delle sedi e dei corsi di studio universitari (ANVUR).</text:span></text:p>
          </table:table-cell>
          <table:table-cell office:value-type="string" calcext:value-type="string">
            <text:p>90 gg a decorrere dalla ricezione della documentazione completa per la conclusione della istruttoria di competenza dell’Ufficio e la trasmissione degli atti agli organi competenti per l’approvazione</text:p>
          </table:table-cell>
          <table:table-cell office:value-type="string" calcext:value-type="string">
            <text:p>Ufficio Management della Didattica</text:p>
          </table:table-cell>
          <table:table-cell table:number-columns-repeated="2"/>
          <table:table-cell office:value-type="string" calcext:value-type="string">
            <text:p>Via Mail all'indirizzo didattica@unina.it;</text:p>
            <text:p>Via PEC all'indirizzo didattica@pec.unina.it;</text:p>
            <text:p>Via Telefono ai seguenti numeri: 081 2532 189  - 081 2537 684 - 081 2537 829 - 081 2537 840 - 081 2532 901 (dalle 9.30 alle 12.30 tutti i giorni e dalle 15.00 alle 16.00 i giorni pari);</text:p>
            <text:p>Sportello utenza interna: dal lunedì al venerdì dalle ore 9.30 alle ore 12.30 e il martedì e il giovedì anche dalle ore 15.00 alle ore 16.00.</text:p>
          </table:table-cell>
          <table:table-cell table:number-columns-repeated="2" office:value-type="string" calcext:value-type="string">
            <text:p>no</text:p>
          </table:table-cell>
          <table:table-cell table:number-columns-repeated="3"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3">
          <table:table-cell office:value-type="float" office:value="64" calcext:value-type="float">
            <text:p>64</text:p>
          </table:table-cell>
          <table:table-cell office:value-type="string" calcext:value-type="string">
            <text:p>Nell’ambito dei processi di AQ: approvazione da parte degli organi di governo dell’Ateneo degli atti necessari per modifiche di regolamento dei Corsi di Studio, previa istruttoria dell’Ufficio Management della Didattica </text:p>
          </table:table-cell>
          <table:table-cell office:value-type="string" calcext:value-type="string">
            <text:p>D.M.<text:span text:style-name="T3"> n. </text:span><text:span text:style-name="T4">270</text:span><text:span text:style-name="T5"> del 22 ottobre 2004, e ss.mm.ii., Legge 240 del 30 dicembre 2010 e ss.mm.ii., D.M. n. 6 del 7 gennaio 2019 e </text:span><text:span text:style-name="T6">ss.mm.ii, </text:span><text:span text:style-name="T6"> e linee guida per l’accreditamento iniziale e periodico delle sedi e dei corsi di studio universitari (ANVUR).</text:span></text:p>
          </table:table-cell>
          <table:table-cell office:value-type="string" calcext:value-type="string">
            <text:p>90 gg a decorrere dalla ricezione della documentazione completa per la conclusione della istruttoria di competenza dell’Ufficio e la trasmissione degli atti agli organi competenti per l’approvazione</text:p>
          </table:table-cell>
          <table:table-cell office:value-type="string" calcext:value-type="string">
            <text:p>Ufficio Management della Didattica</text:p>
          </table:table-cell>
          <table:table-cell table:number-columns-repeated="2"/>
          <table:table-cell office:value-type="string" calcext:value-type="string">
            <text:p>Via Mail all'indirizzo didattica@unina.it;</text:p>
            <text:p>Via PEC all'indirizzo didattica@pec.unina.it;</text:p>
            <text:p>Via Telefono ai seguenti numeri: 081 2532 189  - 081 2537 684 - 081 2537 829 - 081 2537 840 - 081 2532 901 (dalle 9.30 alle 12.30 tutti i giorni e dalle 15.00 alle 16.00 i giorni pari);</text:p>
            <text:p>Sportello utenza interna: dal lunedì al venerdì dalle ore 9.30 alle ore 12.30 e il martedì e il giovedì anche dalle ore 15.00 alle ore 16.00.</text:p>
          </table:table-cell>
          <table:table-cell table:number-columns-repeated="2" office:value-type="string" calcext:value-type="string">
            <text:p>no</text:p>
          </table:table-cell>
          <table:table-cell table:number-columns-repeated="3"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3">
          <table:table-cell office:value-type="float" office:value="65" calcext:value-type="float">
            <text:p>65</text:p>
          </table:table-cell>
          <table:table-cell office:value-type="string" calcext:value-type="string">
            <text:p>Supporto alla gestione dell’offerta didattica dei Corsi di Studio senza alcuna modifica </text:p>
            <text:p>Assistenza alla corretta compilazione dei quadri della scheda SUA-CdS relativa alle sezioni Qualità e Amministrazione, campi non ordinamentali.</text:p>
          </table:table-cell>
          <table:table-cell office:value-type="string" calcext:value-type="string">
            <text:p>D.M.<text:span text:style-name="T3"> n. </text:span><text:span text:style-name="T4">270</text:span><text:span text:style-name="T5"> del 22 ottobre 2004, e ss.mm.ii., Legge 240 del 30 dicembre 2010 e ss.mm.ii., D.M. n. 6 del 7 gennaio 2019 e </text:span><text:span text:style-name="T6">ss.mm.ii, </text:span><text:span text:style-name="T6"> e linee guida per l’accreditamento iniziale e periodico delle sedi e dei corsi di studio universitari (ANVUR).</text:span></text:p>
          </table:table-cell>
          <table:table-cell office:value-type="string" calcext:value-type="string">
            <text:p>30 gg a decorrere dalla ricezione dell’istanza</text:p>
          </table:table-cell>
          <table:table-cell office:value-type="string" calcext:value-type="string">
            <text:p>Ufficio Management della Didattica</text:p>
          </table:table-cell>
          <table:table-cell table:number-columns-repeated="2"/>
          <table:table-cell office:value-type="string" calcext:value-type="string">
            <text:p>Via Mail all'indirizzo didattica@unina.it;</text:p>
            <text:p>Via PEC all'indirizzo didattica@pec.unina.it;</text:p>
            <text:p>Via Telefono ai seguenti numeri: 081 2532 189  - 081 2537 684 - 081 2537 829 - 081 2537 840 - 081 2532 901 (dalle 9.30 alle 12.30 tutti i giorni e dalle 15.00 alle 16.00 i giorni pari);</text:p>
            <text:p>Sportello utenza interna: dal lunedì al venerdì dalle ore 9.30 alle ore 12.30 e il martedì e il giovedì anche dalle ore 15.00 alle ore 16.00.</text:p>
          </table:table-cell>
          <table:table-cell table:number-columns-repeated="2" office:value-type="string" calcext:value-type="string">
            <text:p>no</text:p>
          </table:table-cell>
          <table:table-cell table:number-columns-repeated="3"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3">
          <table:table-cell office:value-type="float" office:value="66" calcext:value-type="float">
            <text:p>66</text:p>
          </table:table-cell>
          <table:table-cell office:value-type="string" calcext:value-type="string">
            <text:p>Nell'ambito dei processi di AQ: approvazione da parte degli organi di governo dell'Ateneo degli atti dell'offerta didattica dei <text:span text:style-name="T1">Corsi di Studio senza alcuna modifica, </text:span><text:span text:style-name="T2">previa istruttoria dell'Ufficio Management della Didattica</text:span></text:p>
          </table:table-cell>
          <table:table-cell office:value-type="string" calcext:value-type="string">
            <text:p>D.M.<text:span text:style-name="T3"> n. </text:span><text:span text:style-name="T4">270</text:span><text:span text:style-name="T5"> del 22 ottobre 2004, e ss.mm.ii., Legge 240 del 30 dicembre 2010 e ss.mm.ii., D.M. n. 6 del 7 gennaio 2019 e </text:span><text:span text:style-name="T6">ss.mm.ii, </text:span><text:span text:style-name="T6"> e linee guida per l’accreditamento iniziale e periodico delle sedi e dei corsi di studio universitari (ANVUR).</text:span></text:p>
          </table:table-cell>
          <table:table-cell office:value-type="string" calcext:value-type="string">
            <text:p>90 gg a decorrere dalla ricezione della documentazione completa per la conclusione della istruttoria di competenza dell’Ufficio e la trasmissione degli atti agli organi competenti per l’approvazione </text:p>
          </table:table-cell>
          <table:table-cell office:value-type="string" calcext:value-type="string">
            <text:p>Ufficio Management della Didattica</text:p>
          </table:table-cell>
          <table:table-cell table:number-columns-repeated="2"/>
          <table:table-cell office:value-type="string" calcext:value-type="string">
            <text:p>Via Mail all'indirizzo didattica@unina.it;</text:p>
            <text:p>Via PEC all'indirizzo didattica@pec.unina.it;</text:p>
            <text:p>Via Telefono ai seguenti numeri: 081 2532 189  - 081 2537 684 - 081 2537 829 - 081 2537 840 - 081 2532 901 (dalle 9.30 alle 12.30 tutti i giorni e dalle 15.00 alle 16.00 i giorni pari);</text:p>
            <text:p>Sportello utenza interna: dal lunedì al venerdì dalle ore 9.30 alle ore 12.30 e il martedì e il giovedì anche dalle ore 15.00 alle ore 16.00.</text:p>
          </table:table-cell>
          <table:table-cell table:number-columns-repeated="2" office:value-type="string" calcext:value-type="string">
            <text:p>no</text:p>
          </table:table-cell>
          <table:table-cell table:number-columns-repeated="3"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3">
          <table:table-cell office:value-type="float" office:value="67" calcext:value-type="float">
            <text:p>67</text:p>
          </table:table-cell>
          <table:table-cell table:style-name="ce4" office:value-type="string" calcext:value-type="string">
            <text:p>Gestione procedura relativa alla scheda SUA-CdS.</text:p>
            <text:p>Abilitazione/disattivazione utenti in lettura/scrittura</text:p>
            <text:p>Apertura scheda SUA-CdS mediante creazione singole schede CdS relative agli anni di offerta</text:p>
            <text:p>Gestione in Banca Dati dei quadri ai fini dell’approvazione dell’intera offerta formativa.</text:p>
          </table:table-cell>
          <table:table-cell office:value-type="string" calcext:value-type="string">
            <text:p>D.M.<text:span text:style-name="T3"> n. </text:span><text:span text:style-name="T4">270</text:span><text:span text:style-name="T5"> del 22 ottobre 2004, e ss.mm.ii., Legge 240 del 30 dicembre 2010 e ss.mm.ii., D.M. n. 6 del 7 gennaio 2019 e </text:span><text:span text:style-name="T6">ss.mm.ii, </text:span><text:span text:style-name="T6">e linee guida per l’accreditamento iniziale e periodico delle sedi e dei corsi di studio universitari (ANVUR).</text:span></text:p>
          </table:table-cell>
          <table:table-cell office:value-type="string" calcext:value-type="string">
            <text:p>30 gg a decorrere dalla ricezione dell’istanza e/o inserimento informazione in banca dati</text:p>
          </table:table-cell>
          <table:table-cell office:value-type="string" calcext:value-type="string">
            <text:p>Ufficio Management della Didattica</text:p>
          </table:table-cell>
          <table:table-cell table:number-columns-repeated="2"/>
          <table:table-cell office:value-type="string" calcext:value-type="string">
            <text:p>Via Mail all'indirizzo didattica@unina.it;</text:p>
            <text:p>Via PEC all'indirizzo didattica@pec.unina.it;</text:p>
            <text:p>Via Telefono ai seguenti numeri: 081 2532 189  - 081 2537 684 - 081 2537 829 - 081 2537 840 - 081 2532 901 (dalle 9.30 alle 12.30 tutti i giorni e dalle 15.00 alle 16.00 i giorni pari);</text:p>
            <text:p>Sportello utenza interna: dal lunedì al venerdì dalle ore 9.30 alle ore 12.30 e il martedì e il giovedì anche dalle ore 15.00 alle ore 16.00.</text:p>
          </table:table-cell>
          <table:table-cell table:number-columns-repeated="2" office:value-type="string" calcext:value-type="string">
            <text:p>no</text:p>
          </table:table-cell>
          <table:table-cell table:number-columns-repeated="3"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1P0" style:volatile="true">
      <number:text>€ </number:text>
      <number:number number:decimal-places="0" number:min-decimal-places="0" number:min-integer-digits="1" number:grouping="true"/>
    </number:number-style>
    <number:number-style style:name="N111">
      <number:text>-€ </number:text>
      <number:number number:decimal-places="0" number:min-decimal-places="0" number:min-integer-digits="1" number:grouping="true"/>
      <style:map style:condition="value()&gt;=0" style:apply-style-name="N111P0"/>
    </number:number-style>
    <number:number-style style:name="N112P0" style:volatile="true">
      <number:text>€ </number:text>
      <number:number number:decimal-places="0" number:min-decimal-places="0" number:min-integer-digits="1" number:grouping="true"/>
    </number:number-style>
    <number:number-style style:name="N112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text>€ </number:text>
      <number:number number:decimal-places="2" number:min-decimal-places="2" number:min-integer-digits="1" number:grouping="true"/>
    </number:number-style>
    <number:number-style style:name="N113">
      <number:text>-€ </number:text>
      <number:number number:decimal-places="2" number:min-decimal-places="2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2" number:min-decimal-places="2" number:min-integer-digits="1" number:grouping="true"/>
    </number:number-style>
    <number:number-style style:name="N114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4P0"/>
    </number:number-style>
    <number:date-style style:name="N115">
      <number:day number:style="long"/>
      <number:text>-</number:text>
      <number:month number:textual="true"/>
      <number:text>-</number:text>
      <number:year/>
    </number:date-style>
    <number:date-style style:name="N116">
      <number:day number:style="long"/>
      <number:text>-</number:text>
      <number:month number:textual="true"/>
    </number:date-style>
    <number:date-style style:name="N117">
      <number:month number:textual="true"/>
      <number:text>-</number:text>
      <number:year/>
    </number:date-style>
    <number:time-style style:name="N118">
      <number:hours/>
      <number:text>:</number:text>
      <number:minutes number:style="long"/>
      <number:text> </number:text>
      <number:am-pm/>
    </number:time-style>
    <number:time-style style:name="N119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0">
      <number:hours/>
      <number:text>:</number:text>
      <number:minutes number:style="long"/>
    </number:time-style>
    <number:time-style style:name="N121">
      <number:hours/>
      <number:text>:</number:text>
      <number:minutes number:style="long"/>
      <number:text>:</number:text>
      <number:seconds number:style="long"/>
    </number:time-style>
    <number:date-style style:name="N122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3P0" style:volatile="true">
      <number:number number:decimal-places="0" number:min-decimal-places="0" number:min-integer-digits="1" number:grouping="true"/>
    </number:number-style>
    <number:number-style style:name="N123">
      <number:text>-</number:text>
      <number:number number:decimal-places="0" number:min-decimal-places="0" number:min-integer-digits="1" number:grouping="true"/>
      <style:map style:condition="value()&gt;=0" style:apply-style-name="N123P0"/>
    </number:number-style>
    <number:number-style style:name="N124P0" style:volatile="true">
      <number:number number:decimal-places="0" number:min-decimal-places="0" number:min-integer-digits="1" number:grouping="true"/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2" number:min-decimal-places="2" number:min-integer-digits="1" number:grouping="true"/>
    </number:number-style>
    <number:number-style style:name="N125">
      <number:text>-</number:text>
      <number:number number:decimal-places="2" number:min-decimal-places="2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</number:number-style>
    <number:number-style style:name="N12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6P0"/>
    </number:number-style>
    <number:number-style style:name="N127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2" style:volatile="true">
      <number:text loext:blank-width-char="-"> </number:text>
      <number:fill-character> </number:fill-character>
      <number:text loext:blank-width-char="-1">- </number:text>
    </number:number-style>
    <number:text-style style:name="N127">
      <number:text loext:blank-width-char="-"> </number:text>
      <number:text-content/>
      <number:text loext:blank-width-char="-"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28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2" style:volatile="true">
      <number:text loext:blank-width-char="-"> € </number:text>
      <number:fill-character> </number:fill-character>
      <number:text loext:blank-width-char="-1">-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time-style style:name="N131">
      <number:minutes number:style="long"/>
      <number:text>:</number:text>
      <number:seconds number:style="long"/>
    </number:time-style>
    <number:time-style style:name="N13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3">
      <number:minutes number:style="long"/>
      <number:text>:</number:text>
      <number:seconds number:style="long" number:decimal-places="1"/>
    </number:time-style>
    <number:number-style style:name="N134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 2013 - Tema 2022">
      <loext:theme-colors loext:name="Office 2013 - 2022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05cm" fo:margin-bottom="1.905cm" fo:margin-left="1.778cm" fo:margin-right="1.778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22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TABELLA_20_MODIFICATA" style:display-name="PageStyle_TABELLA MODIFICATA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LOREDANA CACCIAPUOTI</meta:initial-creator>
    <dc:creator>NICOLA ALESSANDRO MARTI</dc:creator>
    <meta:print-date>2023-11-21T08:37:35</meta:print-date>
    <meta:creation-date>2023-10-05T12:00:51</meta:creation-date>
    <dc:date>2024-03-21T07:07:50</dc:date>
    <meta:editing-duration>P0D</meta:editing-duration>
    <meta:generator>LibreOffice/24.2.5.2$Windows_X86_64 LibreOffice_project/bffef4ea93e59bebbeaf7f431bb02b1a39ee8a59</meta:generator>
    <meta:document-statistic meta:table-count="1" meta:cell-count="78" meta:object-count="0"/>
    <meta:user-defined meta:name="AppVersion">16.0300</meta:user-defined>
    <meta:user-defined meta:name="MSIP_Label_2ad0b24d-6422-44b0-b3de-abb3a9e8c81a_ActionId">3c5b5871-92e4-41bd-a70a-2e7f0ee9e2b4</meta:user-defined>
    <meta:user-defined meta:name="MSIP_Label_2ad0b24d-6422-44b0-b3de-abb3a9e8c81a_ContentBits">0</meta:user-defined>
    <meta:user-defined meta:name="MSIP_Label_2ad0b24d-6422-44b0-b3de-abb3a9e8c81a_Enabled">true</meta:user-defined>
    <meta:user-defined meta:name="MSIP_Label_2ad0b24d-6422-44b0-b3de-abb3a9e8c81a_Method" meta:value-type="string">Standard</meta:user-defined>
    <meta:user-defined meta:name="MSIP_Label_2ad0b24d-6422-44b0-b3de-abb3a9e8c81a_Name" meta:value-type="string">defa4170-0d19-0005-0004-bc88714345d2</meta:user-defined>
    <meta:user-defined meta:name="MSIP_Label_2ad0b24d-6422-44b0-b3de-abb3a9e8c81a_SetDate" meta:value-type="string">2023-10-05T12:01:52Z</meta:user-defined>
    <meta:user-defined meta:name="MSIP_Label_2ad0b24d-6422-44b0-b3de-abb3a9e8c81a_SiteId" meta:value-type="string">2fcfe26a-bb62-46b0-b1e3-28f9da0c45fd</meta:user-defined>
  </office:meta>
</office:document-meta>
</file>