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2A2A24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10.2129166666667cm"/>
    </style:style>
    <style:style style:name="co4" style:family="table-column">
      <style:table-column-properties fo:break-before="auto" style:column-width="9.78958333333333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21229166666667cm"/>
    </style:style>
    <style:style style:name="co7" style:family="table-column">
      <style:table-column-properties fo:break-before="auto" style:column-width="4.86833333333333cm"/>
    </style:style>
    <style:style style:name="co8" style:family="table-column">
      <style:table-column-properties fo:break-before="auto" style:column-width="5.74145833333333cm"/>
    </style:style>
    <style:style style:name="co9" style:family="table-column">
      <style:table-column-properties fo:break-before="auto" style:column-width="6.95854166666667cm"/>
    </style:style>
    <style:style style:name="co10" style:family="table-column">
      <style:table-column-properties fo:break-before="auto" style:column-width="4.57729166666667cm"/>
    </style:style>
    <style:style style:name="co11" style:family="table-column">
      <style:table-column-properties fo:break-before="auto" style:column-width="5.68854166666667cm"/>
    </style:style>
    <style:style style:name="co12" style:family="table-column">
      <style:table-column-properties fo:break-before="auto" style:column-width="6.93208333333333cm"/>
    </style:style>
    <style:style style:name="co13" style:family="table-column">
      <style:table-column-properties fo:break-before="auto" style:column-width="5.000625cm"/>
    </style:style>
    <style:style style:name="ro1" style:family="table-row">
      <style:table-row-properties style:row-height="55.5pt" style:use-optimal-row-height="false" fo:break-before="auto"/>
    </style:style>
    <style:style style:name="ro2" style:family="table-row">
      <style:table-row-properties style:row-height="54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114pt" style:use-optimal-row-height="false" fo:break-before="auto"/>
    </style:style>
    <style:style style:name="ro5" style:family="table-row">
      <style:table-row-properties style:row-height="153.75pt" style:use-optimal-row-height="false" fo:break-before="auto"/>
    </style:style>
    <style:style style:name="ro6" style:family="table-row">
      <style:table-row-properties style:row-height="195.75pt" style:use-optimal-row-height="false" fo:break-before="auto"/>
    </style:style>
    <style:style style:name="ro7" style:family="table-row">
      <style:table-row-properties style:row-height="122.25pt" style:use-optimal-row-height="false" fo:break-before="auto"/>
    </style:style>
    <style:style style:name="ro8" style:family="table-row">
      <style:table-row-properties style:row-height="78.75pt" style:use-optimal-row-height="false" fo:break-before="auto"/>
    </style:style>
    <style:style style:name="ro9" style:family="table-row">
      <style:table-row-properties style:row-height="92.25pt" style:use-optimal-row-height="false" fo:break-before="auto"/>
    </style:style>
    <style:style style:name="ro10" style:family="table-row">
      <style:table-row-properties style:row-height="94.5pt" style:use-optimal-row-height="false" fo:break-before="auto"/>
    </style:style>
    <style:style style:name="ro11" style:family="table-row">
      <style:table-row-properties style:row-height="45.75pt" style:use-optimal-row-height="true" fo:break-before="auto"/>
    </style:style>
    <style:style style:name="ro12" style:family="table-row">
      <style:table-row-properties style:row-height="76.5pt" style:use-optimal-row-height="false" fo:break-before="auto"/>
    </style:style>
    <style:style style:name="ro13" style:family="table-row">
      <style:table-row-properties style:row-height="90.75pt" style:use-optimal-row-height="true" fo:break-before="auto"/>
    </style:style>
    <style:style style:name="ro14" style:family="table-row">
      <style:table-row-properties style:row-height="60.75pt" style:use-optimal-row-height="true" fo:break-before="auto"/>
    </style:style>
    <style:style style:name="ro15" style:family="table-row">
      <style:table-row-properties style:row-height="65.25pt" style:use-optimal-row-height="false" fo:break-before="auto"/>
    </style:style>
    <style:style style:name="ro16" style:family="table-row">
      <style:table-row-properties style:row-height="119.25pt" style:use-optimal-row-height="false" fo:break-before="auto"/>
    </style:style>
    <style:style style:name="ro17" style:family="table-row">
      <style:table-row-properties style:row-height="54.75pt" style:use-optimal-row-height="false" fo:break-before="auto"/>
    </style:style>
    <style:style style:name="ro18" style:family="table-row">
      <style:table-row-properties style:row-height="99.75pt" style:use-optimal-row-height="false" fo:break-before="auto"/>
    </style:style>
    <style:style style:name="ro19" style:family="table-row">
      <style:table-row-properties style:row-height="67.5pt" style:use-optimal-row-height="false" fo:break-before="auto"/>
    </style:style>
    <style:style style:name="ro20" style:family="table-row">
      <style:table-row-properties style:row-height="57.75pt" style:use-optimal-row-height="false" fo:break-before="auto"/>
    </style:style>
    <style:style style:name="ro2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LUP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2">
            <text:p>TABELLA PROCEDIMENTI/ATTIVITA'<text:s/></text:p>
            <text:p>CENTRO INTERDIPARTIMENTALE DI RICERCA LABORATORIO DI URBANISTICA E DI PIANIFICAZIONE</text:p>
            <text:p>TERRITORIALE “RAFFAELE D’AMBROSIO” (LUPT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Gestione Organi collegiali: convocazione, predisposizione atti, redazione e trasmissione verbali del Consiglio di Gestione del Centro LUPT</text:p>
          </table:table-cell>
          <table:table-cell office:value-type="string" table:style-name="ce6">
            <text:p>Art. 8 del Regolamento di organizzazione e funzionamento del LUPT</text:p>
          </table:table-cell>
          <table:table-cell office:value-type="string" table:style-name="ce6">
            <text:p>Almeno 5 gg. prima della seduta del Consiglio, per la notifica della convocazione; almeno 2 gg. prima della seduta del Consiglio, per la notifica della convocazione, in caso di motivata urgenza;</text:p>
            <text:p>entro 2 gg. dalla ricezione dei verbali, per la trasmissione ai componenti del Consiglio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6">
            <text:p>Gestione delle attività protocollazione</text:p>
          </table:table-cell>
          <table:table-cell office:value-type="string" table:style-name="ce7">
            <text:p><text:span text:style-name="T2">Regolamento UE n. 2016/679</text:span></text:p>
            <text:p><text:span text:style-name="T2">D.P.R. n.445 del 28 dicembre 2000</text:span></text:p>
            <text:p><text:span text:style-name="T2">D.R. 5073 del 30.12.2005</text:span></text:p>
            <text:p><text:span text:style-name="T2">D.R. 1163 del 22.03.2006</text:span></text:p>
          </table:table-cell>
          <table:table-cell office:value-type="string" table:style-name="ce6">
            <text:p>a vista, per la corrispondenza in entrata consegnato a mano o con connotazione di urgenza;</text:p>
            <text:p>entro 2 giorni lavorativi, per la corrispondenza in entrata trasmessa a mezzo email, pec o servizio postale/corriere;</text:p>
            <text:p>a vista per la corrispondenza in uscita con connotazione di urgenza;</text:p>
            <text:p>entro 2 gg. lavorativi per la restante corrispondenza in uscit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6">
            <text:p>Rilevazione delle assenze e presenze del personale T.A. afferente al Centro LUPT e adempimenti conseguenziali</text:p>
          </table:table-cell>
          <table:table-cell office:value-type="string" table:style-name="ce6">
            <text:p>D. L.vo 165/2001;</text:p>
            <text:p>Contratto Collettivo Nazionale ed integrativo vigente;</text:p>
            <text:p>vigente Codice Disciplinare</text:p>
          </table:table-cell>
          <table:table-cell office:value-type="string" table:style-name="ce6">
            <text:p>entro 2 giorni dalla ricezione della richiesta, per la registrazione nella procedura S.i.R.P. delle istanze autorizzate dal Direttore;</text:p>
            <text:p>entro il 5 di ciascun mese successivo, per la trasmissione all'U.A.P.P.C. dei tabulati riepilogativi delle assenze e presenze del personale;</text:p>
            <text:p>entro il 5 del mese successivo, per la trasmissione all'U.R.S.T.A. del previsto prospetto di liquidazione delle ore di</text:p>
            <text:p>straordinario svolte dal personale afferente alla Struttur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" table:style-name="ce5">
            <text:p>4</text:p>
          </table:table-cell>
          <table:table-cell office:value-type="string" table:style-name="ce7">
            <text:p><text:span text:style-name="T2">Procedure di valutazione comparativa per il conferimento di incarichi di consulenza professionale, collaborazione coordinata e continuativa e prestazione occasionale: predisposizione bando, nomina commissione,</text:span></text:p>
            <text:p><text:span text:style-name="T2">approvazione atti, contrattualizzazione vincitori e relativa pubblicità atti</text:span></text:p>
          </table:table-cell>
          <table:table-cell office:value-type="string" table:style-name="ce6">
            <text:p>Art. 7, commi 6 e 6-bis, del D.Lgs. n. 165/2001 e s.m.i.; vigente Regolamento di Ateneo per l'affidamento di incarichi di lavoro autonomo</text:p>
          </table:table-cell>
          <table:table-cell office:value-type="string" table:style-name="ce6">
            <text:p>Entro 40 gg. dall'autorizzazione all'avvio della procedur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5" table:style-name="ce5">
            <text:p>5</text:p>
          </table:table-cell>
          <table:table-cell office:value-type="string" table:style-name="ce6">
            <text:p>Procedura di valutazione comparativa per il conferimento di assegni di ricerca: predisposizione bando, nomina commissione, approvazione atti, contrattualizzazione vincitori e relativa pubblicità atti</text:p>
          </table:table-cell>
          <table:table-cell office:value-type="string" table:style-name="ce7">
            <text:p><text:span text:style-name="T2">Legge 240/2010;</text:span></text:p>
            <text:p><text:span text:style-name="T2">vigente Regolamento di Ateneo per il conferimento di assegni per lo</text:span><text:s/>svolgimento di attività di ricerca</text:p>
          </table:table-cell>
          <table:table-cell office:value-type="string" table:style-name="ce6">
            <text:p>Entro 70 gg. dall'autorizzazione all'avvio della procedur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6" table:style-name="ce5">
            <text:p>6</text:p>
          </table:table-cell>
          <table:table-cell office:value-type="string" table:style-name="ce6">
            <text:p>Procedura di valutazione comparativa per il conferimento di borse di studio per attività di ricerca: predisposizione bando, nomina commissione, approvazione atti, contrattualizzazione vincitori e relativa pubblicità atti</text:p>
          </table:table-cell>
          <table:table-cell office:value-type="string" table:style-name="ce6">
            <text:p>Vigente Regolamento di Ateneo per l’assegnazione, da parte di Dipartimenti e Centri Interdipartimentali, di</text:p>
            <text:p>Borse di Studio aventi ad oggetto attività di ricerca, da istituire con fondi derivanti da convenzioni,</text:p>
            <text:p>contratti o contributi di ricerca</text:p>
          </table:table-cell>
          <table:table-cell office:value-type="string" table:style-name="ce6">
            <text:p>Entro 40 gg. dall'autorizzazione all'avvio della procedur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7" table:style-name="ce5">
            <text:p>7</text:p>
          </table:table-cell>
          <table:table-cell office:value-type="string" table:style-name="ce7">
            <text:p><text:span text:style-name="T2">Affidamento di lavori, servizi e forniture di importo inferiore alla soglia comunitaria: attività istruttoria, predisposizione degli atti e cura dell’espletamento delle procedure per</text:span></text:p>
            <text:p><text:span text:style-name="T2">l’affidamento e obblighi di pubblicità conseguenti</text:span></text:p>
          </table:table-cell>
          <table:table-cell office:value-type="string" table:style-name="ce7">
            <text:p><text:span text:style-name="T2">D. Lgs. 36/2023; D. Lgs.56/2017;</text:span></text:p>
            <text:p><text:span text:style-name="T2">artt. 56-58 del vigente Regolamento di Ateneo per l’Amministrazione, la Finanza e la Contabilità; linee Guida ANAC</text:span></text:p>
          </table:table-cell>
          <table:table-cell office:value-type="string" table:style-name="ce7">
            <text:p><text:span text:style-name="T2">Si rinvia ai termini minimi e massimi fissati per i singoli adempimenti dal D.Lgs. n.</text:span></text:p>
            <text:p><text:span text:style-name="T2">36/2023e dalla Lex specialis di gara</text:span>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8" table:style-name="ce5">
            <text:p>8</text:p>
          </table:table-cell>
          <table:table-cell office:value-type="string" table:style-name="ce6">
            <text:p>Adesione a Convenzioni Consip o acquisizione sul MePA di beni di importo inferiore alla soglia comunitaria</text:p>
          </table:table-cell>
          <table:table-cell office:value-type="string" table:style-name="ce6">
            <text:p>D. Lgs 36/2023 e ss.mm.</text:p>
          </table:table-cell>
          <table:table-cell office:value-type="string" table:style-name="ce7">
            <text:p><text:span text:style-name="T2">Si rinvia ai termini minimi e massimi fissati per i singoli</text:span></text:p>
            <text:p><text:span text:style-name="T2">adempimenti dal D.Lgs. 36/2023e dalla Lex specialis di gara</text:span>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9" table:style-name="ce5">
            <text:p>9</text:p>
          </table:table-cell>
          <table:table-cell office:value-type="string" table:style-name="ce6">
            <text:p>Predisposizione della proposta di Budget Economico e degli Investimenti e del Budget di Cassa mensilizzato</text:p>
          </table:table-cell>
          <table:table-cell office:value-type="string" table:style-name="ce6">
            <text:p>Artt. 13-15 del vigente Regolamento di Ateneo per l’Amministrazione, la Finanza e la Contabilità</text:p>
          </table:table-cell>
          <table:table-cell office:value-type="string" table:style-name="ce6">
            <text:p>Entro il 15 settembre dell’anno precedente a quello cui si riferiscono la proposta di budget</text:p>
            <text:p>economico e degli investimenti annuale e il budget di cassa mensilizzato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0" table:style-name="ce5">
            <text:p>10</text:p>
          </table:table-cell>
          <table:table-cell office:value-type="string" table:style-name="ce6">
            <text:p>Variazioni al bilancio unico di Ateneo di previsione annuale autorizzatorio</text:p>
          </table:table-cell>
          <table:table-cell office:value-type="string" table:style-name="ce6">
            <text:p>Artt. 16-18 del vigente Regolamento di Ateneo per l’Amministrazione, la Finanza e la Contabilità</text:p>
          </table:table-cell>
          <table:table-cell office:value-type="string" table:style-name="ce6">
            <text:p>Immediato nel caso di variazioni con connotazione di urgenza;</text:p>
            <text:p>entro 7 gg dalla richiesta per tutte le altre variazioni;</text:p>
            <text:p>entro 5 giorni dalla data di emissione del</text:p>
            <text:p>decreto di variazione, per la sola trasmissione del decreto di variazione all'U.P.E.F.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1" table:style-name="ce5">
            <text:p>11</text:p>
          </table:table-cell>
          <table:table-cell office:value-type="string" table:style-name="ce6">
            <text:p>Emissione ordinativi di pagamento e di incasso</text:p>
          </table:table-cell>
          <table:table-cell office:value-type="string" table:style-name="ce6">
            <text:p>Art. 35 del vigente Regolamento di Ateneo per l’Amministrazione, la Finanza e la Contabilità; D.Lgs.</text:p>
            <text:p>192/2012; Dpr 602/1973 articolo 48- bis; legge 205/2017 articolo 1, commi da 986 e 989</text:p>
          </table:table-cell>
          <table:table-cell office:value-type="string" table:style-name="ce6">
            <text:p>Entro 30 gg. <text:s/>dalla ricezione della fattura, della nota debito o di ogni altro documento idoneo al pagamento;</text:p>
            <text:p>entro 30 gg. dalla ricezione della nota credito o di ogni altro documento idoneo per gli ordinativi d'incasso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12" table:style-name="ce5">
            <text:p>12</text:p>
          </table:table-cell>
          <table:table-cell office:value-type="string" table:style-name="ce6">
            <text:p>Regolarizzazione sospesi di cassa</text:p>
          </table:table-cell>
          <table:table-cell office:value-type="string" table:style-name="ce6">
            <text:p>Vigente Regolamento di Ateneo per</text:p>
            <text:p>l’Amministrazione, la Finanza e la Contabilità</text:p>
          </table:table-cell>
          <table:table-cell office:value-type="string" table:style-name="ce8">
            <text:p>Entro 15 giorni dall'acquisizione della documentazione a supporto</text:p>
          </table:table-cell>
          <table:table-cell office:value-type="string" table:style-name="ce7">
            <text:p><text:span text:style-name="T2">Centro interdipartimentale di</text:span></text:p>
            <text:p><text:span text:style-name="T2">ricerca "Raffaele d'Ambrosio" L.U.P.T.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13" table:style-name="ce5">
            <text:p>13</text:p>
          </table:table-cell>
          <table:table-cell office:value-type="string" table:style-name="ce6">
            <text:p>Emissione distinta e trasmissione telematica flussi OPI</text:p>
          </table:table-cell>
          <table:table-cell office:value-type="string" table:style-name="ce6">
            <text:p>Vigente Regolamento di Ateneo per l’Amministrazione, la Finanza e la Contabilità</text:p>
          </table:table-cell>
          <table:table-cell office:value-type="string" table:style-name="ce6">
            <text:p>Entro 5 giorni lavorativi dall'emissione dell'ordinativo di pagamento e incasso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4" table:style-name="ce5">
            <text:p>14</text:p>
          </table:table-cell>
          <table:table-cell office:value-type="string" table:style-name="ce6">
            <text:p>Trasmissione del flusso OPI all'Istituto cassiere, previa acquisizione della firma elettronica da parte del Responsabile dei processi contabili e del Direttore del Centro</text:p>
          </table:table-cell>
          <table:table-cell office:value-type="string" table:style-name="ce6">
            <text:p>istruzioni operative formulate dagli Uffici competenti della Ripartizione Bilancio Finanza e Sviluppo</text:p>
          </table:table-cell>
          <table:table-cell office:value-type="string" table:style-name="ce6">
            <text:p>Entro 5 giorni lavorativi dall'emissione del flusso</text:p>
          </table:table-cell>
          <table:table-cell office:value-type="string" table:style-name="ce6">
            <text:p>Centro interdipartimentale di ricerca "Raffaele d'Ambrosio"</text:p>
            <text:p>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15" table:style-name="ce5">
            <text:p>15</text:p>
          </table:table-cell>
          <table:table-cell office:value-type="string" table:style-name="ce6">
            <text:p>Pagamenti e rimborsi a valere sul Fondo Economale</text:p>
          </table:table-cell>
          <table:table-cell office:value-type="string" table:style-name="ce6">
            <text:p>art. 34 del vigente Regolamento di Ateneo per l’Amministrazione, la Finanza e la Contabilità</text:p>
          </table:table-cell>
          <table:table-cell office:value-type="string" table:style-name="ce6">
            <text:p>All'apertura dell'esercizio di riferimento. per la costiituzione del fondo economale annuale;</text:p>
            <text:p>all'atto della presentazione della richiesta. per il rimborso;</text:p>
            <text:p>entro la data definita con apposita circolare dalla Ripartizione Bilancio, Finanza e Sviluppo, per la chiusura del fondo annuale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6" table:style-name="ce5">
            <text:p>16</text:p>
          </table:table-cell>
          <table:table-cell office:value-type="string" table:style-name="ce6">
            <text:p>Missioni del personale docente e non docente e assimilato</text:p>
          </table:table-cell>
          <table:table-cell office:value-type="string" table:style-name="ce6">
            <text:p>Regolamento per le missioni di servizio e le trasferte</text:p>
          </table:table-cell>
          <table:table-cell office:value-type="string" table:style-name="ce6">
            <text:p>Entro 5 gg. dalla ricezione della richiesta, per l'anticipo delle spese di missione;</text:p>
            <text:p>entro 10 gg. dalla ricezione della documentazione giustificativa, per il rimborso delle spese di missione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17" table:style-name="ce5">
            <text:p>17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6">
            <text:p>Regolamento per le missioni di servizio e le trasferte; Regolamento di Ateneo per l'Amministrazione, la</text:p>
            <text:p>Finanza e la Contabilità</text:p>
          </table:table-cell>
          <table:table-cell office:value-type="string" table:style-name="ce6">
            <text:p>30 gg dalla ricezione della documentazione completa di spesa in originale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6">
            <text:p>Verifica della copertura economico-finanziaria delle spese correnti e degli investimenti</text:p>
          </table:table-cell>
          <table:table-cell office:value-type="string" table:style-name="ce6">
            <text:p>Vigente Regolamento di Ateneo per l’Amministrazione, la Finanza e la</text:p>
            <text:p>Contabilità</text:p>
          </table:table-cell>
          <table:table-cell office:value-type="string" table:style-name="ce6">
            <text:p>Entro 1 giorno dalla ricezione della richiesta di spesa</text:p>
          </table:table-cell>
          <table:table-cell office:value-type="string" table:style-name="ce7">
            <text:p><text:span text:style-name="T2">Centro interdipartimentale di ricerca "Raffaele d'Ambrosio"</text:span></text:p>
            <text:p><text:span text:style-name="T2">L.U.P.T.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19" table:style-name="ce5">
            <text:p>19</text:p>
          </table:table-cell>
          <table:table-cell office:value-type="string" table:style-name="ce6">
            <text:p>Gestione patrimoniale (carico e discarico inventariale)</text:p>
          </table:table-cell>
          <table:table-cell office:value-type="string" table:style-name="ce6">
            <text:p>Artt. 43 e sgg. del vigente Regolamento di Ateneo per</text:p>
            <text:p>l’Amministrazione, la Finanza e la Contabilità; vigente Regolamento per il discarico inventariale dei beni mobili</text:p>
          </table:table-cell>
          <table:table-cell office:value-type="string" table:style-name="ce6">
            <text:p>Entro 15 gg. dalla ricezione del bene inventariabile (data del DDT), per la registrazione del carico inventariale;</text:p>
            <text:p>entro 30 gg. dalla delibera del Consiglio di Gestione del Centro, per la registrazione del discarico inventariale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20" table:style-name="ce5">
            <text:p>20</text:p>
          </table:table-cell>
          <table:table-cell office:value-type="string" table:style-name="ce6">
            <text:p>Sottoscrizione Protocolli di intesa, Accordi di collaborazione di ricerca con Enti Pubblici e/o Privati</text:p>
          </table:table-cell>
          <table:table-cell office:value-type="string" table:style-name="ce7">
            <text:p><text:span text:style-name="T2">Statuto emanato con D.R. n.1660 del 15 maggio 2012;</text:span></text:p>
            <text:p><text:span text:style-name="T2">Legge 6.11.2012 n. 190 e ss.mm.ii. ; PIAO di Ateneo; D.P.R. 16 aprile 2013, n.62</text:span></text:p>
          </table:table-cell>
          <table:table-cell office:value-type="string" table:style-name="ce6">
            <text:p>Entro 45 giorni dall'avvio del procedimento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1" table:style-name="ce5">
            <text:p>21</text:p>
          </table:table-cell>
          <table:table-cell office:value-type="string" table:style-name="ce6">
            <text:p>Stipula di Accordi di Cooperazione Internazionale</text:p>
          </table:table-cell>
          <table:table-cell office:value-type="string" table:style-name="ce6">
            <text:p>Regolamento di Ateneo</text:p>
          </table:table-cell>
          <table:table-cell office:value-type="string" table:style-name="ce6">
            <text:p>30 giorni dall’avvio del procedimento. per la trasmissione all'Ufficio competente della documentazione previst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2" table:style-name="ce5">
            <text:p>22</text:p>
          </table:table-cell>
          <table:table-cell office:value-type="string" table:style-name="ce6">
            <text:p>Stipula Convenzioni attive per attività conto terzi (commerciale)</text:p>
          </table:table-cell>
          <table:table-cell office:value-type="string" table:style-name="ce6">
            <text:p>Vigente Regolamento di Ateneo per la disciplina delle attività per conto terzi</text:p>
          </table:table-cell>
          <table:table-cell office:value-type="string" table:style-name="ce6">
            <text:p>Entro 30 giorni dall'avvio del procedimento</text:p>
          </table:table-cell>
          <table:table-cell office:value-type="string" table:style-name="ce7">
            <text:p><text:span text:style-name="T2">Centro interdipartimentale di</text:span></text:p>
            <text:p><text:span text:style-name="T2">ricerca "Raffaele d'Ambrosio" L.U.P.T.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3" table:style-name="ce5">
            <text:p>23</text:p>
          </table:table-cell>
          <table:table-cell office:value-type="string" table:style-name="ce6">
            <text:p>Emissione ordinativi di pagamento per fatture elettroniche</text:p>
          </table:table-cell>
          <table:table-cell office:value-type="string" table:style-name="ce7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6">
            <text:p>Entro 30 giorni dalla data di ricezione della fattura elettronica</text:p>
          </table:table-cell>
          <table:table-cell office:value-type="string" table:style-name="ce6">
            <text:p>Centro interdipartimentale di ricerca "Raffaele d'Ambrosio" L.U.P.T.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lup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0" table:style-name="ro2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2:22Z</dc:date>
  </office:meta>
</office:document-meta>
</file>