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9.65cm"/>
    </style:style>
    <style:style style:name="co3" style:family="table-column">
      <style:table-column-properties fo:break-before="auto" style:column-width="7.105cm"/>
    </style:style>
    <style:style style:name="co4" style:family="table-column">
      <style:table-column-properties fo:break-before="auto" style:column-width="12.25cm"/>
    </style:style>
    <style:style style:name="co5" style:family="table-column">
      <style:table-column-properties fo:break-before="auto" style:column-width="7.131cm"/>
    </style:style>
    <style:style style:name="co6" style:family="table-column">
      <style:table-column-properties fo:break-before="auto" style:column-width="4.586cm"/>
    </style:style>
    <style:style style:name="co7" style:family="table-column">
      <style:table-column-properties fo:break-before="auto" style:column-width="6.796cm"/>
    </style:style>
    <style:style style:name="co8" style:family="table-column">
      <style:table-column-properties fo:break-before="auto" style:column-width="8.084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517cm"/>
    </style:style>
    <style:style style:name="co11" style:family="table-column">
      <style:table-column-properties fo:break-before="auto" style:column-width="2.824cm"/>
    </style:style>
    <style:style style:name="co12" style:family="table-column">
      <style:table-column-properties fo:break-before="auto" style:column-width="5.119cm"/>
    </style:style>
    <style:style style:name="co13" style:family="table-column">
      <style:table-column-properties fo:break-before="auto" style:column-width="6.0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7.488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LEGALE</text:p>
          </table:table-cell>
          <table:covered-table-cell table:number-columns-repeated="12" table:style-name="ce5"/>
          <table:covered-table-cell table:style-name="ce12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7" office:value-type="string" calcext:value-type="string">
              <text:p>Termine di conclusione e ogni altro termine procedimentale rilevante</text:p>
            </table:table-cell>
            <table:table-cell table:style-name="ce7" office:value-type="string" calcext:value-type="string">
              <text:p>Unita' organizzativa responsabile della istruttoria </text:p>
            </table:table-cell>
            <table:table-cell table:style-name="ce7" office:value-type="string" calcext:value-type="string">
              <text:p>Soggetto competente all'adozione del provvedimento finale</text:p>
            </table:table-cell>
            <table:table-cell table:style-name="ce7" office:value-type="string" calcext:value-type="string">
              <text:p>Strumenti di tutela amministrativa e giurisdizionale</text:p>
            </table:table-cell>
            <table:table-cell table:style-name="ce7" office:value-type="string" calcext:value-type="string">
              <text:p>Modalità per le richieste informazioni</text:p>
            </table:table-cell>
            <table:table-cell table:style-name="ce7" office:value-type="string" calcext:value-type="string">
              <text:p>Può essere sostituito da dichiarazione dell'interessato</text:p>
            </table:table-cell>
            <table:table-cell table:style-name="ce7" office:value-type="string" calcext:value-type="string">
              <text:p>Può concludersi con il silenzio – assenso</text:p>
            </table:table-cell>
            <table:table-cell table:style-name="ce7" office:value-type="string" calcext:value-type="string">
              <text:p>Sito web/link di accesso al servizio on line</text:p>
            </table:table-cell>
            <table:table-cell table:style-name="ce7" office:value-type="string" calcext:value-type="string">
              <text:p>Modalità per l'effettuazione di pagamenti eventualmente necessari</text:p>
            </table:table-cell>
            <table:table-cell table:style-name="ce7" office:value-type="string" calcext:value-type="string">
              <text:p>Modulistica</text:p>
            </table:table-cell>
            <table:table-cell table:style-name="ce7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/>
          <table:table-cell table:style-name="ce3" office:value-type="string" calcext:value-type="string">
            <text:p>Esecuzione dei provvedimenti giurisdizionali di condanna al pagamento di somme, incluse spese legali, <text:s/>di competenza dell’Ufficio.</text:p>
          </table:table-cell>
          <table:table-cell table:style-name="ce3" office:value-type="string" calcext:value-type="string">
            <text:p>D.L. 31/12/1996 n. 669, <text:s/>convertito con modificazioni dalla L. 28 febbraio 1997, n. 30 (in G.U. 01/03/1997, n.50).</text:p>
          </table:table-cell>
          <table:table-cell table:style-name="ce3" office:value-type="string" calcext:value-type="string">
            <text:p>La procedura per l'esecuzione dei provvedimenti giurisdizionali e dei lodi arbitrali aventi efficacia esecutiva e comportanti l'obbligo di pagamento di somme di danaro deve essere completata entro 120 giorni dalla notificazione del titolo esecutivo</text:p>
          </table:table-cell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Rettore / Direttore Generale secondo le rispettive competenze per l'adozione del Decreto di liquidazione delle somme <text:s/>- Ufficio Contabilità Area 1 <text:s/>e Ufficio Contabilità Area 2 per l'esecuzione materiale del pagamento</text:p>
          </table:table-cell>
          <table:table-cell table:style-name="ce8" office:value-type="string" calcext:value-type="string">
            <text:p>Ricorso all'autorità giurisdizionale competente per l'esecuzione dei provvedimenti <text:s/>nei termini di prescrizione</text:p>
          </table:table-cell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Redazione di relazioni e scritti difensivi per l'Avvocatura dello Stato, patrocinante l'Ateneo nei giudizi civili ed amministrativi diversi da quelli in materia di lavoro.</text:p>
          </table:table-cell>
          <table:table-cell table:style-name="ce3" office:value-type="string" calcext:value-type="string">
            <text:p>Art. 43 del R.D. n. 1611/1933 (testo unico delle leggi e delle norme giuridiche sulla rappresentanza e difesa in giudizio dello Stato e sull'ordinamento dell'Avvocatura dello Stato)</text:p>
          </table:table-cell>
          <table:table-cell table:style-name="ce3" office:value-type="string" calcext:value-type="string">
            <text:p>La trasmissione all'Avvocatura di Stato delle relazioni e degli scritti difensivi dovrà essere trasmessa prima della scadenza dei termini processuali di rito, di volta in volta previsti per ogni specifico contenzioso. <text:s/></text:p>
          </table:table-cell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Direttore Generale / Rettore secondo le rispettive competenze</text:p>
          </table:table-cell>
          <table:table-cell table:style-name="ce8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Curare il conferimento del mandato per la rappresentanza e difesa in giudizio dell'Ateneo ad avvocati di libero foro ed il relativo provvedimento autorizzatorio, per giudizi diversi da quelli in materia di lavoro.</text:p>
          </table:table-cell>
          <table:table-cell table:style-name="ce3" office:value-type="string" calcext:value-type="string">
            <text:p>Art. 43 del R.D. n. 1611/1933 (testo unico delle leggi e delle norme giuridiche sulla rappresentanza e difesa in giudizio dello Stato e sull'ordinamento dell'Avvocatura dello Stato) - Articolo 6, comma 5, art. 14, art. 19 dello Statuto di Ateneo; DR/2013/3722 del 15/11/2013</text:p>
          </table:table-cell>
          <table:table-cell table:style-name="ce3" office:value-type="string" calcext:value-type="string">
            <text:p>La procedura per il conferimento di incarichi ad avvocati del libero foro dovrà essere <text:s/>completata in tempo utile a garantire al legale incaricato il tempestivo espletamento delle attività difensive, nel pieno rispetto dei termini di rito previsti dalle specifiche norme processuali.</text:p>
          </table:table-cell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Rettore / CdA secondo le rispettive competenze previste dallo Statuto e dal regolamento di Ateneo</text:p>
          </table:table-cell>
          <table:table-cell table:style-name="ce8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Curare il conferimento dell'incarico di rappresentanza e difesa dell'Ateneo nei giudizi in materia pensionistica dinanzi alla Corte dei Conti a Dirigenti e Funizionari appositamente delegati, ai sensi dell'art.158 del D. Lgs. 174 del 26/08/2016 .</text:p>
          </table:table-cell>
          <table:table-cell table:style-name="ce3" office:value-type="string" calcext:value-type="string">
            <text:p>Art. 158 del D. Lgs. 174 del 26/08/2016 (Codice di giustizia contabile, adottato ai sensi dell'articolo 20 della legge 7 agosto 2015, n. 124).</text:p>
          </table:table-cell>
          <table:table-cell table:style-name="ce3" office:value-type="string" calcext:value-type="string">
            <text:p>La procedura dovrà essere <text:s/>completata in tempo utile a garantire <text:s/>il tempestivo espletamento delle attività difensive dell'Ateneo avverso gli eventuali ricorsi in materia pensionistica.</text:p>
          </table:table-cell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Rettore in qualità di legale rappresentante</text:p>
          </table:table-cell>
          <table:table-cell table:style-name="ce8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Curare il recupero dei crediti insoluti dell'Ateneo, a seguito di segnalazione da parte delle strutture competenti.</text:p>
          </table:table-cell>
          <table:table-cell table:style-name="ce6"/>
          <table:table-cell table:style-name="ce6" office:value-type="string" calcext:value-type="string">
            <text:p>Prescrizione decennale o quinquiennale a seconda della natura del credito</text:p>
          </table:table-cell>
          <table:table-cell table:style-name="ce3" office:value-type="string" calcext:value-type="string">
            <text:p>Ufficio Legale</text:p>
          </table:table-cell>
          <table:table-cell table:style-name="ce9" office:value-type="string" calcext:value-type="string">
            <text:p>Direttore Generale / Rettore secondo le rispettive competenze</text:p>
          </table:table-cell>
          <table:table-cell table:style-name="ce8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Transazione in ordine alle liti per giudizi diversi a quelli in materia di lavoro</text:p>
          </table:table-cell>
          <table:table-cell table:style-name="ce3" office:value-type="string" calcext:value-type="string">
            <text:p>art. 19 Statuto di Ateneo</text:p>
          </table:table-cell>
          <table:table-cell table:style-name="ce3"/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CdA</text:p>
          </table:table-cell>
          <table:table-cell table:style-name="ce10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3">
          <table:table-cell table:style-name="ce3"/>
          <table:table-cell table:style-name="ce3" office:value-type="string" calcext:value-type="string">
            <text:p>Predisposizione ricorsi in autotutela e giurisdizionali in materia tributaria, nei limiti in cui è consentita di stare in giudizio personalmente e/o conferimento all'avvocatura di stato e/o all'avvocato interno e/o di libero foro nei casi in cui è obbligatoria la difesa tecnica.</text:p>
          </table:table-cell>
          <table:table-cell table:style-name="ce3" office:value-type="string" calcext:value-type="string">
            <text:p>D.Lgs. 546 del 31/12/1992 (Disposizioni sul processo tributario in attuazione della delega al Governo contenuta nell'articolo 30 della legge 30 dicembre 1991, n 413). Art. 43 del R.D. n. 1611/1933 (testo unico delle leggi e delle norme giuridiche sulla rappresentanza e difesa in giudizio dello Stato e sull'ordinamento dell'Avvocatura dello Stato) - Articolo 6, comma 5, art. 14, art. 19 dello Statuto di Ateneo; DR/2013/3722 del 15/11/2013</text:p>
          </table:table-cell>
          <table:table-cell table:style-name="ce3"/>
          <table:table-cell table:style-name="ce3" office:value-type="string" calcext:value-type="string">
            <text:p>Ufficio Legale</text:p>
          </table:table-cell>
          <table:table-cell table:style-name="ce8" office:value-type="string" calcext:value-type="string">
            <text:p>Rettore / CdA secondo le rispettive competenze previste dallo Statuto e dal regolamento di Ateneo</text:p>
          </table:table-cell>
          <table:table-cell table:style-name="ce8"/>
          <table:table-cell table:style-name="ce3" office:value-type="string" calcext:value-type="string">
            <text:p>Email: legale@unina.it</text:p>
            <text:p>Pec: legale@pec.unina.it</text:p>
            <text:p>Tel. 081 2537 208/ 210 - 081 2532 114</text:p>
            <text:p>tutte le altre informazioni sono reperibili al seguente link</text:p>
            <text:p>https://www.unina.it/-/769628-ufficio-legale</text:p>
          </table:table-cell>
          <table:table-cell table:style-name="ce11" office:value-type="string" calcext:value-type="string">
            <text:p>no</text:p>
          </table:table-cell>
          <table:table-cell table:style-name="ce3" office:value-type="string" calcext:value-type="string">
            <text:p>no</text:p>
          </table:table-cell>
          <table:table-cell table:number-columns-repeated="3" table:style-name="ce3" office:value-type="string" calcext:value-type="string">
            <text:p>n.a.</text:p>
          </table:table-cell>
          <table:table-cell table:style-name="ce3" office:value-type="string" calcext:value-type="string">
            <text:p>Dirigente dell'Area di afferenza. Modalità per attivare tale potere: </text:p>
            <text:p>mail: area.legale@unina.it </text:p>
            <text:p>PEC: area.legale@pec.unina.it. </text:p>
            <text:p>Tel 081 2537697 - 081 2532585</text:p>
          </table:table-cell>
          <table:table-cell table:number-columns-repeated="16370"/>
        </table:table-row>
        <table:table-row table:style-name="ro4" table:number-rows-repeated="1048566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Foglio1.$A$1" table:cell-range-address="$Foglio1.$2:.$2" table:range-usable-as="repeat-column repeat-row"/>
        </table:named-expressions>
      </table:table>
      <table:named-expressions/>
      <table:database-ranges>
        <table:database-range table:name="__Anonymous_Sheet_DB__0" table:target-range-address="Foglio1.A2:Foglio1.N9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yperlink_20_1" style:display-name="Hyperlink 1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9cm" fo:margin-left="0.801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creation-date>2023-10-05T13:07:29</meta:creation-date>
    <dc:date>2024-02-06T13:55:12</dc:date>
    <meta:editing-duration>P0D</meta:editing-duration>
    <meta:generator>LibreOffice/24.2.5.2$Windows_X86_64 LibreOffice_project/bffef4ea93e59bebbeaf7f431bb02b1a39ee8a59</meta:generator>
    <meta:document-statistic meta:table-count="1" meta:cell-count="97" meta:object-count="0"/>
    <meta:user-defined meta:name="AppVersion">16.0300</meta:user-defined>
    <meta:user-defined meta:name="ContentTypeId">0x0101003FECAE4710800A44817EBCD60B7A4475</meta:user-defined>
    <meta:user-defined meta:name="MSIP_Label_2ad0b24d-6422-44b0-b3de-abb3a9e8c81a_ActionId">5ad9fca1-d780-41f9-843e-3d3004b6b962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3:08:00Z</meta:user-defined>
    <meta:user-defined meta:name="MSIP_Label_2ad0b24d-6422-44b0-b3de-abb3a9e8c81a_SiteId" meta:value-type="string">2fcfe26a-bb62-46b0-b1e3-28f9da0c45fd</meta:user-defined>
  </office:meta>
</office:document-meta>
</file>