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Default" style:data-style-name="N3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8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7.699375cm"/>
    </style:style>
    <style:style style:name="co3" style:family="table-column">
      <style:table-column-properties fo:break-before="auto" style:column-width="10.715625cm"/>
    </style:style>
    <style:style style:name="co4" style:family="table-column">
      <style:table-column-properties fo:break-before="auto" style:column-width="6.53520833333333cm"/>
    </style:style>
    <style:style style:name="co5" style:family="table-column">
      <style:table-column-properties fo:break-before="auto" style:column-width="7.540625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4.841875cm"/>
    </style:style>
    <style:style style:name="co9" style:family="table-column">
      <style:table-column-properties fo:break-before="auto" style:column-width="3.36020833333333cm"/>
    </style:style>
    <style:style style:name="co10" style:family="table-column">
      <style:table-column-properties fo:break-before="auto" style:column-width="2.51354166666667cm"/>
    </style:style>
    <style:style style:name="co11" style:family="table-column">
      <style:table-column-properties fo:break-before="auto" style:column-width="2.72520833333333cm"/>
    </style:style>
    <style:style style:name="co12" style:family="table-column">
      <style:table-column-properties fo:break-before="auto" style:column-width="3.54541666666667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79.9pt" style:use-optimal-row-height="false" fo:break-before="auto"/>
    </style:style>
    <style:style style:name="ro4" style:family="table-row">
      <style:table-row-properties style:row-height="72pt" style:use-optimal-row-height="false" fo:break-before="auto"/>
    </style:style>
    <style:style style:name="ro5" style:family="table-row">
      <style:table-row-properties style:row-height="64.15pt" style:use-optimal-row-height="false" fo:break-before="auto"/>
    </style:style>
    <style:style style:name="ro6" style:family="table-row">
      <style:table-row-properties style:row-height="76.9pt" style:use-optimal-row-height="false" fo:break-before="auto"/>
    </style:style>
    <style:style style:name="ro7" style:family="table-row">
      <style:table-row-properties style:row-height="90.75pt" style:use-optimal-row-height="false" fo:break-before="auto"/>
    </style:style>
    <style:style style:name="ro8" style:family="table-row">
      <style:table-row-properties style:row-height="143.65pt" style:use-optimal-row-height="false" fo:break-before="auto"/>
    </style:style>
    <style:style style:name="ro9" style:family="table-row">
      <style:table-row-properties style:row-height="99pt" style:use-optimal-row-height="false" fo:break-before="auto"/>
    </style:style>
    <style:style style:name="ro10" style:family="table-row">
      <style:table-row-properties style:row-height="103.9pt" style:use-optimal-row-height="false" fo:break-before="auto"/>
    </style:style>
    <style:style style:name="ro11" style:family="table-row">
      <style:table-row-properties style:row-height="60pt" style:use-optimal-row-height="false" fo:break-before="auto"/>
    </style:style>
    <style:style style:name="ro12" style:family="table-row">
      <style:table-row-properties style:row-height="107.65pt" style:use-optimal-row-height="false" fo:break-before="auto"/>
    </style:style>
    <style:style style:name="ro13" style:family="table-row">
      <style:table-row-properties style:row-height="76.5pt" style:use-optimal-row-height="false" fo:break-before="auto"/>
    </style:style>
    <style:style style:name="ro14" style:family="table-row">
      <style:table-row-properties style:row-height="95.65pt" style:use-optimal-row-height="false" fo:break-before="auto"/>
    </style:style>
    <style:style style:name="ro15" style:family="table-row">
      <style:table-row-properties style:row-height="91.15pt" style:use-optimal-row-height="false" fo:break-before="auto"/>
    </style:style>
    <style:style style:name="ro16" style:family="table-row">
      <style:table-row-properties style:row-height="114pt" style:use-optimal-row-height="false" fo:break-before="auto"/>
    </style:style>
    <style:style style:name="ro17" style:family="table-row">
      <style:table-row-properties style:row-height="122.65pt" style:use-optimal-row-height="false" fo:break-before="auto"/>
    </style:style>
    <style:style style:name="ro18" style:family="table-row">
      <style:table-row-properties style:row-height="134.45pt" style:use-optimal-row-height="false" fo:break-before="auto"/>
    </style:style>
    <style:style style:name="ro19" style:family="table-row">
      <style:table-row-properties style:row-height="137.25pt" style:use-optimal-row-height="false" fo:break-before="auto"/>
    </style:style>
    <style:style style:name="ro20" style:family="table-row">
      <style:table-row-properties style:row-height="105.4pt" style:use-optimal-row-height="false" fo:break-before="auto"/>
    </style:style>
    <style:style style:name="ro21" style:family="table-row">
      <style:table-row-properties style:row-height="77.65pt" style:use-optimal-row-height="false" fo:break-before="auto"/>
    </style:style>
    <style:style style:name="ro22" style:family="table-row">
      <style:table-row-properties style:row-height="97.9pt" style:use-optimal-row-height="false" fo:break-before="auto"/>
    </style:style>
    <style:style style:name="ro23" style:family="table-row">
      <style:table-row-properties style:row-height="108.75pt" style:use-optimal-row-height="false" fo:break-before="auto"/>
    </style:style>
    <style:style style:name="ro24" style:family="table-row">
      <style:table-row-properties style:row-height="35.65pt" style:use-optimal-row-height="false" fo:break-before="auto"/>
    </style:style>
    <style:style style:name="ro25" style:family="table-row">
      <style:table-row-properties style:row-height="157.9pt" style:use-optimal-row-height="false" fo:break-before="auto"/>
    </style:style>
    <style:style style:name="ro26" style:family="table-row">
      <style:table-row-properties style:row-height="86.45pt" style:use-optimal-row-height="false" fo:break-before="auto"/>
    </style:style>
    <style:style style:name="ro27" style:family="table-row">
      <style:table-row-properties style:row-height="87.75pt" style:use-optimal-row-height="false" fo:break-before="auto"/>
    </style:style>
    <style:style style:name="ro28" style:family="table-row">
      <style:table-row-properties style:row-height="51.6pt" style:use-optimal-row-height="false" fo:break-before="auto"/>
    </style:style>
    <style:style style:name="ro29" style:family="table-row">
      <style:table-row-properties style:row-height="142.5pt" style:use-optimal-row-height="false" fo:break-before="auto"/>
    </style:style>
    <style:style style:name="ro30" style:family="table-row">
      <style:table-row-properties style:row-height="125.25pt" style:use-optimal-row-height="false" fo:break-before="auto"/>
    </style:style>
    <style:style style:name="ro31" style:family="table-row">
      <style:table-row-properties style:row-height="54pt" style:use-optimal-row-height="false" fo:break-before="auto"/>
    </style:style>
    <style:style style:name="ro32" style:family="table-row">
      <style:table-row-properties style:row-height="48.6pt" style:use-optimal-row-height="false" fo:break-before="auto"/>
    </style:style>
    <style:style style:name="ro33" style:family="table-row">
      <style:table-row-properties style:row-height="60.6pt" style:use-optimal-row-height="false" fo:break-before="auto"/>
    </style:style>
    <style:style style:name="ro34" style:family="table-row">
      <style:table-row-properties style:row-height="129pt" style:use-optimal-row-height="false" fo:break-before="auto"/>
    </style:style>
    <style:style style:name="ro35" style:family="table-row">
      <style:table-row-properties style:row-height="100.9pt" style:use-optimal-row-height="false" fo:break-before="auto"/>
    </style:style>
    <style:style style:name="ro36" style:family="table-row">
      <style:table-row-properties style:row-height="186pt" style:use-optimal-row-height="false" fo:break-before="auto"/>
    </style:style>
    <style:style style:name="ro37" style:family="table-row">
      <style:table-row-properties style:row-height="108pt" style:use-optimal-row-height="false" fo:break-before="auto"/>
    </style:style>
    <style:style style:name="ro38" style:family="table-row">
      <style:table-row-properties style:row-height="124.5pt" style:use-optimal-row-height="false" fo:break-before="auto"/>
    </style:style>
    <style:style style:name="ro39" style:family="table-row">
      <style:table-row-properties style:row-height="195pt" style:use-optimal-row-height="false" fo:break-before="auto"/>
    </style:style>
    <style:style style:name="ro40" style:family="table-row">
      <style:table-row-properties style:row-height="83.25pt" style:use-optimal-row-height="false" fo:break-before="auto"/>
    </style:style>
    <style:style style:name="ro41" style:family="table-row">
      <style:table-row-properties style:row-height="81.4pt" style:use-optimal-row-height="false" fo:break-before="auto"/>
    </style:style>
    <style:style style:name="ro42" style:family="table-row">
      <style:table-row-properties style:row-height="95.45pt" style:use-optimal-row-height="false" fo:break-before="auto"/>
    </style:style>
    <style:style style:name="ro43" style:family="table-row">
      <style:table-row-properties style:row-height="84.4pt" style:use-optimal-row-height="false" fo:break-before="auto"/>
    </style:style>
    <style:style style:name="ro44" style:family="table-row">
      <style:table-row-properties style:row-height="75pt" style:use-optimal-row-height="false" fo:break-before="auto"/>
    </style:style>
    <style:style style:name="ro45" style:family="table-row">
      <style:table-row-properties style:row-height="76.15pt" style:use-optimal-row-height="false" fo:break-before="auto"/>
    </style:style>
    <style:style style:name="ro46" style:family="table-row">
      <style:table-row-properties style:row-height="195.75pt" style:use-optimal-row-height="false" fo:break-before="auto"/>
    </style:style>
    <style:style style:name="ro47" style:family="table-row">
      <style:table-row-properties style:row-height="106.15pt" style:use-optimal-row-height="false" fo:break-before="auto"/>
    </style:style>
    <style:style style:name="ro48" style:family="table-row">
      <style:table-row-properties style:row-height="73.5pt" style:use-optimal-row-height="false" fo:break-before="auto"/>
    </style:style>
    <style:style style:name="ro49" style:family="table-row">
      <style:table-row-properties style:row-height="144.75pt" style:use-optimal-row-height="false" fo:break-before="auto"/>
    </style:style>
    <style:style style:name="ro50" style:family="table-row">
      <style:table-row-properties style:row-height="81.6pt" style:use-optimal-row-height="false" fo:break-before="auto"/>
    </style:style>
    <style:style style:name="ro51" style:family="table-row">
      <style:table-row-properties style:row-height="49.15pt" style:use-optimal-row-height="false" fo:break-before="auto"/>
    </style:style>
    <style:style style:name="ro52" style:family="table-row">
      <style:table-row-properties style:row-height="59.45pt" style:use-optimal-row-height="false" fo:break-before="auto"/>
    </style:style>
    <style:style style:name="ro53" style:family="table-row">
      <style:table-row-properties style:row-height="168.75pt" style:use-optimal-row-height="false" fo:break-before="auto"/>
    </style:style>
    <style:style style:name="ro54" style:family="table-row">
      <style:table-row-properties style:row-height="129.6pt" style:use-optimal-row-height="false" fo:break-before="auto"/>
    </style:style>
    <style:style style:name="ro55" style:family="table-row">
      <style:table-row-properties style:row-height="107.45pt" style:use-optimal-row-height="false" fo:break-before="auto"/>
    </style:style>
    <style:style style:name="ro56" style:family="table-row">
      <style:table-row-properties style:row-height="132pt" style:use-optimal-row-height="false" fo:break-before="auto"/>
    </style:style>
    <style:style style:name="ro57" style:family="table-row">
      <style:table-row-properties style:row-height="159.75pt" style:use-optimal-row-height="false" fo:break-before="auto"/>
    </style:style>
    <style:style style:name="ro58" style:family="table-row">
      <style:table-row-properties style:row-height="150.75pt" style:use-optimal-row-height="false" fo:break-before="auto"/>
    </style:style>
    <style:style style:name="ro59" style:family="table-row">
      <style:table-row-properties style:row-height="180pt" style:use-optimal-row-height="false" fo:break-before="auto"/>
    </style:style>
    <style:style style:name="ro6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Dipartimento di Ingegneria Civile Edile e Ambientale<text:s/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9">
            <text:p><text:span text:style-name="T1">n.</text:span></text:p>
          </table:table-cell>
          <table:table-cell office:value-type="string" table:style-name="ce9">
            <text:p><text:span text:style-name="T1">Procedimento</text:span></text:p>
          </table:table-cell>
          <table:table-cell office:value-type="string" table:style-name="ce10">
            <text:p>Normativa di riferimento/Fonte dell'obbligo</text:p>
          </table:table-cell>
          <table:table-cell office:value-type="string" table:style-name="ce9">
            <text:p><text:span text:style-name="T1">Termine di conclusione e ogni altro termine procedimentale rilevante</text:span></text:p>
          </table:table-cell>
          <table:table-cell office:value-type="string" table:style-name="ce9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9">
            <text:p>Soggetto competente all'adozione del provvedimento finale</text:p>
          </table:table-cell>
          <table:table-cell office:value-type="string" table:style-name="ce9">
            <text:p>Strumenti di tutela amministrativa e giurisdizionale</text:p>
          </table:table-cell>
          <table:table-cell office:value-type="string" table:style-name="ce9">
            <text:p>Modalità per le richieste informazioni</text:p>
          </table:table-cell>
          <table:table-cell office:value-type="string" table:style-name="ce9">
            <text:p>Può essere sostituito da dichiarazione dell'interessato</text:p>
          </table:table-cell>
          <table:table-cell office:value-type="string" table:style-name="ce9">
            <text:p>Può concludersi con il silenzio – assenso</text:p>
          </table:table-cell>
          <table:table-cell office:value-type="string" table:style-name="ce9">
            <text:p>Sito web/link di accesso al servizio on line</text:p>
          </table:table-cell>
          <table:table-cell office:value-type="string" table:style-name="ce9">
            <text:p>Modalità per l'effettuazione di pagamenti eventualmente necessari</text:p>
          </table:table-cell>
          <table:table-cell office:value-type="string" table:style-name="ce9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4">
            <text:p><text:span text:style-name="T2">Gare ed Appalti</text:span></text:p>
          </table:table-cell>
          <table:table-cell office:value-type="string" table:style-name="ce4">
            <text:p><text:span text:style-name="T2">D.Lgs 36/2023 e ss.mm.ii.</text:span></text:p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table:style-name="ce4"/>
          <table:table-cell office:value-type="string" table:style-name="ce4">
            <text:p><text:span text:style-name="T3">Ufficio Contratti, logistica e personale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5">
          <table:table-cell office:value-type="string" table:style-name="ce4">
            <text:p><text:span text:style-name="T3">1A</text:span></text:p>
          </table:table-cell>
          <table:table-cell office:value-type="string" table:style-name="ce4">
            <text:p><text:span text:style-name="T3">Acquisizione verifica fattibilità della richiesta di acquisto</text:span></text:p>
          </table:table-cell>
          <table:table-cell office:value-type="string" table:style-name="ce4">
            <text:p><text:span text:style-name="T3">Regolamento di Ateneo per</text:span></text:p>
            <text:p><text:span text:style-name="T3">l’Amministrazione, la Finanza e la</text:span></text:p>
            <text:p><text:span text:style-name="T3">Contabilità - D.R. N. 4672 DEL 22.11.2018</text:span></text:p>
          </table:table-cell>
          <table:table-cell office:value-type="string" table:style-name="ce4">
            <text:p><text:span text:style-name="T3">Secondo i termini previsti dal Decreto Legislativo n. 36/2023</text:span></text:p>
          </table:table-cell>
          <table:table-cell office:value-type="string" table:style-name="ce6">
            <text:p>Ufficio Contratti, logistica e personale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6">
          <table:table-cell office:value-type="string" table:style-name="ce4">
            <text:p><text:span text:style-name="T3">1B</text:span></text:p>
          </table:table-cell>
          <table:table-cell office:value-type="string" table:style-name="ce6">
            <text:p>Nomina del Responsabile Unico del Progetto</text:p>
          </table:table-cell>
          <table:table-cell office:value-type="string" table:style-name="ce4"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Secondo i termini previsti dal Decreto Legislativo n. 36/2023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6">
          <table:table-cell office:value-type="string" table:style-name="ce4">
            <text:p><text:span text:style-name="T3">1C</text:span></text:p>
          </table:table-cell>
          <table:table-cell office:value-type="string" table:style-name="ce4">
            <text:p><text:span text:style-name="T3">Decisione <text:s/>a Contrarre <text:s/>- Indizione</text:span></text:p>
          </table:table-cell>
          <table:table-cell office:value-type="string" table:style-name="ce4">
            <text:p><text:span text:style-name="T3">Acquisizione verifica di fattibilità della richiesta</text:span></text:p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</table:table-cell>
          <table:table-cell office:value-type="string" table:style-name="ce4">
            <text:p><text:span text:style-name="T3">Entro 90 giorni dalla definizione di oggetto e valore dell’acquisto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text:s/>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7">
          <table:table-cell office:value-type="string" table:style-name="ce4">
            <text:p><text:span text:style-name="T3">1D</text:span></text:p>
          </table:table-cell>
          <table:table-cell office:value-type="string" table:style-name="ce4">
            <text:p><text:span text:style-name="T3">atti <text:s/>di gara sul MePA (O.d.A./R.d.O./Trattative Dirette) di beni e servizi</text:span></text:p>
          </table:table-cell>
          <table:table-cell office:value-type="string" table:style-name="ce4"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30 GIORNI dalla ricezione degli atti da parte del RUP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RUP<text:s/>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table:number-columns-repeated="16371"/>
        </table:table-row>
        <table:table-row table:style-name="ro6">
          <table:table-cell office:value-type="string" table:style-name="ce4">
            <text:p><text:span text:style-name="T3">1E</text:span></text:p>
          </table:table-cell>
          <table:table-cell office:value-type="string" table:style-name="ce4">
            <text:p><text:span text:style-name="T3">Nomine dei componenti delle Commissione di Gara</text:span></text:p>
          </table:table-cell>
          <table:table-cell office:value-type="string" table:style-name="ce4"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Secondo i termini previsti dal Decreto Legislativo n. 36/2023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6">
          <table:table-cell office:value-type="string" table:style-name="ce4">
            <text:p><text:span text:style-name="T3">1F</text:span></text:p>
          </table:table-cell>
          <table:table-cell office:value-type="string" table:style-name="ce4">
            <text:p><text:span text:style-name="T3">Controllo sul possesso dei requisiti, onde consentire l'aggiudicazione dei contratti e delle gare</text:span></text:p>
          </table:table-cell>
          <table:table-cell office:value-type="string" table:style-name="ce4"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Secondo i termini previsti dal Decreto Legislativo n. 36/2023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RUP o seggio di gara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8">
          <table:table-cell office:value-type="string" table:style-name="ce4">
            <text:p><text:span text:style-name="T3">1G</text:span></text:p>
          </table:table-cell>
          <table:table-cell office:value-type="string" table:style-name="ce4">
            <text:p><text:span text:style-name="T3">comunicazioni d’ufficio agli offerenti</text:span></text:p>
            <text:p><text:span text:style-name="T3">ammessi e all’aggiudicatario relative a: a) aggiudicazione; b) esclusione; c) decisione di non aggiudicare un appalto; d) data di avvenuta stipula del contratto con</text:span></text:p>
            <text:p><text:span text:style-name="T3">l’aggiudicatario</text:span></text:p>
          </table:table-cell>
          <table:table-cell office:value-type="string" table:style-name="ce4"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Secondo i termini previsti dal Decreto Legislativo n. 36/2024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RUP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9">
          <table:table-cell office:value-type="string" table:style-name="ce4">
            <text:p><text:span text:style-name="T3">1H</text:span></text:p>
          </table:table-cell>
          <table:table-cell office:value-type="string" table:style-name="ce4">
            <text:p><text:span text:style-name="T3">aggiudicazione</text:span></text:p>
          </table:table-cell>
          <table:table-cell office:value-type="string" table:style-name="ce4">
            <text:p><text:span text:style-name="T3">Art. 50 del , e linee 4 Anac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Entro 10 giorni dalla</text:span></text:p>
            <text:p><text:span text:style-name="T3">ricezione della documentazione da parte del RdP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10">
          <table:table-cell office:value-type="string" table:style-name="ce4">
            <text:p><text:span text:style-name="T3">1I</text:span></text:p>
          </table:table-cell>
          <table:table-cell office:value-type="string" table:style-name="ce6">
            <text:p>Trasmissione degli atti relativi all’affidamento di beni e servizi alle commissioni di gara</text:p>
          </table:table-cell>
          <table:table-cell office:value-type="string" table:style-name="ce4">
            <text:p><text:span text:style-name="T3">D.Lgs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vigente;</text:span></text:p>
          </table:table-cell>
          <table:table-cell office:value-type="string" table:style-name="ce4">
            <text:p><text:span text:style-name="T3">45 GIORNI dalla ricezione degli atti da parte del RdP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" table:style-name="ce4">
            <text:p>2</text:p>
          </table:table-cell>
          <table:table-cell office:value-type="string" table:style-name="ce4">
            <text:p><text:span text:style-name="T2">Incarichi di consulenza professionale - prestazione occasionale</text:span></text:p>
          </table:table-cell>
          <table:table-cell office:value-type="string" table:style-name="ce5">
            <text:p>Regolamento di Ateneo per</text:p>
            <text:p>l’Affidamento di incarichi di lavoro autonomo, emanato con D.R. n. 1506 del 26/04/2017</text:p>
          </table:table-cell>
          <table:table-cell table:style-name="ce4"/>
          <table:table-cell office:value-type="string" table:style-name="ce4">
            <text:p><text:span text:style-name="T3">Ufficio Contratti, logistica e personale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12">
          <table:table-cell office:value-type="string" table:style-name="ce4">
            <text:p><text:span text:style-name="T3">2A</text:span></text:p>
          </table:table-cell>
          <table:table-cell office:value-type="string" table:style-name="ce4">
            <text:p><text:span text:style-name="T3">Bando di selezione a seguito della autorizzazione alla procedura con Decreto del Direttore o in esecuzione alla delibera del Consiglio di Dipartimento</text:span></text:p>
          </table:table-cell>
          <table:table-cell office:value-type="string" table:style-name="ce4">
            <text:p><text:span text:style-name="T3">Regolamento di Ateneo per</text:span></text:p>
            <text:p><text:span text:style-name="T3">l’Affidamento di incarichi di lavoro autonomo, emanato con D.R. n. 1506 del 26/04/2017</text:span></text:p>
          </table:table-cell>
          <table:table-cell office:value-type="string" table:style-name="ce4">
            <text:p><text:span text:style-name="T3">Entro 20 giorni dalla data di emanazione del Decreto del Direttore o della delibera del Consiglio di Dipartimento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float" office:value="817685858" table:style-name="ce3">
            <text:p>817685858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table:number-columns-repeated="16371"/>
        </table:table-row>
        <table:table-row table:style-name="ro13">
          <table:table-cell office:value-type="string" table:style-name="ce4">
            <text:p><text:span text:style-name="T3">2B</text:span></text:p>
          </table:table-cell>
          <table:table-cell office:value-type="string" table:style-name="ce4">
            <text:p><text:span text:style-name="T3">Decreti direttoriali di nomina della commissione giudicatrice</text:span></text:p>
          </table:table-cell>
          <table:table-cell office:value-type="string" table:style-name="ce4">
            <text:p><text:span text:style-name="T3">Art.35 bis D.LGS. n.165/01 e s.m.i.;</text:span></text:p>
            <text:p><text:span text:style-name="T3">Regolamento di Ateneo per l’Affidamento di incarichi di lavoro autonomo, emanato con D.R. n. 1506 del 26/04/2017;</text:span></text:p>
          </table:table-cell>
          <table:table-cell office:value-type="string" table:style-name="ce4">
            <text:p><text:span text:style-name="T3">entro 20 GIORNI dalla</text:span></text:p>
            <text:p><text:span text:style-name="T3">scadenza del termine fissato per la presentazione della domanda di partecipazione alla procedura di</text:span></text:p>
            <text:p><text:span text:style-name="T3">valutazione comparativa;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4">
          <table:table-cell office:value-type="string" table:style-name="ce4">
            <text:p><text:span text:style-name="T3">2C</text:span></text:p>
          </table:table-cell>
          <table:table-cell office:value-type="string" table:style-name="ce4">
            <text:p><text:span text:style-name="T3">Decreti direttoriali di approvazione atti e di</text:span></text:p>
            <text:p><text:span text:style-name="T3">conferimento incarico</text:span></text:p>
          </table:table-cell>
          <table:table-cell office:value-type="string" table:style-name="ce4">
            <text:p><text:span text:style-name="T3">Art. 7, co.6, del D.lgs. n. 165/2001 e</text:span></text:p>
            <text:p><text:span text:style-name="T3">s.m.i.;</text:span></text:p>
            <text:p><text:span text:style-name="T3">Regolamento di Ateneo per</text:span></text:p>
            <text:p><text:span text:style-name="T3">l’Affidamento di incarichi di lavoro autonomo, emanato con D.R. n. 1506 del 26/04/2017;</text:span></text:p>
          </table:table-cell>
          <table:table-cell office:value-type="string" table:style-name="ce4">
            <text:p><text:span text:style-name="T3">Emanazione del D.D. di Approvazione Atti e di conferimento incarico, entro 5 giorni dalla consegna degli atti da parte della commissione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CapoUfficio/Direttore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table:number-columns-repeated="16371"/>
        </table:table-row>
        <table:table-row table:style-name="ro15">
          <table:table-cell office:value-type="string" table:style-name="ce4">
            <text:p><text:span text:style-name="T3">2D</text:span></text:p>
          </table:table-cell>
          <table:table-cell office:value-type="string" table:style-name="ce4">
            <text:p><text:span text:style-name="T3">Stipula del contratto autonomo di lavoro</text:span></text:p>
          </table:table-cell>
          <table:table-cell office:value-type="string" table:style-name="ce4">
            <text:p><text:span text:style-name="T3">Art. 7, co.6, del D.lgs. n. 165/2001 e s.m.i.; Regolamento di Ateneo per</text:span></text:p>
            <text:p><text:span text:style-name="T3">l’Affidamento di incarichi di lavoro</text:span></text:p>
            <text:p><text:span text:style-name="T3">autonomo, emanato con D.R. n. 1506 del</text:span></text:p>
            <text:p><text:span text:style-name="T3">26/04/2010</text:span></text:p>
          </table:table-cell>
          <table:table-cell office:value-type="string" table:style-name="ce4">
            <text:p><text:span text:style-name="T3">Stipula del contratto entro 10 giorni dalla data del decreto approvazione atti.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table:number-columns-repeated="16371"/>
        </table:table-row>
        <table:table-row table:style-name="ro16">
          <table:table-cell office:value-type="float" office:value="3" table:style-name="ce4">
            <text:p>3</text:p>
          </table:table-cell>
          <table:table-cell office:value-type="string" table:style-name="ce4">
            <text:p><text:span text:style-name="T2">incarichi di Borse di studio di Ricerca</text:span></text:p>
          </table:table-cell>
          <table:table-cell office:value-type="string" table:style-name="ce5">
            <text:p>Art. 18, co. 6; L. n.240/2010;</text:p>
            <text:p>Regolamento di Ateneo per l'assegnazione, da parte di Dipartimenti e Centri Interdipartimentali,</text:p>
            <text:p>di borse di studio aventi ad oggetto attività di ricerca, da istituire con fondi derivanti da convenzioni,<text:s/></text:p>
            <text:p>emanato con D.R. n. 3557 del 19/10/2015</text:p>
          </table:table-cell>
          <table:table-cell table:style-name="ce4"/>
          <table:table-cell office:value-type="string" table:style-name="ce4">
            <text:p><text:span text:style-name="T3">Ufficio Contratti, logistica e personale</text:span></text:p>
          </table:table-cell>
          <table:table-cell table:number-columns-repeated="3" table:style-name="ce3"/>
          <table:table-cell table:content-validation-name="val1" table:style-name="ce3"/>
          <table:table-cell table:content-validation-name="val1" table:style-name="ce3"/>
          <table:table-cell table:number-columns-repeated="3" table:style-name="ce3"/>
          <table:table-cell table:number-columns-repeated="16371"/>
        </table:table-row>
        <table:table-row table:style-name="ro14">
          <table:table-cell office:value-type="string" table:style-name="ce4">
            <text:p><text:span text:style-name="T3">3A</text:span></text:p>
          </table:table-cell>
          <table:table-cell office:value-type="string" table:style-name="ce4">
            <text:p><text:span text:style-name="T3">Bando di selezione ed</text:span></text:p>
            <text:p><text:span text:style-name="T3">autorizzazione alla pubblicazione con Decreto del Direttore</text:span></text:p>
            <text:p><text:span text:style-name="T3">o delibera del Consiglio di Dipartimento</text:span></text:p>
          </table:table-cell>
          <table:table-cell office:value-type="string" table:style-name="ce4">
            <text:p>Regolamento di Ateneo per</text:p>
            <text:p>l'assegnazione, da parte di Dipartimenti e Centri Interdipartimentali,</text:p>
            <text:p>di borse di studio aventi ad oggetto attività di ricerca, da istituire con fondi derivanti da convenzioni, emanato con D.R. n. 3557 del 19/10/2015</text:p>
          </table:table-cell>
          <table:table-cell office:value-type="string" table:style-name="ce4">
            <text:p><text:span text:style-name="T3">Entro 10 giorni dal Decreto del Direttore o delibera del Consiglio di Dipartimento;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previa approvazione del Consiglio di Dipartimento<text:s/>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7">
          <table:table-cell office:value-type="string" table:style-name="ce4">
            <text:p><text:span text:style-name="T3">3B</text:span></text:p>
          </table:table-cell>
          <table:table-cell office:value-type="string" table:style-name="ce4">
            <text:p><text:span text:style-name="T3">nomina della commissione giudicatrice</text:span></text:p>
          </table:table-cell>
          <table:table-cell office:value-type="string" table:style-name="ce6">
            <text:p>Regolamento di Ateneo per</text:p>
            <text:p>l'assegnazione, da parte di Dipartimenti e Centri Interdipartimentali,</text:p>
            <text:p>di borse di studio aventi ad oggetto attività di ricerca, da istituire con fondi derivanti da convenzioni, emanato con</text:p>
            <text:p>D.R. n. 3557 del 19/10/2015</text:p>
          </table:table-cell>
          <table:table-cell office:value-type="string" table:style-name="ce4">
            <text:p><text:span text:style-name="T3">Nomina entro 10 giorni dalla scadenza del termine fissato per la presentazione della domanda di partecipazione alla procedura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d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8">
          <table:table-cell office:value-type="string" table:style-name="ce4">
            <text:p><text:span text:style-name="T3">3C</text:span></text:p>
          </table:table-cell>
          <table:table-cell office:value-type="string" table:style-name="ce4">
            <text:p><text:span text:style-name="T3">Decreti direttoriali di Approvazione Atti</text:span></text:p>
          </table:table-cell>
          <table:table-cell office:value-type="string" table:style-name="ce4">
            <text:p><text:span text:style-name="T3">Regolamento di Ateneo per</text:span></text:p>
            <text:p><text:span text:style-name="T3">l'assegnazione, da parte di Dipartimenti e Centri Interdipartimentali,</text:span></text:p>
            <text:p><text:span text:style-name="T3">di borse di studio aventi ad oggetto attività di ricerca, da istituire con fondi derivanti da convenzioni, emanato con</text:span></text:p>
            <text:p><text:span text:style-name="T3">D.R. n. 3557 del 19/10/2015;</text:span></text:p>
            <text:p><text:span text:style-name="T3">Avviso pubblico</text:span></text:p>
          </table:table-cell>
          <table:table-cell office:value-type="string" table:style-name="ce4">
            <text:p><text:span text:style-name="T3">entro 7 giorni dalla consegna degli atti da parte della commissione;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text:s/>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9">
          <table:table-cell office:value-type="string" table:style-name="ce4">
            <text:p><text:span text:style-name="T3">3D</text:span></text:p>
          </table:table-cell>
          <table:table-cell office:value-type="string" table:style-name="ce4">
            <text:p><text:span text:style-name="T3">provvedimento di assegnazione borsa</text:span></text:p>
          </table:table-cell>
          <table:table-cell office:value-type="string" table:style-name="ce4">
            <text:p><text:span text:style-name="T3">Regolamento di Ateneo per</text:span></text:p>
            <text:p><text:span text:style-name="T3">l'assegnazione, da parte di Dipartimenti e Centri Interdipartimentali,</text:span></text:p>
            <text:p><text:span text:style-name="T3">di borse di studio aventi ad oggetto attività di ricerca, da istituire con fondi derivanti da convenzioni, emanato con</text:span></text:p>
            <text:p><text:span text:style-name="T3">D.R. n. 3557 del 19/10/2015;</text:span></text:p>
            <text:p>Avviso pubblico</text:p>
          </table:table-cell>
          <table:table-cell office:value-type="string" table:style-name="ce4">
            <text:p><text:span text:style-name="T3">Entro 10 giorni dalla approvazione atti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text:s/>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4">
            <text:p><text:span text:style-name="T2">conferimento di Assegni di Ricerca:</text:span></text:p>
          </table:table-cell>
          <table:table-cell office:value-type="string" table:style-name="ce4">
            <text:p><text:span text:style-name="T2">Regolamento di Ateneo per il conferimento di assegni per lo svolgimento di attività di ricerca,</text:span></text:p>
            <text:p><text:span text:style-name="T2">emanato con D.R. n. 3269 del<text:s/></text:span><text:span text:style-name="T4">8/6/2023</text:span></text:p>
          </table:table-cell>
          <table:table-cell table:style-name="ce4"/>
          <table:table-cell office:value-type="string" table:style-name="ce4">
            <text:p><text:span text:style-name="T3">Ufficio Contratti, logistica e personale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20">
          <table:table-cell office:value-type="string" table:style-name="ce4">
            <text:p><text:span text:style-name="T3">4A</text:span></text:p>
          </table:table-cell>
          <table:table-cell office:value-type="string" table:style-name="ce4">
            <text:p><text:span text:style-name="T3">Bando di selezione ed autorizzazione alla pubblicazione con Decreto del Direttore o delibera del Consiglio di Dipartimento;</text:span></text:p>
          </table:table-cell>
          <table:table-cell office:value-type="string" table:style-name="ce4">
            <text:p><text:span text:style-name="T3">L. n. 240/2010; Regolamento di</text:span></text:p>
            <text:p><text:span text:style-name="T3">Ateneo per il conferimento di assegni per lo svolgimento di attività di ricerca, emanato con D.R. n. 3521 del<text:s/></text:span><text:span text:style-name="T5">03/09/2021</text:span></text:p>
          </table:table-cell>
          <table:table-cell office:value-type="string" table:style-name="ce4">
            <text:p><text:span text:style-name="T3">Entro 10 giorni dalla data del Decreto del Direttore o della delibera del Consiglio di Dipartimento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1">
          <table:table-cell office:value-type="string" table:style-name="ce4">
            <text:p><text:span text:style-name="T3">4B</text:span></text:p>
          </table:table-cell>
          <table:table-cell office:value-type="string" table:style-name="ce4">
            <text:p><text:span text:style-name="T3">Decreti direttoriali di nomina della commissione giudicatrice</text:span></text:p>
          </table:table-cell>
          <table:table-cell office:value-type="string" table:style-name="ce4">
            <text:p><text:span text:style-name="T3">Regolamento di Ateneo per il conferimento di assegni per lo svolgimento di attività di ricerca, emanato con D.R. n. 3269 del<text:s/></text:span><text:span text:style-name="T5">8/6/2023</text:span></text:p>
          </table:table-cell>
          <table:table-cell office:value-type="string" table:style-name="ce4">
            <text:p><text:span text:style-name="T3">Entro 10 giorni dalla</text:span></text:p>
            <text:p><text:span text:style-name="T3">scadenza del termine fissato per la presentazione della domanda di partecipazione alla procedura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1">
          <table:table-cell office:value-type="string" table:style-name="ce4">
            <text:p><text:span text:style-name="T3">4C</text:span></text:p>
          </table:table-cell>
          <table:table-cell office:value-type="string" table:style-name="ce4">
            <text:p><text:span text:style-name="T3">Decreti direttoriali di Approvazione Atti</text:span></text:p>
          </table:table-cell>
          <table:table-cell office:value-type="string" table:style-name="ce4">
            <text:p><text:span text:style-name="T3">Regolamento di Ateneo per il conferimento di assegni per lo svolgimento di attività di ricerca, emanato con D.R. n. 3269 del<text:s/></text:span><text:span text:style-name="T5">8/6/2023</text:span></text:p>
          </table:table-cell>
          <table:table-cell office:value-type="string" table:style-name="ce4">
            <text:p><text:span text:style-name="T3">Entro 60 giorni dalla notifica del decreto di nomina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Direttore del Dipartimento<text:s/></text:p>
          </table:table-cell>
          <table:table-cell office:value-type="string" table:style-name="ce3">
            <text:p>Ricorso al TAR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6">
          <table:table-cell office:value-type="string" table:style-name="ce4">
            <text:p><text:span text:style-name="T3">4D</text:span></text:p>
          </table:table-cell>
          <table:table-cell office:value-type="string" table:style-name="ce4">
            <text:p><text:span text:style-name="T3">Redazione del Contratto</text:span></text:p>
          </table:table-cell>
          <table:table-cell office:value-type="string" table:style-name="ce4">
            <text:p><text:span text:style-name="T3">Regolamento di Ateneo per il conferimento di assegni per lo svolgimento di attività di ricerca,</text:span></text:p>
            <text:p><text:span text:style-name="T3">emanato con D.R. n. 3269 del<text:s/></text:span><text:span text:style-name="T5">8/6/2023</text:span></text:p>
          </table:table-cell>
          <table:table-cell office:value-type="string" table:style-name="ce4">
            <text:p><text:span text:style-name="T3">Entro 10 giorni dalla ricezione dal decreto di approvazione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2">
          <table:table-cell office:value-type="string" table:style-name="ce4">
            <text:p><text:span text:style-name="T3">4E</text:span></text:p>
          </table:table-cell>
          <table:table-cell office:value-type="string" table:style-name="ce4">
            <text:p><text:span text:style-name="T3">Richiesta di pubblicazione sul sito di Ateneo e sul portale Cineca di bandi riferiti ad Assegni di Ricerca</text:span></text:p>
          </table:table-cell>
          <table:table-cell office:value-type="string" table:style-name="ce4">
            <text:p><text:span text:style-name="T3">L. <text:s/>240/2010</text:span></text:p>
            <text:p><text:span text:style-name="T3">Regolamento di Ateneo per il conferimento di Assegni per Attività di Ricerca D.R. 3269 DEL 8/6/2023</text:span></text:p>
          </table:table-cell>
          <table:table-cell office:value-type="string" table:style-name="ce4">
            <text:p><text:span text:style-name="T3">entro 10 giorni dalla disponibilità dell'atto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3">
          <table:table-cell office:value-type="float" office:value="5" table:style-name="ce4">
            <text:p>5</text:p>
          </table:table-cell>
          <table:table-cell office:value-type="string" table:style-name="ce4">
            <text:p><text:span text:style-name="T3">Trasmissione a URP dei dati relativi alle</text:span></text:p>
            <text:p><text:span text:style-name="T3">procedure di acquisto e scelta del</text:span></text:p>
            <text:p><text:span text:style-name="T3">contraente effettuate nell’anno</text:span></text:p>
            <text:p><text:span text:style-name="T3">precedente</text:span></text:p>
          </table:table-cell>
          <table:table-cell office:value-type="string" table:style-name="ce4">
            <text:p><text:span text:style-name="T3">Normativa sulla Trasparenza</text:span></text:p>
          </table:table-cell>
          <table:table-cell office:value-type="string" table:style-name="ce4">
            <text:p><text:span text:style-name="T3">Nei termini richiesti dalla gestione centralizzata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4">
          <table:table-cell office:value-type="float" office:value="6" table:style-name="ce4">
            <text:p>6</text:p>
          </table:table-cell>
          <table:table-cell office:value-type="string" table:style-name="ce4">
            <text:p><text:span text:style-name="T3">Trasmissione Tabella Nomina RUP</text:span></text:p>
          </table:table-cell>
          <table:table-cell office:value-type="string" table:style-name="ce4">
            <text:p><text:span text:style-name="T3">Normativa sulla Trasparenza</text:span></text:p>
          </table:table-cell>
          <table:table-cell office:value-type="string" table:style-name="ce4">
            <text:p><text:span text:style-name="T3">Nei termini richiesti dalla gestione centralizzata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5">
          <table:table-cell office:value-type="float" office:value="7" table:style-name="ce4">
            <text:p>7</text:p>
          </table:table-cell>
          <table:table-cell office:value-type="string" table:style-name="ce4">
            <text:p><text:span text:style-name="T3">Trasmissione tabella riepilogativa semestrale per adempimento obbligo ex DECRETO LEGISLATIVO 14 marzo 2013, n.</text:span></text:p>
            <text:p><text:span text:style-name="T3">33, art. 23 "1.</text:span></text:p>
            <text:p><text:span text:style-name="T3">- <text:s text:c="3"/>Provvedimenti adottati dagli organi di indirizzo politico e dai dirigenti,</text:span></text:p>
            <text:p><text:span text:style-name="T3">- <text:s text:c="3"/>Scelta del contraente per l'affidamento di lavori, forniture e servizi</text:span></text:p>
          </table:table-cell>
          <table:table-cell office:value-type="string" table:style-name="ce4">
            <text:p><text:span text:style-name="T3">Normativa sulla Trasparenza</text:span></text:p>
          </table:table-cell>
          <table:table-cell office:value-type="string" table:style-name="ce4">
            <text:p><text:span text:style-name="T3">Nei termini richiesti dalla gestione centralizzata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6">
          <table:table-cell office:value-type="float" office:value="8" table:style-name="ce4">
            <text:p>8</text:p>
          </table:table-cell>
          <table:table-cell office:value-type="string" table:style-name="ce4">
            <text:p><text:span text:style-name="T3">missioni di servizio - trasferta trasferta personale strutturato - personale facente parte gruppi di ricerca - dottorandi -</text:span></text:p>
            <text:p><text:span text:style-name="T3">assegnisti - borsisti</text:span></text:p>
          </table:table-cell>
          <table:table-cell office:value-type="string" table:style-name="ce4">
            <text:p><text:span text:style-name="T3">Regolamento Missioni di servizio e</text:span></text:p>
            <text:p><text:span text:style-name="T3">trasferte (come modificato relativemente alla Tab.4 dal DR/2020/2024 del</text:span></text:p>
            <text:p><text:span text:style-name="T3">16/06/2020)</text:span></text:p>
          </table:table-cell>
          <table:table-cell office:value-type="string" table:style-name="ce4">
            <text:p><text:span text:style-name="T3">30 giorni dalla ricezione dei documenti di spesa in originale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7">
          <table:table-cell office:value-type="float" office:value="9" table:style-name="ce4">
            <text:p>9</text:p>
          </table:table-cell>
          <table:table-cell office:value-type="string" table:style-name="ce4">
            <text:p><text:span text:style-name="T3">Trasmissione assenze e presenze del personale del Dipartimento</text:span></text:p>
          </table:table-cell>
          <table:table-cell office:value-type="string" table:style-name="ce4">
            <text:p>CCNL 16.10.08; CCNL Area VII del 5.3.08; d.lgs. n.66/03; d.lgs. n. 151/01; d.lgs. n. 267/00; Codice di comportamento approvato dal C.d.A. con delibera n. 47 del 29.1.15</text:p>
          </table:table-cell>
          <table:table-cell office:value-type="string" table:style-name="ce4">
            <text:p><text:span text:style-name="T3">entro il 5 di ogni mese</text:span></text:p>
          </table:table-cell>
          <table:table-cell office:value-type="string" table:style-name="ce4">
            <text:p><text:span text:style-name="T3">Ufficio Contratti, logistica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8">
          <table:table-cell office:value-type="float" office:value="10" table:style-name="ce4">
            <text:p>10</text:p>
          </table:table-cell>
          <table:table-cell office:value-type="string" table:style-name="ce4">
            <text:p><text:span text:style-name="T3">Accordo di Partenariato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text:s/></text:p>
          </table:table-cell>
          <table:table-cell office:value-type="string" table:style-name="ce3">
            <text:p>Giudice Ordinario<text:s/>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29">
          <table:table-cell office:value-type="float" office:value="11" table:style-name="ce4">
            <text:p>11</text:p>
          </table:table-cell>
          <table:table-cell office:value-type="string" table:style-name="ce4">
            <text:p><text:span text:style-name="T3">Gestione bandi e attività di supporto alla</text:span></text:p>
            <text:p><text:span text:style-name="T3">redazione dei progetti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Ricorso in opposizione/Controdeduzioni<text:s/>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29">
          <table:table-cell office:value-type="float" office:value="12" table:style-name="ce4">
            <text:p>12</text:p>
          </table:table-cell>
          <table:table-cell office:value-type="string" table:style-name="ce4">
            <text:p><text:span text:style-name="T3">Verifica delle Linee Guida di Progetto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Ricorso in opposizione/Controdeduzioni<text:s/>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29">
          <table:table-cell office:value-type="float" office:value="13" table:style-name="ce4">
            <text:p>13</text:p>
          </table:table-cell>
          <table:table-cell office:value-type="string" table:style-name="ce4">
            <text:p><text:span text:style-name="T3">Impostazione dell’articolato di spesa in</text:span></text:p>
            <text:p><text:span text:style-name="T3">rapporto alle attività da effettuare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Responsabile scientific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29">
          <table:table-cell office:value-type="float" office:value="14" table:style-name="ce4">
            <text:p>14</text:p>
          </table:table-cell>
          <table:table-cell office:value-type="string" table:style-name="ce4">
            <text:p><text:span text:style-name="T3">richiesta di finanziamento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text:s/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29">
          <table:table-cell office:value-type="float" office:value="15" table:style-name="ce4">
            <text:p>15</text:p>
          </table:table-cell>
          <table:table-cell office:value-type="string" table:style-name="ce4">
            <text:p><text:span text:style-name="T3">Trasmissione al Consiglio di Dipartimento</text:span></text:p>
            <text:p><text:span text:style-name="T3">dei <text:s/>Progetti su Bandi competitivi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Sottoposto alla prima riunione di</text:span></text:p>
            <text:p><text:span text:style-name="T3">Consiglio util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30">
          <table:table-cell office:value-type="float" office:value="16" table:style-name="ce4">
            <text:p>16</text:p>
          </table:table-cell>
          <table:table-cell office:value-type="string" table:style-name="ce4">
            <text:p><text:span text:style-name="T3">Decreto del Direttore <text:s/>per motivi di</text:span></text:p>
            <text:p><text:span text:style-name="T3">urgenza ai fini della presentazione di</text:span></text:p>
            <text:p><text:span text:style-name="T3">Progetti su Bandi competitivi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Sottoposto alla prima riunione di Consiglio util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table:number-columns-repeated="16371"/>
        </table:table-row>
        <table:table-row table:style-name="ro30">
          <table:table-cell office:value-type="float" office:value="17" table:style-name="ce4">
            <text:p>17</text:p>
          </table:table-cell>
          <table:table-cell office:value-type="string" table:style-name="ce4">
            <text:p><text:span text:style-name="T3">richiesta delega e/o procura del rettore</text:span></text:p>
            <text:p><text:span text:style-name="T3">per la firma degli atti relativi alla fase di presentazione di Proposte di Progetti <text:s/>su Bandi competitivi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indicata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30">
          <table:table-cell office:value-type="float" office:value="18" table:style-name="ce4">
            <text:p>18</text:p>
          </table:table-cell>
          <table:table-cell office:value-type="string" table:style-name="ce4">
            <text:p><text:span text:style-name="T3">richiesta delega e/o procura del rettore</text:span></text:p>
            <text:p><text:span text:style-name="T3">per la firma degli atti relativi alla fase di accettazione del finanziamento per Progetti <text:s/>su Bandi competitivi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indicata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19" table:style-name="ce4">
            <text:p>19</text:p>
          </table:table-cell>
          <table:table-cell office:value-type="string" table:style-name="ce4">
            <text:p><text:span text:style-name="T3">gestione contabile del progetto</text:span></text:p>
            <text:p><text:span text:style-name="T3">(Registrazione nell’applicativo UGOV)</text:span></text:p>
          </table:table-cell>
          <table:table-cell office:value-type="string" table:style-name="ce4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4">
            <text:p><text:span text:style-name="T3">Entro 30 giorni dalla data di avvio delle attività di ricerc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</text:p>
          </table:table-cell>
          <table:table-cell table:number-columns-repeated="16371"/>
        </table:table-row>
        <table:table-row table:style-name="ro32">
          <table:table-cell office:value-type="float" office:value="20" table:style-name="ce4">
            <text:p>20</text:p>
          </table:table-cell>
          <table:table-cell office:value-type="string" table:style-name="ce4">
            <text:p><text:span text:style-name="T3">Rendicontazione dei SAL di progetto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/Delegato del Rettore)</text:p>
          </table:table-cell>
          <table:table-cell office:value-type="string" table:style-name="ce3">
            <text:p>Ricorso in opposizione/Controdeduzioni<text:s/>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33">
          <table:table-cell office:value-type="float" office:value="21" table:style-name="ce4">
            <text:p>21</text:p>
          </table:table-cell>
          <table:table-cell office:value-type="string" table:style-name="ce4">
            <text:p><text:span text:style-name="T3">Rendicontazione finale di progetto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la scadenza prescritta dal</text:span></text:p>
            <text:p><text:span text:style-name="T3">Ban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/Delegato del Rettore)</text:p>
          </table:table-cell>
          <table:table-cell office:value-type="string" table:style-name="ce3">
            <text:p>Ricorso in opposizione/Controdeduzioni<text:s/>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previsto/i dall'Ente Finanziatore</text:p>
          </table:table-cell>
          <table:table-cell table:number-columns-repeated="16371"/>
        </table:table-row>
        <table:table-row table:style-name="ro31">
          <table:table-cell office:value-type="float" office:value="22" table:style-name="ce4">
            <text:p>22</text:p>
          </table:table-cell>
          <table:table-cell office:value-type="string" table:style-name="ce4">
            <text:p><text:span text:style-name="T3">Piano di Audit di Ateneo</text:span></text:p>
          </table:table-cell>
          <table:table-cell office:value-type="string" table:style-name="ce4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4">
            <text:p><text:span text:style-name="T3">Entro i termini indicati dall’auditor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34">
          <table:table-cell office:value-type="float" office:value="23" table:style-name="ce4">
            <text:p>23</text:p>
          </table:table-cell>
          <table:table-cell office:value-type="string" table:style-name="ce4">
            <text:p><text:span text:style-name="T3">Contrattualizzazione attività Commerciale ed in conto terzi</text:span></text:p>
          </table:table-cell>
          <table:table-cell office:value-type="string" table:style-name="ce4">
            <text:p><text:span text:style-name="T3">Regolamento per attività conto terzi– DR</text:span></text:p>
            <text:p><text:span text:style-name="T3">323/2022</text:span></text:p>
          </table:table-cell>
          <table:table-cell office:value-type="string" table:style-name="ce4">
            <text:p><text:span text:style-name="T3">Entro 30 giorni dalla data di avvio</text:span></text:p>
            <text:p><text:span text:style-name="T3">dell’attività negoziale rappresentata dalla data di invio della richiesta del committente inviata al Direttore del Dipartimento <text:s/>e/o al Resp.</text:span></text:p>
            <text:p><text:span text:style-name="T3">Scientifico delle attività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Ricorso in opposizione/Controdeduzioni<text:s/>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SI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Contratto ed Articolato predisposto dall'Ufficio Ricerca<text:s/></text:p>
          </table:table-cell>
          <table:table-cell table:number-columns-repeated="16371"/>
        </table:table-row>
        <table:table-row table:style-name="ro35">
          <table:table-cell office:value-type="float" office:value="24" table:style-name="ce4">
            <text:p>24</text:p>
          </table:table-cell>
          <table:table-cell office:value-type="string" table:style-name="ce4">
            <text:p><text:span text:style-name="T3">bozza del contratto e dell’articolato di spesa in rispetto a quanto previsto per le diverse tipologie di attività commerciale per le diverse voci di spesa</text:span></text:p>
          </table:table-cell>
          <table:table-cell office:value-type="string" table:style-name="ce4">
            <text:p><text:span text:style-name="T3">Regolamento per attività conto terzi– DR</text:span></text:p>
            <text:p><text:span text:style-name="T3">323/2022</text:span></text:p>
          </table:table-cell>
          <table:table-cell office:value-type="string" table:style-name="ce4">
            <text:p><text:span text:style-name="T3">Entro 10 giorni dal raggiungimento</text:span></text:p>
            <text:p><text:span text:style-name="T3">dell’accor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Contratto ed Articolato predisposto dall'Ufficio Ricerca<text:s/></text:p>
          </table:table-cell>
          <table:table-cell table:number-columns-repeated="16371"/>
        </table:table-row>
        <table:table-row table:style-name="ro36">
          <table:table-cell office:value-type="float" office:value="25" table:style-name="ce4">
            <text:p>25</text:p>
          </table:table-cell>
          <table:table-cell office:value-type="string" table:style-name="ce4">
            <text:p><text:span text:style-name="T3">Trasmissione al Consiglio di Dipartimento</text:span></text:p>
            <text:p><text:span text:style-name="T3">del contratto da stipulare (inviata a mezzo mail al Direttore ed al segretario</text:span></text:p>
            <text:p><text:span text:style-name="T3">verbalizzante)</text:span></text:p>
          </table:table-cell>
          <table:table-cell office:value-type="string" table:style-name="ce4">
            <text:p><text:span text:style-name="T3">Regolamento per attività conto terzi– DR</text:span></text:p>
            <text:p><text:span text:style-name="T3">323/2022</text:span></text:p>
          </table:table-cell>
          <table:table-cell office:value-type="string" table:style-name="ce4">
            <text:p><text:span text:style-name="T3">Entro 5 giorni antecedenti la data del Consiglio di Dipartimen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Contratto ed Articolato predisposto dall'Ufficio Ricerca<text:s/></text:p>
          </table:table-cell>
          <table:table-cell table:number-columns-repeated="16371"/>
        </table:table-row>
        <table:table-row table:style-name="ro37">
          <table:table-cell office:value-type="float" office:value="26" table:style-name="ce4">
            <text:p>26</text:p>
          </table:table-cell>
          <table:table-cell office:value-type="string" table:style-name="ce4">
            <text:p><text:span text:style-name="T3">Contratto come approvato dal Consiglio di Dipartimento</text:span></text:p>
          </table:table-cell>
          <table:table-cell office:value-type="string" table:style-name="ce4">
            <text:p><text:span text:style-name="T3">Regolamento per attività conto terzi– DR</text:span></text:p>
            <text:p><text:span text:style-name="T3">323/2022</text:span></text:p>
          </table:table-cell>
          <table:table-cell office:value-type="string" table:style-name="ce4">
            <text:p><text:span text:style-name="T3">Entro 5 giorni lavorativi dalla data</text:span></text:p>
            <text:p><text:span text:style-name="T3">di definizione del testo con il Committent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d.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Format Contratto ed Articolato predisposto dall'Ufficio Ricerca<text:s/></text:p>
          </table:table-cell>
          <table:table-cell table:number-columns-repeated="16371"/>
        </table:table-row>
        <table:table-row table:style-name="ro37">
          <table:table-cell office:value-type="float" office:value="27" table:style-name="ce4">
            <text:p>27</text:p>
          </table:table-cell>
          <table:table-cell office:value-type="string" table:style-name="ce4">
            <text:p><text:span text:style-name="T3">Firma del Contratto</text:span></text:p>
          </table:table-cell>
          <table:table-cell office:value-type="string" table:style-name="ce4">
            <text:p><text:span text:style-name="T3">Regolamento per attività conto terzi– DR</text:span></text:p>
            <text:p><text:span text:style-name="T3">323/2022</text:span></text:p>
          </table:table-cell>
          <table:table-cell office:value-type="string" table:style-name="ce4">
            <text:p><text:span text:style-name="T3">Entro 7 giorni lavorativi dalla</text:span></text:p>
            <text:p><text:span text:style-name="T3">redazione del contr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n.d</text:p>
          </table:table-cell>
          <table:table-cell office:value-type="string" table:style-name="ce3">
            <text:p>uff.ricerca.dicea@pec.unina.it - pnrr.dicea@unina.it - uff.ricerca.dice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Predisposto FORMAT<text:s/></text:p>
          </table:table-cell>
          <table:table-cell table:number-columns-repeated="16371"/>
        </table:table-row>
        <table:table-row table:style-name="ro37">
          <table:table-cell office:value-type="float" office:value="28" table:style-name="ce4">
            <text:p>28</text:p>
          </table:table-cell>
          <table:table-cell office:value-type="string" table:style-name="ce4">
            <text:p><text:span text:style-name="T3">Emissione Ordinativi di pagamento di fatture per forniture di beni e servizi</text:span></text:p>
          </table:table-cell>
          <table:table-cell office:value-type="string" table:style-name="ce4">
            <text:p><text:span text:style-name="T3">Art. 35 del Regolamento di</text:span></text:p>
            <text:p><text:span text:style-name="T3">Ateneo per l’Amministrazione, la Finanza</text:span></text:p>
            <text:p><text:span text:style-name="T3">e la Contabilità</text:span></text:p>
          </table:table-cell>
          <table:table-cell office:value-type="string" table:style-name="ce4">
            <text:p><text:span text:style-name="T3">Entro 30 giorni dal</text:span></text:p>
            <text:p><text:span text:style-name="T3">ricevimento della fattura elettronica se debito certo, liquido ed esigibil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/Direttore</text:p>
          </table:table-cell>
          <table:table-cell office:value-type="string" table:style-name="ce3">
            <text:p>Tribunale civile</text:p>
          </table:table-cell>
          <table:table-cell office:value-type="float" office:value="817685858" table:style-name="ce3">
            <text:p>81768585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38">
          <table:table-cell office:value-type="float" office:value="29" table:style-name="ce4">
            <text:p>29</text:p>
          </table:table-cell>
          <table:table-cell office:value-type="string" table:style-name="ce4">
            <text:p><text:span text:style-name="T3">Emissione Ordinativi di pagamento</text:span></text:p>
            <text:p><text:span text:style-name="T3">relativi a compensi per prestazioni occasionali; liquidazioni fatture/parcelle</text:span></text:p>
            <text:p><text:span text:style-name="T3">per consulenze professionali</text:span></text:p>
          </table:table-cell>
          <table:table-cell office:value-type="string" table:style-name="ce4">
            <text:p><text:span text:style-name="T3">Art. 35 del Regolamento di</text:span></text:p>
            <text:p><text:span text:style-name="T3">Ateneo per l’Amministrazione, la Finanza</text:span></text:p>
            <text:p><text:span text:style-name="T3">e la Contabilità</text:span></text:p>
          </table:table-cell>
          <table:table-cell office:value-type="string" table:style-name="ce4">
            <text:p><text:span text:style-name="T3">Entro 30 giorni dal</text:span></text:p>
            <text:p><text:span text:style-name="T3">ricevimento della nota/parcella, fattura elettronic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/Direttore</text:p>
          </table:table-cell>
          <table:table-cell office:value-type="string" table:style-name="ce3">
            <text:p>Tribunale civile</text:p>
          </table:table-cell>
          <table:table-cell office:value-type="string" table:style-name="ce3">
            <text:p>0817685858 -0817683453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39">
          <table:table-cell office:value-type="float" office:value="30" table:style-name="ce4">
            <text:p>30</text:p>
          </table:table-cell>
          <table:table-cell office:value-type="string" table:style-name="ce4">
            <text:p><text:span text:style-name="T3">Emissione Ordinativi di pagamento relativi a liquidazione ratei degli Assegni per Attività di Ricerca</text:span></text:p>
          </table:table-cell>
          <table:table-cell office:value-type="string" table:style-name="ce4">
            <text:p><text:span text:style-name="T3">Regolamento di Ateneo per il</text:span></text:p>
            <text:p><text:span text:style-name="T3">“Assegnazione, da parte di Dipartimenti e Centri Interdipartimentali, di borse di studio aventi ad oggetto attività di ricerca, da istituire con fondi derivanti da convenzioni” emanato con D.R. n. 3557 del 19/10/2015; Regolamento di Ateneo per il “Conferimento di Assegni di</text:span></text:p>
            <text:p><text:span text:style-name="T3">Ricerca” emanato con D.R. n. 3521 del</text:span></text:p>
            <text:p><text:span text:style-name="T3">03/09/2021;</text:span></text:p>
            <text:p><text:span text:style-name="T3">Art. 35 del Regolamento di Ateneo per l’Amministrazione, la Finanza e la Contabilità</text:span></text:p>
          </table:table-cell>
          <table:table-cell office:value-type="string" table:style-name="ce4">
            <text:p><text:span text:style-name="T3">Entro 15 giorni dalla</text:span></text:p>
            <text:p><text:span text:style-name="T3">ricezione dell’attestazione di</text:span></text:p>
            <text:p><text:span text:style-name="T3">Regolare svolgimento dell’attività</text:span></text:p>
            <text:p><text:span text:style-name="T3">rilasciata dal Responsabile</text:span></text:p>
            <text:p><text:span text:style-name="T3">dell’attività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/Direttore</text:p>
          </table:table-cell>
          <table:table-cell office:value-type="string" table:style-name="ce3">
            <text:p>Tribunale civile</text:p>
          </table:table-cell>
          <table:table-cell office:value-type="string" table:style-name="ce3">
            <text:p>0817685858 -0817683453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39">
          <table:table-cell office:value-type="float" office:value="31" table:style-name="ce4">
            <text:p>31</text:p>
          </table:table-cell>
          <table:table-cell office:value-type="string" table:style-name="ce4">
            <text:p><text:span text:style-name="T3">Emissione Ordinativi di pagamento relativi a liquidazione ratei per Borse di Ricerca</text:span></text:p>
          </table:table-cell>
          <table:table-cell office:value-type="string" table:style-name="ce4">
            <text:p><text:span text:style-name="T3">Regolamento di Ateneo per il</text:span></text:p>
            <text:p><text:span text:style-name="T3">“Assegnazione, da parte di Dipartimenti e Centri Interdipartimentali, di borse di studio aventi ad oggetto attività di ricerca, da istituire con fondi derivanti da convenzioni” emanato con D.R. n. 3557 del 19/10/2015; Regolamento di Ateneo per il “Conferimento di Assegni di</text:span></text:p>
            <text:p><text:span text:style-name="T3">Ricerca” emanato con D.R. n. 3521 del</text:span></text:p>
            <text:p><text:span text:style-name="T3">03/09/2021;</text:span></text:p>
            <text:p><text:span text:style-name="T3">Art. 35 del 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4">
            <text:p><text:span text:style-name="T3">Entro 15 giorni dalla</text:span></text:p>
            <text:p><text:span text:style-name="T3">ricezione dell’attestazione di</text:span></text:p>
            <text:p><text:span text:style-name="T3">Regolare svolgimento dell’attività</text:span></text:p>
            <text:p><text:span text:style-name="T3">rilasciata dal Responsabile</text:span></text:p>
            <text:p><text:span text:style-name="T3">dell’attività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/Direttore</text:p>
          </table:table-cell>
          <table:table-cell office:value-type="string" table:style-name="ce3">
            <text:p>Tribunale civile</text:p>
          </table:table-cell>
          <table:table-cell office:value-type="string" table:style-name="ce3">
            <text:p>0817685858 -0817683453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0">
          <table:table-cell office:value-type="float" office:value="32" table:style-name="ce4">
            <text:p>32</text:p>
          </table:table-cell>
          <table:table-cell office:value-type="string" table:style-name="ce4">
            <text:p><text:span text:style-name="T3">Pagamenti e rimborsi su fondo economale</text:span></text:p>
          </table:table-cell>
          <table:table-cell office:value-type="string" table:style-name="ce4">
            <text:p><text:span text:style-name="T3">Art. 34 del 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4">
            <text:p><text:span text:style-name="T3">Entro 10 giorni dalla consegna della</text:span></text:p>
            <text:p><text:span text:style-name="T3">documentazione della spesa in original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Tribunale civile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Dipartimento</text:p>
          </table:table-cell>
          <table:table-cell table:number-columns-repeated="16371"/>
        </table:table-row>
        <table:table-row table:style-name="ro31">
          <table:table-cell office:value-type="float" office:value="33" table:style-name="ce4">
            <text:p>33</text:p>
          </table:table-cell>
          <table:table-cell office:value-type="string" table:style-name="ce4">
            <text:p><text:span text:style-name="T3">Emissione Ordinativi delle Missioni di servizio</text:span></text:p>
          </table:table-cell>
          <table:table-cell office:value-type="string" table:style-name="ce4">
            <text:p><text:span text:style-name="T3">Art. 35 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4">
            <text:p><text:span text:style-name="T3">entro 10 giorni dalla ricezione della liquidazione mission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Tribunale civile</text:p>
          </table:table-cell>
          <table:table-cell office:value-type="string" table:style-name="ce7">
            <text:p>0817683609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1">
          <table:table-cell office:value-type="float" office:value="34" table:style-name="ce4">
            <text:p>34</text:p>
          </table:table-cell>
          <table:table-cell office:value-type="string" table:style-name="ce4">
            <text:p><text:span text:style-name="T3">Registrazione nell’applicativo UGOV <text:s/>della</text:span></text:p>
            <text:p><text:span text:style-name="T3">Variazione al Budget</text:span></text:p>
          </table:table-cell>
          <table:table-cell office:value-type="string" table:style-name="ce4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4">
            <text:p><text:span text:style-name="T3">Entro 30 giorni dalla sottoscrizione della data del progetto.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Tribunale civile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31">
          <table:table-cell office:value-type="float" office:value="35" table:style-name="ce4">
            <text:p>35</text:p>
          </table:table-cell>
          <table:table-cell office:value-type="string" table:style-name="ce4">
            <text:p><text:span text:style-name="T3">Programmazione biennale di beni e servizi</text:span></text:p>
          </table:table-cell>
          <table:table-cell office:value-type="string" table:style-name="ce4">
            <text:p><text:span text:style-name="T3">D.Lgs 36/2023e ss.mm.ii.</text:span></text:p>
          </table:table-cell>
          <table:table-cell office:value-type="string" table:style-name="ce4">
            <text:p><text:span text:style-name="T3">Entro i termini indicati dagli</text:span></text:p>
            <text:p><text:span text:style-name="T3">uffici dell’Amministrazione</text:span></text:p>
            <text:p><text:span text:style-name="T3">Centrale di Ateneo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onsiglio di Dipartimento</text:p>
          </table:table-cell>
          <table:table-cell office:value-type="string" table:style-name="ce3">
            <text:p>n.a</text:p>
          </table:table-cell>
          <table:table-cell office:value-type="string" table:style-name="ce7">
            <text:p>0817683611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Ateneo</text:p>
          </table:table-cell>
          <table:table-cell table:number-columns-repeated="16371"/>
        </table:table-row>
        <table:table-row table:style-name="ro42">
          <table:table-cell office:value-type="float" office:value="36" table:style-name="ce4">
            <text:p>36</text:p>
          </table:table-cell>
          <table:table-cell office:value-type="string" table:style-name="ce4">
            <text:p><text:span text:style-name="T3">Proposta di Budget Economico e degli investimenti e del budget di cassa</text:span></text:p>
          </table:table-cell>
          <table:table-cell office:value-type="string" table:style-name="ce4">
            <text:p><text:span text:style-name="T3">Art. 13 del Regolamento di</text:span></text:p>
            <text:p><text:span text:style-name="T3">amministrazione, finanza e contabilità Regolamento per l'Amministrazione, la Finanza e la Contabilità emanato con DR</text:span></text:p>
            <text:p><text:span text:style-name="T3">n. 2041 del 20/06/2016 e s .m. i</text:span></text:p>
          </table:table-cell>
          <table:table-cell office:value-type="string" table:style-name="ce4">
            <text:p><text:span text:style-name="T3">Entro il 15 settembre dell’anno</text:span></text:p>
            <text:p><text:span text:style-name="T3">precedente a quello cui si riferiscono o successiva data comunicata dalla gestione</text:span></text:p>
            <text:p><text:span text:style-name="T3">centralizzat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onsiglio di Dipartiment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43">
          <table:table-cell office:value-type="float" office:value="37" table:style-name="ce4">
            <text:p>37</text:p>
          </table:table-cell>
          <table:table-cell office:value-type="string" table:style-name="ce4">
            <text:p><text:span text:style-name="T3">autorizzazione all'acquisto a seguito della verifica di copertura economica</text:span></text:p>
          </table:table-cell>
          <table:table-cell office:value-type="string" table:style-name="ce4">
            <text:p><text:span text:style-name="T3">Regolamento di amministrazione, finanza e contabilità Regolamento per l'Amministrazione, la Finanza e la Contabilità emanato con DR n. 2041 del 20/06/2016 e s .m. i</text:span></text:p>
          </table:table-cell>
          <table:table-cell office:value-type="string" table:style-name="ce4">
            <text:p><text:span text:style-name="T3">Verifica entro 6 gg dalla richiest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44">
          <table:table-cell office:value-type="float" office:value="38" table:style-name="ce4">
            <text:p>38</text:p>
          </table:table-cell>
          <table:table-cell office:value-type="string" table:style-name="ce4">
            <text:p><text:span text:style-name="T3">Variazioni al Budget Economico e degli investimenti tipologia art. 17 e art. 18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 20/06/2016 e s .m. i</text:span></text:p>
          </table:table-cell>
          <table:table-cell office:value-type="string" table:style-name="ce4">
            <text:p><text:span text:style-name="T3">Entro 10 giorni dalla richiest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37">
          <table:table-cell office:value-type="float" office:value="39" table:style-name="ce4">
            <text:p>39</text:p>
          </table:table-cell>
          <table:table-cell office:value-type="string" table:style-name="ce4">
            <text:p><text:span text:style-name="T3">Trasmissione dei Decreti Direttoriali di urgenza relativi a variazioni del Bilancio di previsione al Collegio dei Revisori dei Conti e UPGFF tipologia art.17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</text:span></text:p>
            <text:p><text:span text:style-name="T3">20/06/2016 e s .m. i</text:span></text:p>
          </table:table-cell>
          <table:table-cell office:value-type="string" table:style-name="ce4">
            <text:p><text:span text:style-name="T3">Entro 5 giorni dall'emissione del decreto di urgenza del direttor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<text:a xlink:href="mailto:dicea@unina.it">dicea@unina.it</text:a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44">
          <table:table-cell office:value-type="float" office:value="40" table:style-name="ce4">
            <text:p>40</text:p>
          </table:table-cell>
          <table:table-cell office:value-type="string" table:style-name="ce4">
            <text:p><text:span text:style-name="T3">Emissione ordinativi di incasso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 20/06/2016 e s .m. i</text:span></text:p>
          </table:table-cell>
          <table:table-cell office:value-type="string" table:style-name="ce4">
            <text:p><text:span text:style-name="T3">entro 10 g. dalla ricezion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/Direttore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4">
          <table:table-cell office:value-type="float" office:value="41" table:style-name="ce4">
            <text:p>41</text:p>
          </table:table-cell>
          <table:table-cell office:value-type="string" table:style-name="ce4">
            <text:p><text:span text:style-name="T3">Assunzioni di vincoli come prenotazioni di spesa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</text:span></text:p>
            <text:p><text:span text:style-name="T3">20/06/2016 e s .m. i</text:span></text:p>
          </table:table-cell>
          <table:table-cell office:value-type="string" table:style-name="ce4">
            <text:p><text:span text:style-name="T3">Entro 10 gg dalla richiest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4">
          <table:table-cell office:value-type="float" office:value="42" table:style-name="ce4">
            <text:p>42</text:p>
          </table:table-cell>
          <table:table-cell office:value-type="string" table:style-name="ce4">
            <text:p><text:span text:style-name="T3">Emissione distinta degli ordinativi di pagamento e di incasso e trasmissione telematica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 20/06/2016 e s .m. i</text:span></text:p>
          </table:table-cell>
          <table:table-cell office:value-type="string" table:style-name="ce4">
            <text:p><text:span text:style-name="T3">Entro 3 giorni dall’emissione dell’ordinativo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585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4">
          <table:table-cell office:value-type="float" office:value="43" table:style-name="ce4">
            <text:p>43</text:p>
          </table:table-cell>
          <table:table-cell office:value-type="string" table:style-name="ce4">
            <text:p><text:span text:style-name="T3">Regolarizzazione sospesi di cassa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</text:span></text:p>
            <text:p><text:span text:style-name="T3">20/06/2016 e s .m. i</text:span></text:p>
          </table:table-cell>
          <table:table-cell office:value-type="string" table:style-name="ce4">
            <text:p><text:span text:style-name="T3">Entro 15 gg dal loro caricamento in ugov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585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5">
          <table:table-cell office:value-type="float" office:value="44" table:style-name="ce4">
            <text:p>44</text:p>
          </table:table-cell>
          <table:table-cell office:value-type="string" table:style-name="ce4">
            <text:p><text:span text:style-name="T3">riscontro di incassi e riscontro di pagamento</text:span></text:p>
          </table:table-cell>
          <table:table-cell office:value-type="string" table:style-name="ce4">
            <text:p>Regolamento di amministrazione, finanza e contabilità Regolamento per l'Amministrazione, la Finanza e la Contabilità emanato con DR n. 2041 del 20/06/2016 e s .m. i</text:p>
          </table:table-cell>
          <table:table-cell office:value-type="string" table:style-name="ce4">
            <text:p><text:span text:style-name="T3">Entro 5 giorni dalla trasmissione degli ordinativi in banc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585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5">
          <table:table-cell office:value-type="float" office:value="45" table:style-name="ce4">
            <text:p>45</text:p>
          </table:table-cell>
          <table:table-cell office:value-type="string" table:style-name="ce4">
            <text:p><text:span text:style-name="T3">Registrazioni contabili operate in vista della redazione del bilancio. Scritture di assestamento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</text:span></text:p>
            <text:p><text:span text:style-name="T3">20/06/2016 e s .m. i</text:span></text:p>
          </table:table-cell>
          <table:table-cell office:value-type="string" table:style-name="ce4">
            <text:p><text:span text:style-name="T3">Entro il 31 gennaio dell’anno successivo a quello a cui il bilancio si riferisc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4">
          <table:table-cell office:value-type="float" office:value="46" table:style-name="ce4">
            <text:p>46</text:p>
          </table:table-cell>
          <table:table-cell office:value-type="string" table:style-name="ce4">
            <text:p><text:span text:style-name="T3">sistemazione delle <text:s/>economie di gestione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 20/06/2016 e s .m. i</text:span></text:p>
          </table:table-cell>
          <table:table-cell office:value-type="string" table:style-name="ce4">
            <text:p><text:span text:style-name="T3">Sistemazione contabile dei progetti entro 30 gg dal D.R. di riattribuzion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446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9">
          <table:table-cell office:value-type="float" office:value="47" table:style-name="ce4">
            <text:p>47</text:p>
          </table:table-cell>
          <table:table-cell office:value-type="string" table:style-name="ce4">
            <text:p><text:span text:style-name="T3">riscontro della verifica per inadempimentii per tutti i pagamenti superiori a € 5.000</text:span></text:p>
          </table:table-cell>
          <table:table-cell office:value-type="string" table:style-name="ce4">
            <text:p><text:span text:style-name="T3">art. 48-bis del DPR 29/9/1973 n.602,</text:span></text:p>
            <text:p><text:span text:style-name="T3">introdotto dal D.L. 3/10/2006 n. 262, convertito nella L. 24/11/2006 n.286 e successivamente modificato con L. 205</text:span></text:p>
            <text:p><text:span text:style-name="T3">del 27.12.2017</text:span></text:p>
          </table:table-cell>
          <table:table-cell office:value-type="string" table:style-name="ce4">
            <text:p><text:span text:style-name="T3">Entro 3 giorni dalla data</text:span></text:p>
            <text:p><text:span text:style-name="T3">dell’ordinativo da verificar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Tribunale civile</text:p>
          </table:table-cell>
          <table:table-cell office:value-type="string" table:style-name="ce7">
            <text:p>081768585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agenzia delle entrate</text:p>
          </table:table-cell>
          <table:table-cell table:number-columns-repeated="16371"/>
        </table:table-row>
        <table:table-row table:style-name="ro44">
          <table:table-cell office:value-type="float" office:value="48" table:style-name="ce4">
            <text:p>48</text:p>
          </table:table-cell>
          <table:table-cell office:value-type="string" table:style-name="ce4">
            <text:p><text:span text:style-name="T3">Regolarizzazione provvisori di uscita per acquisti e pubblicazioni effettuati</text:span></text:p>
            <text:p><text:span text:style-name="T3">all’estero</text:span></text:p>
          </table:table-cell>
          <table:table-cell office:value-type="string" table:style-name="ce4">
            <text:p><text:span text:style-name="T3">Regolamento di amministrazione, finanza</text:span></text:p>
            <text:p><text:span text:style-name="T3">e contabilità Regolamento per l'Amministrazione, la Finanza e la Contabilità emanato con DR n. 2041 del</text:span></text:p>
            <text:p><text:span text:style-name="T3">20/06/2016 e s .m. i</text:span></text:p>
          </table:table-cell>
          <table:table-cell office:value-type="string" table:style-name="ce4">
            <text:p><text:span text:style-name="T3">Entro 15 giorni dal loro inserimento nella procedura ugov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CapoUffici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585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46">
          <table:table-cell office:value-type="float" office:value="49" table:style-name="ce4">
            <text:p>49</text:p>
          </table:table-cell>
          <table:table-cell office:value-type="string" table:style-name="ce4">
            <text:p><text:span text:style-name="T3">bandi di conferimento di incarichi di</text:span></text:p>
            <text:p><text:span text:style-name="T3">attività didattiche integrative a titolo retribuito <text:s/>art. 23 comma 2 legge 240 del 2010 relativamente ai master, a seguito dell'autorizzazione alla procedura in esecuzione alla delibera del consiglio di dipartimento o con decreto di urgenza</text:span></text:p>
            <text:p><text:span text:style-name="T3">del direttore</text:span></text:p>
          </table:table-cell>
          <table:table-cell office:value-type="string" table:style-name="ce4">
            <text:p><text:span text:style-name="T3">Regolamento di Ateneo per il conferimento di incarichi didattici e per la determinazione della retribuzione aggiuntiva per i ricercatori di ruolo, emanato con DR n. 3554 del 09 settembre 2021</text:span></text:p>
          </table:table-cell>
          <table:table-cell office:value-type="string" table:style-name="ce4">
            <text:p><text:span text:style-name="T3">Entro 30 giorni dalla data di emanazione del decreto del direttore o della delibera del Consiglio di Dipart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Direttore/Consiglio Dipartiment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 antonella.greco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ateneo<text:s/></text:p>
          </table:table-cell>
          <table:table-cell table:number-columns-repeated="16371"/>
        </table:table-row>
        <table:table-row table:style-name="ro46">
          <table:table-cell office:value-type="float" office:value="50" table:style-name="ce4">
            <text:p>50</text:p>
          </table:table-cell>
          <table:table-cell office:value-type="string" table:style-name="ce4">
            <text:p><text:span text:style-name="T3">Delibera di Consiglio o decreto del</text:span></text:p>
            <text:p><text:span text:style-name="T3">direttore relativamente al conferimento di incarichi di attività didattiche integrative a titolo retribuito ( art. 23 comma 2 della legge n.240/2010) per i</text:span></text:p>
            <text:p><text:span text:style-name="T3">corsi di master</text:span></text:p>
          </table:table-cell>
          <table:table-cell office:value-type="string" table:style-name="ce4">
            <text:p><text:span text:style-name="T3">Regolamento di Ateneo per il</text:span></text:p>
            <text:p><text:span text:style-name="T3">conferimento di incarichi didattici e per la determinazione della retribuzione aggiuntiva per i ricercatori di ruolo, emanato con DR n. 3554 del 09</text:span></text:p>
            <text:p><text:span text:style-name="T3">settembre 2021</text:span></text:p>
          </table:table-cell>
          <table:table-cell office:value-type="string" table:style-name="ce4">
            <text:p><text:span text:style-name="T3">Entro 10 giorni dalla scadenza del termine fissato per la presentazione della domanda di partecipazione alla procedura di valutazione comparativ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Direttore/Consiglio Dipartiment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 antonella.greco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46">
          <table:table-cell office:value-type="float" office:value="51" table:style-name="ce4">
            <text:p>51</text:p>
          </table:table-cell>
          <table:table-cell office:value-type="string" table:style-name="ce4">
            <text:p><text:span text:style-name="T3">Decreti direttoriali di approvazione atti e di conferimento incarico, con trasmissione della documentazione agli</text:span></text:p>
            <text:p><text:span text:style-name="T3">uffici centrali</text:span></text:p>
          </table:table-cell>
          <table:table-cell office:value-type="string" table:style-name="ce4">
            <text:p>Regolamento di Ateneo per il conferimento di incarichi didattici e per la determinazione della retribuzione aggiuntiva per i ricercatori di ruolo, emanato con DR n. 3554 del 09 settembre 2021</text:p>
          </table:table-cell>
          <table:table-cell office:value-type="string" table:style-name="ce4">
            <text:p><text:span text:style-name="T3">Entro 15 giorni dalla consegna degli atti da parte della commissione (consiglio scientifico dei master)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Direttore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 antonella.greco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47">
          <table:table-cell office:value-type="float" office:value="52" table:style-name="ce4">
            <text:p>52</text:p>
          </table:table-cell>
          <table:table-cell office:value-type="string" table:style-name="ce4">
            <text:p><text:span text:style-name="T3">Tirocini curriculari studenti (Stipula convenzioni con Enti e Aziende per lo svolgimento di tirocini)</text:span></text:p>
          </table:table-cell>
          <table:table-cell office:value-type="string" table:style-name="ce4">
            <text:p><text:span text:style-name="T3">DM 142/98 Regolamento attuativo della Legge 196/97; D. Lgs. 68/2012</text:span></text:p>
          </table:table-cell>
          <table:table-cell office:value-type="string" table:style-name="ce4">
            <text:p><text:span text:style-name="T3">Entro 30 giorni dalla consegna della documentazione da parte di Enti e Aziende trasmissione all’Ufficio Tirocini Student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Ufficio TirociniAtene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</text:p>
            <text:p>08176858763</text:p>
            <text:p>antonella.greco@unina.it- monica.coletti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sito web ufficio tirocini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Ateneo</text:p>
          </table:table-cell>
          <table:table-cell table:number-columns-repeated="16371"/>
        </table:table-row>
        <table:table-row table:style-name="ro48">
          <table:table-cell office:value-type="float" office:value="53" table:style-name="ce4">
            <text:p>53</text:p>
          </table:table-cell>
          <table:table-cell office:value-type="string" table:style-name="ce4">
            <text:p><text:span text:style-name="T3">Tirocini curriculari studenti (Autorizzazione svolgimento tirocini)</text:span></text:p>
          </table:table-cell>
          <table:table-cell office:value-type="string" table:style-name="ce4">
            <text:p><text:span text:style-name="T3">DM 142/98 Regolamento</text:span></text:p>
            <text:p><text:span text:style-name="T3">attuativo della Legge 196/97; D. Lgs. 68/2012</text:span></text:p>
          </table:table-cell>
          <table:table-cell office:value-type="string" table:style-name="ce4">
            <text:p><text:span text:style-name="T3">Entro 30 giorni della consegna della documentazione da parte degli student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Direttore/Coordinatore CdS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</text:p>
            <text:p>08176858763</text:p>
            <text:p>antonella.greco@unina.it- monica.coletti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49">
          <table:table-cell office:value-type="float" office:value="54" table:style-name="ce4">
            <text:p>54</text:p>
          </table:table-cell>
          <table:table-cell office:value-type="string" table:style-name="ce4">
            <text:p><text:span text:style-name="T3">Nell’ambito delle attività di tirocinio</text:span></text:p>
            <text:p><text:span text:style-name="T3">curriculare previste dai Corsi di Studio e dai Corsi di Master, trasmissione agli Uffici competenti delle richieste di stipula</text:span></text:p>
            <text:p><text:span text:style-name="T3">di Convenzioni di tirocinio</text:span></text:p>
          </table:table-cell>
          <table:table-cell office:value-type="string" table:style-name="ce4">
            <text:p><text:span text:style-name="T3">DM 142/98 Regolamento attuativo della legge 196/97</text:span></text:p>
          </table:table-cell>
          <table:table-cell office:value-type="string" table:style-name="ce4">
            <text:p><text:span text:style-name="T3">30 giorni a decorrere dalla</text:span></text:p>
            <text:p><text:span text:style-name="T3">ricezione dell’istanz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Ufficio TirociniAtene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</text:p>
            <text:p>08176858763</text:p>
            <text:p>antonella.greco@unina.it- monica.coletti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0">
          <table:table-cell office:value-type="float" office:value="55" table:style-name="ce4">
            <text:p>55</text:p>
          </table:table-cell>
          <table:table-cell office:value-type="string" table:style-name="ce4">
            <text:p><text:span text:style-name="T3">Nell’ambito delle attività di tirocinio</text:span></text:p>
            <text:p><text:span text:style-name="T3">curriculare previste dai Corsi di Studio e dai Corsi di Master, trasmissione dei</text:span></text:p>
            <text:p><text:span text:style-name="T3">progetti formativi dei discenti</text:span></text:p>
          </table:table-cell>
          <table:table-cell office:value-type="string" table:style-name="ce4">
            <text:p><text:span text:style-name="T3">DM 142/98 Regolamento attuativo della legge 196/97</text:span></text:p>
          </table:table-cell>
          <table:table-cell office:value-type="string" table:style-name="ce4">
            <text:p><text:span text:style-name="T3">30 giorni a decorrere dalla</text:span></text:p>
            <text:p><text:span text:style-name="T3">ricezione dell’istanz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Ufficio TirociniAteneo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08176833335-</text:p>
            <text:p>08176858763</text:p>
            <text:p>antonella.greco@unina.it- monica.coletti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1">
          <table:table-cell office:value-type="float" office:value="56" table:style-name="ce4">
            <text:p>56</text:p>
          </table:table-cell>
          <table:table-cell office:value-type="string" table:style-name="ce4">
            <text:p><text:span text:style-name="T3">verbale della Commissione Paritetica</text:span></text:p>
          </table:table-cell>
          <table:table-cell office:value-type="string" table:style-name="ce4">
            <text:p><text:span text:style-name="T3">Statuto di Ateneo art. 32 Regolamento di Ateneo D.R. 507 del 22/02/2016 art. 14</text:span></text:p>
          </table:table-cell>
          <table:table-cell office:value-type="string" table:style-name="ce4">
            <text:p><text:span text:style-name="T3">Entro 10 giorni lavorativi dalla data di riunione della CPDS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Segretario Verbalizzante/ Presidente CPDS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egreteria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2">
          <table:table-cell office:value-type="float" office:value="57" table:style-name="ce4">
            <text:p>57</text:p>
          </table:table-cell>
          <table:table-cell office:value-type="string" table:style-name="ce4">
            <text:p><text:span text:style-name="T3">Accesso informale alle delibere della Commissione Paritetica</text:span></text:p>
          </table:table-cell>
          <table:table-cell office:value-type="string" table:style-name="ce4">
            <text:p>Legge 241/1990; Regolamento di Ateneo</text:p>
            <text:p>sul procedimento amministrativo ed il diritto di accesso</text:p>
          </table:table-cell>
          <table:table-cell office:value-type="string" table:style-name="ce4">
            <text:p><text:span text:style-name="T3">Tempestiv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Segretario Verbalizzante/ Presidente CPDS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egreteria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Siti web dipartimento e CdS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3">
          <table:table-cell office:value-type="float" office:value="58" table:style-name="ce4">
            <text:p>58</text:p>
          </table:table-cell>
          <table:table-cell office:value-type="string" table:style-name="ce4">
            <text:p><text:span text:style-name="T3">Programmazione delle attività didattiche</text:span></text:p>
            <text:p><text:span text:style-name="T3">dei corsi di studio ed implementazione dei dati in UGOV Didattica</text:span></text:p>
          </table:table-cell>
          <table:table-cell office:value-type="string" table:style-name="ce4">
            <text:p><text:span text:style-name="T3">Statuto e Ordinamento didattico di ateneo</text:span></text:p>
          </table:table-cell>
          <table:table-cell office:value-type="string" table:style-name="ce4">
            <text:p><text:span text:style-name="T3">Entro i termini indicati dagli uffici</text:span></text:p>
            <text:p><text:span text:style-name="T3">dell'amministrazione centrale di atene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coordinatori CdS/ Referente Didattica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la segreteria di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Gov</text:p>
          </table:table-cell>
          <table:table-cell table:number-columns-repeated="16371"/>
        </table:table-row>
        <table:table-row table:style-name="ro54">
          <table:table-cell office:value-type="float" office:value="59" table:style-name="ce4">
            <text:p>59</text:p>
          </table:table-cell>
          <table:table-cell office:value-type="string" table:style-name="ce4">
            <text:p><text:span text:style-name="T3">Processo di AQ-Assicurazione della</text:span></text:p>
            <text:p><text:span text:style-name="T3">qualità a livello di dipartimento Supporto ai processi di Autovalutazione,</text:span></text:p>
            <text:p><text:span text:style-name="T3">Valutazione ed Accreditamento (secondo il modello AVA), per la parte relativa alla didattica</text:span></text:p>
          </table:table-cell>
          <table:table-cell office:value-type="string" table:style-name="ce4">
            <text:p><text:span text:style-name="T3">PQA e NDV di ateneo;</text:span></text:p>
            <text:p><text:span text:style-name="T3">D.M. n. 270 del 22 ottobre 2004, e</text:span></text:p>
            <text:p><text:span text:style-name="T3">ss.mm.ii., Legge 240 del 30 dicembre</text:span></text:p>
            <text:p><text:span text:style-name="T3">2010 e ss.mm.ii., D.M. n. 6 del 7 gennaio 2019 e linee guida per l'accreditamento iniziale e periodico delle sedi e dei corsi di</text:span></text:p>
            <text:p><text:span text:style-name="T3">studio universitari (ANVUR)</text:span></text:p>
          </table:table-cell>
          <table:table-cell office:value-type="string" table:style-name="ce4">
            <text:p><text:span text:style-name="T3">Entro i termini indicati da amministrazione centrale di ateneo e dalle scadenze indicate dall'ANVUR e MIUR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Referente Didattica Dipartimento/ Coordinatori CdS/ Membri GRIE CdS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<text:a xlink:href="mailto:dip.ing-civ-ed-amb@unina.it">membri AQ DICEA<text:line-break/>antonella.greco@unina.it<text:s/></text:a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DICEA</text:p>
          </table:table-cell>
          <table:table-cell table:number-columns-repeated="16371"/>
        </table:table-row>
        <table:table-row table:style-name="ro55">
          <table:table-cell office:value-type="float" office:value="60" table:style-name="ce4">
            <text:p>60</text:p>
          </table:table-cell>
          <table:table-cell office:value-type="string" table:style-name="ce4">
            <text:p><text:span text:style-name="T3">scheda unica annuale SUA-CDS</text:span></text:p>
          </table:table-cell>
          <table:table-cell office:value-type="string" table:style-name="ce4">
            <text:p><text:span text:style-name="T3">D.M. n. 270 del 22 ottobre 2004, e</text:span></text:p>
            <text:p><text:span text:style-name="T3">ss.mm.ii., Legge 240 del 30 dicembre</text:span></text:p>
            <text:p><text:span text:style-name="T3">2010 e ss.mm.ii., D.M. n. 6 del 7 gennaio 2019 e linee guida per l'accreditamento iniziale e periodico delle sedi e dei corsi di</text:span></text:p>
            <text:p><text:span text:style-name="T3">studio universitari (ANVUR)</text:span></text:p>
          </table:table-cell>
          <table:table-cell office:value-type="string" table:style-name="ce4">
            <text:p><text:span text:style-name="T3">30 giorni dai termini indicati dalla Scuola Politecnica e dall’Ufficio Management della didattic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coordinatori CdS/ Referente Didattica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e-mail coordinatori Cds interessati;<text:s/></text:p>
            <text:p>antonella.greco@unina.it<text:s/></text:p>
            <text:p/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UA- CdS</text:p>
          </table:table-cell>
          <table:table-cell table:number-columns-repeated="16371"/>
        </table:table-row>
        <table:table-row table:style-name="ro44">
          <table:table-cell office:value-type="float" office:value="61" table:style-name="ce4">
            <text:p>61</text:p>
          </table:table-cell>
          <table:table-cell office:value-type="string" table:style-name="ce4">
            <text:p><text:span text:style-name="T3">scheda monitoraggio annuale: Gruppo di Riesame- GRIE <text:s/>dei CdS incardinati nel dipartimento per definizione SMA</text:span></text:p>
          </table:table-cell>
          <table:table-cell office:value-type="string" table:style-name="ce4">
            <text:p><text:span text:style-name="T3">Lg 240/2010 — D Lgs</text:span></text:p>
            <text:p><text:span text:style-name="T3">19/2012— StatutoAteneo</text:span></text:p>
            <text:p><text:span text:style-name="T3">D.R.n.2320 del 13.07.2016</text:span></text:p>
          </table:table-cell>
          <table:table-cell office:value-type="string" table:style-name="ce4">
            <text:p><text:span text:style-name="T3">termini interni legati alle</text:span></text:p>
            <text:p><text:span text:style-name="T3">convocazioni dei GRIE dei cds, nel rispetto dei tempi indicati dall'Ufficio Management della Didattica, Presidio di Qualità,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coordinatori dei CDS/ Referente Didattica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e-mail coordinatori Cds interessati;<text:s/></text:p>
            <text:p>antonella.greco@unina.it<text:s/></text:p>
            <text:p/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UA- CdS</text:p>
            <text:p>sito CdS</text:p>
          </table:table-cell>
          <table:table-cell table:number-columns-repeated="16371"/>
        </table:table-row>
        <table:table-row table:style-name="ro9">
          <table:table-cell office:value-type="float" office:value="62" table:style-name="ce4">
            <text:p>62</text:p>
          </table:table-cell>
          <table:table-cell office:value-type="string" table:style-name="ce4">
            <text:p><text:span text:style-name="T3">raccolta dati e predisposizione report per la Commissione Paritetica Docenti- Studenti del Dipartimento</text:span></text:p>
          </table:table-cell>
          <table:table-cell office:value-type="string" table:style-name="ce4">
            <text:p><text:span text:style-name="T3">Legge 240 del 30 dicembre 2010 e</text:span></text:p>
            <text:p><text:span text:style-name="T3">ss.mm.ii., D.M. n. 6 del 7 gennaio 2019 e linee guida per l'accreditamento iniziale e periodico delle sedi e dei corsi di studio</text:span></text:p>
            <text:p><text:span text:style-name="T3">universitari (ANVUR)</text:span></text:p>
          </table:table-cell>
          <table:table-cell office:value-type="string" table:style-name="ce4">
            <text:p><text:span text:style-name="T3">30 giorni a decorrere dalla</text:span></text:p>
            <text:p><text:span text:style-name="T3">ricezione dell’istanz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Segretario Verbalizzante/ Presidente CPDS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egreteria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ito DICEA</text:p>
          </table:table-cell>
          <table:table-cell table:number-columns-repeated="16371"/>
        </table:table-row>
        <table:table-row table:style-name="ro56">
          <table:table-cell office:value-type="float" office:value="63" table:style-name="ce4">
            <text:p>63</text:p>
          </table:table-cell>
          <table:table-cell office:value-type="string" table:style-name="ce4">
            <text:p><text:span text:style-name="T3">trasmissione Relazione Annuale alla Commissione Paritetica Docenti-Studenti del Dipartimento</text:span></text:p>
          </table:table-cell>
          <table:table-cell office:value-type="string" table:style-name="ce4">
            <text:p><text:span text:style-name="T3">Legge 240 del 30 dicembre 2010 e</text:span></text:p>
            <text:p><text:span text:style-name="T3">ss.mm.ii., D.M. n. 6 del 7 gennaio 2019 e linee guida per l'accreditamento iniziale e periodico delle sedi e dei corsi di studio universitari (ANVUR)</text:span></text:p>
          </table:table-cell>
          <table:table-cell office:value-type="string" table:style-name="ce4">
            <text:p><text:span text:style-name="T3">10 giorni a decorrere</text:span></text:p>
            <text:p><text:span text:style-name="T3">dall’approvazione della Relazione</text:span></text:p>
            <text:p><text:span text:style-name="T3">della CPDS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CdD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egreteria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7">
          <table:table-cell office:value-type="float" office:value="64" table:style-name="ce4">
            <text:p>64</text:p>
          </table:table-cell>
          <table:table-cell office:value-type="string" table:style-name="ce4">
            <text:p><text:span text:style-name="T3">ERASMUS: Controlli su Learning Agreement</text:span></text:p>
          </table:table-cell>
          <table:table-cell office:value-type="string" table:style-name="ce4">
            <text:p><text:span text:style-name="T3">Regolamento di autonomia didattica dell'Ateneo</text:span></text:p>
            <text:p><text:span text:style-name="T3">(RDA) - D.M. del 22.10.2004 n.</text:span></text:p>
            <text:p><text:span text:style-name="T3">270 -Regolamento per mobilità studentesca Erasmus DR12015/2970 del 04/09/2016</text:span></text:p>
            <text:p><text:span text:style-name="T3">Regolamenti CdS</text:span></text:p>
          </table:table-cell>
          <table:table-cell office:value-type="string" table:style-name="ce4">
            <text:p><text:span text:style-name="T3">5 gg. dalla trasmissione da parte dello studente della documentazione di rifer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Promotori/ Coordinatori CdS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ntonella.greco@unina.it;</text:p>
            <text:p>monica.coletti@unina.it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8">
          <table:table-cell office:value-type="float" office:value="65" table:style-name="ce4">
            <text:p>65</text:p>
          </table:table-cell>
          <table:table-cell office:value-type="string" table:style-name="ce4">
            <text:p><text:span text:style-name="T3">STUDENTI PART-TIME: assegnazioni ai vari corsi di studio incardinati nel dipartimento e all'ufficio didattica per attività di pertinenza</text:span></text:p>
          </table:table-cell>
          <table:table-cell office:value-type="string" table:style-name="ce4">
            <text:p><text:span text:style-name="T3">Regolamento per l'affidamento a studenti</text:span></text:p>
            <text:p><text:span text:style-name="T3">di forme di collaborazione ai sensi dell'art.11 D.Lgs</text:span></text:p>
            <text:p><text:span text:style-name="T3">68/2012 (DR/2015/2994 del</text:span></text:p>
            <text:p><text:span text:style-name="T3">15/09/2015)</text:span></text:p>
          </table:table-cell>
          <table:table-cell office:value-type="string" table:style-name="ce4">
            <text:p><text:span text:style-name="T3">10 gg. Dalla firma del contratto da parte dello student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Direttore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egreteria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8">
          <table:table-cell office:value-type="float" office:value="66" table:style-name="ce4">
            <text:p>66</text:p>
          </table:table-cell>
          <table:table-cell office:value-type="string" table:style-name="ce4">
            <text:p><text:span text:style-name="T3">Nomina Cultori della materia: proposte di</text:span></text:p>
            <text:p><text:span text:style-name="T3">candidatura e valutazione delle istanze presentate nell'ambito del consiglio di</text:span></text:p>
            <text:p><text:span text:style-name="T3">dipartimento con delibera finale</text:span></text:p>
          </table:table-cell>
          <table:table-cell office:value-type="string" table:style-name="ce4">
            <text:p><text:span text:style-name="T3">Regolamento Cultori di Ateneo D.R. 763/2014; <text:s/>Delibere del Consiglio di Dipartimento</text:span></text:p>
          </table:table-cell>
          <table:table-cell office:value-type="string" table:style-name="ce4">
            <text:p><text:span text:style-name="T3">30 gg dalla presentazione delle istanz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Commissioni Cooridnamento Didattico/ CCD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segreteria direzione<text:s/>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</text:p>
          </table:table-cell>
          <table:table-cell table:number-columns-repeated="16371"/>
        </table:table-row>
        <table:table-row table:style-name="ro59">
          <table:table-cell office:value-type="float" office:value="67" table:style-name="ce4">
            <text:p>67</text:p>
          </table:table-cell>
          <table:table-cell office:value-type="string" table:style-name="ce4">
            <text:p><text:span text:style-name="T3">definizione e alla qualità</text:span></text:p>
            <text:p><text:span text:style-name="T3">dell’offerta formativa – Offerta didattica programmata: SMA (Scheda di monitoraggio annuale) RCR (Rapporto ciclico del Riesame); -Cambi di Ordinamento/regolamento didattico Attività di supporto ai coordinatori dei corsi di studio; Aggiornamento SUA CDS/ Individuazione docenti di riferimento per la sostenibilità</text:span></text:p>
          </table:table-cell>
          <table:table-cell office:value-type="string" table:style-name="ce6">
            <text:p>DM 270 de 22 ottobre 2004 e ss.mm.ii,</text:p>
            <text:p>L. 240/2010</text:p>
            <text:p>Decreto Ministeriale n. 1154 del 14.10.2021</text:p>
            <text:p>Linee guida per l’accreditamento periodico delle Sedi e dei Corsi di Studio Universitari</text:p>
            <text:p>Indicazioni del PQA dell’Ateneo per la</text:p>
            <text:p>compilazione della SUA CdS Statuto di Ateneo DR 4763 del 22.11.2019</text:p>
            <text:p>Regolamento Didattico Di Ateneo DR 1782 del 27/04/21</text:p>
          </table:table-cell>
          <table:table-cell office:value-type="string" table:style-name="ce4">
            <text:p><text:span text:style-name="T3">30 giorni indicati dalla Scuola Politecnica e dall'Ufficio Management della Didattica per rispettare le scadenze <text:s/>dettate dal MIUR per la compilazione delle sezioni SUA CdS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3">
            <text:p>Coordiantori CdS/ Referente Didattica Dipartimento/ UMD/Area didattica SPSB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Contatti via mail, via pec e per le vie brevi con l'Ufficio e il personale addett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atti interni -</text:p>
            <text:p>sito DICEA</text:p>
            <text:p>siti CdS</text:p>
          </table:table-cell>
          <table:table-cell table:number-columns-repeated="16371"/>
        </table:table-row>
        <table:table-row table:style-name="ro60">
          <table:table-cell table:number-columns-repeated="5" table:style-name="ce2"/>
          <table:table-cell table:number-columns-repeated="2" table:style-name="ce1"/>
          <table:table-cell office:value-type="string" table:style-name="ce1">
            <text:p><text:s/></text:p>
          </table:table-cell>
          <table:table-cell table:number-columns-repeated="5" table:style-name="ce1"/>
          <table:table-cell table:number-columns-repeated="16371"/>
        </table:table-row>
        <table:table-row table:number-rows-repeated="1048483" table:style-name="ro60">
          <table:table-cell table:number-columns-repeated="16384"/>
        </table:table-row>
      </table:table>
      <table:database-ranges>
        <table:database-range table:target-range-address="Table_1.A3:Table_1.M9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>NUOVO REGOLAMENTO D’ATENEO IN MATERIA DI PROCEDIMENTO AMMINISTRATIVO E DI DIRITTO DI ACCESSO AI DOCUMENTI (1)</dc:title>
    <meta:initial-creator>Pasquale De Biase</meta:initial-creator>
    <dc:creator>MARIA SOFIA ESPOSITO</dc:creator>
    <meta:creation-date>2025-03-20T14:57:25Z</meta:creation-date>
    <dc:date>2026-04-21T09:02:42Z</dc:date>
    <meta:editing-duration>PT0S</meta:editing-duration>
    <meta:user-defined meta:name="Created" meta:value-type="date">2024-09-23T00:00:00Z</meta:user-defined>
    <meta:user-defined meta:name="Creator">Microsoft® Excel® per Microsoft 365</meta:user-defined>
    <meta:user-defined meta:name="LastSaved" meta:value-type="date">2025-03-20T00:00:00Z</meta:user-defined>
    <meta:user-defined meta:name="Producer">Microsoft® Excel® per Microsoft 365</meta:user-defined>
  </office:meta>
</office:document-meta>
</file>