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1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7.67291666666667cm"/>
    </style:style>
    <style:style style:name="co3" style:family="table-column">
      <style:table-column-properties fo:break-before="auto" style:column-width="10.63625cm"/>
    </style:style>
    <style:style style:name="co4" style:family="table-column">
      <style:table-column-properties fo:break-before="auto" style:column-width="5.84729166666667cm"/>
    </style:style>
    <style:style style:name="co5" style:family="table-column">
      <style:table-column-properties fo:break-before="auto" style:column-width="5.08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2791666666667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8.3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1.1pt" style:use-optimal-row-height="false" fo:break-before="auto"/>
    </style:style>
    <style:style style:name="ro4" style:family="table-row">
      <style:table-row-properties style:row-height="99.6pt" style:use-optimal-row-height="false" fo:break-before="auto"/>
    </style:style>
    <style:style style:name="ro5" style:family="table-row">
      <style:table-row-properties style:row-height="142.35pt" style:use-optimal-row-height="false" fo:break-before="auto"/>
    </style:style>
    <style:style style:name="ro6" style:family="table-row">
      <style:table-row-properties style:row-height="83.25pt" style:use-optimal-row-height="false" fo:break-before="auto"/>
    </style:style>
    <style:style style:name="ro7" style:family="table-row">
      <style:table-row-properties style:row-height="63.6pt" style:use-optimal-row-height="false" fo:break-before="auto"/>
    </style:style>
    <style:style style:name="ro8" style:family="table-row">
      <style:table-row-properties style:row-height="299.85pt" style:use-optimal-row-height="false" fo:break-before="auto"/>
    </style:style>
    <style:style style:name="ro9" style:family="table-row">
      <style:table-row-properties style:row-height="47.8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28.85pt" style:use-optimal-row-height="false" fo:break-before="auto"/>
    </style:style>
    <style:style style:name="ro12" style:family="table-row">
      <style:table-row-properties style:row-height="147.6pt" style:use-optimal-row-height="false" fo:break-before="auto"/>
    </style:style>
    <style:style style:name="ro13" style:family="table-row">
      <style:table-row-properties style:row-height="188.85pt" style:use-optimal-row-height="false" fo:break-before="auto"/>
    </style:style>
    <style:style style:name="ro14" style:family="table-row">
      <style:table-row-properties style:row-height="92.25pt" style:use-optimal-row-height="false" fo:break-before="auto"/>
    </style:style>
    <style:style style:name="ro15" style:family="table-row">
      <style:table-row-properties style:row-height="123.6pt" style:use-optimal-row-height="false" fo:break-before="auto"/>
    </style:style>
    <style:style style:name="ro16" style:family="table-row">
      <style:table-row-properties style:row-height="134.85pt" style:use-optimal-row-height="false" fo:break-before="auto"/>
    </style:style>
    <style:style style:name="ro17" style:family="table-row">
      <style:table-row-properties style:row-height="108pt" style:use-optimal-row-height="false" fo:break-before="auto"/>
    </style:style>
    <style:style style:name="ro18" style:family="table-row">
      <style:table-row-properties style:row-height="67.5pt" style:use-optimal-row-height="false" fo:break-before="auto"/>
    </style:style>
    <style:style style:name="ro19" style:family="table-row">
      <style:table-row-properties style:row-height="81pt" style:use-optimal-row-height="false" fo:break-before="auto"/>
    </style:style>
    <style:style style:name="ro20" style:family="table-row">
      <style:table-row-properties style:row-height="110.85pt" style:use-optimal-row-height="false" fo:break-before="auto"/>
    </style:style>
    <style:style style:name="ro21" style:family="table-row">
      <style:table-row-properties style:row-height="121.5pt" style:use-optimal-row-height="false" fo:break-before="auto"/>
    </style:style>
    <style:style style:name="ro22" style:family="table-row">
      <style:table-row-properties style:row-height="23.85pt" style:use-optimal-row-height="false" fo:break-before="auto"/>
    </style:style>
    <style:style style:name="ro23" style:family="table-row">
      <style:table-row-properties style:row-height="95.1pt" style:use-optimal-row-height="false" fo:break-before="auto"/>
    </style:style>
    <style:style style:name="ro24" style:family="table-row">
      <style:table-row-properties style:row-height="148.5pt" style:use-optimal-row-height="false" fo:break-before="auto"/>
    </style:style>
    <style:style style:name="ro25" style:family="table-row">
      <style:table-row-properties style:row-height="111.6pt" style:use-optimal-row-height="false" fo:break-before="auto"/>
    </style:style>
    <style:style style:name="ro26" style:family="table-row">
      <style:table-row-properties style:row-height="105.6pt" style:use-optimal-row-height="false" fo:break-before="auto"/>
    </style:style>
    <style:style style:name="ro27" style:family="table-row">
      <style:table-row-properties style:row-height="34.5pt" style:use-optimal-row-height="false" fo:break-before="auto"/>
    </style:style>
    <style:style style:name="ro28" style:family="table-row">
      <style:table-row-properties style:row-height="86.1pt" style:use-optimal-row-height="false" fo:break-before="auto"/>
    </style:style>
    <style:style style:name="ro29" style:family="table-row">
      <style:table-row-properties style:row-height="18.6pt" style:use-optimal-row-height="false" fo:break-before="auto"/>
    </style:style>
    <style:style style:name="ro30" style:family="table-row">
      <style:table-row-properties style:row-height="68.1pt" style:use-optimal-row-height="false" fo:break-before="auto"/>
    </style:style>
    <style:style style:name="ro31" style:family="table-row">
      <style:table-row-properties style:row-height="65.25pt" style:use-optimal-row-height="false" fo:break-before="auto"/>
    </style:style>
    <style:style style:name="ro32" style:family="table-row">
      <style:table-row-properties style:row-height="87pt" style:use-optimal-row-height="false" fo:break-before="auto"/>
    </style:style>
    <style:style style:name="ro33" style:family="table-row">
      <style:table-row-properties style:row-height="86.25pt" style:use-optimal-row-height="false" fo:break-before="auto"/>
    </style:style>
    <style:style style:name="ro34" style:family="table-row">
      <style:table-row-properties style:row-height="60.75pt" style:use-optimal-row-height="true" fo:break-before="auto"/>
    </style:style>
    <style:style style:name="ro35" style:family="table-row">
      <style:table-row-properties style:row-height="54pt" style:use-optimal-row-height="false" fo:break-before="auto"/>
    </style:style>
    <style:style style:name="ro36" style:family="table-row">
      <style:table-row-properties style:row-height="39pt" style:use-optimal-row-height="false" fo:break-before="auto"/>
    </style:style>
    <style:style style:name="ro37" style:family="table-row">
      <style:table-row-properties style:row-height="71.45pt" style:use-optimal-row-height="false" fo:break-before="auto"/>
    </style:style>
    <style:style style:name="ro38" style:family="table-row">
      <style:table-row-properties style:row-height="64.35pt" style:use-optimal-row-height="false" fo:break-before="auto"/>
    </style:style>
    <style:style style:name="ro39" style:family="table-row">
      <style:table-row-properties style:row-height="51.75pt" style:use-optimal-row-height="true" fo:break-before="auto"/>
    </style:style>
    <style:style style:name="ro40" style:family="table-row">
      <style:table-row-properties style:row-height="57.6pt" style:use-optimal-row-height="false" fo:break-before="auto"/>
    </style:style>
    <style:style style:name="ro41" style:family="table-row">
      <style:table-row-properties style:row-height="77.1pt" style:use-optimal-row-height="false" fo:break-before="auto"/>
    </style:style>
    <style:style style:name="ro42" style:family="table-row">
      <style:table-row-properties style:row-height="68.45pt" style:use-optimal-row-height="false" fo:break-before="auto"/>
    </style:style>
    <style:style style:name="ro43" style:family="table-row">
      <style:table-row-properties style:row-height="66pt" style:use-optimal-row-height="false" fo:break-before="auto"/>
    </style:style>
    <style:style style:name="ro44" style:family="table-row">
      <style:table-row-properties style:row-height="72pt" style:use-optimal-row-height="false" fo:break-before="auto"/>
    </style:style>
    <style:style style:name="ro45" style:family="table-row">
      <style:table-row-properties style:row-height="78.6pt" style:use-optimal-row-height="false" fo:break-before="auto"/>
    </style:style>
    <style:style style:name="ro46" style:family="table-row">
      <style:table-row-properties style:row-height="47.1pt" style:use-optimal-row-height="false" fo:break-before="auto"/>
    </style:style>
    <style:style style:name="ro47" style:family="table-row">
      <style:table-row-properties style:row-height="100.5pt" style:use-optimal-row-height="false" fo:break-before="auto"/>
    </style:style>
    <style:style style:name="ro48" style:family="table-row">
      <style:table-row-properties style:row-height="71.25pt" style:use-optimal-row-height="false" fo:break-before="auto"/>
    </style:style>
    <style:style style:name="ro49" style:family="table-row">
      <style:table-row-properties style:row-height="45.75pt" style:use-optimal-row-height="true" fo:break-before="auto"/>
    </style:style>
    <style:style style:name="ro50" style:family="table-row">
      <style:table-row-properties style:row-height="78pt" style:use-optimal-row-height="false" fo:break-before="auto"/>
    </style:style>
    <style:style style:name="ro51" style:family="table-row">
      <style:table-row-properties style:row-height="93pt" style:use-optimal-row-height="false" fo:break-before="auto"/>
    </style:style>
    <style:style style:name="ro52" style:family="table-row">
      <style:table-row-properties style:row-height="77.25pt" style:use-optimal-row-height="true" fo:break-before="auto"/>
    </style:style>
    <style:style style:name="ro53" style:family="table-row">
      <style:table-row-properties style:row-height="75.75pt" style:use-optimal-row-height="true" fo:break-before="auto"/>
    </style:style>
    <style:style style:name="ro54" style:family="table-row">
      <style:table-row-properties style:row-height="90.75pt" style:use-optimal-row-height="true" fo:break-before="auto"/>
    </style:style>
    <style:style style:name="ro55" style:family="table-row">
      <style:table-row-properties style:row-height="64.5pt" style:use-optimal-row-height="true" fo:break-before="auto"/>
    </style:style>
    <style:style style:name="ro56" style:family="table-row">
      <style:table-row-properties style:row-height="62.45pt" style:use-optimal-row-height="false" fo:break-before="auto"/>
    </style:style>
    <style:style style:name="ro57" style:family="table-row">
      <style:table-row-properties style:row-height="87.6pt" style:use-optimal-row-height="false" fo:break-before="auto"/>
    </style:style>
    <style:style style:name="ro58" style:family="table-row">
      <style:table-row-properties style:row-height="80.45pt" style:use-optimal-row-height="false" fo:break-before="auto"/>
    </style:style>
    <style:style style:name="ro59" style:family="table-row">
      <style:table-row-properties style:row-height="93.6pt" style:use-optimal-row-height="false" fo:break-before="auto"/>
    </style:style>
    <style:style style:name="ro60" style:family="table-row">
      <style:table-row-properties style:row-height="82.35pt" style:use-optimal-row-height="false" fo:break-before="auto"/>
    </style:style>
    <style:style style:name="ro61" style:family="table-row">
      <style:table-row-properties style:row-height="74.45pt" style:use-optimal-row-height="false" fo:break-before="auto"/>
    </style:style>
    <style:style style:name="ro62" style:family="table-row">
      <style:table-row-properties style:row-height="90pt" style:use-optimal-row-height="false" fo:break-before="auto"/>
    </style:style>
    <style:style style:name="ro63" style:family="table-row">
      <style:table-row-properties style:row-height="67.35pt" style:use-optimal-row-height="false" fo:break-before="auto"/>
    </style:style>
    <style:style style:name="ro64" style:family="table-row">
      <style:table-row-properties style:row-height="83.1pt" style:use-optimal-row-height="false" fo:break-before="auto"/>
    </style:style>
    <style:style style:name="ro65" style:family="table-row">
      <style:table-row-properties style:row-height="117.6pt" style:use-optimal-row-height="false" fo:break-before="auto"/>
    </style:style>
    <style:style style:name="ro66" style:family="table-row">
      <style:table-row-properties style:row-height="131.1pt" style:use-optimal-row-height="false" fo:break-before="auto"/>
    </style:style>
    <style:style style:name="ro67" style:family="table-row">
      <style:table-row-properties style:row-height="65.45pt" style:use-optimal-row-height="false" fo:break-before="auto"/>
    </style:style>
    <style:style style:name="ro68" style:family="table-row">
      <style:table-row-properties style:row-height="120pt" style:use-optimal-row-height="false" fo:break-before="auto"/>
    </style:style>
    <style:style style:name="ro69" style:family="table-row">
      <style:table-row-properties style:row-height="70.35pt" style:use-optimal-row-height="false" fo:break-before="auto"/>
    </style:style>
    <style:style style:name="ro70" style:family="table-row">
      <style:table-row-properties style:row-height="74.1pt" style:use-optimal-row-height="false" fo:break-before="auto"/>
    </style:style>
    <style:style style:name="ro71" style:family="table-row">
      <style:table-row-properties style:row-height="43.35pt" style:use-optimal-row-height="false" fo:break-before="auto"/>
    </style:style>
    <style:style style:name="ro72" style:family="table-row">
      <style:table-row-properties style:row-height="41.45pt" style:use-optimal-row-height="false" fo:break-before="auto"/>
    </style:style>
    <style:style style:name="ro73" style:family="table-row">
      <style:table-row-properties style:row-height="62.1pt" style:use-optimal-row-height="false" fo:break-before="auto"/>
    </style:style>
    <style:style style:name="ro74" style:family="table-row">
      <style:table-row-properties style:row-height="53.1pt" style:use-optimal-row-height="false" fo:break-before="auto"/>
    </style:style>
    <style:style style:name="ro75" style:family="table-row">
      <style:table-row-properties style:row-height="49.35pt" style:use-optimal-row-height="false" fo:break-before="auto"/>
    </style:style>
    <style:style style:name="ro76" style:family="table-row">
      <style:table-row-properties style:row-height="53.45pt" style:use-optimal-row-height="false" fo:break-before="auto"/>
    </style:style>
    <style:style style:name="ro77" style:family="table-row">
      <style:table-row-properties style:row-height="89.1pt" style:use-optimal-row-height="false" fo:break-before="auto"/>
    </style:style>
    <style:style style:name="ro78" style:family="table-row">
      <style:table-row-properties style:row-height="127.5pt" style:use-optimal-row-height="false" fo:break-before="auto"/>
    </style:style>
    <style:style style:name="ro79" style:family="table-row">
      <style:table-row-properties style:row-height="107.1pt" style:use-optimal-row-height="false" fo:break-before="auto"/>
    </style:style>
    <style:style style:name="ro80" style:family="table-row">
      <style:table-row-properties style:row-height="44.1pt" style:use-optimal-row-height="false" fo:break-before="auto"/>
    </style:style>
    <style:style style:name="ro81" style:family="table-row">
      <style:table-row-properties style:row-height="62.25pt" style:use-optimal-row-height="false" fo:break-before="auto"/>
    </style:style>
    <style:style style:name="ro8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5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3">
            <text:p>TABELLA PROCEDIMENTI/ATTIVITA'</text:p>
            <text:p>Dipartimento di Ingegneria Chimica, dei Materiali e della Produzione Industriale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<text:span text:style-name="T4">n.</text:span></text:p>
          </table:table-cell>
          <table:table-cell office:value-type="string" table:style-name="ce1">
            <text:p><text:span text:style-name="T4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4">Termine di conclusione e ogni</text:span></text:p>
            <text:p><text:span text:style-name="T4">altro termine procedimentale rilevante</text:span></text:p>
          </table:table-cell>
          <table:table-cell office:value-type="string" table:style-name="ce1">
            <text:p><text:span text:style-name="T4">Unità organizzativa responsabile di istruttoria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6">
            <text:p>Redazione e Modifica Ordinamento e Regolamento dei CdS</text:p>
          </table:table-cell>
          <table:table-cell office:value-type="string" table:style-name="ce6">
            <text:p><text:span text:style-name="T2">D.M. del 22.10.2004 n. 270 –- DD.MM.16 marzo 2007 – L.240/2010 – D.lgs.19/2012 –</text:span></text:p>
            <text:p><text:span text:style-name="T2">Linee guida AVA 2.0 –</text:span></text:p>
            <text:p><text:span text:style-name="T2">DM.987/2016 – D.M. 60/2017</text:span></text:p>
          </table:table-cell>
          <table:table-cell office:value-type="string" table:style-name="ce6">
            <text:p><text:span text:style-name="T5">Scadenze dettate dal MUR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invio comunicazioni via protocollo informativo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cuolapsb.unina.it/studiare-al-napoli/modulistica/14-ingegneria/151-modulistica-ingegneria</text:p>
          </table:table-cell>
          <table:table-cell table:number-columns-repeated="16371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6">
            <text:p>Manifesto degli Studi</text:p>
          </table:table-cell>
          <table:table-cell office:value-type="string" table:style-name="ce6">
            <text:p><text:span text:style-name="T2">L. n. 241/90 - Regolamento di autonomia didattica dell'Ateneo (RDA) - D.M. del 22.10.2004 n. 270)</text:span></text:p>
            <text:p><text:span text:style-name="T2">Regolamento didattico DR/2015/2970 del 04/09/2015</text:span></text:p>
            <text:p><text:span text:style-name="T2">– Regolamento D.R.2017/237 del 24/01/2017 Ordinamenti e Regolamenti dei singoli Corsi di Studio triennali e magistrali</text:span></text:p>
          </table:table-cell>
          <table:table-cell office:value-type="string" table:style-name="ce6">
            <text:p><text:span text:style-name="T5">Indicate dal calendario del MUR (scadenze da maggio a febbraio)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invio comunicazioni via protocollo informativo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cuolapsb.unina.it/studiare-al-napoli/modulistica/14-ingegneria/151-modulistica-ingegneria</text:p>
          </table:table-cell>
          <table:table-cell table:number-columns-repeated="16371"/>
        </table:table-row>
        <table:table-row table:style-name="ro6">
          <table:table-cell office:value-type="float" office:value="3" table:style-name="ce6">
            <text:p>3</text:p>
          </table:table-cell>
          <table:table-cell office:value-type="string" table:style-name="ce6">
            <text:p><text:span text:style-name="T5">Nullaosta per supplenze o affidamenti fuori sede</text:span></text:p>
          </table:table-cell>
          <table:table-cell office:value-type="string" table:style-name="ce6">
            <text:p>Legge 240/2010 - Decreto Legislativo 19/2012 e successivi Regolamenti didattici di Ateneo – Regolamento Didattico di Ateneo D.R.2023/4785 del 01/12/2023</text:p>
          </table:table-cell>
          <table:table-cell office:value-type="string" table:style-name="ce6">
            <text:p><text:span text:style-name="T5">Entro il 30 settembre di ogni anno.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">
          <table:table-cell office:value-type="float" office:value="4" table:style-name="ce6">
            <text:p>4</text:p>
          </table:table-cell>
          <table:table-cell office:value-type="string" table:style-name="ce6">
            <text:p><text:span text:style-name="T5">SUA CdS – P.O.F.</text:span></text:p>
          </table:table-cell>
          <table:table-cell office:value-type="string" table:style-name="ce6">
            <text:p>Legge 240/2010 - Decreto Legislativo 19/2012 e successivi Regolamenti didattici di Ateneo</text:p>
          </table:table-cell>
          <table:table-cell office:value-type="string" table:style-name="ce6">
            <text:p><text:span text:style-name="T5">Scadenze SUA CdS e POF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6">
            <text:p>5</text:p>
          </table:table-cell>
          <table:table-cell office:value-type="string" table:style-name="ce6">
            <text:p><text:span text:style-name="T5">Nomina referente rilevazione opinioni studenti</text:span></text:p>
          </table:table-cell>
          <table:table-cell office:value-type="string" table:style-name="ce6">
            <text:p>Art. 1 comma 2 L.370/99; allegato A, lettera e) punto II del DM 47/2013</text:p>
          </table:table-cell>
          <table:table-cell office:value-type="string" table:style-name="ce6">
            <text:p><text:span text:style-name="T5">Entro 30 giorni dalla data di ricezione della richiesta dell’Ufficio Supporto al Nucleo di</text:span></text:p>
            <text:p><text:span text:style-name="T5">Valutazion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">
          <table:table-cell office:value-type="float" office:value="6" table:style-name="ce6">
            <text:p>6</text:p>
          </table:table-cell>
          <table:table-cell office:value-type="string" table:style-name="ce6">
            <text:p><text:span text:style-name="T5">Delibere del GRIE</text:span></text:p>
          </table:table-cell>
          <table:table-cell office:value-type="string" table:style-name="ce6">
            <text:p><text:span text:style-name="T2">Lg 240/2010 — D Lgs 19/2012 -</text:span></text:p>
            <text:p><text:span text:style-name="T2">Regolamento didattico di Ateneo DR 2014/2332 del 02/07/2014</text:span></text:p>
          </table:table-cell>
          <table:table-cell office:value-type="string" table:style-name="ce6">
            <text:p><text:span text:style-name="T5">Entro 30 giorni dalla convocazione del GRIE gruppo del riesame.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di coordinamento didattivo del corso di studi di rifer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7" table:style-name="ce6">
            <text:p>7</text:p>
          </table:table-cell>
          <table:table-cell office:value-type="string" table:style-name="ce6">
            <text:p><text:span text:style-name="T6">Costituzione della commissione didattica paritetica docenti studenti (cpds)</text:span></text:p>
          </table:table-cell>
          <table:table-cell office:value-type="string" table:style-name="ce6">
            <text:p><text:span text:style-name="T2">Lg 240/2010 — D Lgs</text:span></text:p>
            <text:p><text:span text:style-name="T2">19/2012— StatutoAteneo D.R.n.2320 del 13.07.2016</text:span></text:p>
          </table:table-cell>
          <table:table-cell office:value-type="string" table:style-name="ce6">
            <text:p><text:span text:style-name="T5">Entro 30 giorni dall’insediamento della Commission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8">
          <table:table-cell office:value-type="float" office:value="8" table:style-name="ce6">
            <text:p>8</text:p>
          </table:table-cell>
          <table:table-cell office:value-type="string" table:style-name="ce6">
            <text:p><text:span text:style-name="T5">formalizzazione del tirocinio studenti</text:span></text:p>
          </table:table-cell>
          <table:table-cell office:value-type="string" table:style-name="ce6">
            <text:p><text:span text:style-name="T2">DM 142/98 Regolamento attuativo della legge 196/97 - Regolamento didattico di Ateneo DR 2014/2332 del 02/07/2014 (Art. -9) Linee guida dei 21/01/2013 (Accordo Governo, Regioni e Province Autonome) in attuazione della</text:span></text:p>
            <text:p><text:span text:style-name="T2">L. 92 del 28/06/2012 (Legge Fornero)</text:span></text:p>
            <text:p><text:span text:style-name="T2">Regolamento recante le norme di attuazione dei principi e dei criteri di cui all'art.18 della legge 24 giugno 1997, n.196 (cd. legge Treu), sui tirocini formativi e di orientamento (Decreto interministeriale n.142 del 25/03/98)</text:span></text:p>
          </table:table-cell>
          <table:table-cell office:value-type="string" table:style-name="ce7">
            <text:p>1 giorno<text:span text:style-name="T2"><text:s/>dalla ricezione della richiesta da parte dello studente per le convenzioni attive.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didattica/tirocini-studenti</text:p>
          </table:table-cell>
          <table:table-cell table:number-columns-repeated="16371"/>
        </table:table-row>
        <table:table-row table:style-name="ro9">
          <table:table-cell office:value-type="float" office:value="9" table:style-name="ce6">
            <text:p>9</text:p>
          </table:table-cell>
          <table:table-cell office:value-type="string" table:style-name="ce6">
            <text:p><text:span text:style-name="T5">convenzioni sull’a</text:span><text:span text:style-name="T7">lternanza scuola-lavoro</text:span></text:p>
          </table:table-cell>
          <table:table-cell office:value-type="string" table:style-name="ce6">
            <text:p>art. 1 d.lgs. 73/2005 - L. 107/2015</text:p>
          </table:table-cell>
          <table:table-cell office:value-type="string" table:style-name="ce6">
            <text:p><text:span text:style-name="T5">Entro 60 gg. dall'acquisizione della richiest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didattica/tirocini-studenti</text:p>
          </table:table-cell>
          <table:table-cell table:number-columns-repeated="16371"/>
        </table:table-row>
        <table:table-row table:style-name="ro10">
          <table:table-cell table:style-name="ce6"/>
          <table:table-cell office:value-type="string" table:style-name="ce6">
            <text:p><text:span text:style-name="T4">DOTTORATO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1">
          <table:table-cell office:value-type="float" office:value="10" table:style-name="ce6">
            <text:p>10</text:p>
          </table:table-cell>
          <table:table-cell office:value-type="string" table:style-name="ce6">
            <text:p><text:span text:style-name="T5">Attivazione del corso di dottorato in Ingegneria dei Prodotti e dei Processi Industriali e Computational and Quantitative Biology</text:span></text:p>
          </table:table-cell>
          <table:table-cell office:value-type="string" table:style-name="ce6">
            <text:p><text:span text:style-name="T2">Regolamento di disciplina del dottorato DR 161 del 17/01/2019 e relative modifiche apportate con DR 2019/4210 del 28/10/2019,</text:span></text:p>
            <text:p><text:span text:style-name="T2">con DR 2020/1226 del 01/04/2020, con DR 2020/1735</text:span></text:p>
            <text:p><text:span text:style-name="T2">del 27/5/2020 e con DR 2020/3096 del 02/10/2020.</text:span></text:p>
          </table:table-cell>
          <table:table-cell office:value-type="string" table:style-name="ce6">
            <text:p><text:span text:style-name="T5">Entro 30 gg. dalla nota dell'UDABS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11" table:style-name="ce6">
            <text:p>11</text:p>
          </table:table-cell>
          <table:table-cell office:value-type="string" table:style-name="ce6">
            <text:p><text:span text:style-name="T5">Nomina del Coordinatore</text:span></text:p>
          </table:table-cell>
          <table:table-cell office:value-type="string" table:style-name="ce6">
            <text:p><text:span text:style-name="T2">Regolamento di disciplina del dottorato DR 161 del 17/01/2019 e relative modifiche apportate con DR 2019/4210 del 28/10/2019,</text:span></text:p>
            <text:p><text:span text:style-name="T2">con DR 2020/1226 del 01/04/2020, con DR 2020/1735</text:span></text:p>
            <text:p><text:span text:style-name="T2">del 27/5/2020 e con DR</text:span></text:p>
            <text:p><text:span text:style-name="T2">2020/3096 del 02/10/2020.</text:span></text:p>
          </table:table-cell>
          <table:table-cell office:value-type="string" table:style-name="ce6">
            <text:p><text:span text:style-name="T5">Entro i 15 gg successivi</text:span></text:p>
            <text:p><text:span text:style-name="T5">all’approvazione del Consiglio di</text:span></text:p>
            <text:p><text:span text:style-name="T5">Dipartimen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trasmissione v ia protocollo informatico dell+G15:G16e delibere del consiglio firmate digitalmente da segretario e direttor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2" table:style-name="ce6">
            <text:p>12</text:p>
          </table:table-cell>
          <table:table-cell office:value-type="string" table:style-name="ce6">
            <text:p><text:span text:style-name="T5">Accordi di co-tutela</text:span></text:p>
          </table:table-cell>
          <table:table-cell office:value-type="string" table:style-name="ce6">
            <text:p><text:span text:style-name="T2">Regolamento di disciplina del dottorato DR 161 del 17/01/2019_art. 14. Protocollo firmato a Firenze il 6 ottobre 1998 dai Ministeri degli Affari Esteri e dell’Università di Francia e Italia, nonché, per la parte italiana, in virtù della Legge 26/5/2000, n.161,</text:span></text:p>
            <text:p><text:span text:style-name="T2">istitutivi dell’Università italo- francese, e per la parte francese in virtù del decreto ministeriale del 6 gennaio</text:span></text:p>
            <text:p><text:span text:style-name="T2">2005.</text:span></text:p>
          </table:table-cell>
          <table:table-cell office:value-type="string" table:style-name="ce6">
            <text:p><text:span text:style-name="T5">Entro 30 gg. dalla proposta del doc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ordinatore de ldottora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didattica/post-laurea/dottorati-di-ricerca/informazioni-generali</text:p>
          </table:table-cell>
          <table:table-cell table:number-columns-repeated="16371"/>
        </table:table-row>
        <table:table-row table:style-name="ro14">
          <table:table-cell office:value-type="float" office:value="13" table:style-name="ce6">
            <text:p>13</text:p>
          </table:table-cell>
          <table:table-cell office:value-type="string" table:style-name="ce6">
            <text:p><text:span text:style-name="T3">convenzioni aggiuntive al dottorato di ricerca.</text:span></text:p>
          </table:table-cell>
          <table:table-cell office:value-type="string" table:style-name="ce6">
            <text:p>Regolamento di disciplina del dottorato <text:s text:c="6"/>DR 161 del 17/01/2019</text:p>
          </table:table-cell>
          <table:table-cell office:value-type="string" table:style-name="ce6">
            <text:p><text:span text:style-name="T5">Entro 30 gg. dalla manifestazione di interesse da parte dell'azienda finanziatrice della borsa di</text:span></text:p>
            <text:p><text:span text:style-name="T5">dottora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didattica/post-laurea/dottorati-di-ricerca/informazioni-generali</text:p>
          </table:table-cell>
          <table:table-cell table:number-columns-repeated="16371"/>
        </table:table-row>
        <table:table-row table:style-name="ro14">
          <table:table-cell office:value-type="float" office:value="14" table:style-name="ce6">
            <text:p>14</text:p>
          </table:table-cell>
          <table:table-cell office:value-type="string" table:style-name="ce6">
            <text:p><text:span text:style-name="T5">nomina commissione valutatrice per dottorato di ricerca</text:span></text:p>
          </table:table-cell>
          <table:table-cell office:value-type="string" table:style-name="ce6">
            <text:p>Regolamento di disciplina del dottorato DR 161 del 17/01/2019 art. 13</text:p>
          </table:table-cell>
          <table:table-cell office:value-type="string" table:style-name="ce6">
            <text:p><text:span text:style-name="T5">Entro 7 gg. dalla nota dell'UDABS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didattica/post-laurea/dottorati-di-ricerca/esami-finali</text:p>
          </table:table-cell>
          <table:table-cell table:number-columns-repeated="16371"/>
        </table:table-row>
        <table:table-row table:style-name="ro15">
          <table:table-cell office:value-type="float" office:value="15" table:style-name="ce6">
            <text:p>15</text:p>
          </table:table-cell>
          <table:table-cell office:value-type="string" table:style-name="ce6">
            <text:p><text:span text:style-name="T5">calendario prove concorsuali del dottorato di ricerca</text:span></text:p>
          </table:table-cell>
          <table:table-cell office:value-type="string" table:style-name="ce6">
            <text:p><text:span text:style-name="T2">Regolamento di disciplina del dottorato DR 161 del 17/01/2019 art. 13 e relative modifiche apportate con DR 2019/4210 del 28/10/2019,</text:span></text:p>
            <text:p><text:span text:style-name="T2">con DR 2020/1226 del 01/04/2020, con DR 2020/1735</text:span></text:p>
            <text:p><text:span text:style-name="T2">del 27/5/2020 e con DR 2020/3096 del 02/10/2020.</text:span></text:p>
          </table:table-cell>
          <table:table-cell office:value-type="string" table:style-name="ce6">
            <text:p><text:span text:style-name="T5">Entro 7 gg. dalla nota dell'UDABS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didattica/post-laurea/dottorati-di-ricerca/esami-finali</text:p>
          </table:table-cell>
          <table:table-cell table:number-columns-repeated="16371"/>
        </table:table-row>
        <table:table-row table:style-name="ro16">
          <table:table-cell office:value-type="float" office:value="16" table:style-name="ce6">
            <text:p>16</text:p>
          </table:table-cell>
          <table:table-cell office:value-type="string" table:style-name="ce6">
            <text:p><text:span text:style-name="T2">accordi scientifici internazionali</text:span></text:p>
          </table:table-cell>
          <table:table-cell office:value-type="string" table:style-name="ce6">
            <text:p><text:span text:style-name="T2">Legge 240/2010 - Decreto Legislativo 19/2012 e successivi Regolamenti accordi internazionali D.R.1281 del 26/04/2016 e successivo D.R.2796 del 10/07/2019 –</text:span></text:p>
            <text:p><text:span text:style-name="T2">Regolamento Didattico di Ateneo D.R.2023/4785 del 01/12/2023</text:span></text:p>
          </table:table-cell>
          <table:table-cell office:value-type="string" table:style-name="ce6">
            <text:p><text:span text:style-name="T5">4 giorni dalla delibera di approvazione del Consiglio di Dipartimento.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-/8266483-comunicazioni-accordi-internazionali</text:p>
          </table:table-cell>
          <table:table-cell table:number-columns-repeated="16371"/>
        </table:table-row>
        <table:table-row table:style-name="ro17">
          <table:table-cell office:value-type="float" office:value="17" table:style-name="ce6">
            <text:p>17</text:p>
          </table:table-cell>
          <table:table-cell office:value-type="string" table:style-name="ce6">
            <text:p><text:span text:style-name="T2">Nomina Commissioni dipartimentali</text:span></text:p>
          </table:table-cell>
          <table:table-cell office:value-type="string" table:style-name="ce6">
            <text:p>Regolamento di Ateneo per la disciplina dei compiti e delle modalità <text:s text:c="2"/>di funzionamento degli organi dipartimentali e dell’elezione del Direttore di Dipartimento D.R. n. 507 del 22/02/2016</text:p>
          </table:table-cell>
          <table:table-cell office:value-type="string" table:style-name="ce6">
            <text:p><text:span text:style-name="T5">Entro 15 gg. Dall'approvazione del CdD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18" table:style-name="ce6">
            <text:p>18</text:p>
          </table:table-cell>
          <table:table-cell office:value-type="string" table:style-name="ce6">
            <text:p><text:span text:style-name="T5">Pubblicazione della graduatoria sul sito DICMaPI e invio graduatoria per pubblicazione sul portale di Ateneo.</text:span></text:p>
          </table:table-cell>
          <table:table-cell office:value-type="string" table:style-name="ce6">
            <text:p><text:span text:style-name="T2">Regolamento di disciplina del dottorato DR 161 del 17/01/2019, codice della Trasparenza D. Lgs. 33/2013,</text:span></text:p>
            <text:p><text:span text:style-name="T2">DL 34/2019 e DL 34/2019.</text:span></text:p>
          </table:table-cell>
          <table:table-cell office:value-type="string" table:style-name="ce6">
            <text:p><text:span text:style-name="T5">1 gg. dalla conclusione delle selezion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Presidente della Commissione Valutatrice<text:s/></text:p>
          </table:table-cell>
          <table:table-cell office:value-type="string" table:style-name="ce4">
            <text:p>Pubblicazione sul sito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19" table:style-name="ce6">
            <text:p>19</text:p>
          </table:table-cell>
          <table:table-cell office:value-type="string" table:style-name="ce6">
            <text:p><text:span text:style-name="T5">Programmazione didattica dell'offerta formativa del dottorato di ricerca in Ingegneria dei Prodotti e dei Processi Industriali e del Dottorato in Computational and Quantitative Biology</text:span></text:p>
          </table:table-cell>
          <table:table-cell office:value-type="string" table:style-name="ce6">
            <text:p>Regolamento di disciplina del dottorato DR 161 del 17/01/2019</text:p>
          </table:table-cell>
          <table:table-cell office:value-type="string" table:style-name="ce6">
            <text:p><text:span text:style-name="T5">Entro 60 gg. dalla data di inizio del corso di dottora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Pubblicazione sul sito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0" table:style-name="ce6">
            <text:p>20</text:p>
          </table:table-cell>
          <table:table-cell office:value-type="string" table:style-name="ce6">
            <text:p><text:span text:style-name="T5">Conferimento diretto d'incarichi di docenza a titolo gratuito per dottorati di ricerca</text:span></text:p>
          </table:table-cell>
          <table:table-cell office:value-type="string" table:style-name="ce6">
            <text:p>Regolamento di disciplina del dottorato DR 161 del 17/01/2019</text:p>
          </table:table-cell>
          <table:table-cell office:value-type="string" table:style-name="ce6">
            <text:p><text:span text:style-name="T5">30 gg. decorrenti dalla proposta in Collegio dei Docent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Pubblicazione sul sito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1" table:style-name="ce6">
            <text:p>21</text:p>
          </table:table-cell>
          <table:table-cell office:value-type="string" table:style-name="ce6">
            <text:p><text:span text:style-name="T5">Piano di studi dei dottorandi</text:span></text:p>
          </table:table-cell>
          <table:table-cell office:value-type="string" table:style-name="ce6">
            <text:p>Regolamento di disciplina del dottorato DR 161 del 17/01/2019</text:p>
          </table:table-cell>
          <table:table-cell office:value-type="string" table:style-name="ce6">
            <text:p><text:span text:style-name="T5">Entro 7 gg. dalla presentazione del verbale di esam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Collegio dei docenti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2" table:style-name="ce6">
            <text:p>22</text:p>
          </table:table-cell>
          <table:table-cell office:value-type="string" table:style-name="ce6">
            <text:p><text:span text:style-name="T5">Nomina Commissione di valutazione e Calendario esami finali del dottorato di ricerca</text:span></text:p>
          </table:table-cell>
          <table:table-cell office:value-type="string" table:style-name="ce6">
            <text:p><text:span text:style-name="T2">Regolamento di disciplina del dottorato DR 161 del 17/01/2019 e relative modifiche apportate con DR 2019/4210 del 28/10/2019,</text:span></text:p>
            <text:p><text:span text:style-name="T2">con DR 2020/1226 del 01/04/2020, con DR 2020/1735</text:span></text:p>
            <text:p><text:span text:style-name="T2">del 27/5/2020 e con DR 2020/3096 del 02/10/2020.</text:span></text:p>
          </table:table-cell>
          <table:table-cell office:value-type="string" table:style-name="ce6">
            <text:p><text:span text:style-name="T5">Entro 7 gg. dalla richiesta dell'UDABS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didattica/post-laurea/dottorati-di-ricerca/esami-finali</text:p>
          </table:table-cell>
          <table:table-cell table:number-columns-repeated="16371"/>
        </table:table-row>
        <table:table-row table:style-name="ro20">
          <table:table-cell office:value-type="float" office:value="23" table:style-name="ce6">
            <text:p>23</text:p>
          </table:table-cell>
          <table:table-cell office:value-type="string" table:style-name="ce6">
            <text:p><text:span text:style-name="T2">Nomina visiting professor e fellow scientists</text:span></text:p>
          </table:table-cell>
          <table:table-cell office:value-type="string" table:style-name="ce6">
            <text:p><text:span text:style-name="T2">Regolamento di Ateneo D.R.2972 del 04.09.2015,</text:span></text:p>
            <text:p><text:span text:style-name="T2">Regolamento per gli scambi internazionali D.R. n. 2243 del 12.06.2017.</text:span></text:p>
          </table:table-cell>
          <table:table-cell office:value-type="string" table:style-name="ce6">
            <text:p><text:span text:style-name="T5">Entro 4 giorni dalla delibera del Consiglio di Dipartimento.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https://www.unina.it/-/11619774-comunicazioni-visiting-professor</text:p>
          </table:table-cell>
          <table:table-cell table:number-columns-repeated="16371"/>
        </table:table-row>
        <table:table-row table:style-name="ro21">
          <table:table-cell office:value-type="float" office:value="24" table:style-name="ce6">
            <text:p>24</text:p>
          </table:table-cell>
          <table:table-cell office:value-type="string" table:style-name="ce6">
            <text:p><text:span text:style-name="T5">Conferimento titolo dottore di ricerca</text:span></text:p>
          </table:table-cell>
          <table:table-cell office:value-type="string" table:style-name="ce6">
            <text:p><text:span text:style-name="T2">Regolamento di disciplina del dottorato DR 161 del 17/01/2019 e relative modifiche apportate con DR 2019/4210 del 28/10/2019,</text:span></text:p>
            <text:p><text:span text:style-name="T2">con DR 2020/1226 del 01/04/2020, con DR 2020/1735</text:span></text:p>
            <text:p><text:span text:style-name="T2">del 27/5/2020 e con DR 2020/3096 del 02/10/2020.</text:span></text:p>
          </table:table-cell>
          <table:table-cell office:value-type="string" table:style-name="ce6">
            <text:p><text:span text:style-name="T5">1 g. Dalla data dell'esame final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valutatrice per l'esame finale di dottorato <text:s/>nominata con decreto del Rettore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5" table:style-name="ce6">
            <text:p>25</text:p>
          </table:table-cell>
          <table:table-cell office:value-type="string" table:style-name="ce6">
            <text:p><text:span text:style-name="T5">Rimborsi spese per mobilità dottorandi</text:span></text:p>
          </table:table-cell>
          <table:table-cell office:value-type="string" table:style-name="ce6">
            <text:p><text:span text:style-name="T2">Statuto di Ateneo e Regolamento per le missioni di servizio emanato con DR 2217</text:span></text:p>
            <text:p><text:span text:style-name="T2">del 07/06/2006</text:span></text:p>
          </table:table-cell>
          <table:table-cell office:value-type="string" table:style-name="ce6">
            <text:p><text:span text:style-name="T5">Entro 30 gg dal ricevimento della documentazione a supporto della miss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web Missioni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www.u-gov.unina.it/u-gov-sso/login?service=https%3A%2F%2Funina.u-web.cineca.it%2Fapi%2FloginCAS">https://www.u-gov.unina.it/u-gov-sso/login?service=https%3A%2F%2Funina.u-web.cineca.it%2Fapi%2FloginCAS</text:a>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Missione</text:p>
          </table:table-cell>
          <table:table-cell table:number-columns-repeated="16371"/>
        </table:table-row>
        <table:table-row table:style-name="ro22">
          <table:table-cell table:style-name="ce6"/>
          <table:table-cell office:value-type="string" table:style-name="ce6">
            <text:p><text:span text:style-name="T4">ERASMUS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23">
          <table:table-cell office:value-type="float" office:value="26" table:style-name="ce6">
            <text:p>26</text:p>
          </table:table-cell>
          <table:table-cell office:value-type="string" table:style-name="ce6">
            <text:p><text:span text:style-name="T5">Formazione degli studenti per la partecipazione al bando.</text:span></text:p>
          </table:table-cell>
          <table:table-cell office:value-type="string" table:style-name="ce6">
            <text:p><text:span text:style-name="T2">Regolamento di autonomia didattica dell'Ateneo</text:span></text:p>
            <text:p><text:span text:style-name="T2">(RDA) - D.M. del 22.10.2004 n.</text:span></text:p>
            <text:p><text:span text:style-name="T2">270 -Regolamento per mobilità studentesca Erasmus DR12015/2970 del 04/09/2016</text:span></text:p>
          </table:table-cell>
          <table:table-cell office:value-type="string" table:style-name="ce6">
            <text:p><text:span text:style-name="T5">Entro 7 gg. dalle richieste di approfondimento da parte degli student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llegio dei docenti di dottorato</text:p>
          </table:table-cell>
          <table:table-cell office:value-type="string" table:style-name="ce4">
            <text:p>Collegio dei docenti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dicmapi.unina.it/mobility-programmes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27" table:style-name="ce6">
            <text:p>27</text:p>
          </table:table-cell>
          <table:table-cell office:value-type="string" table:style-name="ce6">
            <text:p><text:span text:style-name="T5">Valutazione delle domande presentate ed emissione della graduatoria di merito.</text:span></text:p>
          </table:table-cell>
          <table:table-cell office:value-type="string" table:style-name="ce6">
            <text:p><text:span text:style-name="T2">Regolamento di autonomia didattica dell'Ateneo</text:span></text:p>
            <text:p><text:span text:style-name="T2">(RDA) - D.M. del 22.10.2004 n.</text:span></text:p>
            <text:p><text:span text:style-name="T2">270 -Regolamento per mobilità studentesca Erasmus DR12015/2970 del 04/09/2016</text:span></text:p>
          </table:table-cell>
          <table:table-cell office:value-type="string" table:style-name="ce6">
            <text:p><text:span text:style-name="T5">1 g. dall'adunanza della Commissione Erasmus del DICMaP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valutatrice per l'ammissione al dottorato <text:s text:c="2"/>nominata con decreto del Rettore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28" table:style-name="ce6">
            <text:p>28</text:p>
          </table:table-cell>
          <table:table-cell office:value-type="string" table:style-name="ce6">
            <text:p><text:span text:style-name="T5">Pubblicazione delle graduatorie Erasmus sul sito del DICMaPI e invio graduatorie per pubblicazione su portale di Ateneo.</text:span></text:p>
          </table:table-cell>
          <table:table-cell office:value-type="string" table:style-name="ce6">
            <text:p><text:span text:style-name="T2">Regolamento di autonomia didattica dell'Ateneo</text:span></text:p>
            <text:p><text:span text:style-name="T2">(RDA) - D.M. del 22.10.2004 n.</text:span></text:p>
            <text:p><text:span text:style-name="T2">270 -Regolamento per mobilità studentesca Erasmus DR12015/2970 del 04/09/2016</text:span></text:p>
          </table:table-cell>
          <table:table-cell office:value-type="string" table:style-name="ce6">
            <text:p><text:span text:style-name="T5">1 g. dall'adunanza della Commissione Erasmus del DICMaP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Erasmus del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dicmapi.unina.it/bandi/bandi-graduatorie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29" table:style-name="ce6">
            <text:p>29</text:p>
          </table:table-cell>
          <table:table-cell office:value-type="string" table:style-name="ce6">
            <text:p><text:span text:style-name="T5">Assegnazione borse di studio Erasmus</text:span></text:p>
          </table:table-cell>
          <table:table-cell office:value-type="string" table:style-name="ce6">
            <text:p><text:span text:style-name="T2">Regolamento di autonomia didattica dell'Ateneo(RDA) -</text:span></text:p>
            <text:p><text:span text:style-name="T2">D.M. del 22.10.2004 n. 270 -</text:span></text:p>
            <text:p><text:span text:style-name="T2">Regolamento per mobilità studentesca Erasmus DR 12015/2970 del 04/09/2016</text:span></text:p>
          </table:table-cell>
          <table:table-cell office:value-type="string" table:style-name="ce6">
            <text:p><text:span text:style-name="T5">1 gg. dall'adunanza della Commissione Erasmus del DICMaP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Erasmus del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0" table:style-name="ce6">
            <text:p>30</text:p>
          </table:table-cell>
          <table:table-cell office:value-type="string" table:style-name="ce6">
            <text:p><text:span text:style-name="T5">Learning Agreement</text:span></text:p>
          </table:table-cell>
          <table:table-cell office:value-type="string" table:style-name="ce6">
            <text:p><text:span text:style-name="T2">Regolamento di autonomia didattica dell'Ateneo</text:span></text:p>
            <text:p><text:span text:style-name="T2">(RDA) - D.M. del 22.10.2004 n.</text:span></text:p>
            <text:p><text:span text:style-name="T2">270 -Regolamento per mobilità studentesca Erasmus DR12015/2970 del 04/09/2016</text:span></text:p>
            <text:p><text:span text:style-name="T2">Regolamenti CdS</text:span></text:p>
          </table:table-cell>
          <table:table-cell office:value-type="string" table:style-name="ce6">
            <text:p><text:span text:style-name="T5">Entro 3 gg. dalla trasmissione da parte dello studente della documentazione di riferimen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learning-agreement.eu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1" table:style-name="ce6">
            <text:p>31</text:p>
          </table:table-cell>
          <table:table-cell office:value-type="string" table:style-name="ce6">
            <text:p><text:span text:style-name="T5">Controllo Transcript of Records e delibera di riconoscimento dei crediti formativi.</text:span></text:p>
          </table:table-cell>
          <table:table-cell office:value-type="string" table:style-name="ce6">
            <text:p><text:span text:style-name="T2">Regolamento di autonomia didattica dell'Ateneo</text:span></text:p>
            <text:p><text:span text:style-name="T2">(RDA) - D.M. del 22.10.2004 n.</text:span></text:p>
            <text:p><text:span text:style-name="T2">270 -Regolamento per mobilità studentesca Erasmus DR12015/2970 del 04/09/2016</text:span></text:p>
            <text:p><text:span text:style-name="T2">Regolamenti CdS</text:span></text:p>
          </table:table-cell>
          <table:table-cell office:value-type="string" table:style-name="ce6">
            <text:p><text:span text:style-name="T5">Entro 7 gg. dal ricevimento del Transcript of records da parte dello stud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ordinatore del corso d istudi<text:s/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4">
          <table:table-cell office:value-type="float" office:value="32" table:style-name="ce6">
            <text:p>32</text:p>
          </table:table-cell>
          <table:table-cell office:value-type="string" table:style-name="ce6">
            <text:p><text:span text:style-name="T5">Nomina Cultori della Materia</text:span></text:p>
          </table:table-cell>
          <table:table-cell office:value-type="string" table:style-name="ce6">
            <text:p><text:span text:style-name="T2">Regolamento sui cultori della materia, emanato</text:span></text:p>
            <text:p><text:span text:style-name="T2">con D.R. n, 2847 del 04/09/2009; DR/20141763</text:span></text:p>
            <text:p><text:span text:style-name="T2">dei 13/03/2014 - Commissioni esami di Profitto -</text:span></text:p>
            <text:p><text:span text:style-name="T2">Statuto Ateneo D.R.n.2320 del 13.07.2016.</text:span></text:p>
          </table:table-cell>
          <table:table-cell office:value-type="string" table:style-name="ce6">
            <text:p><text:span text:style-name="T5">Entro 30 giorni dall’approvazione del CdD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dicmapi.unina.it/modulistica/</text:p>
          </table:table-cell>
          <table:table-cell table:number-columns-repeated="16371"/>
        </table:table-row>
        <table:table-row table:style-name="ro25">
          <table:table-cell table:style-name="ce6"/>
          <table:table-cell office:value-type="string" table:style-name="ce6">
            <text:p><text:span text:style-name="T4">ORGANI DI GOVERNO_CONSIGLIO DI DIPARTIMENTO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25">
          <table:table-cell office:value-type="float" office:value="33" table:style-name="ce6">
            <text:p>33</text:p>
          </table:table-cell>
          <table:table-cell office:value-type="string" table:style-name="ce6">
            <text:p><text:span text:style-name="T5">Verifica conformità delle istanze rispetto</text:span></text:p>
            <text:p><text:span text:style-name="T5">all’ordine del giorno.</text:span></text:p>
          </table:table-cell>
          <table:table-cell office:value-type="string" table:style-name="ce6">
            <text:p>Regolamento di Ateneo per la disciplina dei compiti e delle modalità <text:s text:c="2"/>di funzionamento degli organi dipartimentali e dell’elezione del Direttore di Dipartimento D.R. n. 507 del 22/02/2016</text:p>
          </table:table-cell>
          <table:table-cell office:value-type="string" table:style-name="ce6">
            <text:p><text:span text:style-name="T5">Entro 15 gg. dalle proposte dei docenti e dell'ufficio Contabilità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34" table:style-name="ce6">
            <text:p>34</text:p>
          </table:table-cell>
          <table:table-cell office:value-type="string" table:style-name="ce6">
            <text:p><text:span text:style-name="T5">emissione delibere</text:span></text:p>
          </table:table-cell>
          <table:table-cell office:value-type="string" table:style-name="ce6">
            <text:p><text:span text:style-name="T2">Regolamento di Ateneo per la disciplina dei compiti e delle modalità <text:s text:c="2"/>di funzionamento degli organi dipartimentali e dell’elezione del Direttore di Dipartimento D.R. n. 507 del</text:span></text:p>
            <text:p><text:span text:style-name="T2">22/02/2016</text:span></text:p>
          </table:table-cell>
          <table:table-cell office:value-type="string" table:style-name="ce6">
            <text:p><text:span text:style-name="T5">15 gg. dall'adunanz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v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6">
          <table:table-cell office:value-type="float" office:value="35" table:style-name="ce6">
            <text:p>35</text:p>
          </table:table-cell>
          <table:table-cell office:value-type="string" table:style-name="ce6">
            <text:p><text:span text:style-name="T5">Accesso informale alle delibere e verbali del Consiglio/Giunta e Commissione paritetica</text:span></text:p>
          </table:table-cell>
          <table:table-cell office:value-type="string" table:style-name="ce6">
            <text:p>Regolamento disciplina accesso ai documenti DPR 184/2006 art. 5 e Legge 241/90</text:p>
          </table:table-cell>
          <table:table-cell office:value-type="string" table:style-name="ce6">
            <text:p><text:span text:style-name="T5">Tempestiv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segretario verbalizzante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7">
          <table:table-cell table:style-name="ce6"/>
          <table:table-cell office:value-type="string" table:style-name="ce6">
            <text:p><text:span text:style-name="T1">ORGANI DI GOVERNO_GIUNTA DI DIPARTIMENTO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23">
          <table:table-cell office:value-type="float" office:value="36" table:style-name="ce6">
            <text:p>36</text:p>
          </table:table-cell>
          <table:table-cell office:value-type="string" table:style-name="ce6">
            <text:p><text:span text:style-name="T5">Verifica conformità delle istanze rispetto</text:span></text:p>
            <text:p><text:span text:style-name="T5">all’ordine del giorno.</text:span></text:p>
          </table:table-cell>
          <table:table-cell office:value-type="string" table:style-name="ce6">
            <text:p><text:span text:style-name="T2">Regolamento di Ateneo per la disciplina dei compiti e delle modalità <text:s text:c="2"/>di funzionamento degli organi dipartimentali e dell’elezione del Direttore di Dipartimento D.R. n. 507 del</text:span></text:p>
            <text:p><text:span text:style-name="T2">22/02/2016</text:span></text:p>
          </table:table-cell>
          <table:table-cell office:value-type="string" table:style-name="ce6">
            <text:p><text:span text:style-name="T5">Entro 15 gg. dalla richiesta del docente propon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37" table:style-name="ce6">
            <text:p>37</text:p>
          </table:table-cell>
          <table:table-cell office:value-type="string" table:style-name="ce6">
            <text:p><text:span text:style-name="T5">Emissione pareri</text:span></text:p>
          </table:table-cell>
          <table:table-cell office:value-type="string" table:style-name="ce6">
            <text:p><text:span text:style-name="T2">Regolamento di Ateneo per la disciplina dei compiti e delle modalità <text:s text:c="2"/>di funzionamento degli organi dipartimentali e dell’elezione del Direttore di Dipartimento D.R. n. 507 del</text:span></text:p>
            <text:p><text:span text:style-name="T2">22/02/2016</text:span></text:p>
          </table:table-cell>
          <table:table-cell office:value-type="string" table:style-name="ce6">
            <text:p><text:span text:style-name="T5">Entro 15 gg. dall'adunanz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Giunta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table:style-name="ce6"/>
          <table:table-cell office:value-type="string" table:style-name="ce6">
            <text:p><text:span text:style-name="T1">MASTER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9">
          <table:table-cell office:value-type="float" office:value="38" table:style-name="ce6">
            <text:p>38</text:p>
          </table:table-cell>
          <table:table-cell office:value-type="string" table:style-name="ce6">
            <text:p><text:span text:style-name="T5">Attivazione</text:span></text:p>
          </table:table-cell>
          <table:table-cell office:value-type="string" table:style-name="ce6">
            <text:p><text:span text:style-name="T2">D.R.2655 del 23/07/2015 –</text:span></text:p>
            <text:p><text:span text:style-name="T2">D.R.1954 del 24/05/2017</text:span></text:p>
          </table:table-cell>
          <table:table-cell office:value-type="string" table:style-name="ce6">
            <text:p><text:span text:style-name="T5">Entro 60 gg. dalla proposta del docente propon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didattica/post-laurea/master</text:p>
          </table:table-cell>
          <table:table-cell table:number-columns-repeated="16371"/>
        </table:table-row>
        <table:table-row table:style-name="ro7">
          <table:table-cell office:value-type="float" office:value="39" table:style-name="ce6">
            <text:p>39</text:p>
          </table:table-cell>
          <table:table-cell office:value-type="string" table:style-name="ce6">
            <text:p><text:span text:style-name="T5">Trasmissione in Consiglio di dipartimento delle proposte di assegnazione di corsi.</text:span></text:p>
          </table:table-cell>
          <table:table-cell office:value-type="string" table:style-name="ce6">
            <text:p><text:span text:style-name="T2">D.R.2655 del 23/07/2015 –</text:span></text:p>
            <text:p><text:span text:style-name="T2">D.R.1954 del 24/05/2017</text:span></text:p>
          </table:table-cell>
          <table:table-cell office:value-type="string" table:style-name="ce6">
            <text:p><text:span text:style-name="T5">Entro 15 gg. dalla richiesta dell'ufficio di riferimen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0" table:style-name="ce6">
            <text:p>40</text:p>
          </table:table-cell>
          <table:table-cell office:value-type="string" table:style-name="ce6">
            <text:p><text:span text:style-name="T8">DIDATTICA:<text:s/></text:span><text:span text:style-name="T5">Approvazione variazioni del Piano dell'Offerta Formativa (POF).</text:span></text:p>
          </table:table-cell>
          <table:table-cell office:value-type="string" table:style-name="ce6">
            <text:p><text:span text:style-name="T2">Regolamento didattico di Ateneo D.R. n. 2332</text:span></text:p>
            <text:p><text:span text:style-name="T2">del 02/07/2014-</text:span></text:p>
            <text:p><text:span text:style-name="T2">L. 270/2004</text:span></text:p>
          </table:table-cell>
          <table:table-cell office:value-type="string" table:style-name="ce6">
            <text:p><text:span text:style-name="T5">Entro 30 gg. dalla richiesta dell'ufficio area didattica di riferimento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8">
          <table:table-cell office:value-type="float" office:value="41" table:style-name="ce6">
            <text:p>41</text:p>
          </table:table-cell>
          <table:table-cell office:value-type="string" table:style-name="ce6">
            <text:p><text:span text:style-name="T8">PERSONALE:<text:s/></text:span><text:span text:style-name="T5">Programmazione triennale del personale docente e del personale tecnico amministrativo</text:span></text:p>
          </table:table-cell>
          <table:table-cell office:value-type="string" table:style-name="ce6">
            <text:p><text:span text:style-name="T2">Regolamento di autonomia didattica dell'Ateneo(RDA) -</text:span></text:p>
            <text:p><text:span text:style-name="T2">D.M. 240/2010 – L.165/2001 - D.R.1651 del 18/05/2015 – D.R. 237 24/01/2017</text:span></text:p>
          </table:table-cell>
          <table:table-cell office:value-type="string" table:style-name="ce6">
            <text:p><text:span text:style-name="T5">Entro 60 gg. dalla nota del Rettor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9">
          <table:table-cell table:style-name="ce6"/>
          <table:table-cell office:value-type="string" table:style-name="ce6">
            <text:p><text:span text:style-name="T1">PERSONALE DOCENTE</text:span></text:p>
          </table:table-cell>
          <table:table-cell table:number-columns-repeated="6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7">
          <table:table-cell office:value-type="float" office:value="42" table:style-name="ce6">
            <text:p>42</text:p>
          </table:table-cell>
          <table:table-cell office:value-type="string" table:style-name="ce6">
            <text:p><text:span text:style-name="T5">Delibera del CdD di approvazione degli schemi riepilogativi delle procedure concorsuali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30 gg. dalla ricezione della nota di U Concorsi PDR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modulistica/concorsi-personale-docente-e-ricercatore</text:p>
          </table:table-cell>
          <table:table-cell table:number-columns-repeated="16371"/>
        </table:table-row>
        <table:table-row table:style-name="ro30">
          <table:table-cell office:value-type="float" office:value="43" table:style-name="ce6">
            <text:p>43</text:p>
          </table:table-cell>
          <table:table-cell office:value-type="string" table:style-name="ce6">
            <text:p><text:span text:style-name="T5">Approvazione della proposta della commissione di valutazione delle procedure concorsuali.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10 gg. Dalla nota dalla ricezione della nota di U Concorsi PDR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4" table:style-name="ce6">
            <text:p>44</text:p>
          </table:table-cell>
          <table:table-cell office:value-type="string" table:style-name="ce6">
            <text:p><text:span text:style-name="T5">Delibera del CdD di proposta di chiamata da parte del DICMaPI.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3 gg. dal decreto di approvazione degli atti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5" table:style-name="ce6">
            <text:p>45</text:p>
          </table:table-cell>
          <table:table-cell office:value-type="string" table:style-name="ce6">
            <text:p><text:span text:style-name="T5">Delibera del CdD di approvazione della proroga biennale.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90 gg. dalla nota a firma dell'UPDR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46" table:style-name="ce6">
            <text:p>46</text:p>
          </table:table-cell>
          <table:table-cell office:value-type="string" table:style-name="ce6">
            <text:p><text:span text:style-name="T5">Delibera del CdD di approvazione della procedura di valutazione degli RTDb e di nomina della Commissione valutatrice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90 gg. dalla nota a firma dell'UPDR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47" table:style-name="ce6">
            <text:p>47</text:p>
          </table:table-cell>
          <table:table-cell office:value-type="string" table:style-name="ce6">
            <text:p><text:span text:style-name="T5">Valutazione dei Ricercatori Universitari con abilitazione scientifica</text:span></text:p>
          </table:table-cell>
          <table:table-cell office:value-type="string" table:style-name="ce6">
            <text:p>L. 240/2010</text:p>
          </table:table-cell>
          <table:table-cell office:value-type="string" table:style-name="ce6">
            <text:p><text:span text:style-name="T5">Entro 10 gg. dalla delibera di approvazione in CDD della procedura valutativ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ec all'indirizzo dip.ing-chim-mat-prodind@pec.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48" table:style-name="ce6">
            <text:p>48</text:p>
          </table:table-cell>
          <table:table-cell office:value-type="string" table:style-name="ce6">
            <text:p><text:span text:style-name="T5">Nulla osta per associatura dei docenti ad altri enti.</text:span></text:p>
          </table:table-cell>
          <table:table-cell office:value-type="string" table:style-name="ce6">
            <text:p>Statuto di Ateneo</text:p>
          </table:table-cell>
          <table:table-cell office:value-type="string" table:style-name="ce6">
            <text:p><text:span text:style-name="T5">Entro 15 gg. dalla richiesta del doc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49" table:style-name="ce6">
            <text:p>49</text:p>
          </table:table-cell>
          <table:table-cell office:value-type="string" table:style-name="ce6">
            <text:p><text:span text:style-name="T5">Conferimento dell’incarico di</text:span></text:p>
            <text:p><text:span text:style-name="T5">insegnamento.</text:span></text:p>
          </table:table-cell>
          <table:table-cell office:value-type="string" table:style-name="ce6">
            <text:p>Regolamento per il conferimento di incarichi di insegnamento e didattica - art. 23 L. 240/2010</text:p>
          </table:table-cell>
          <table:table-cell office:value-type="string" table:style-name="ce6">
            <text:p><text:span text:style-name="T5">Entro 10 gg. decorrenti dal ricevimento della richiesta dall'Ufficio Area Didattica di ingegneri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50" table:style-name="ce6">
            <text:p>50</text:p>
          </table:table-cell>
          <table:table-cell office:value-type="string" table:style-name="ce6">
            <text:p><text:span text:style-name="T5">Open Days dei corsi di studio incardinati nel DICMaPI.</text:span></text:p>
          </table:table-cell>
          <table:table-cell office:value-type="string" table:style-name="ce6">
            <text:p>Regolamento didattico di Ateneo</text:p>
          </table:table-cell>
          <table:table-cell office:value-type="string" table:style-name="ce6">
            <text:p><text:span text:style-name="T5">Entro 20 gg. Dalla programmazione inizial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 e via TEAMS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2">
          <table:table-cell office:value-type="float" office:value="51" table:style-name="ce6">
            <text:p>51</text:p>
          </table:table-cell>
          <table:table-cell office:value-type="string" table:style-name="ce6">
            <text:p><text:span text:style-name="T5">Elezione e nomina Organi dipartimentali (Direttore del Dipartimento, Giunta di Dipartimento, rappresentanti PTA in Consiglio e rappresentanti nel Consiglio della Scuola Politecnica)</text:span></text:p>
          </table:table-cell>
          <table:table-cell office:value-type="string" table:style-name="ce6">
            <text:p><text:span text:style-name="T2">Regolamento di Ateneo per la disciplina dei compiti e delle modalità <text:s text:c="2"/>di funzionamento degli organi dipartimentali e dell’elezione del Direttore di</text:span></text:p>
            <text:p><text:span text:style-name="T2">Dipartimento D.R. n. 507 del 22/02/2016</text:span></text:p>
          </table:table-cell>
          <table:table-cell office:value-type="string" table:style-name="ce6">
            <text:p><text:span text:style-name="T5">Entro 60 gg dalla data di conclusione del mandato in scadenz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mmissione elettorale nominata dal 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3">
          <table:table-cell office:value-type="float" office:value="52" table:style-name="ce6">
            <text:p>52</text:p>
          </table:table-cell>
          <table:table-cell office:value-type="string" table:style-name="ce6">
            <text:p><text:span text:style-name="T5">CONFERIMENTO DI TITOLI ONORIFICI</text:span></text:p>
          </table:table-cell>
          <table:table-cell office:value-type="string" table:style-name="ce6">
            <text:p>Regolamento per il conferimento di titoli onorifici</text:p>
          </table:table-cell>
          <table:table-cell office:value-type="string" table:style-name="ce6">
            <text:p><text:span text:style-name="T5">Entro 30 gg. dalla proposta di conferimento da presentare in CDD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53" table:style-name="ce6">
            <text:p>53</text:p>
          </table:table-cell>
          <table:table-cell office:value-type="string" table:style-name="ce6">
            <text:p><text:span text:style-name="T5">assegnazione degli studenti part time agli Uffici dipartimentali.</text:span></text:p>
          </table:table-cell>
          <table:table-cell office:value-type="string" table:style-name="ce6">
            <text:p><text:span text:style-name="T2">Regolamento per l'affidamento a studenti di forme di collaborazione ai sensi dell'art.11 D.Lgs</text:span></text:p>
            <text:p><text:span text:style-name="T2">68/2012 (DR/2015/2994 del</text:span></text:p>
            <text:p><text:span text:style-name="T2">15/09/2015)</text:span></text:p>
          </table:table-cell>
          <table:table-cell office:value-type="string" table:style-name="ce6">
            <text:p><text:span text:style-name="T5">Entro 10 gg. dalla firma del contratto da parte dello student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apo dell'ufficio per la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text:s/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54" table:style-name="ce6">
            <text:p>54</text:p>
          </table:table-cell>
          <table:table-cell office:value-type="string" table:style-name="ce6">
            <text:p><text:span text:style-name="T2">NOMINA RESPONSABILI DEI LABORATORI</text:span></text:p>
          </table:table-cell>
          <table:table-cell office:value-type="string" table:style-name="ce6">
            <text:p><text:span text:style-name="T2">Regolamento di Ateneo per la disciplina dei compiti e delle modalità <text:s text:c="2"/>di funzionamento degli organi dipartimentali e dell’elezione del Direttore di Dipartimento D.R. n. 507 del</text:span></text:p>
            <text:p><text:span text:style-name="T2">22/02/2016</text:span></text:p>
          </table:table-cell>
          <table:table-cell office:value-type="string" table:style-name="ce6">
            <text:p><text:span text:style-name="T5">Entro 15 gg. Dalla presentazione della proposta in CDD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5">
          <table:table-cell office:value-type="float" office:value="55" table:style-name="ce6">
            <text:p>55</text:p>
          </table:table-cell>
          <table:table-cell office:value-type="string" table:style-name="ce6">
            <text:p><text:span text:style-name="T5">TRASMISSIONE in CDD delle domande di frequentazione del dipartimento</text:span></text:p>
          </table:table-cell>
          <table:table-cell office:value-type="string" table:style-name="ce6">
            <text:p>DR n. 2622 del 4/7/2003</text:p>
          </table:table-cell>
          <table:table-cell office:value-type="string" table:style-name="ce6">
            <text:p><text:span text:style-name="T5">Entro 30 gg. dalla richiesta di frequentazione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dicmapi.unina.it/modulistica/</text:p>
          </table:table-cell>
          <table:table-cell table:number-columns-repeated="16371"/>
        </table:table-row>
        <table:table-row table:style-name="ro36">
          <table:table-cell office:value-type="float" office:value="56" table:style-name="ce6">
            <text:p>56</text:p>
          </table:table-cell>
          <table:table-cell office:value-type="string" table:style-name="ce6">
            <text:p><text:span text:style-name="T7">Assegnazione o diniego patrocinio e contributi</text:span><text:span text:style-name="T8">.</text:span></text:p>
          </table:table-cell>
          <table:table-cell office:value-type="string" table:style-name="ce6">
            <text:p>Statuto di Ateneo</text:p>
          </table:table-cell>
          <table:table-cell office:value-type="string" table:style-name="ce6">
            <text:p><text:span text:style-name="T5">Entro 30 gg. dalla richiest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7">
          <table:table-cell office:value-type="float" office:value="57" table:style-name="ce6">
            <text:p>57</text:p>
          </table:table-cell>
          <table:table-cell office:value-type="string" table:style-name="ce6">
            <text:p><text:span text:style-name="T5">Costituzione TASK FORCE di ATENEO</text:span></text:p>
          </table:table-cell>
          <table:table-cell office:value-type="string" table:style-name="ce6">
            <text:p><text:span text:style-name="T2">Regolamento per l'istituzione ed il funzionamento delle Task Force di</text:span></text:p>
            <text:p><text:span text:style-name="T2">Ateneo - DR/2017/1511 del 26/04/2017</text:span></text:p>
          </table:table-cell>
          <table:table-cell office:value-type="string" table:style-name="ce6">
            <text:p><text:span text:style-name="T5">Entro 30 gg. Dalla presentazione dell'istanz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mail a didattica.dicmapi@unina.it e 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34">
          <table:table-cell office:value-type="float" office:value="58" table:style-name="ce6">
            <text:p>58</text:p>
          </table:table-cell>
          <table:table-cell office:value-type="string" table:style-name="ce6">
            <text:p><text:span text:style-name="T5">Costituzione SPIN OFF</text:span></text:p>
          </table:table-cell>
          <table:table-cell office:value-type="string" table:style-name="ce6">
            <text:p><text:span text:style-name="T2">Regolamento per la costituzione di Spin Off e la partecipazione del personale universitario alle attività dello stesso - DR/2014/3435 del</text:span></text:p>
            <text:p><text:span text:style-name="T2">20/10/2014</text:span></text:p>
          </table:table-cell>
          <table:table-cell office:value-type="string" table:style-name="ce6">
            <text:p><text:span text:style-name="T5">Entro 30 gg. Dalla presentazione dell'istanza</text:span></text:p>
          </table:table-cell>
          <table:table-cell office:value-type="string" table:style-name="ce6">
            <text:p><text:span text:style-name="T5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ll'organo giurisdizionale competente</text:p>
          </table:table-cell>
          <table:table-cell office:value-type="string" table:style-name="ce4">
            <text:p>via protocollo informatic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spinoff.unina.it/modulistica/</text:p>
          </table:table-cell>
          <table:table-cell table:number-columns-repeated="16371"/>
        </table:table-row>
        <table:table-row table:style-name="ro7">
          <table:table-cell office:value-type="float" office:value="59" table:style-name="ce6">
            <text:p>59</text:p>
          </table:table-cell>
          <table:table-cell office:value-type="string" table:style-name="ce6">
            <text:p><text:span text:style-name="T4">Gestione Bilancio e Patrimonio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D.R. 4672 del 22/11/2018</text:span></text:p>
          </table:table-cell>
          <table:table-cell table:style-name="ce6"/>
          <table:table-cell office:value-type="string" table:style-name="ce6">
            <text:p><text:span text:style-name="T5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8">
          <table:table-cell office:value-type="string" table:style-name="ce6">
            <text:p><text:span text:style-name="T5">59A</text:span></text:p>
          </table:table-cell>
          <table:table-cell office:value-type="string" table:style-name="ce6">
            <text:p><text:span text:style-name="T5">Previsione di budget economico, degli investimenti annuale autorizzatorio e triennale, e del budget di cassa annuale mensilizzat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 dalla nota protocollo Area Bilancio e Finanz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budget.u-gov.unina.it%2Fubudget%2Fj_spring_cas_security_check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icio Bilancio di Atene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5">59B</text:span></text:p>
          </table:table-cell>
          <table:table-cell office:value-type="string" table:style-name="ce6">
            <text:p><text:span text:style-name="T5">Assestamento della previsione di budget economico e degli investimenti annuale autorizzatori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. dal completamento delle operazioni di chiusura dell'esercizio precedent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icio Bilancio di Atene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5">59C</text:span></text:p>
          </table:table-cell>
          <table:table-cell office:value-type="string" table:style-name="ce6">
            <text:p><text:span text:style-name="T5">Trasmissione variazioni al budget (ex art. 17 R.A.F.C.) all’Ufficio Programmazione Economico Finanziaria e p.c. al Collegio dei Revisori dei Cont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15 giorni dalla ricezione delle richiest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Doc Variazione <text:s/>Preventiv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5">59D</text:span></text:p>
          </table:table-cell>
          <table:table-cell office:value-type="string" table:style-name="ce6">
            <text:p><text:span text:style-name="T5">Trasmissione variazioni al budget (ex art. 18 R.A.F.C.) all’Ufficio Programmazione Economico Finanziaria e p.c. al Collegio dei Revisori dei Conti per la relativa approvazione da parte del Consiglio di Amministrazion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7 giorni dalla ricezione della richiesta di variazione motiva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Doc Variazione <text:s/>Preventiv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5">59E</text:span></text:p>
          </table:table-cell>
          <table:table-cell office:value-type="string" table:style-name="ce6">
            <text:p><text:span text:style-name="T5">Chiusure Bilancio di Esercizio annuale propedeutiche alla redazione del Bilancio Unico di Atene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 dalla nota protocollo Ufficio Programmazione Economico Finanziari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icio Bilancio di Atene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<text:span text:style-name="T5">59F</text:span></text:p>
          </table:table-cell>
          <table:table-cell office:value-type="string" table:style-name="ce6">
            <text:p><text:span text:style-name="T5">Registrazione dei Buoni di Carico a fronte dell’acquisto di beni inventariabili, associazione del bene acquistato al fondo/progetto per la copertura delle quote di ammortamento negli esercizi successiv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. dalla ricezione del bene e/o fattura di acquisto relativ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UGOV-CO-DG Buono di carico</text:p>
          </table:table-cell>
          <table:table-cell table:number-columns-repeated="16371"/>
        </table:table-row>
        <table:table-row table:style-name="ro37">
          <table:table-cell office:value-type="string" table:style-name="ce6">
            <text:p><text:span text:style-name="T5">59G</text:span></text:p>
          </table:table-cell>
          <table:table-cell office:value-type="string" table:style-name="ce6">
            <text:p><text:span text:style-name="T5">Prospetti delle variazioni della consistenza</text:span></text:p>
            <text:p><text:span text:style-name="T5">dei beni mobili ai sensi dell’art.50 R.A.F.C.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il 31 marzo dell'esercizio successivo a quello di competenz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Ufficio Patrimonio di Ateneo</text:p>
          </table:table-cell>
          <table:table-cell table:number-columns-repeated="16371"/>
        </table:table-row>
        <table:table-row table:style-name="ro39">
          <table:table-cell office:value-type="string" table:style-name="ce6">
            <text:p><text:span text:style-name="T5">59H</text:span></text:p>
          </table:table-cell>
          <table:table-cell office:value-type="string" table:style-name="ce6">
            <text:p><text:span text:style-name="T5">CONTO DELLA GESTIONE DEL CONSEGNATARIO DI BEN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D. Lgs. 174/2016</text:span></text:p>
          </table:table-cell>
          <table:table-cell office:value-type="string" table:style-name="ce6">
            <text:p><text:span text:style-name="T5">Entro il 1° marzo dell'esercizio successivo a quello di competenz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Ufficio Patrimonio di Ateneo/Modello 24_Consegnatario beni</text:p>
          </table:table-cell>
          <table:table-cell table:number-columns-repeated="16371"/>
        </table:table-row>
        <table:table-row table:style-name="ro40">
          <table:table-cell office:value-type="string" table:style-name="ce6">
            <text:p><text:span text:style-name="T5">59I</text:span></text:p>
          </table:table-cell>
          <table:table-cell office:value-type="string" table:style-name="ce6">
            <text:p><text:span text:style-name="T5">Registrazione dei Buoni di Scarico in caso di dismissione/alienazione/trasferimento dei beni inventariati;</text:span></text:p>
          </table:table-cell>
          <table:table-cell office:value-type="string" table:style-name="ce6">
            <text:p><text:span text:style-name="T2">Regolamento per il discarico inventariale dei beni mobili -</text:span></text:p>
            <text:p><text:span text:style-name="T2">D.R. 189 del 28/01/2014</text:span></text:p>
          </table:table-cell>
          <table:table-cell office:value-type="string" table:style-name="ce6">
            <text:p><text:span text:style-name="T5">Entro 30 gg dalla delibera di autorizzazione del Consiglio di dipartimen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UGOV-CO-DG Buono di scarico</text:p>
          </table:table-cell>
          <table:table-cell table:number-columns-repeated="16371"/>
        </table:table-row>
        <table:table-row table:style-name="ro41">
          <table:table-cell office:value-type="string" table:style-name="ce6">
            <text:p><text:span text:style-name="T5">59L</text:span></text:p>
          </table:table-cell>
          <table:table-cell office:value-type="string" table:style-name="ce6">
            <text:p><text:span text:style-name="T5">Registrazione dei buoni di Carico per Donazione su UGOV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  <text:p><text:span text:style-name="T2">D. Lgs. 174/2016</text:span></text:p>
          </table:table-cell>
          <table:table-cell office:value-type="string" table:style-name="ce6">
            <text:p><text:span text:style-name="T5">Entro 30 gg dalla ricezione della proposta di dona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UGOV-CO-DG Donazione</text:p>
          </table:table-cell>
          <table:table-cell table:number-columns-repeated="16371"/>
        </table:table-row>
        <table:table-row table:style-name="ro42">
          <table:table-cell office:value-type="string" table:style-name="ce6">
            <text:p><text:span text:style-name="T5">59M</text:span></text:p>
          </table:table-cell>
          <table:table-cell office:value-type="string" table:style-name="ce6">
            <text:p><text:span text:style-name="T5">Trasmissione all’Istituto Cassiere della Distinta di Trasmissione degli ordinativi d’incasso e di pagamento, con relativa associazione a fascicoli documental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5 gg. dall'emissione dei relativi ordinativi di pagamento/incass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.</text:p>
          </table:table-cell>
          <table:table-cell office:value-type="string" table:style-name="ce4">
            <text:p>Edoc Unina/Flusi OPI</text:p>
          </table:table-cell>
          <table:table-cell table:number-columns-repeated="16371"/>
        </table:table-row>
        <table:table-row table:style-name="ro43">
          <table:table-cell office:value-type="float" office:value="60" table:style-name="ce6">
            <text:p>60</text:p>
          </table:table-cell>
          <table:table-cell office:value-type="string" table:style-name="ce6">
            <text:p><text:span text:style-name="T4">Gestione Fondo Economale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D.R. 4672 del 22/11/2018</text:span></text:p>
          </table:table-cell>
          <table:table-cell table:style-name="ce6"/>
          <table:table-cell office:value-type="string" table:style-name="ce6">
            <text:p><text:span text:style-name="T5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44">
          <table:table-cell office:value-type="string" table:style-name="ce6">
            <text:p><text:span text:style-name="T5">60A</text:span></text:p>
          </table:table-cell>
          <table:table-cell office:value-type="string" table:style-name="ce6">
            <text:p><text:span text:style-name="T5">Costituzione del fondo economal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. dall'inizio dell'esercizio finanziari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/Dir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Doc Apertura Fondo Economale</text:p>
          </table:table-cell>
          <table:table-cell table:number-columns-repeated="16371"/>
        </table:table-row>
        <table:table-row table:style-name="ro18">
          <table:table-cell office:value-type="string" table:style-name="ce6">
            <text:p><text:span text:style-name="T5">60B</text:span></text:p>
          </table:table-cell>
          <table:table-cell office:value-type="string" table:style-name="ce6">
            <text:p><text:span text:style-name="T5">Inserimento documenti di spesa nel registro di fondo economal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7 gg dal ricevimen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/Dir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Generico Uscita/FE</text:p>
          </table:table-cell>
          <table:table-cell table:number-columns-repeated="16371"/>
        </table:table-row>
        <table:table-row table:style-name="ro18">
          <table:table-cell office:value-type="string" table:style-name="ce6">
            <text:p><text:span text:style-name="T5">60C</text:span></text:p>
          </table:table-cell>
          <table:table-cell office:value-type="string" table:style-name="ce6">
            <text:p><text:span text:style-name="T5">Registrazione Reintegri di spesa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</text:span></text:p>
            <text:p><text:span text:style-name="T2">la Contabilità - D.R. 4672 del 22/11/2018</text:span></text:p>
          </table:table-cell>
          <table:table-cell office:value-type="string" table:style-name="ce6">
            <text:p><text:span text:style-name="T5">Entro 30 gg dall'accertata insufficienza di disponibilità del fondo economal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/Dir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Reintegro Spesa/FE</text:p>
          </table:table-cell>
          <table:table-cell table:number-columns-repeated="16371"/>
        </table:table-row>
        <table:table-row table:style-name="ro18">
          <table:table-cell office:value-type="string" table:style-name="ce6">
            <text:p><text:span text:style-name="T5">60D</text:span></text:p>
          </table:table-cell>
          <table:table-cell office:value-type="string" table:style-name="ce6">
            <text:p><text:span text:style-name="T5">Chiusura del fondo economal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 dalla nota protocollo Ufficio Bilanci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/Dir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Doc Chiusura Fondo Economale</text:p>
          </table:table-cell>
          <table:table-cell table:number-columns-repeated="16371"/>
        </table:table-row>
        <table:table-row table:style-name="ro45">
          <table:table-cell office:value-type="string" table:style-name="ce6">
            <text:p><text:span text:style-name="T5">60E</text:span></text:p>
          </table:table-cell>
          <table:table-cell office:value-type="string" table:style-name="ce6">
            <text:p><text:span text:style-name="T5">CONTO DELLA GESTIONE DELL'ECONOM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  <text:p><text:span text:style-name="T2">D.Lgs. 174/2016.</text:span></text:p>
          </table:table-cell>
          <table:table-cell office:value-type="string" table:style-name="ce6">
            <text:p><text:span text:style-name="T5">Entro il 31 marzo dell'esercizio successivo a quello di competenz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icio Bilancio di Ateneo/Modello 23_Conto_Gestione_Economo</text:p>
          </table:table-cell>
          <table:table-cell table:number-columns-repeated="16371"/>
        </table:table-row>
        <table:table-row table:style-name="ro46">
          <table:table-cell office:value-type="float" office:value="61" table:style-name="ce6">
            <text:p>61</text:p>
          </table:table-cell>
          <table:table-cell office:value-type="string" table:style-name="ce6">
            <text:p><text:span text:style-name="T4">Gestione Attività Commerciale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table:style-name="ce6"/>
          <table:table-cell office:value-type="string" table:style-name="ce7">
            <text:p>Ufficio Contabilità e Bilancio/Ufficio per la Ricerca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47">
          <table:table-cell office:value-type="string" table:style-name="ce6">
            <text:p><text:span text:style-name="T5">61A</text:span></text:p>
          </table:table-cell>
          <table:table-cell office:value-type="string" table:style-name="ce6">
            <text:p><text:span text:style-name="T5">Analisi e verifica regolarità della documentazione contrattuale ai fini della bozza di contratto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10 giorni dalla richiesta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ricer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7">
          <table:table-cell office:value-type="string" table:style-name="ce6">
            <text:p><text:span text:style-name="T5">61B</text:span></text:p>
          </table:table-cell>
          <table:table-cell office:value-type="string" table:style-name="ce6">
            <text:p><text:span text:style-name="T5">Trasmissione contratti al Consiglio di Dipartimento per la relativa approvazione corredati da articolati di spesa ed elenchi personale partecipante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20 gg dalla consegna del contratto definitivo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7">
          <table:table-cell office:value-type="string" table:style-name="ce6">
            <text:p><text:span text:style-name="T5">61C</text:span></text:p>
          </table:table-cell>
          <table:table-cell office:value-type="string" table:style-name="ce6">
            <text:p><text:span text:style-name="T5">Trasmissione dei contratti sottoscritti dal Direttore alle ditte/Enti contraenti secondo le modalità concordate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5 gg successivi alla sottoscrizione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ricer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8">
          <table:table-cell office:value-type="string" table:style-name="ce6">
            <text:p><text:span text:style-name="T5">61D</text:span></text:p>
          </table:table-cell>
          <table:table-cell office:value-type="string" table:style-name="ce6">
            <text:p><text:span text:style-name="T5">Emissione di fatture proforme in relazione alle scadenze contrattuali e contestuale trasmissione relazioni scientifiche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7 giorni da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Fattura Proforma</text:p>
          </table:table-cell>
          <table:table-cell table:number-columns-repeated="16371"/>
        </table:table-row>
        <table:table-row table:style-name="ro48">
          <table:table-cell office:value-type="string" table:style-name="ce6">
            <text:p><text:span text:style-name="T5">61E</text:span></text:p>
          </table:table-cell>
          <table:table-cell office:value-type="string" table:style-name="ce6">
            <text:p><text:span text:style-name="T5">Emissione fatture di vendita elettroniche a seguito ricezione dei sospesi di entrata su UGOV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5 giorni dalla rice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Fattura Vendita</text:p>
          </table:table-cell>
          <table:table-cell table:number-columns-repeated="16371"/>
        </table:table-row>
        <table:table-row table:style-name="ro48">
          <table:table-cell office:value-type="string" table:style-name="ce6">
            <text:p><text:span text:style-name="T5">61F</text:span></text:p>
          </table:table-cell>
          <table:table-cell office:value-type="string" table:style-name="ce6">
            <text:p><text:span text:style-name="T5">Emissione ordinativi di Incasso Fatture di vendita con associazione ai sospesi di entrata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5 giorni dalla regolare trasmissione della Fattura di Vendi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Ordinativo di Incasso</text:p>
          </table:table-cell>
          <table:table-cell table:number-columns-repeated="16371"/>
        </table:table-row>
        <table:table-row table:style-name="ro48">
          <table:table-cell office:value-type="string" table:style-name="ce6">
            <text:p><text:span text:style-name="T5">61G</text:span></text:p>
          </table:table-cell>
          <table:table-cell office:value-type="string" table:style-name="ce6">
            <text:p><text:span text:style-name="T5">Liquidazione compensi ai docenti ed al personale tecnico amministrativo</text:span></text:p>
          </table:table-cell>
          <table:table-cell office:value-type="string" table:style-name="ce6">
            <text:p>Regolamento per attività conto terzi - D.R. 323 del 01/02/2022</text:p>
          </table:table-cell>
          <table:table-cell office:value-type="string" table:style-name="ce6">
            <text:p><text:span text:style-name="T5">Entro 30 giorni da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Compenso</text:p>
          </table:table-cell>
          <table:table-cell table:number-columns-repeated="16371"/>
        </table:table-row>
        <table:table-row table:style-name="ro49">
          <table:table-cell office:value-type="float" office:value="62" table:style-name="ce6">
            <text:p>62</text:p>
          </table:table-cell>
          <table:table-cell office:value-type="string" table:style-name="ce12">
            <text:p>Assegni per attività di ricerca</text:p>
          </table:table-cell>
          <table:table-cell office:value-type="string" table:style-name="ce6">
            <text:p><text:span text:style-name="T1">Regolamento per il conferimento di Assegni per lo svolgimento di attività di ricerca - D.R. 2269 del</text:span></text:p>
            <text:p><text:span text:style-name="T1">08/06/2023</text:span></text:p>
          </table:table-cell>
          <table:table-cell table:style-name="ce6"/>
          <table:table-cell office:value-type="string" table:style-name="ce7">
            <text:p>Ufficio Contabilità e Bilancio/Ufficio per la Ricerca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50">
          <table:table-cell office:value-type="string" table:style-name="ce6">
            <text:p><text:span text:style-name="T5">62A</text:span></text:p>
          </table:table-cell>
          <table:table-cell office:value-type="string" table:style-name="ce6">
            <text:p><text:span text:style-name="T5">Attivazione procedura concorsuale per Assegni di ricerca - Verifica formale e disponibilità fondi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3 giorni dalla richiesta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ricer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dicmapi.unina.it/modulistica/</text:p>
          </table:table-cell>
          <table:table-cell table:number-columns-repeated="16371"/>
        </table:table-row>
        <table:table-row table:style-name="ro30">
          <table:table-cell office:value-type="string" table:style-name="ce6">
            <text:p><text:span text:style-name="T5">62B</text:span></text:p>
          </table:table-cell>
          <table:table-cell office:value-type="string" table:style-name="ce6">
            <text:p><text:span text:style-name="T5">Promemoria Consiglio di Dipartimento</text:span></text:p>
          </table:table-cell>
          <table:table-cell office:value-type="string" table:style-name="ce6">
            <text:p>Regolamento per il conferimento di Assegni per lo svolgimento di attività di ricerca - D.R. 2269 del 08/06/2023</text:p>
          </table:table-cell>
          <table:table-cell office:value-type="string" table:style-name="ce6">
            <text:p><text:span text:style-name="T5">Entro 20 gg dalla richiesta per l'approvazione in Consiglio/Decreto del Direttore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1">
          <table:table-cell office:value-type="string" table:style-name="ce6">
            <text:p><text:span text:style-name="T5">62C</text:span></text:p>
          </table:table-cell>
          <table:table-cell office:value-type="string" table:style-name="ce6">
            <text:p><text:span text:style-name="T5">Emanazione del bando di concorso per Assegni di ricerca</text:span></text:p>
          </table:table-cell>
          <table:table-cell office:value-type="string" table:style-name="ce6">
            <text:p><text:span text:style-name="T2">Regolamento per il conferimento di Assegni per lo svolgimento di attività di</text:span></text:p>
            <text:p><text:span text:style-name="T2">ricerca - D.R. 2269 del 08/06/2023</text:span></text:p>
          </table:table-cell>
          <table:table-cell office:value-type="string" table:style-name="ce6">
            <text:p><text:span text:style-name="T5">Entro 10 giorni dall'approvazione del Consiglio/Decreto del Direttore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assegni-di-ricerca</text:p>
          </table:table-cell>
          <table:table-cell table:number-columns-repeated="16371"/>
        </table:table-row>
        <table:table-row table:style-name="ro51">
          <table:table-cell office:value-type="string" table:style-name="ce6">
            <text:p><text:span text:style-name="T5">62D</text:span></text:p>
          </table:table-cell>
          <table:table-cell office:value-type="string" table:style-name="ce6">
            <text:p><text:span text:style-name="T5">Pubblicazione sul sito del Ministero e dell'Unione europea (https://jobfellowship.cineca.it/)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2 giorni dalla pubblicazione del bando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51">
          <table:table-cell office:value-type="string" table:style-name="ce6">
            <text:p><text:span text:style-name="T5">62E</text:span></text:p>
          </table:table-cell>
          <table:table-cell office:value-type="string" table:style-name="ce6">
            <text:p><text:span text:style-name="T5">Nomina della Commissione di concorso per Assegni di ricerca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5 giorni successivi alla scadenza del bando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assegni-di-ricerca</text:p>
          </table:table-cell>
          <table:table-cell table:number-columns-repeated="16371"/>
        </table:table-row>
        <table:table-row table:style-name="ro51">
          <table:table-cell office:value-type="string" table:style-name="ce6">
            <text:p><text:span text:style-name="T5">62F</text:span></text:p>
          </table:table-cell>
          <table:table-cell office:value-type="string" table:style-name="ce6">
            <text:p><text:span text:style-name="T5">Pubblicazione risultati prova orale all'albo Ateneo/Dipartimento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5 giorni dalla valutazione titoli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assegni-di-ricerca</text:p>
          </table:table-cell>
          <table:table-cell table:number-columns-repeated="16371"/>
        </table:table-row>
        <table:table-row table:style-name="ro51">
          <table:table-cell office:value-type="string" table:style-name="ce6">
            <text:p><text:span text:style-name="T5">62G</text:span></text:p>
          </table:table-cell>
          <table:table-cell office:value-type="string" table:style-name="ce6">
            <text:p><text:span text:style-name="T5">Approvazione Atti della procedura concorsuale per Assegni di ricerca</text:span></text:p>
          </table:table-cell>
          <table:table-cell office:value-type="string" table:style-name="ce9">
            <text:p>Decreto legislativo 14 marzo 2013, n. 33 e Regolamento per il conferimento di Assegni per lo svolgimento di attività di ricerca - D.R. 2269 del</text:p>
            <text:p>08/06/2023</text:p>
          </table:table-cell>
          <table:table-cell office:value-type="string" table:style-name="ce6">
            <text:p><text:span text:style-name="T5">Entro 5 giorni dalla conclusione della selezione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assegni-di-ricerca</text:p>
          </table:table-cell>
          <table:table-cell table:number-columns-repeated="16371"/>
        </table:table-row>
        <table:table-row table:style-name="ro49">
          <table:table-cell office:value-type="string" table:style-name="ce6">
            <text:p><text:span text:style-name="T5">62H</text:span></text:p>
          </table:table-cell>
          <table:table-cell office:value-type="string" table:style-name="ce6">
            <text:p><text:span text:style-name="T5">Stipula del contratto per Assegno di Ricerca</text:span></text:p>
          </table:table-cell>
          <table:table-cell office:value-type="string" table:style-name="ce9">
            <text:p>Regolamento per il conferimento di Assegni per lo svolgimento di attività di ricerca - D.R. 2269 del 08/06/2023</text:p>
          </table:table-cell>
          <table:table-cell office:value-type="string" table:style-name="ce6">
            <text:p><text:span text:style-name="T5">Entro 7 giorni dall'approvazione atti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2">
          <table:table-cell office:value-type="string" table:style-name="ce6">
            <text:p><text:span text:style-name="T5">62I</text:span></text:p>
          </table:table-cell>
          <table:table-cell office:value-type="string" table:style-name="ce6">
            <text:p><text:span text:style-name="T5">Registrazione contratto sulla procedura UGOV per Assegno di Ricerca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15 gg dalla stipula del contrat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Contatto al personale</text:p>
          </table:table-cell>
          <table:table-cell table:number-columns-repeated="16371"/>
        </table:table-row>
        <table:table-row table:style-name="ro44">
          <table:table-cell office:value-type="string" table:style-name="ce6">
            <text:p><text:span text:style-name="T5">62L</text:span></text:p>
          </table:table-cell>
          <table:table-cell office:value-type="string" table:style-name="ce6">
            <text:p><text:span text:style-name="T5">Registrazione contratto e riferimenti assegnista in banca dati MIUR/CINECA e in piattaforma CoCampania (Unilav-Regione Campania)</text:span></text:p>
          </table:table-cell>
          <table:table-cell office:value-type="string" table:style-name="ce6">
            <text:p><text:span text:style-name="T2">Regolamento per il conferimento di Assegni per lo svolgimento di attività di ricerca - D.R. 2269 del</text:span></text:p>
            <text:p><text:span text:style-name="T2">08/06/2023</text:span></text:p>
          </table:table-cell>
          <table:table-cell office:value-type="string" table:style-name="ce6">
            <text:p><text:span text:style-name="T5">Entro 15 gg dalla stipula del contrat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co.lavorocampania.it/CO/">https://co.lavorocampania.it/CO/<text:line-break/>https://bandi.mur.gov.it/index.php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<text:span text:style-name="T5">62M</text:span></text:p>
          </table:table-cell>
          <table:table-cell office:value-type="string" table:style-name="ce6">
            <text:p><text:span text:style-name="T5">Liquidazione mensile delle rate di stipendio assegnisti con emissione dell'ordinativo di pagamento e registrazione in E-Document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10 giorni dalla scadenza della rata mensil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Compenso</text:p>
          </table:table-cell>
          <table:table-cell table:number-columns-repeated="16371"/>
        </table:table-row>
        <table:table-row table:style-name="ro51">
          <table:table-cell office:value-type="float" office:value="63" table:style-name="ce6">
            <text:p>63</text:p>
          </table:table-cell>
          <table:table-cell office:value-type="string" table:style-name="ce8">
            <text:p><text:span text:style-name="T1">Borse di studio per attività di ricerca</text:span></text:p>
          </table:table-cell>
          <table:table-cell office:value-type="string" table:style-name="ce8">
            <text:p>Regolamento di Ateneo per l'assegnazione, da parte di Dipartimenti e Centri Interdipartimentali,di borse di studio aventi ad oggetto attività di ricerca, da istituire con fondi derivanti da convenzioni - D.R. 3557 del 19/10/2015</text:p>
          </table:table-cell>
          <table:table-cell table:style-name="ce6"/>
          <table:table-cell office:value-type="string" table:style-name="ce7">
            <text:p>Ufficio Contabilità e Bilancio/Ufficio per la Ricerca</text:p>
          </table:table-cell>
          <table:table-cell table:number-columns-repeated="3" table:style-name="ce8"/>
          <table:table-cell office:value-type="string" table:content-validation-name="val1" table:style-name="ce8">
            <text:p>NO</text:p>
          </table:table-cell>
          <table:table-cell office:value-type="string" table:content-validation-name="val1" table:style-name="ce8">
            <text:p>NO</text:p>
          </table:table-cell>
          <table:table-cell office:value-type="string" table:style-name="ce8">
            <text:p>n.a.</text:p>
          </table:table-cell>
          <table:table-cell office:value-type="string" table:style-name="ce8">
            <text:p>n.a.</text:p>
          </table:table-cell>
          <table:table-cell table:style-name="ce8"/>
          <table:table-cell table:number-columns-repeated="16371"/>
        </table:table-row>
        <table:table-row table:style-name="ro53">
          <table:table-cell office:value-type="string" table:style-name="ce10">
            <text:p><text:span text:style-name="T5">63</text:span><text:span text:style-name="T9">A</text:span></text:p>
          </table:table-cell>
          <table:table-cell office:value-type="string" table:style-name="ce6">
            <text:p><text:span text:style-name="T5">Attivazione procedura concorsuale per Borse di ricerca - Verifica formale e disponibilità fondi</text:span>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 - D.R. 3557 del 19/10/2015</text:span></text:p>
          </table:table-cell>
          <table:table-cell office:value-type="string" table:style-name="ce6">
            <text:p><text:span text:style-name="T5">Entro 3 giorni dalla richiesta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ricer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3">
          <table:table-cell office:value-type="string" table:style-name="ce6">
            <text:p><text:span text:style-name="T5">63B</text:span></text:p>
          </table:table-cell>
          <table:table-cell office:value-type="string" table:style-name="ce6">
            <text:p><text:span text:style-name="T5">Promemoria Consiglio di Dipartimento</text:span>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 - D.R. 3557 del 19/10/2015</text:span></text:p>
          </table:table-cell>
          <table:table-cell office:value-type="string" table:style-name="ce6">
            <text:p><text:span text:style-name="T5">Entro 5 gg precedenti la seduta del Consiglio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4">
          <table:table-cell office:value-type="string" table:style-name="ce6">
            <text:p><text:span text:style-name="T5">63C</text:span></text:p>
          </table:table-cell>
          <table:table-cell office:value-type="string" table:style-name="ce6">
            <text:p><text:span text:style-name="T5">Emanazione del bando di concorso per borse di studio</text:span>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 - D.R. 3557 del 19/10/2015</text:span></text:p>
            <text:p><text:span text:style-name="T2">Decreto legislativo 14 marzo 2013, n. 33</text:span></text:p>
          </table:table-cell>
          <table:table-cell office:value-type="string" table:style-name="ce6">
            <text:p><text:span text:style-name="T5">Entro 10 giorni dall'approvazione del Consiglio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borse-di-ricerca</text:p>
          </table:table-cell>
          <table:table-cell table:number-columns-repeated="16371"/>
        </table:table-row>
        <table:table-row table:style-name="ro55">
          <table:table-cell office:value-type="string" table:style-name="ce6">
            <text:p><text:span text:style-name="T5">63D</text:span></text:p>
          </table:table-cell>
          <table:table-cell office:value-type="string" table:style-name="ce6">
            <text:p><text:span text:style-name="T5">Nomina della Commissione di concorso per Borse di ricerca</text:span></text:p>
          </table:table-cell>
          <table:table-cell office:value-type="string" table:style-name="ce6">
            <text:p>Regolamento di Ateneo per l'assegnazione, da parte di Dipartimenti e Centri Interdipartimentali,di borse di studio aventi ad oggetto attività di ricerca, da istituire con fondi derivanti da convenzioni - D.R. 3557 del 19/10/2015</text:p>
          </table:table-cell>
          <table:table-cell office:value-type="string" table:style-name="ce6">
            <text:p><text:span text:style-name="T5">Entro 5 giorni dalla scadenza del bando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borse-di-ricerca</text:p>
          </table:table-cell>
          <table:table-cell table:number-columns-repeated="16371"/>
        </table:table-row>
        <table:table-row table:style-name="ro54">
          <table:table-cell office:value-type="string" table:style-name="ce6">
            <text:p><text:span text:style-name="T5">63E</text:span></text:p>
          </table:table-cell>
          <table:table-cell office:value-type="string" table:style-name="ce6">
            <text:p><text:span text:style-name="T5">Approvazione Atti della procedura concorsuale per Borse di ricerca</text:span>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 - D.R. 3557 del 19/10/2015</text:span></text:p>
            <text:p><text:span text:style-name="T2">Decreto legislativo 14 marzo 2013, n. 33</text:span></text:p>
          </table:table-cell>
          <table:table-cell office:value-type="string" table:style-name="ce6">
            <text:p><text:span text:style-name="T5">Entro 5 giorni dalla conclusione della selezione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unina.it/it/ateneo/concorsi-e-borse-di-studio/borse-di-ricerca</text:p>
          </table:table-cell>
          <table:table-cell table:number-columns-repeated="16371"/>
        </table:table-row>
        <table:table-row table:style-name="ro53">
          <table:table-cell office:value-type="string" table:style-name="ce6">
            <text:p><text:span text:style-name="T5">63F</text:span></text:p>
          </table:table-cell>
          <table:table-cell office:value-type="string" table:style-name="ce6">
            <text:p><text:span text:style-name="T5">Stipula del contratto per Borse di Ricerca</text:span>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 - D.R. 3557 del 19/10/2015</text:span></text:p>
          </table:table-cell>
          <table:table-cell office:value-type="string" table:style-name="ce6">
            <text:p><text:span text:style-name="T5">Entro 5 giorni dall'approvazione atti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56">
          <table:table-cell office:value-type="string" table:style-name="ce6">
            <text:p><text:span text:style-name="T5">63G</text:span></text:p>
          </table:table-cell>
          <table:table-cell office:value-type="string" table:style-name="ce6">
            <text:p><text:span text:style-name="T5">Registrazione contratto sulla procedura UGOV per Borsa di Ricerca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15 gg dalla stipula del contrat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Contatto al personale</text:p>
          </table:table-cell>
          <table:table-cell table:number-columns-repeated="16371"/>
        </table:table-row>
        <table:table-row table:style-name="ro30">
          <table:table-cell office:value-type="string" table:style-name="ce6">
            <text:p><text:span text:style-name="T5">63H</text:span></text:p>
          </table:table-cell>
          <table:table-cell office:value-type="string" table:style-name="ce6">
            <text:p><text:span text:style-name="T5">Liquidazione mensile delle rate di stipendio borsisti con emissione dell'ordinativo di pagament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7 giorni dalla scadenza della rata mensil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Compenso</text:p>
          </table:table-cell>
          <table:table-cell table:number-columns-repeated="16371"/>
        </table:table-row>
        <table:table-row table:style-name="ro49">
          <table:table-cell office:value-type="float" office:value="64" table:style-name="ce6">
            <text:p>64</text:p>
          </table:table-cell>
          <table:table-cell office:value-type="string" table:style-name="ce6">
            <text:p><text:span text:style-name="T4">Incarichi di lavoro autonomo</text:span></text:p>
          </table:table-cell>
          <table:table-cell office:value-type="string" table:style-name="ce6">
            <text:p><text:span text:style-name="T1">D.Lgs n. 165/2001 e s.m.i.;Regolamento per l'affidamento di incarichi di lavoro autonomo - D.R. 1506</text:span></text:p>
            <text:p><text:span text:style-name="T1">del 26/04/2017</text:span></text:p>
          </table:table-cell>
          <table:table-cell table:style-name="ce6"/>
          <table:table-cell office:value-type="string" table:style-name="ce6">
            <text:p><text:span text:style-name="T5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57">
          <table:table-cell office:value-type="string" table:style-name="ce6">
            <text:p>64A</text:p>
          </table:table-cell>
          <table:table-cell office:value-type="string" table:style-name="ce6">
            <text:p><text:span text:style-name="T5">Attivazione procedura di valutazione comparativa per il conferimento di incarichi di consulenza professionale, collaborazione coordinata e continuativa e prestazione occasionale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17</text:span></text:p>
          </table:table-cell>
          <table:table-cell office:value-type="string" table:style-name="ce6">
            <text:p><text:span text:style-name="T5">Entro 10 giorni da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58">
          <table:table-cell office:value-type="string" table:style-name="ce6">
            <text:p><text:span text:style-name="T5">64B</text:span></text:p>
          </table:table-cell>
          <table:table-cell office:value-type="string" table:style-name="ce6">
            <text:p><text:span text:style-name="T5">Promemoria Consiglio di Dipartimento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18</text:span></text:p>
          </table:table-cell>
          <table:table-cell office:value-type="string" table:style-name="ce6">
            <text:p><text:span text:style-name="T5">Entro 5 gg precedenti la seduta del Consigli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59">
          <table:table-cell office:value-type="string" table:style-name="ce6">
            <text:p><text:span text:style-name="T5">64C</text:span></text:p>
          </table:table-cell>
          <table:table-cell office:value-type="string" table:style-name="ce6">
            <text:p><text:span text:style-name="T5">Avviso esplorativo di Ateneo per l'accertamento di risorse umane disponibili all’interno dell’Ateneo per l’espletamento dell’incarico a titolo gratuito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19</text:span></text:p>
          </table:table-cell>
          <table:table-cell office:value-type="string" table:style-name="ce6">
            <text:p><text:span text:style-name="T5">Entro 15 giorni dall'approvazione del Consigli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://www.unina.it/ateneo/concorsi/consulenze?p_p_id=101_INSTANCE_xJYREiBqd4zc&amp;p_p_lifecycle=0&amp;p_p_state=normal&amp;p_p_mode=view&amp;p_p_col_id=column-2&amp;p_p_col_pos=1&amp;p_p_col_count=2&amp;_101_INSTANCE_xJYREiBqd4zc_struts_action=%2Fasset_publisher%2Fview&amp;_101_INSTANCE_xJYREiBqd4zc_tabId=&amp;tabs1=Avvisi%20accertamento%20risorse%20interne#4zc3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60">
          <table:table-cell office:value-type="string" table:style-name="ce6">
            <text:p><text:span text:style-name="T5">64D</text:span></text:p>
          </table:table-cell>
          <table:table-cell office:value-type="string" table:style-name="ce6">
            <text:p><text:span text:style-name="T5">Emanazione del bando di concorso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20</text:span></text:p>
          </table:table-cell>
          <table:table-cell office:value-type="string" table:style-name="ce6">
            <text:p><text:span text:style-name="T5">Entro 5 gg dalla conclusione dell'Avviso esplorativ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://www.unina.it/ateneo/concorsi/consulenze?p_p_id=101_INSTANCE_xJYREiBqd4zc&amp;p_p_lifecycle=0&amp;p_p_state=normal&amp;p_p_mode=view&amp;p_p_col_id=column-2&amp;p_p_col_pos=1&amp;p_p_col_count=2&amp;_101_INSTANCE_xJYREiBqd4zc_struts_action=%2Fasset_publisher%2Fview&amp;_101_INSTANCE_xJYREiBqd4zc_tabId=&amp;tabs1=Bandi#4zc0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61">
          <table:table-cell office:value-type="string" table:style-name="ce6">
            <text:p><text:span text:style-name="T5">64E</text:span></text:p>
          </table:table-cell>
          <table:table-cell office:value-type="string" table:style-name="ce6">
            <text:p><text:span text:style-name="T5">Nomina della Commissione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21</text:span></text:p>
          </table:table-cell>
          <table:table-cell office:value-type="string" table:style-name="ce6">
            <text:p><text:span text:style-name="T5">Entro 5 giorni dalla scadenza del band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://www.unina.it/ateneo/concorsi/consulenze?p_p_id=101_INSTANCE_xJYREiBqd4zc&amp;p_p_lifecycle=0&amp;p_p_state=normal&amp;p_p_mode=view&amp;p_p_col_id=column-2&amp;p_p_col_pos=1&amp;p_p_col_count=2&amp;_101_INSTANCE_xJYREiBqd4zc_struts_action=%2Fasset_publisher%2Fview&amp;_101_INSTANCE_xJYREiBqd4zc_tabId=&amp;tabs1=Bandi#4zc0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43">
          <table:table-cell office:value-type="string" table:style-name="ce6">
            <text:p><text:span text:style-name="T5">64F</text:span></text:p>
          </table:table-cell>
          <table:table-cell office:value-type="string" table:style-name="ce6">
            <text:p><text:span text:style-name="T5">Approvazione Atti della procedura concorsuale per il conferimento di incarichi di lavoro autonomo</text:span></text:p>
          </table:table-cell>
          <table:table-cell office:value-type="string" table:style-name="ce6">
            <text:p>D.Lgs n. 165/2001 e s.m.i.;Regolamento per l'affidamento di incarichi di lavoro autonomo - D.R. 1506 del 26/04/2023</text:p>
          </table:table-cell>
          <table:table-cell office:value-type="string" table:style-name="ce6">
            <text:p><text:span text:style-name="T5">Entro 5 giorni dalla conclusione della sele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://www.unina.it/ateneo/concorsi/consulenze?p_p_id=101_INSTANCE_xJYREiBqd4zc&amp;p_p_lifecycle=0&amp;p_p_state=normal&amp;p_p_mode=view&amp;p_p_col_id=column-2&amp;p_p_col_pos=1&amp;p_p_col_count=2&amp;_101_INSTANCE_xJYREiBqd4zc_struts_action=%2Fasset_publisher%2Fview&amp;_101_INSTANCE_xJYREiBqd4zc_tabId=&amp;tabs1=Bandi#4zc0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62">
          <table:table-cell office:value-type="string" table:style-name="ce6">
            <text:p><text:span text:style-name="T5">64G</text:span></text:p>
          </table:table-cell>
          <table:table-cell office:value-type="string" table:style-name="ce6">
            <text:p><text:span text:style-name="T5">Stipula del contratto di lavoro autonomo</text:span></text:p>
          </table:table-cell>
          <table:table-cell office:value-type="string" table:style-name="ce6">
            <text:p><text:span text:style-name="T2">D.Lgs n. 165/2001 e s.m.i.;</text:span></text:p>
            <text:p><text:span text:style-name="T2">Regolamento per l'affidamento di incarichi di lavoro autonomo</text:span></text:p>
            <text:p><text:span text:style-name="T2">- D.R. 1506 del 26/04/2024</text:span></text:p>
          </table:table-cell>
          <table:table-cell office:value-type="string" table:style-name="ce6">
            <text:p><text:span text:style-name="T5">Entro 5 giorni dall'approvazione atti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63">
          <table:table-cell office:value-type="string" table:style-name="ce6">
            <text:p><text:span text:style-name="T5">64H</text:span></text:p>
          </table:table-cell>
          <table:table-cell office:value-type="string" table:style-name="ce6">
            <text:p><text:span text:style-name="T5">Registrazione contratto sulla procedura UGOV contratto di lavoro autonom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15 gg dalla stipula del contrat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GOV-CO-DG Contatto al personale</text:p>
          </table:table-cell>
          <table:table-cell table:number-columns-repeated="16371"/>
        </table:table-row>
        <table:table-row table:style-name="ro64">
          <table:table-cell office:value-type="string" table:style-name="ce6">
            <text:p><text:span text:style-name="T5">64I</text:span></text:p>
          </table:table-cell>
          <table:table-cell office:value-type="string" table:style-name="ce6">
            <text:p><text:span text:style-name="T5">Liquidazione unica/periodica delle rate di contratto con emissione dell'ordinativo di pagament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</text:span></text:p>
            <text:p><text:span text:style-name="T2">la Contabilità - D.R. 4672 del</text:span></text:p>
            <text:p><text:span text:style-name="T2">22/11/2018</text:span></text:p>
          </table:table-cell>
          <table:table-cell office:value-type="string" table:style-name="ce6">
            <text:p><text:span text:style-name="T5">Entro 7 giorni dalla scadenza della ra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Compenso</text:p>
          </table:table-cell>
          <table:table-cell table:number-columns-repeated="16371"/>
        </table:table-row>
        <table:table-row table:style-name="ro65">
          <table:table-cell office:value-type="float" office:value="65" table:style-name="ce6">
            <text:p>65</text:p>
          </table:table-cell>
          <table:table-cell office:value-type="string" table:style-name="ce6">
            <text:p><text:span text:style-name="T4">Progetti di Ricerca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D.R. 4672 del 22/11/2018</text:span></text:p>
            <text:p><text:span text:style-name="T1">Programmi quadro dell’Unione</text:span></text:p>
            <text:p><text:span text:style-name="T1">europea per la ricerca e l’innovazione; Bandi competitivi nazionali e regionali</text:span></text:p>
          </table:table-cell>
          <table:table-cell table:style-name="ce6"/>
          <table:table-cell office:value-type="string" table:style-name="ce6">
            <text:p><text:span text:style-name="T2">Ufficio per la Ricerca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0">
          <table:table-cell office:value-type="string" table:style-name="ce6">
            <text:p><text:span text:style-name="T5">65A</text:span></text:p>
          </table:table-cell>
          <table:table-cell office:value-type="string" table:style-name="ce6">
            <text:p><text:span text:style-name="T5">Richiesta di delega del Rettore per la sottoscrizione degli atti di sottomissione di progetti di ricerca a nuovi bandi europei, nazionali e regionali</text:span></text:p>
          </table:table-cell>
          <table:table-cell office:value-type="string" table:style-name="ce6">
            <text:p><text:span text:style-name="T2">Programmi quadro dell’Unione</text:span></text:p>
            <text:p><text:span text:style-name="T2">europea per la ricerca e l’innovazione; Bandi competitivi nazionali e regionali</text:span></text:p>
          </table:table-cell>
          <table:table-cell office:value-type="string" table:style-name="ce6">
            <text:p><text:span text:style-name="T5">Entro 15 giorni dalla richiesta del docente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Consiglio di Dipartimento / 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via mail a ricerca.dicmapi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1">
          <table:table-cell office:value-type="string" table:style-name="ce6">
            <text:p><text:span text:style-name="T5">65B</text:span></text:p>
          </table:table-cell>
          <table:table-cell office:value-type="string" table:style-name="ce6">
            <text:p><text:span text:style-name="T5">Decreto di approvazione finanziamenti</text:span></text:p>
          </table:table-cell>
          <table:table-cell office:value-type="string" table:style-name="ce6">
            <text:p><text:span text:style-name="T2">Programmi quadro dell’Unione</text:span></text:p>
            <text:p><text:span text:style-name="T2">europea per la ricerca e l’innovazione; Bandi competitivi nazionali e</text:span></text:p>
            <text:p><text:span text:style-name="T2">regionali</text:span></text:p>
          </table:table-cell>
          <table:table-cell office:value-type="string" table:style-name="ce6">
            <text:p><text:span text:style-name="T5">Entro 15 giorni dalla richiesta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Consiglio di Dipartimento / 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3">
          <table:table-cell office:value-type="string" table:style-name="ce6">
            <text:p><text:span text:style-name="T5">65C</text:span></text:p>
          </table:table-cell>
          <table:table-cell office:value-type="string" table:style-name="ce6">
            <text:p><text:span text:style-name="T5">Creazione del progetto sulla piattaforma contabile UGOV con relativi documenti gestionali di entrata e di budget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iorni dalla ricezione degli atti di finanziamento del progetto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6">
          <table:table-cell office:value-type="string" table:style-name="ce6">
            <text:p><text:span text:style-name="T5">65D</text:span></text:p>
          </table:table-cell>
          <table:table-cell office:value-type="string" table:style-name="ce6">
            <text:p><text:span text:style-name="T5">Presentazione SAL intermedi e/o conclusivi dei progetti di ricerca dipartimental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  <text:p><text:span text:style-name="T2">Programmi quadro dell’Unione</text:span></text:p>
            <text:p><text:span text:style-name="T2">europea per la ricerca e l’innovazione; Bandi competitivi nazionali e</text:span></text:p>
            <text:p><text:span text:style-name="T2">regionali</text:span></text:p>
          </table:table-cell>
          <table:table-cell office:value-type="string" table:style-name="ce6">
            <text:p><text:span text:style-name="T5">Entro i 30 giorni precedenti le scadenze previste da bando per la consegna della rendicontazione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67">
          <table:table-cell office:value-type="float" office:value="66" table:style-name="ce6">
            <text:p>66</text:p>
          </table:table-cell>
          <table:table-cell office:value-type="string" table:style-name="ce6">
            <text:p><text:span text:style-name="T4">Missioni di servizio e Congressi online</text:span></text:p>
          </table:table-cell>
          <table:table-cell office:value-type="string" table:style-name="ce6">
            <text:p><text:span text:style-name="T1">Regolamento per le missioni di servizio e le trasferte - D.R.</text:span></text:p>
            <text:p><text:span text:style-name="T1">1712 del 26/05/2020</text:span></text:p>
          </table:table-cell>
          <table:table-cell table:style-name="ce6"/>
          <table:table-cell office:value-type="string" table:style-name="ce7">
            <text:p>Ufficio Contabilità e Bilancio/Ufficio per la Ricerca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68">
          <table:table-cell office:value-type="string" table:style-name="ce6">
            <text:p><text:span text:style-name="T5">66A</text:span></text:p>
          </table:table-cell>
          <table:table-cell office:value-type="string" table:style-name="ce6">
            <text:p><text:span text:style-name="T5">Registrazione contabile dell’autorizzazione</text:span></text:p>
            <text:p><text:span text:style-name="T5">alla missione a seguito di verifica dell’ammissibilità della spesa, della copertura economico/finanziaria dell’incarico di missione</text:span></text:p>
          </table:table-cell>
          <table:table-cell office:value-type="string" table:style-name="ce6">
            <text:p><text:span text:style-name="T2">Regolamento per le missioni di servizio e le trasferte - D.R.</text:span></text:p>
            <text:p><text:span text:style-name="T2">1712 del 26/05/2020</text:span></text:p>
          </table:table-cell>
          <table:table-cell office:value-type="string" table:style-name="ce6">
            <text:p><text:span text:style-name="T5">Entro 3 gg dalla richiesta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web Missioni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www.u-gov.unina.it/u-gov-sso/login?service=https%3A%2F%2Funina.u-web.cineca.it%2Fapi%2FloginCAS">https://www.u-gov.unina.it/u-gov-sso/login?service=https%3A%2F%2Funina.u-web.cineca.it%2Fapi%2FloginCAS</text:a>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Autorizzazione Missione</text:p>
          </table:table-cell>
          <table:table-cell table:number-columns-repeated="16371"/>
        </table:table-row>
        <table:table-row table:style-name="ro69">
          <table:table-cell office:value-type="string" table:style-name="ce6">
            <text:p><text:span text:style-name="T5">66B</text:span></text:p>
          </table:table-cell>
          <table:table-cell office:value-type="string" table:style-name="ce6">
            <text:p><text:span text:style-name="T5">Richiesta di Anticipazione spese di Missione ed emissione ordinativo di pagamento</text:span></text:p>
          </table:table-cell>
          <table:table-cell office:value-type="string" table:style-name="ce6">
            <text:p><text:span text:style-name="T2">Regolamento per le missioni di servizio e le trasferte - D.R.</text:span></text:p>
            <text:p><text:span text:style-name="T2">1712 del 26/05/2020</text:span></text:p>
          </table:table-cell>
          <table:table-cell office:value-type="string" table:style-name="ce6">
            <text:p><text:span text:style-name="T5">Entro 5 gg da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web Missioni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www.u-gov.unina.it/u-gov-sso/login?service=https%3A%2F%2Funina.u-web.cineca.it%2Fapi%2FloginCAS">https://www.u-gov.unina.it/u-gov-sso/login?service=https%3A%2F%2Funina.u-web.cineca.it%2Fapi%2FloginCAS</text:a>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Anticipo Missione</text:p>
          </table:table-cell>
          <table:table-cell table:number-columns-repeated="16371"/>
        </table:table-row>
        <table:table-row table:style-name="ro70">
          <table:table-cell office:value-type="string" table:style-name="ce6">
            <text:p><text:span text:style-name="T5">66C</text:span></text:p>
          </table:table-cell>
          <table:table-cell office:value-type="string" table:style-name="ce6">
            <text:p><text:span text:style-name="T5">Emissione ordinativi di pagamento relativi al rimborso delle spese di missione</text:span></text:p>
          </table:table-cell>
          <table:table-cell office:value-type="string" table:style-name="ce6">
            <text:p><text:span text:style-name="T2">Regolamento per le missioni di servizio e le trasferte; Regolamento di Ateneo per l'Amministrazione, la Finanza e</text:span></text:p>
            <text:p><text:span text:style-name="T2">la Contabilità</text:span></text:p>
          </table:table-cell>
          <table:table-cell office:value-type="string" table:style-name="ce6">
            <text:p><text:span text:style-name="T5">30 gg dalla ricezione della documentazione completa di spesa in originale e/o in modalità telematic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web Missioni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www.u-gov.unina.it/u-gov-sso/login?service=https%3A%2F%2Funina.u-web.cineca.it%2Fapi%2FloginCAS">https://www.u-gov.unina.it/u-gov-sso/login?service=https%3A%2F%2Funina.u-web.cineca.it%2Fapi%2FloginCAS</text:a>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Missione</text:p>
          </table:table-cell>
          <table:table-cell table:number-columns-repeated="16371"/>
        </table:table-row>
        <table:table-row table:style-name="ro45">
          <table:table-cell office:value-type="string" table:style-name="ce6">
            <text:p><text:span text:style-name="T5">66D</text:span></text:p>
          </table:table-cell>
          <table:table-cell office:value-type="string" table:style-name="ce6">
            <text:p><text:span text:style-name="T5">Verifica dell’ammissibilità della spesa, della copertura economico/finanziaria da parte del RPC per iscrizione a un congresso/convegno online</text:span></text:p>
          </table:table-cell>
          <table:table-cell office:value-type="string" table:style-name="ce6">
            <text:p><text:span text:style-name="T2">Regolamento per le missioni di servizio e le trasferte - D.R.</text:span></text:p>
            <text:p><text:span text:style-name="T2">1712 del 26/05/2020</text:span></text:p>
          </table:table-cell>
          <table:table-cell office:value-type="string" table:style-name="ce6">
            <text:p><text:span text:style-name="T5">Entro 5 gg dalla richiesta</text:span></text:p>
          </table:table-cell>
          <table:table-cell office:value-type="string" table:style-name="ce7">
            <text:p>Ufficio Contabilità e Bilancio/Ufficio per la Ricerca</text:p>
          </table:table-cell>
          <table:table-cell office:value-type="string" table:style-name="ce4">
            <text:p>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Vincolo di spesa</text:p>
          </table:table-cell>
          <table:table-cell table:number-columns-repeated="16371"/>
        </table:table-row>
        <table:table-row table:style-name="ro63">
          <table:table-cell office:value-type="string" table:style-name="ce6">
            <text:p><text:span text:style-name="T5">66E</text:span></text:p>
          </table:table-cell>
          <table:table-cell office:value-type="string" table:style-name="ce6">
            <text:p><text:span text:style-name="T5">Liquidazione delle spese di iscrizione a un congresso/convegno online</text:span></text:p>
          </table:table-cell>
          <table:table-cell office:value-type="string" table:style-name="ce6">
            <text:p><text:span text:style-name="T2">Regolamento per le missioni di servizio e le trasferte - D.R.</text:span></text:p>
            <text:p><text:span text:style-name="T2">1712 del 26/05/2020</text:span></text:p>
          </table:table-cell>
          <table:table-cell office:value-type="string" table:style-name="ce6">
            <text:p><text:span text:style-name="T5">Entro 10 gg da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Generico Uscita</text:p>
          </table:table-cell>
          <table:table-cell table:number-columns-repeated="16371"/>
        </table:table-row>
        <table:table-row table:style-name="ro60">
          <table:table-cell office:value-type="float" office:value="67" table:style-name="ce6">
            <text:p>67</text:p>
          </table:table-cell>
          <table:table-cell office:value-type="string" table:style-name="ce6">
            <text:p><text:span text:style-name="T4">Gare e Appalti per la fornitura di beni/servizi/lavori</text:span></text:p>
          </table:table-cell>
          <table:table-cell office:value-type="string" table:style-name="ce6">
            <text:p><text:span text:style-name="T1">D. Lgs. 36/2023 e ss.mm.ii.</text:span></text:p>
            <text:p><text:span text:style-name="T1">Regolamento di Ateneo per</text:span></text:p>
            <text:p><text:span text:style-name="T1">l’Amministrazione, la Finanza e la Contabilità - D.R. 4672 del 22/11/2018</text:span></text:p>
          </table:table-cell>
          <table:table-cell table:style-name="ce6"/>
          <table:table-cell office:value-type="string" table:style-name="ce6">
            <text:p><text:span text:style-name="T5">Ufficio Contabilità e Bilancio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57">
          <table:table-cell office:value-type="string" table:style-name="ce6">
            <text:p><text:span text:style-name="T5">67A</text:span></text:p>
          </table:table-cell>
          <table:table-cell office:value-type="string" table:style-name="ce6">
            <text:p><text:span text:style-name="T5">Nomina del RUP (Responsabile Unico del Progetto) e del Gruppo di Lavoro (DEC, supporti al RUP, ecc.)</text:span></text:p>
          </table:table-cell>
          <table:table-cell office:value-type="string" table:style-name="ce6">
            <text:p><text:span text:style-name="T2">D. Lgs. 36/2023 e ss.mm.ii.</text:span></text:p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10 giorni lavorativi dalla richiesta di acquist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 del Direttore</text:p>
          </table:table-cell>
          <table:table-cell table:number-columns-repeated="16371"/>
        </table:table-row>
        <table:table-row table:style-name="ro71">
          <table:table-cell office:value-type="string" table:style-name="ce6">
            <text:p><text:span text:style-name="T5">67B</text:span></text:p>
          </table:table-cell>
          <table:table-cell office:value-type="string" table:style-name="ce6">
            <text:p><text:span text:style-name="T5">determina a contrarre, bando o lettera</text:span></text:p>
            <text:p><text:span text:style-name="T5">d’invito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10 gg dalla ricezione della relazione del RUP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72">
          <table:table-cell office:value-type="string" table:style-name="ce6">
            <text:p><text:span text:style-name="T5">67C</text:span></text:p>
          </table:table-cell>
          <table:table-cell office:value-type="string" table:style-name="ce6">
            <text:p><text:span text:style-name="T5">Nomina della commissione di gara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5 giorni dal termine di scadenza delle offert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 del Direttore</text:p>
          </table:table-cell>
          <table:table-cell table:number-columns-repeated="16371"/>
        </table:table-row>
        <table:table-row table:style-name="ro35">
          <table:table-cell office:value-type="string" table:style-name="ce6">
            <text:p><text:span text:style-name="T5">67D</text:span></text:p>
          </table:table-cell>
          <table:table-cell office:value-type="string" table:style-name="ce6">
            <text:p><text:span text:style-name="T5">Decreto di aggiudicazione provvisoria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10 gg dalla ricezione dei verbali di gara da parte della Commiss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 del Direttore</text:p>
          </table:table-cell>
          <table:table-cell table:number-columns-repeated="16371"/>
        </table:table-row>
        <table:table-row table:style-name="ro73">
          <table:table-cell office:value-type="string" table:style-name="ce6">
            <text:p><text:span text:style-name="T5">67E</text:span></text:p>
          </table:table-cell>
          <table:table-cell office:value-type="string" table:style-name="ce6">
            <text:p><text:span text:style-name="T5">verifiche di legge previste dal codice dei</text:span></text:p>
            <text:p><text:span text:style-name="T5">contratti pubblici, in ordine alle procedure di affidamento di competenza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30 giorni dall'aggiudica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UP/DEC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74">
          <table:table-cell office:value-type="string" table:style-name="ce6">
            <text:p><text:span text:style-name="T5">67F</text:span></text:p>
          </table:table-cell>
          <table:table-cell office:value-type="string" table:style-name="ce6">
            <text:p><text:span text:style-name="T5">Comunicazioni di esclusione o di aggiudicazione in procedure di gara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5 gg</text:span></text:p>
            <text:p><text:span text:style-name="T5">dall’esclusione/aggiudica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 del Direttore</text:p>
          </table:table-cell>
          <table:table-cell table:number-columns-repeated="16371"/>
        </table:table-row>
        <table:table-row table:style-name="ro75">
          <table:table-cell office:value-type="string" table:style-name="ce6">
            <text:p><text:span text:style-name="T5">67G</text:span></text:p>
          </table:table-cell>
          <table:table-cell office:value-type="string" table:style-name="ce6">
            <text:p><text:span text:style-name="T5">Decreto di aggiudicazione definitiva</text:span></text:p>
          </table:table-cell>
          <table:table-cell office:value-type="string" table:style-name="ce6">
            <text:p>D. Lgs. 36/2023 e ss.mm.ii</text:p>
          </table:table-cell>
          <table:table-cell office:value-type="string" table:style-name="ce6">
            <text:p><text:span text:style-name="T5">Entro 10 gg dal termine delle verifiche di legg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edoc.unina.it/eDocumento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ecreto del Direttore</text:p>
          </table:table-cell>
          <table:table-cell table:number-columns-repeated="16371"/>
        </table:table-row>
        <table:table-row table:style-name="ro76">
          <table:table-cell office:value-type="string" table:style-name="ce6">
            <text:p><text:span text:style-name="T5">67H</text:span></text:p>
          </table:table-cell>
          <table:table-cell office:value-type="string" table:style-name="ce6">
            <text:p><text:span text:style-name="T5">Verifica della regolare esecuzion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 gg. dalla ricezione della merce / strumenta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RUP/DEC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61">
          <table:table-cell office:value-type="string" table:style-name="ce6">
            <text:p><text:span text:style-name="T5">67I</text:span></text:p>
          </table:table-cell>
          <table:table-cell office:value-type="string" table:style-name="ce6">
            <text:p><text:span text:style-name="T5">Emissione ordinativi di pagamento per fatture elettroniche e fatture ester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</text:span></text:p>
            <text:p><text:span text:style-name="T2">la Contabilità - D.R. 4672 del</text:span></text:p>
            <text:p><text:span text:style-name="T2">22/11/2018</text:span></text:p>
          </table:table-cell>
          <table:table-cell office:value-type="string" table:style-name="ce6">
            <text:p><text:span text:style-name="T5">Entro 30 giorni dalla ricezione della fattura o di altro documento idoneo alla</text:span></text:p>
            <text:p><text:span text:style-name="T5">liquidazione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Fattura</text:p>
          </table:table-cell>
          <table:table-cell table:number-columns-repeated="16371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6">
            <text:p><text:span text:style-name="T5">conferimento di incarico a Docenti esterni per lo svolgimento di seminari dipartimental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g dal ricevimento della richiesta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Modulistica dipartimentale</text:p>
          </table:table-cell>
          <table:table-cell table:number-columns-repeated="16371"/>
        </table:table-row>
        <table:table-row table:style-name="ro77">
          <table:table-cell office:value-type="float" office:value="69" table:style-name="ce6">
            <text:p>69</text:p>
          </table:table-cell>
          <table:table-cell office:value-type="string" table:style-name="ce6">
            <text:p><text:span text:style-name="T5">Liquidazione Compensi seminari e rimborso spese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;</text:span></text:p>
            <text:p><text:span text:style-name="T2">risoluzione Agenzia delle Entrate n. 49/E del 11/07/2013</text:span></text:p>
          </table:table-cell>
          <table:table-cell office:value-type="string" table:style-name="ce6">
            <text:p><text:span text:style-name="T5">Entro 30 gg dallo svolgimento del seminario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/Responsabile dei Processi Contabil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-gov.unina.it/u-gov-sso/login?service=https%3A%2F%2Fwww.u-gov.unina.it%3A443%2Fu-gov%2Fbp%2F</text:p>
          </table:table-cell>
          <table:table-cell office:value-type="string" table:style-name="ce4">
            <text:p>UGOV CO</text:p>
          </table:table-cell>
          <table:table-cell office:value-type="string" table:style-name="ce4">
            <text:p>UGOV-CO-DG Compenso</text:p>
          </table:table-cell>
          <table:table-cell table:number-columns-repeated="16371"/>
        </table:table-row>
        <table:table-row table:style-name="ro78">
          <table:table-cell office:value-type="float" office:value="70" table:style-name="ce6">
            <text:p>70</text:p>
          </table:table-cell>
          <table:table-cell office:value-type="string" table:style-name="ce6">
            <text:p><text:span text:style-name="T5">Procedure di denuncia d’infortunio del</text:span></text:p>
            <text:p><text:span text:style-name="T5">personale in servizio presso il Dipartimento</text:span></text:p>
          </table:table-cell>
          <table:table-cell office:value-type="string" table:style-name="ce6">
            <text:p><text:span text:style-name="T2">Circolare prot. 74384 del 29/07/2016;</text:span></text:p>
            <text:p><text:span text:style-name="T2">Circolare prot. 91715/2017;</text:span></text:p>
          </table:table-cell>
          <table:table-cell office:value-type="string" table:style-name="ce6">
            <text:p><text:span text:style-name="T5">comunicazione all'INAIL entro 2 gg. dal ricevimento del certificato medico attestante una prognosi superiore a 3 giorni compreso quello dell'evento.</text:span></text:p>
          </table:table-cell>
          <table:table-cell office:value-type="string" table:style-name="ce6">
            <text:p><text:span text:style-name="T5">Ufficio Contabilità e Bilancio</text:span></text:p>
          </table:table-cell>
          <table:table-cell office:value-type="string" table:style-name="ce4">
            <text:p>Direttore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1">
            <text:p><text:a xlink:href="https://www.inail.it/">https://www.inail.it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9">
          <table:table-cell office:value-type="float" office:value="71" table:style-name="ce6">
            <text:p>71</text:p>
          </table:table-cell>
          <table:table-cell office:value-type="string" table:style-name="ce6">
            <text:p><text:span text:style-name="T4">Accordi di Ricerca nazionali e internazionali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D.R. 4672 del 22/11/2018</text:span></text:p>
            <text:p><text:span text:style-name="T1">Regolamento per Accordi internazionali, emanato con</text:span></text:p>
            <text:p><text:span text:style-name="T1">D.R. n. 2796 del 10/07/2019</text:span></text:p>
          </table:table-cell>
          <table:table-cell table:style-name="ce6"/>
          <table:table-cell office:value-type="string" table:style-name="ce6">
            <text:p><text:span text:style-name="T2">Ufficio per la Ricerca</text:span>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3">
          <table:table-cell office:value-type="string" table:style-name="ce6">
            <text:p><text:span text:style-name="T5">71A</text:span></text:p>
          </table:table-cell>
          <table:table-cell office:value-type="string" table:style-name="ce6">
            <text:p><text:span text:style-name="T5">Stipula dell’accordo di ricerca</text:span>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<text:span text:style-name="T5">Entro 15 giorni dalla richiesta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80">
          <table:table-cell office:value-type="string" table:style-name="ce6">
            <text:p><text:span text:style-name="T5">71B</text:span></text:p>
          </table:table-cell>
          <table:table-cell office:value-type="string" table:style-name="ce6">
            <text:p><text:span text:style-name="T5">Promemoria Consiglio di Dipartimento</text:span>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<text:span text:style-name="T5">Entro 15 giorni dalla ricezione della bozza di accordo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72">
          <table:table-cell office:value-type="string" table:style-name="ce6">
            <text:p><text:span text:style-name="T5">71C</text:span></text:p>
          </table:table-cell>
          <table:table-cell office:value-type="string" table:style-name="ce6">
            <text:p><text:span text:style-name="T5">Sottoscrizione e trasmissione dell’accordo</text:span></text:p>
            <text:p><text:span text:style-name="T5">di ricerca</text:span></text:p>
          </table:table-cell>
          <table:table-cell office:value-type="string" table:style-name="ce6">
            <text:p>Bandi competitivi internazionali, nazionali e regionali</text:p>
          </table:table-cell>
          <table:table-cell office:value-type="string" table:style-name="ce6">
            <text:p><text:span text:style-name="T5">Entro 30 giorni dalla approvazione del Consiglio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81">
          <table:table-cell office:value-type="string" table:style-name="ce6">
            <text:p><text:span text:style-name="T5">71D</text:span></text:p>
          </table:table-cell>
          <table:table-cell office:value-type="string" table:style-name="ce7">
            <text:p>Creazione del progetto sulla piattaforma contabile UGOV con relativi documenti gestionali di entrata e di budget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D.R. 4672 del 22/11/2018</text:span></text:p>
          </table:table-cell>
          <table:table-cell office:value-type="string" table:style-name="ce6">
            <text:p><text:span text:style-name="T5">Entro 30 giorni dall’ultima firma per la sottoscrizione dell’Accordo</text:span></text:p>
          </table:table-cell>
          <table:table-cell office:value-type="string" table:style-name="ce6">
            <text:p><text:span text:style-name="T5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number-rows-repeated="1048423" table:style-name="ro82">
          <table:table-cell table:number-columns-repeated="16384"/>
        </table:table-row>
      </table:table>
      <table:database-ranges>
        <table:database-range table:target-range-address="Table_1.A3:Table_1.M15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FABIO EMMI</meta:initial-creator>
    <dc:creator>MARIA SOFIA ESPOSITO</dc:creator>
    <meta:creation-date>2025-03-20T14:05:04Z</meta:creation-date>
    <dc:date>2026-04-21T09:02:15Z</dc:date>
    <meta:editing-duration>PT0S</meta:editing-duration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  <meta:user-defined meta:name="ContentTypeId">0x010100887C720DDFFDF2478EB4791D2338D8F6</meta:user-defined>
    <meta:user-defined meta:name="MediaServiceImageTags"/>
  </office:meta>
</office:document-meta>
</file>