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  <style:font-face style:name="Arial MT" svg:font-family="&quot;Arial MT&quot;"/>
    <style:font-face style:name="Cambria" svg:font-family="Cambria"/>
  </office:font-face-decls>
  <office:automatic-styles>
    <style:style style:name="ce1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roman"/>
    </style:style>
    <style:style style:name="ce7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 style:font-family-generic="roman"/>
    </style:style>
    <style:style style:name="ce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style:font-family-generic="swiss"/>
    </style:style>
    <style:style style:name="ce12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style:font-family-generic="swiss"/>
    </style:style>
    <style:style style:name="ce13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00" style:text-underline-style="none" style:text-underline-type="none" style:font-family-generic="roman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style:font-family-generic="swiss"/>
    </style:style>
    <style:style style:name="ce15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00" style:text-underline-style="solid" style:text-underline-type="single" style:font-family-generic="roman"/>
    </style:style>
    <style:style style:name="ce1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8" style:family="table-cell" style:parent-style-name="Collegamento_32_ipertestuale" style:data-style-name="N0">
      <style:table-cell-properties fo:border="2pt solid #000000" style:vertical-align="top" fo:wrap-option="wrap" fo:background-color="#FDE9D9" style:repeat-content="false"/>
      <style:paragraph-properties fo:text-align="start" fo:margin-left="0cm"/>
      <style:text-properties fo:color="#0000FF" style:text-underline-style="solid" style:text-underline-type="single" style:font-family-generic="roman"/>
    </style:style>
    <style:style style:name="ce19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ce20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2A2A24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Arial MT" style:font-name-asian="Arial MT" style:font-name-complex="Arial MT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Cambria" style:font-name-asian="Cambria" style:font-name-complex="Cambria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2A2A24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12.0120833333333cm"/>
    </style:style>
    <style:style style:name="co3" style:family="table-column">
      <style:table-column-properties fo:break-before="auto" style:column-width="9.33979166666667cm"/>
    </style:style>
    <style:style style:name="co4" style:family="table-column">
      <style:table-column-properties fo:break-before="auto" style:column-width="5.26520833333333cm"/>
    </style:style>
    <style:style style:name="co5" style:family="table-column">
      <style:table-column-properties fo:break-before="auto" style:column-width="6.45583333333333cm"/>
    </style:style>
    <style:style style:name="co6" style:family="table-column">
      <style:table-column-properties fo:break-before="auto" style:column-width="4.33916666666667cm"/>
    </style:style>
    <style:style style:name="co7" style:family="table-column">
      <style:table-column-properties fo:break-before="auto" style:column-width="4.49791666666667cm"/>
    </style:style>
    <style:style style:name="co8" style:family="table-column">
      <style:table-column-properties fo:break-before="auto" style:column-width="3.20145833333333cm"/>
    </style:style>
    <style:style style:name="co9" style:family="table-column">
      <style:table-column-properties fo:break-before="auto" style:column-width="4.23333333333333cm"/>
    </style:style>
    <style:style style:name="co10" style:family="table-column">
      <style:table-column-properties fo:break-before="auto" style:column-width="3.59833333333333cm"/>
    </style:style>
    <style:style style:name="co11" style:family="table-column">
      <style:table-column-properties fo:break-before="auto" style:column-width="3.62479166666667cm"/>
    </style:style>
    <style:style style:name="co12" style:family="table-column">
      <style:table-column-properties fo:break-before="auto" style:column-width="4.7625cm"/>
    </style:style>
    <style:style style:name="co13" style:family="table-column">
      <style:table-column-properties fo:break-before="auto" style:column-width="3.78354166666667cm"/>
    </style:style>
    <style:style style:name="co14" style:family="table-column">
      <style:table-column-properties fo:break-before="auto" style:column-width="1.40229166666667cm"/>
    </style:style>
    <style:style style:name="ro1" style:family="table-row">
      <style:table-row-properties style:row-height="34.35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54.6pt" style:use-optimal-row-height="false" fo:break-before="auto"/>
    </style:style>
    <style:style style:name="ro4" style:family="table-row">
      <style:table-row-properties style:row-height="80.25pt" style:use-optimal-row-height="false" fo:break-before="auto"/>
    </style:style>
    <style:style style:name="ro5" style:family="table-row">
      <style:table-row-properties style:row-height="52.35pt" style:use-optimal-row-height="false" fo:break-before="auto"/>
    </style:style>
    <style:style style:name="ro6" style:family="table-row">
      <style:table-row-properties style:row-height="66.75pt" style:use-optimal-row-height="false" fo:break-before="auto"/>
    </style:style>
    <style:style style:name="ro7" style:family="table-row">
      <style:table-row-properties style:row-height="68.1pt" style:use-optimal-row-height="false" fo:break-before="auto"/>
    </style:style>
    <style:style style:name="ro8" style:family="table-row">
      <style:table-row-properties style:row-height="109.7pt" style:use-optimal-row-height="false" fo:break-before="auto"/>
    </style:style>
    <style:style style:name="ro9" style:family="table-row">
      <style:table-row-properties style:row-height="118.3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17.6pt" style:use-optimal-row-height="false" fo:break-before="auto"/>
    </style:style>
    <style:style style:name="ro12" style:family="table-row">
      <style:table-row-properties style:row-height="108.6pt" style:use-optimal-row-height="false" fo:break-before="auto"/>
    </style:style>
    <style:style style:name="ro13" style:family="table-row">
      <style:table-row-properties style:row-height="90.6pt" style:use-optimal-row-height="false" fo:break-before="auto"/>
    </style:style>
    <style:style style:name="ro14" style:family="table-row">
      <style:table-row-properties style:row-height="95.45pt" style:use-optimal-row-height="false" fo:break-before="auto"/>
    </style:style>
    <style:style style:name="ro15" style:family="table-row">
      <style:table-row-properties style:row-height="104.1pt" style:use-optimal-row-height="false" fo:break-before="auto"/>
    </style:style>
    <style:style style:name="ro16" style:family="table-row">
      <style:table-row-properties style:row-height="144.6pt" style:use-optimal-row-height="false" fo:break-before="auto"/>
    </style:style>
    <style:style style:name="ro17" style:family="table-row">
      <style:table-row-properties style:row-height="63.6pt" style:use-optimal-row-height="false" fo:break-before="auto"/>
    </style:style>
    <style:style style:name="ro18" style:family="table-row">
      <style:table-row-properties style:row-height="114.6pt" style:use-optimal-row-height="false" fo:break-before="auto"/>
    </style:style>
    <style:style style:name="ro19" style:family="table-row">
      <style:table-row-properties style:row-height="95.85pt" style:use-optimal-row-height="false" fo:break-before="auto"/>
    </style:style>
    <style:style style:name="ro20" style:family="table-row">
      <style:table-row-properties style:row-height="79.35pt" style:use-optimal-row-height="false" fo:break-before="auto"/>
    </style:style>
    <style:style style:name="ro21" style:family="table-row">
      <style:table-row-properties style:row-height="81.6pt" style:use-optimal-row-height="false" fo:break-before="auto"/>
    </style:style>
    <style:style style:name="ro22" style:family="table-row">
      <style:table-row-properties style:row-height="114pt" style:use-optimal-row-height="false" fo:break-before="auto"/>
    </style:style>
    <style:style style:name="ro23" style:family="table-row">
      <style:table-row-properties style:row-height="77.45pt" style:use-optimal-row-height="false" fo:break-before="auto"/>
    </style:style>
    <style:style style:name="ro24" style:family="table-row">
      <style:table-row-properties style:row-height="296.25pt" style:use-optimal-row-height="false" fo:break-before="auto"/>
    </style:style>
    <style:style style:name="ro25" style:family="table-row">
      <style:table-row-properties style:row-height="89.25pt" style:use-optimal-row-height="false" fo:break-before="auto"/>
    </style:style>
    <style:style style:name="ro26" style:family="table-row">
      <style:table-row-properties style:row-height="108pt" style:use-optimal-row-height="false" fo:break-before="auto"/>
    </style:style>
    <style:style style:name="ro27" style:family="table-row">
      <style:table-row-properties style:row-height="121.5pt" style:use-optimal-row-height="false" fo:break-before="auto"/>
    </style:style>
    <style:style style:name="ro28" style:family="table-row">
      <style:table-row-properties style:row-height="122.1pt" style:use-optimal-row-height="false" fo:break-before="auto"/>
    </style:style>
    <style:style style:name="ro29" style:family="table-row">
      <style:table-row-properties style:row-height="162pt" style:use-optimal-row-height="false" fo:break-before="auto"/>
    </style:style>
    <style:style style:name="ro30" style:family="table-row">
      <style:table-row-properties style:row-height="175.5pt" style:use-optimal-row-height="false" fo:break-before="auto"/>
    </style:style>
    <style:style style:name="ro31" style:family="table-row">
      <style:table-row-properties style:row-height="243.2pt" style:use-optimal-row-height="false" fo:break-before="auto"/>
    </style:style>
    <style:style style:name="ro32" style:family="table-row">
      <style:table-row-properties style:row-height="110.65pt" style:use-optimal-row-height="false" fo:break-before="auto"/>
    </style:style>
    <style:style style:name="ro33" style:family="table-row">
      <style:table-row-properties style:row-height="147pt" style:use-optimal-row-height="false" fo:break-before="auto"/>
    </style:style>
    <style:style style:name="ro34" style:family="table-row">
      <style:table-row-properties style:row-height="219.75pt" style:use-optimal-row-height="false" fo:break-before="auto"/>
    </style:style>
    <style:style style:name="ro35" style:family="table-row">
      <style:table-row-properties style:row-height="87pt" style:use-optimal-row-height="false" fo:break-before="auto"/>
    </style:style>
    <style:style style:name="ro36" style:family="table-row">
      <style:table-row-properties style:row-height="155.25pt" style:use-optimal-row-height="false" fo:break-before="auto"/>
    </style:style>
    <style:style style:name="ro37" style:family="table-row">
      <style:table-row-properties style:row-height="93.6pt" style:use-optimal-row-height="false" fo:break-before="auto"/>
    </style:style>
    <style:style style:name="ro38" style:family="table-row">
      <style:table-row-properties style:row-height="84.75pt" style:use-optimal-row-height="false" fo:break-before="auto"/>
    </style:style>
    <style:style style:name="ro39" style:family="table-row">
      <style:table-row-properties style:row-height="88.35pt" style:use-optimal-row-height="false" fo:break-before="auto"/>
    </style:style>
    <style:style style:name="ro40" style:family="table-row">
      <style:table-row-properties style:row-height="196.35pt" style:use-optimal-row-height="false" fo:break-before="auto"/>
    </style:style>
    <style:style style:name="ro41" style:family="table-row">
      <style:table-row-properties style:row-height="130.5pt" style:use-optimal-row-height="false" fo:break-before="auto"/>
    </style:style>
    <style:style style:name="ro42" style:family="table-row">
      <style:table-row-properties style:row-height="60.6pt" style:use-optimal-row-height="false" fo:break-before="auto"/>
    </style:style>
    <style:style style:name="ro43" style:family="table-row">
      <style:table-row-properties style:row-height="50.1pt" style:use-optimal-row-height="false" fo:break-before="auto"/>
    </style:style>
    <style:style style:name="ro44" style:family="table-row">
      <style:table-row-properties style:row-height="51.6pt" style:use-optimal-row-height="false" fo:break-before="auto"/>
    </style:style>
    <style:style style:name="ro45" style:family="table-row">
      <style:table-row-properties style:row-height="141pt" style:use-optimal-row-height="false" fo:break-before="auto"/>
    </style:style>
    <style:style style:name="ro46" style:family="table-row">
      <style:table-row-properties style:row-height="162.6pt" style:use-optimal-row-height="false" fo:break-before="auto"/>
    </style:style>
    <style:style style:name="ro47" style:family="table-row">
      <style:table-row-properties style:row-height="123pt" style:use-optimal-row-height="false" fo:break-before="auto"/>
    </style:style>
    <style:style style:name="ro48" style:family="table-row">
      <style:table-row-properties style:row-height="135.6pt" style:use-optimal-row-height="false" fo:break-before="auto"/>
    </style:style>
    <style:style style:name="ro49" style:family="table-row">
      <style:table-row-properties style:row-height="72.6pt" style:use-optimal-row-height="false" fo:break-before="auto"/>
    </style:style>
    <style:style style:name="ro50" style:family="table-row">
      <style:table-row-properties style:row-height="119.1pt" style:use-optimal-row-height="false" fo:break-before="auto"/>
    </style:style>
    <style:style style:name="ro51" style:family="table-row">
      <style:table-row-properties style:row-height="139.35pt" style:use-optimal-row-height="false" fo:break-before="auto"/>
    </style:style>
    <style:style style:name="ro52" style:family="table-row">
      <style:table-row-properties style:row-height="216.6pt" style:use-optimal-row-height="false" fo:break-before="auto"/>
    </style:style>
    <style:style style:name="ro53" style:family="table-row">
      <style:table-row-properties style:row-height="129.75pt" style:use-optimal-row-height="false" fo:break-before="auto"/>
    </style:style>
    <style:style style:name="ro54" style:family="table-row">
      <style:table-row-properties style:row-height="128.25pt" style:use-optimal-row-height="false" fo:break-before="auto"/>
    </style:style>
    <style:style style:name="ro5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solid" draw:fill-color="#000000" draw:opacity="50%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number-columns-repeated="16371" table:default-cell-style-name="ce1"/>
        <table:table-row table:style-name="ro1">
          <table:table-cell office:value-type="string" table:number-columns-spanned="13" table:number-rows-spanned="1" table:style-name="ce22">
            <text:p>TABELLA PROCEDIMENTI/ATTIVITA'</text:p>
            <text:p><text:s/>Dipartimento di Giurisprudenza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9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style-name="ce17">
            <text:p><text:span text:style-name="T4">n.</text:span></text:p>
          </table:table-cell>
          <table:table-cell office:value-type="string" table:style-name="ce17">
            <text:p><text:span text:style-name="T4">Procedimento</text:span></text:p>
          </table:table-cell>
          <table:table-cell office:value-type="string" table:style-name="ce17">
            <text:p><text:span text:style-name="T4">Normativa di riferimento</text:span><text:span text:style-name="T1">/Fonte dell'obbligo</text:span></text:p>
          </table:table-cell>
          <table:table-cell office:value-type="string" table:style-name="ce17">
            <text:p><text:span text:style-name="T4">Termine di conclusione e ogni altro termine procedimentale rilevante</text:span></text:p>
          </table:table-cell>
          <table:table-cell office:value-type="string" table:style-name="ce17">
            <text:p><text:span text:style-name="T4">Unità organizzativa responsabile</text:span></text:p>
            <text:p><text:span text:style-name="T4">dell’istruttoria procedimentale</text:span></text:p>
          </table:table-cell>
          <table:table-cell office:value-type="string" table:style-name="ce17">
            <text:p>Soggetto competente all'adozione del provvedimento finale</text:p>
          </table:table-cell>
          <table:table-cell office:value-type="string" table:style-name="ce17">
            <text:p>Strumenti di tutela amministrativa e giurisdizionale</text:p>
          </table:table-cell>
          <table:table-cell office:value-type="string" table:style-name="ce17">
            <text:p>Modalità per le richieste informazioni</text:p>
          </table:table-cell>
          <table:table-cell office:value-type="string" table:style-name="ce17">
            <text:p>Può essere sostituito da dichiarazione dell'interessato</text:p>
          </table:table-cell>
          <table:table-cell office:value-type="string" table:style-name="ce17">
            <text:p>Può concludersi con il silenzio – assenso</text:p>
          </table:table-cell>
          <table:table-cell office:value-type="string" table:style-name="ce17">
            <text:p>Sito web/link di accesso al servizio on line</text:p>
          </table:table-cell>
          <table:table-cell office:value-type="string" table:style-name="ce17">
            <text:p>Modalità per l'effettuazione di pagamenti eventualmente necessari</text:p>
          </table:table-cell>
          <table:table-cell office:value-type="string" table:style-name="ce17">
            <text:p>Modulistica</text:p>
          </table:table-cell>
          <table:table-cell table:number-columns-repeated="16371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4">
            <text:p><text:span text:style-name="T3">Bando di selezione per affidamento incarichi di insegnamento in esecuzione alla delibera del Consiglio di Dipartimento</text:span></text:p>
          </table:table-cell>
          <table:table-cell office:value-type="string" table:style-name="ce4">
            <text:p><text:span text:style-name="T3">Legge 240/2010; Regolamento di Ateneo</text:span></text:p>
            <text:p><text:span text:style-name="T3">D.R. 3554 del 9.9.2021</text:span></text:p>
          </table:table-cell>
          <table:table-cell office:value-type="string" table:style-name="ce4">
            <text:p><text:span text:style-name="T3">Entro 10 giorni dalla delibera del Consiglio di Dipartimento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</text:p>
          </table:table-cell>
          <table:table-cell table:number-columns-repeated="16371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4">
            <text:p><text:span text:style-name="T3">Richiesta di pubblicazione all’Albo Ufficiale di Ateneo di bandi per il conferimento di incarichi di insegnamento e/o stipula contratti di insegnamento</text:span></text:p>
          </table:table-cell>
          <table:table-cell office:value-type="string" table:style-name="ce4">
            <text:p><text:span text:style-name="T3">Normativa sulla Trasparenza; Regolamento di Ateneo</text:span></text:p>
            <text:p><text:span text:style-name="T3">D.R. 2268 del 08.6.2023</text:span></text:p>
          </table:table-cell>
          <table:table-cell office:value-type="string" table:style-name="ce4">
            <text:p><text:span text:style-name="T3">Entro 10 giorni dalla delibera del Consiglio di Dipartimento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</text:p>
          </table:table-cell>
          <table:table-cell table:number-columns-repeated="16371"/>
        </table:table-row>
        <table:table-row table:style-name="ro5">
          <table:table-cell office:value-type="float" office:value="3" table:style-name="ce4">
            <text:p>3</text:p>
          </table:table-cell>
          <table:table-cell office:value-type="string" table:style-name="ce4">
            <text:p><text:span text:style-name="T3">Affidamento degli incarichi di insegnamento</text:span></text:p>
          </table:table-cell>
          <table:table-cell office:value-type="string" table:style-name="ce4">
            <text:p><text:span text:style-name="T3">Legge 240/2010; Regolamento di Ateneo</text:span></text:p>
            <text:p><text:span text:style-name="T3">D.R. 2268 del 08.6.2023</text:span></text:p>
          </table:table-cell>
          <table:table-cell office:value-type="string" table:style-name="ce4">
            <text:p><text:span text:style-name="T3">Entro 15 giorni dalla delibera di conferimento del Consiglio di Dipartimento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5">
          <table:table-cell office:value-type="float" office:value="4" table:style-name="ce4">
            <text:p>4</text:p>
          </table:table-cell>
          <table:table-cell office:value-type="string" table:style-name="ce4">
            <text:p><text:span text:style-name="T3">Liquidazione compensi per contratti di insegnamento</text:span></text:p>
          </table:table-cell>
          <table:table-cell office:value-type="string" table:style-name="ce4">
            <text:p><text:span text:style-name="T3">Legge 240/2010; Regolamento di Ateneo</text:span></text:p>
            <text:p><text:span text:style-name="T3">D.R 2268 del 08.6.2023</text:span></text:p>
          </table:table-cell>
          <table:table-cell office:value-type="string" table:style-name="ce4">
            <text:p><text:span text:style-name="T3">Entro 10 giorni dalla consegna del registro degli incarichi di insegnamento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12">
            <text:p>Attestazione espletamento attività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6">
          <table:table-cell office:value-type="float" office:value="5" table:style-name="ce4">
            <text:p>5</text:p>
          </table:table-cell>
          <table:table-cell office:value-type="string" table:style-name="ce4">
            <text:p><text:span text:style-name="T3">Richiesta di pubblicazione all’Albo Ufficiale di Ateneo dei soggetti affidatari e/o contraenti degli incarichi di insegnamento</text:span></text:p>
          </table:table-cell>
          <table:table-cell office:value-type="string" table:style-name="ce4">
            <text:p><text:span text:style-name="T3">Normativa sulla Trasparenza; Regolamento di Ateneo</text:span></text:p>
            <text:p><text:span text:style-name="T3">D.R. 2268 del 08.6.2023</text:span></text:p>
          </table:table-cell>
          <table:table-cell office:value-type="string" table:style-name="ce4">
            <text:p><text:span text:style-name="T3">Entro 5 giorni dall’atto di affidamento dell’incarico di insegnamento o dalla stipula del contratto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7">
          <table:table-cell office:value-type="float" office:value="6" table:style-name="ce4">
            <text:p>6</text:p>
          </table:table-cell>
          <table:table-cell office:value-type="string" table:style-name="ce4">
            <text:p><text:span text:style-name="T3">Elaborazione dell’intero verbale relativo alle</text:span></text:p>
            <text:p><text:span text:style-name="T3">adunanze del Consiglio di Dipartimento</text:span></text:p>
          </table:table-cell>
          <table:table-cell office:value-type="string" table:style-name="ce4">
            <text:p><text:span text:style-name="T3">Regolamento di Funzionamento degli Organi Dipartimentali D.R. 507/2016, art. 8 e ss.</text:span></text:p>
          </table:table-cell>
          <table:table-cell office:value-type="string" table:style-name="ce4">
            <text:p><text:span text:style-name="T3">Entro 30 giorni dalla data di riunione del Consiglio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Dott. Gianfranco Taddeo, tel 0812537562; <text:s/>e-mail. didattica.giurisprudenz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3">
          <table:table-cell office:value-type="float" office:value="7" table:style-name="ce4">
            <text:p>7</text:p>
          </table:table-cell>
          <table:table-cell office:value-type="string" table:style-name="ce4">
            <text:p><text:span text:style-name="T3">Trasmissione agli uffici degli estratti dei verbali del Consiglio di Dipartimento</text:span></text:p>
          </table:table-cell>
          <table:table-cell office:value-type="string" table:style-name="ce4">
            <text:p><text:span text:style-name="T3">Regolamento di Funzionamento degli</text:span></text:p>
            <text:p><text:span text:style-name="T3">Organi Dipartimentali D.R. 507/2016, art. 8 e ss.</text:span></text:p>
          </table:table-cell>
          <table:table-cell office:value-type="string" table:style-name="ce4">
            <text:p><text:span text:style-name="T3">Entro 10 giorni dalla data di riunione del Consiglio</text:span></text:p>
          </table:table-cell>
          <table:table-cell office:value-type="string" table:style-name="ce4">
            <text:p><text:span text:style-name="T3">Ufficio Per la Didattica</text:span></text:p>
            <text:p><text:span text:style-name="T3">Ufficio Protocollo e personale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7">
          <table:table-cell office:value-type="float" office:value="8" table:style-name="ce4">
            <text:p>8</text:p>
          </table:table-cell>
          <table:table-cell office:value-type="string" table:style-name="ce4">
            <text:p><text:span text:style-name="T3">trasmissione agli uffici del verbale della Commissione Paritetica Docenti Studenti</text:span></text:p>
          </table:table-cell>
          <table:table-cell office:value-type="string" table:style-name="ce5">
            <text:p>Statuto di Ateneo art. 32 Regolamento di Ateneo</text:p>
            <text:p>D.R. 507 del 22/02/2016 art. 14</text:p>
          </table:table-cell>
          <table:table-cell office:value-type="string" table:style-name="ce4">
            <text:p><text:span text:style-name="T3">Entro 10 giorni dalla data di riunione della CPDS</text:span></text:p>
          </table:table-cell>
          <table:table-cell office:value-type="string" table:style-name="ce4">
            <text:p><text:span text:style-name="T3">Ufficio Per la Didattica</text:span></text:p>
            <text:p><text:span text:style-name="T3">Ufficio Protocollo e personale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8">
          <table:table-cell office:value-type="float" office:value="9" table:style-name="ce4">
            <text:p>9</text:p>
          </table:table-cell>
          <table:table-cell office:value-type="string" table:style-name="ce4">
            <text:p><text:span text:style-name="T3">Nomina del Responsabile Unico del Progetto</text:span></text:p>
          </table:table-cell>
          <table:table-cell office:value-type="string" table:style-name="ce5">
            <text:p>D.Lgs. n. 36/2023 e ss.mm.ii.; Regolamento di Ateneo per</text:p>
            <text:p>l’Amministrazione, la Finanza e la Contabilità vigente; D.Lgs. n. 33/2013</text:p>
          </table:table-cell>
          <table:table-cell office:value-type="string" table:style-name="ce4">
            <text:p><text:span text:style-name="T3">Secondo i termini previsti dal Decreto Legislativo n. 36/2023</text:span></text:p>
          </table:table-cell>
          <table:table-cell office:value-type="string" table:style-name="ce4">
            <text:p><text:span text:style-name="T3">Ufficio Sicurezza, Patrimonio e Logistica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Dott. Paolo Lista, tel. 081 2537559, email: paolo.list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9">
          <table:table-cell office:value-type="float" office:value="10" table:style-name="ce4">
            <text:p>10</text:p>
          </table:table-cell>
          <table:table-cell office:value-type="string" table:style-name="ce4">
            <text:p><text:span text:style-name="T3">Nomina Commissione di Gara</text:span></text:p>
          </table:table-cell>
          <table:table-cell office:value-type="string" table:style-name="ce4">
            <text:p><text:span text:style-name="T3">D.Lgs. n.36/2023 e ss.mm.ii.; Regolamento di Ateneo per</text:span></text:p>
            <text:p><text:span text:style-name="T3">l’Amministrazione, la Finanza e la Contabilità vigente;</text:span></text:p>
            <text:p><text:span text:style-name="T3">D.Lgs. n. 33/2013</text:span></text:p>
          </table:table-cell>
          <table:table-cell office:value-type="string" table:style-name="ce4">
            <text:p><text:span text:style-name="T3">Secondo i termini previsti dal Decreto Legislativo n. 36/2023</text:span></text:p>
          </table:table-cell>
          <table:table-cell office:value-type="string" table:style-name="ce4">
            <text:p><text:span text:style-name="T3">Ufficio Sicurezza, Patrimonio e Logistica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Dott. Paolo Lista, tel. 081 2537559, email: paolo.list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10">
          <table:table-cell office:value-type="float" office:value="11" table:style-name="ce4">
            <text:p>11</text:p>
          </table:table-cell>
          <table:table-cell office:value-type="string" table:style-name="ce4">
            <text:p><text:span text:style-name="T3">Cerimoniale e attività di rappresentanza/ Organizzazione di convegni, di seminari e di conferenze relativamente alla concessione degli spazi comuni e servizi logistici richiesti</text:span></text:p>
          </table:table-cell>
          <table:table-cell office:value-type="string" table:style-name="ce4">
            <text:p><text:span text:style-name="T3">Regolamento Organizzazione Convegni</text:span></text:p>
            <text:p><text:span text:style-name="T3">D.R. 182/2024</text:span></text:p>
          </table:table-cell>
          <table:table-cell office:value-type="string" table:style-name="ce4">
            <text:p><text:span text:style-name="T3">Entro 20 gg dalla richiesta del proponente sia esso responsabile scientifico che</text:span></text:p>
            <text:p><text:span text:style-name="T3">esterno all’Amministrazione</text:span></text:p>
          </table:table-cell>
          <table:table-cell office:value-type="string" table:style-name="ce4">
            <text:p><text:span text:style-name="T3">Ufficio Sicurezza, Patrimonio e Logistica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Dott. Paolo Lista, tel. 081 2537559, email: paolo.list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18">
            <text:p><text:a xlink:href="https://www.giurisprudenza.unina.it/modulistica">https://www.giurisprudenza.unina.it/modulistica</text:a></text:p>
          </table:table-cell>
          <table:table-cell table:number-columns-repeated="16371"/>
        </table:table-row>
        <table:table-row table:style-name="ro11">
          <table:table-cell office:value-type="float" office:value="12" table:style-name="ce4">
            <text:p>12</text:p>
          </table:table-cell>
          <table:table-cell office:value-type="string" table:style-name="ce4">
            <text:p><text:span text:style-name="T3">Accesso informale ai verbali/delibere del Consiglio di Dipartimento/Commissione paritetica</text:span></text:p>
          </table:table-cell>
          <table:table-cell office:value-type="string" table:style-name="ce4">
            <text:p><text:span text:style-name="T3">Legge 241/1990 DPR 184/2006</text:span></text:p>
            <text:p><text:span text:style-name="T3">Statuto di Ateneo Regolamento di Ateneo sul procedimento amministrativo e diritto di accesso agli atti</text:span></text:p>
          </table:table-cell>
          <table:table-cell office:value-type="string" table:style-name="ce4">
            <text:p><text:span text:style-name="T3">Tempestivo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Ricorsso al TAR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3">
            <text:p>n.d.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<text:a xlink:href="http://www.unina.it/documents/11958/50788382/URP_Verbale_Accesso_Informale_2023-12-19.pdf">http://www.unina.it/documents/11958/50788382/URP_Verbale_Accesso_Informale_2023-12-19.pdf</text:a></text:p>
          </table:table-cell>
          <table:table-cell table:number-columns-repeated="16371"/>
        </table:table-row>
        <table:table-row table:style-name="ro12">
          <table:table-cell office:value-type="float" office:value="13" table:style-name="ce4">
            <text:p>13</text:p>
          </table:table-cell>
          <table:table-cell office:value-type="string" table:style-name="ce4">
            <text:p><text:span text:style-name="T3">Accesso informale ai verbali di Giunta</text:span></text:p>
          </table:table-cell>
          <table:table-cell office:value-type="string" table:style-name="ce4">
            <text:p><text:span text:style-name="T3">Legge 241/1990 DPR 184/2006</text:span></text:p>
            <text:p><text:span text:style-name="T3">Statuto di Ateneo Regolamento di Ateneo sul procedimento amministrativo e diritto di accesso agli atti</text:span></text:p>
          </table:table-cell>
          <table:table-cell office:value-type="string" table:style-name="ce4">
            <text:p><text:span text:style-name="T3">Tempestivo</text:span></text:p>
          </table:table-cell>
          <table:table-cell office:value-type="string" table:style-name="ce4">
            <text:p><text:span text:style-name="T3">Ufficio Sicurezza, Patrimonio e Logistica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Dott. Paolo Lista, tel. 081 2537559, email: paolo.list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d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13">
          <table:table-cell office:value-type="float" office:value="14" table:style-name="ce4">
            <text:p>14</text:p>
          </table:table-cell>
          <table:table-cell office:value-type="string" table:style-name="ce4">
            <text:p><text:span text:style-name="T3">Scheda di Monitoraggio Annuale (SMA) e del Rapporto di Riesame Ciclico (RRC)</text:span></text:p>
          </table:table-cell>
          <table:table-cell office:value-type="string" table:style-name="ce4">
            <text:p><text:span text:style-name="T3">DM n. 270 del 22/10/2004 –Linee Guida AVA 3.0. – DM 1154 del 14/10/2021</text:span></text:p>
            <text:p><text:span text:style-name="T3">– Documenti del PQA di Ateneo</text:span></text:p>
          </table:table-cell>
          <table:table-cell office:value-type="string" table:style-name="ce4">
            <text:p><text:span text:style-name="T3">60 giorni dall’avvio del procedimento entro le scadenze fissate dal MUR per la compilazione delle sezioni SUA CDS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elibera del Consiglio di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Dott.ssa Cristina D'Onofrio, tel 0812536424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a</text:p>
          </table:table-cell>
          <table:table-cell office:value-type="string" table:style-name="ce12">
            <text:p>na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15" table:style-name="ce4">
            <text:p>15</text:p>
          </table:table-cell>
          <table:table-cell office:value-type="string" table:style-name="ce4">
            <text:p><text:span text:style-name="T3">Modifiche di Ordinamento e Regolamento dei CdS</text:span></text:p>
          </table:table-cell>
          <table:table-cell office:value-type="string" table:style-name="ce4">
            <text:p><text:span text:style-name="T3">DM n. 270 del 22/10/2004 – DD.MM 1648 e 1649 del 19.12.2023 – l. 240/2010</text:span></text:p>
            <text:p><text:span text:style-name="T3">– Linee Guida AVA 3.0. – Documenti del PQA di Ateneo</text:span></text:p>
          </table:table-cell>
          <table:table-cell office:value-type="string" table:style-name="ce4">
            <text:p><text:span text:style-name="T3">90 giorni dall’avvio del procedimento entro le scadenze fissate dalla circolare UMD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elibera del Consiglio di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Dott.ssa Cristina D'Onofrio, tel 0812536424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5">
          <table:table-cell office:value-type="float" office:value="16" table:style-name="ce4">
            <text:p>16</text:p>
          </table:table-cell>
          <table:table-cell office:value-type="string" table:style-name="ce4">
            <text:p><text:span text:style-name="T3">Attivazione firma digitale per la verbalizzazione dei docenti non di ruolo del Dipartimento</text:span></text:p>
          </table:table-cell>
          <table:table-cell office:value-type="string" table:style-name="ce4">
            <text:p><text:span text:style-name="T3">CAD (Codice</text:span></text:p>
            <text:p><text:span text:style-name="T3">dell’Amministrazione Digitale) – Regolamento di Ateneo in materia di firma digitale (DR 4064 del 31/10/2006)</text:span></text:p>
          </table:table-cell>
          <table:table-cell office:value-type="string" table:style-name="ce4">
            <text:p><text:span text:style-name="T3">Entro 30 giorni dalla consegna del kit per la firma digitale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4">
            <text:p>Sig. Maurizio Scopacasa,, tel 0812537561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17" table:style-name="ce4">
            <text:p>17</text:p>
          </table:table-cell>
          <table:table-cell office:value-type="string" table:style-name="ce4">
            <text:p><text:span text:style-name="T3">Piano Offerta Formativa (POF) nell’ambito della Didattica Programmata ed Erogata dei Corsi di Studio</text:span></text:p>
          </table:table-cell>
          <table:table-cell office:value-type="string" table:style-name="ce4">
            <text:p><text:span text:style-name="T3">Regolamento Didattico di Ateneo (DR 4785</text:span></text:p>
            <text:p><text:span text:style-name="T3">dell’1.12.2023) – DM n. 270 del 22/10/2004 - DM</text:span></text:p>
            <text:p><text:span text:style-name="T3">1154 del 14/10/2021-</text:span></text:p>
            <text:p><text:span text:style-name="T3">Documenti del PQA di Ateneo -</text:span></text:p>
          </table:table-cell>
          <table:table-cell office:value-type="string" table:style-name="ce4">
            <text:p><text:span text:style-name="T3">Entro 30 giorni dalla scadenza annuale fissata dal MUR per inserimento dati (scheda SUA CdS)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elibera del Consiglio di Dipartimento</text:p>
          </table:table-cell>
          <table:table-cell office:value-type="string" table:style-name="ce12">
            <text:p>n.a.</text:p>
          </table:table-cell>
          <table:table-cell office:value-type="string" table:style-name="ce14">
            <text:p>Sig. Maurizio Scopacasa, tel 0812537561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6">
          <table:table-cell office:value-type="float" office:value="18" table:style-name="ce4">
            <text:p>18</text:p>
          </table:table-cell>
          <table:table-cell office:value-type="string" table:style-name="ce4">
            <text:p><text:span text:style-name="T3">Nomina cultori della materia</text:span></text:p>
          </table:table-cell>
          <table:table-cell office:value-type="string" table:style-name="ce4">
            <text:p><text:span text:style-name="T3">Regolamento di Ateneo sui cultori della materia (DR 763 del 13/3/2014) –</text:span></text:p>
            <text:p><text:span text:style-name="T3">Regolamento dipartimentale sui cultori della materia ai sensi</text:span></text:p>
            <text:p><text:span text:style-name="T3">dell’art. 2, comma 6, del Regolamento di Ateneo in materia</text:span></text:p>
          </table:table-cell>
          <table:table-cell office:value-type="string" table:style-name="ce4">
            <text:p><text:span text:style-name="T3">Entro 60 giorni dalla presentazione delle istanze mediante delibera della CCD del CdS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elibera della Commissione di Coordinamento Didattico del CdS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4">
            <text:p>Dott.ssa Rosa Minocchi, tel 0812536618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5">
            <text:p><text:a xlink:href="https://www.giurisprudenza.unina.it/modulistica">https://www.giurisprudenza.unina.it/modulistica</text:a></text:p>
          </table:table-cell>
          <table:table-cell table:number-columns-repeated="16371"/>
        </table:table-row>
        <table:table-row table:style-name="ro17">
          <table:table-cell office:value-type="float" office:value="19" table:style-name="ce4">
            <text:p>19</text:p>
          </table:table-cell>
          <table:table-cell office:value-type="string" table:style-name="ce4">
            <text:p><text:span text:style-name="T3">Certificazione cultori della materia</text:span></text:p>
          </table:table-cell>
          <table:table-cell office:value-type="string" table:style-name="ce4">
            <text:p><text:span text:style-name="T3">Regolamento di Ateneo sui cultori della materia (DR 763 del 13/3/2014)</text:span></text:p>
          </table:table-cell>
          <table:table-cell office:value-type="string" table:style-name="ce4">
            <text:p><text:span text:style-name="T3">Entro 7 giorni dalla presentazione della richiesta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4">
            <text:p>Dott.ssa Rosa Minocchi, tel 0812536618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5">
            <text:p><text:a xlink:href="https://www.giurisprudenza.unina.it/modulistica">https://www.giurisprudenza.unina.it/modulistica</text:a></text:p>
          </table:table-cell>
          <table:table-cell table:number-columns-repeated="16371"/>
        </table:table-row>
        <table:table-row table:style-name="ro15">
          <table:table-cell office:value-type="float" office:value="20" table:style-name="ce4">
            <text:p>20</text:p>
          </table:table-cell>
          <table:table-cell office:value-type="string" table:style-name="ce4">
            <text:p><text:span text:style-name="T3">Nomina delle Commissioni di laurea per i Corsi di studio afferenti al Dipartimento di Giurisprudenza</text:span></text:p>
          </table:table-cell>
          <table:table-cell office:value-type="string" table:style-name="ce4">
            <text:p><text:span text:style-name="T3">Art. 23 Regolamento Didattico di Ateneo (DR 4785 dell’1.12.2023) –</text:span></text:p>
            <text:p><text:span text:style-name="T3">Regolamento Dipartimentale per la prova finale</text:span></text:p>
          </table:table-cell>
          <table:table-cell office:value-type="string" table:style-name="ce4">
            <text:p><text:span text:style-name="T3">15 giorni prima dell’inizio del</text:span></text:p>
            <text:p><text:span text:style-name="T3">calendario di laurea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4">
            <text:p>Dott.ssa Rosa Minocchi, tel 0812536618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1">
          <table:table-cell office:value-type="float" office:value="21" table:style-name="ce4">
            <text:p>21</text:p>
          </table:table-cell>
          <table:table-cell office:value-type="string" table:style-name="ce4">
            <text:p><text:span text:style-name="T3">Assegnazione e registrazione delle tesi di laurea</text:span></text:p>
          </table:table-cell>
          <table:table-cell office:value-type="string" table:style-name="ce4">
            <text:p><text:span text:style-name="T3">DM n. 270 del 22/10/2004</text:span></text:p>
            <text:p><text:span text:style-name="T3">– DD.MM 1648 e 1649 del</text:span></text:p>
            <text:p><text:span text:style-name="T3">19.12.2023 – art 23 RDA -</text:span></text:p>
            <text:p><text:span text:style-name="T3">Regolamento didattico dei CCdSS - Regolamento Dipartimentale per la prova finale</text:span></text:p>
          </table:table-cell>
          <table:table-cell office:value-type="string" table:style-name="ce4">
            <text:p><text:span text:style-name="T3">Entro 20 giorni dalla richiesta della tesi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4">
            <text:p>Sig. Pasquale Iscaro, tel 0812534335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d.</text:p>
          </table:table-cell>
          <table:table-cell table:number-columns-repeated="16371"/>
        </table:table-row>
        <table:table-row table:style-name="ro18">
          <table:table-cell office:value-type="float" office:value="22" table:style-name="ce4">
            <text:p>22</text:p>
          </table:table-cell>
          <table:table-cell office:value-type="string" table:style-name="ce4">
            <text:p><text:span text:style-name="T3">Approvazione delle pratiche studenti</text:span></text:p>
          </table:table-cell>
          <table:table-cell office:value-type="string" table:style-name="ce4">
            <text:p><text:span text:style-name="T3">DM 270/2004 - Art. 19</text:span></text:p>
            <text:p><text:span text:style-name="T3">Regolamento Didattico di Ateneo (DR 4785</text:span></text:p>
            <text:p><text:span text:style-name="T3">dell’1.12.2023) –</text:span><text:span text:style-name="T12"/></text:p>
            <text:p><text:span text:style-name="T8">Regolamenti Didattici dei Corsi di Studio</text:span></text:p>
          </table:table-cell>
          <table:table-cell office:value-type="string" table:style-name="ce4">
            <text:p><text:span text:style-name="T3">30 giorni dalla trasmissione delle pratiche dalla Segreteria Studenti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4">
            <text:p>Sig.ra Serena Tufano, tel 0812534231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3">
          <table:table-cell office:value-type="float" office:value="23" table:style-name="ce4">
            <text:p>23</text:p>
          </table:table-cell>
          <table:table-cell office:value-type="string" table:style-name="ce4">
            <text:p><text:span text:style-name="T3">Schede di insegnamento dei Corsi di Studio</text:span></text:p>
          </table:table-cell>
          <table:table-cell office:value-type="string" table:style-name="ce4">
            <text:p><text:span text:style-name="T3">Art. 26 Regolamento Didattico di Ateneo (DR 4785 dell’1.12.2023) Linee Guida AVA 3 – Indicazioni PQA di Ateneo</text:span></text:p>
          </table:table-cell>
          <table:table-cell office:value-type="string" table:style-name="ce4">
            <text:p><text:span text:style-name="T3">Entro i termini fissati dal PQA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4">
            <text:p>Dott.ssa Rossella Nicodemo, tel 0812536403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9">
          <table:table-cell office:value-type="float" office:value="24" table:style-name="ce4">
            <text:p>24</text:p>
          </table:table-cell>
          <table:table-cell office:value-type="string" table:style-name="ce4">
            <text:p><text:span text:style-name="T3">Piano didattico dell’anno accademico: definizione orari dei corsi, definizione semestri, ripartizione degli insegnamenti sui semestri, calendario esami di profitto e calendario delle prove finali)</text:span></text:p>
          </table:table-cell>
          <table:table-cell office:value-type="string" table:style-name="ce4">
            <text:p><text:span text:style-name="T3">Art. 21 Regolamento Didattico di Ateneo (DR 4785 dell’1.12.2023) -</text:span></text:p>
            <text:p><text:span text:style-name="T3">Regolamenti didattici dei CCdSS <text:s/>- Delibere CdD – Indicazioni CPDS</text:span></text:p>
          </table:table-cell>
          <table:table-cell office:value-type="string" table:style-name="ce4">
            <text:p><text:span text:style-name="T3">30 giorni dall’approvazione del Piano Offerta Formativa in Consiglio di Dipartimento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elibera del Consiglio di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6">
          <table:table-cell office:value-type="float" office:value="25" table:style-name="ce4">
            <text:p>25</text:p>
          </table:table-cell>
          <table:table-cell office:value-type="string" table:style-name="ce4">
            <text:p><text:span text:style-name="T3">Nomina delle commissioni degli esami di profitto</text:span></text:p>
          </table:table-cell>
          <table:table-cell office:value-type="string" table:style-name="ce4">
            <text:p><text:span text:style-name="T3">Art. 22 Regolamento Didattico di Ateneo (DR 4785 dell’1.12.2023)</text:span></text:p>
          </table:table-cell>
          <table:table-cell office:value-type="string" table:style-name="ce4">
            <text:p><text:span text:style-name="T3">30 giorni dall’avvio del procedimento con decreto di nomina del Direttore del Dipartimento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4">
            <text:p>Dott.ssa Rosa Minocchi, tel 0812536618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5">
          <table:table-cell office:value-type="float" office:value="26" table:style-name="ce4">
            <text:p>26</text:p>
          </table:table-cell>
          <table:table-cell office:value-type="string" table:style-name="ce4">
            <text:p><text:span text:style-name="T3">Redazione e pubblicazione delle informazioni sulla didattica e sugli eventi previsti in Dipartimento sul sito web di Dipartimento</text:span></text:p>
          </table:table-cell>
          <table:table-cell office:value-type="string" table:style-name="ce4">
            <text:p><text:span text:style-name="T3">L. 69/2009 e D. Lgs</text:span></text:p>
            <text:p><text:span text:style-name="T3">33/2013 – Codice</text:span></text:p>
            <text:p><text:span text:style-name="T3">dell’amministrazione digitale – SUA CdS – Indicazioni di Ateneo sugli obblighi di trasparenza</text:span></text:p>
          </table:table-cell>
          <table:table-cell office:value-type="string" table:style-name="ce4">
            <text:p><text:span text:style-name="T3">Attività continuativa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4">
            <text:p>Sig. Flaviano Mattino, tel 0812537029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7">
          <table:table-cell office:value-type="float" office:value="27" table:style-name="ce4">
            <text:p>27</text:p>
          </table:table-cell>
          <table:table-cell office:value-type="string" table:style-name="ce4">
            <text:p><text:span text:style-name="T3">Istituzione ed attivazione dei Corsi di perfezionamento</text:span></text:p>
          </table:table-cell>
          <table:table-cell office:value-type="string" table:style-name="ce4">
            <text:p><text:span text:style-name="T3">Regolamento di Ateneo in materia (DR n. 1954 del 24/5/2017)</text:span></text:p>
          </table:table-cell>
          <table:table-cell office:value-type="string" table:style-name="ce4">
            <text:p><text:span text:style-name="T3">Entro 60 giorni dalla richiesta dei professori proponenti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elibera del Consiglio di Dipartimento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28" table:style-name="ce4">
            <text:p>28</text:p>
          </table:table-cell>
          <table:table-cell office:value-type="string" table:style-name="ce5">
            <text:p>Istituzione ed attivazione dei Master di I e II livello</text:p>
          </table:table-cell>
          <table:table-cell office:value-type="string" table:style-name="ce4">
            <text:p><text:span text:style-name="T3">Art. 17 Regolamento Didattico di Ateneo (DR<text:s/></text:span><text:span text:style-name="T2">4785 dell’1.12.2023);</text:span></text:p>
            <text:p><text:span text:style-name="T2">Regolamento di Ateneo in materia (DR n. 230 del 26/1/2022)</text:span></text:p>
          </table:table-cell>
          <table:table-cell office:value-type="string" table:style-name="ce4">
            <text:p><text:span text:style-name="T3">Entro 60 giorni dalla richiesta dei professori proponenti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elibera del Consiglio di Dipartimento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n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1">
          <table:table-cell office:value-type="float" office:value="29" table:style-name="ce4">
            <text:p>29</text:p>
          </table:table-cell>
          <table:table-cell office:value-type="string" table:style-name="ce4">
            <text:p><text:span text:style-name="T3">Pubblicazione sul sito web dipartimentale del calendario annuale degli esami di profitto per i Corsi di Studio del Dipartimento</text:span></text:p>
          </table:table-cell>
          <table:table-cell office:value-type="string" table:style-name="ce4">
            <text:p><text:span text:style-name="T3">Art. 22 Regolamento Didattico di Ateneo (DR 4785 dell’1.12.2023) -</text:span></text:p>
            <text:p><text:span text:style-name="T3">Regolamenti didattici dei CCdSS</text:span></text:p>
          </table:table-cell>
          <table:table-cell office:value-type="string" table:style-name="ce4">
            <text:p><text:span text:style-name="T3">60 giorni prima dell’inizio delle sessioni d’esami fissate per anno accademico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4">
            <text:p>Sig. Flaviano Mattino, tel 0812537029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5">
            <text:p><text:a xlink:href="https://www.giurisprudenza.unina.it/calendari#esami">https://www.giurisprudenza.unina.it/calendari#esami</text:a>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9">
          <table:table-cell office:value-type="float" office:value="30" table:style-name="ce4">
            <text:p>30</text:p>
          </table:table-cell>
          <table:table-cell office:value-type="string" table:style-name="ce4">
            <text:p><text:span text:style-name="T3">Tirocini curriculari studenti (riconoscimento CFU per attività di tirocinio curriculare)</text:span></text:p>
          </table:table-cell>
          <table:table-cell office:value-type="string" table:style-name="ce4">
            <text:p><text:span text:style-name="T5">Regolamento (Decreto interministeriale n.142 del 25/03/98) attuativo della legge 24 giugno 1997,</text:span></text:p>
            <text:p><text:span text:style-name="T5">n.196 (cd. legge Treu); D. Lgs 68/2012</text:span></text:p>
          </table:table-cell>
          <table:table-cell office:value-type="string" table:style-name="ce4">
            <text:p><text:span text:style-name="T3">Entro 30 giorni dalla consegna della documentazione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elibera della Commissione di Coordinamento Didattico del CdS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4">
            <text:p>Sig.ra Serena Tufano, tel 0812534231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5">
          <table:table-cell office:value-type="float" office:value="31" table:style-name="ce4">
            <text:p>31</text:p>
          </table:table-cell>
          <table:table-cell office:value-type="string" table:style-name="ce4">
            <text:p><text:span text:style-name="T3">Tirocini curriculari studenti (stipula convenzioni con Enti e Aziende per lo svolgimento di tirocini)</text:span></text:p>
          </table:table-cell>
          <table:table-cell office:value-type="string" table:style-name="ce4">
            <text:p><text:span text:style-name="T5">Regolamento (Decreto interministeriale n.142 del 25/03/98) attuativo della legge 24 giugno 1997,</text:span></text:p>
            <text:p><text:span text:style-name="T5">n.196 (cd. legge Treu); D. Lgs 68/2012</text:span></text:p>
          </table:table-cell>
          <table:table-cell office:value-type="string" table:style-name="ce4">
            <text:p><text:span text:style-name="T3">Entro 30 giorni dalla consegna della documentazione da parte di enti o aziende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elibera del Consiglio di Dipartimento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4">
            <text:p>Sig.ra Serena Tufano, tel 0812534231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https://www.unina.it/documents/11958/15009341/Conv_tir_Curr_ITA_Aggiornato_2025-03-17.pdf</text:p>
          </table:table-cell>
          <table:table-cell table:number-columns-repeated="16371"/>
        </table:table-row>
        <table:table-row table:style-name="ro15">
          <table:table-cell office:value-type="float" office:value="32" table:style-name="ce4">
            <text:p>32</text:p>
          </table:table-cell>
          <table:table-cell office:value-type="string" table:style-name="ce4">
            <text:p><text:span text:style-name="T3">Procedure di chiamata di professori e alle procedure di reclutamento di RTDA, RTDB, RTT con riferimento alla definizione delle specifiche per attivazione procedure</text:span></text:p>
          </table:table-cell>
          <table:table-cell office:value-type="string" table:style-name="ce4">
            <text:p><text:span text:style-name="T5">Legge 240/2010 - Regolamenti di Ateneo in materia (DR. 257 del 22.1.2024, DR. 2575 del</text:span></text:p>
            <text:p><text:span text:style-name="T5">21.6.2022, DR 3663 del</text:span></text:p>
            <text:p><text:span text:style-name="T5">2.10.2019)</text:span></text:p>
          </table:table-cell>
          <table:table-cell office:value-type="string" table:style-name="ce4">
            <text:p><text:span text:style-name="T3">Entro i termini stabiliti</text:span></text:p>
            <text:p><text:span text:style-name="T3">dall’Ufficio Concorsi PDR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elibera del Consiglio di Dipartimento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2">
          <table:table-cell office:value-type="float" office:value="33" table:style-name="ce4">
            <text:p>33</text:p>
          </table:table-cell>
          <table:table-cell office:value-type="string" table:style-name="ce4">
            <text:p>Procedure di chiamata di professori e alle procedure di reclutamento di RTDA, RTDB, RTT<text:span text:style-name="T2"><text:s/>con riferimento alla proposta delle commissioni di valutazione</text:span></text:p>
          </table:table-cell>
          <table:table-cell office:value-type="string" table:style-name="ce4">
            <text:p><text:span text:style-name="T5">Legge 240/2010 -</text:span></text:p>
            <text:p><text:span text:style-name="T5">Regolamenti di Ateneo in materia<text:s/></text:span><text:span text:style-name="T9">(DR. 257 del<text:s/></text:span><text:span text:style-name="T10">22.1.2024, DR. 2575 del</text:span></text:p>
            <text:p><text:span text:style-name="T10">21.6.2022, DR 3663 del</text:span></text:p>
            <text:p><text:span text:style-name="T10">2.10.2019)</text:span></text:p>
          </table:table-cell>
          <table:table-cell office:value-type="string" table:style-name="ce4">
            <text:p><text:span text:style-name="T3">Entro i termini stabiliti</text:span></text:p>
            <text:p><text:span text:style-name="T3">dall’Ufficio Concorsi PDR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elibera del Consiglio di Dipartimento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5">
          <table:table-cell office:value-type="float" office:value="34" table:style-name="ce4">
            <text:p>34</text:p>
          </table:table-cell>
          <table:table-cell office:value-type="string" table:style-name="ce4">
            <text:p><text:span text:style-name="T3">Procedura di valutazione triennale dei RTDA con proposta di proroga biennale</text:span></text:p>
          </table:table-cell>
          <table:table-cell office:value-type="string" table:style-name="ce4">
            <text:p><text:span text:style-name="T5">Legge 240/2010 - Regolamenti di Ateneo in materia (DR. 257 del 22.1.2024, DR. 2575 del</text:span></text:p>
            <text:p><text:span text:style-name="T5">21.6.2022, DR 3663 del</text:span></text:p>
            <text:p><text:span text:style-name="T5">2.10.2019)</text:span></text:p>
          </table:table-cell>
          <table:table-cell office:value-type="string" table:style-name="ce4">
            <text:p><text:span text:style-name="T3">90 giorni dalla nota dell’UPDR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elibera del Consiglio di Dipartimento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3">
          <table:table-cell office:value-type="float" office:value="35" table:style-name="ce4">
            <text:p>35</text:p>
          </table:table-cell>
          <table:table-cell office:value-type="string" table:style-name="ce4">
            <text:p><text:span text:style-name="T3">Procedure di valutazione (tenure track) dei RTDB e RTT</text:span></text:p>
          </table:table-cell>
          <table:table-cell office:value-type="string" table:style-name="ce4">
            <text:p><text:span text:style-name="T5">Legge 240/2010 - Regolamenti di Ateneo in materia (DR. 257 del 22.1.2024, DR. 2575 del</text:span></text:p>
            <text:p><text:span text:style-name="T5">21.6.2022)</text:span></text:p>
          </table:table-cell>
          <table:table-cell office:value-type="string" table:style-name="ce4">
            <text:p><text:span text:style-name="T3">90 giorni dalla nota dell’UPDR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elibera del Consiglio di Dipartimento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5">
          <table:table-cell office:value-type="float" office:value="36" table:style-name="ce4">
            <text:p>36</text:p>
          </table:table-cell>
          <table:table-cell office:value-type="string" table:style-name="ce4">
            <text:p><text:span text:style-name="T3">Programmazione triennale del personale docente</text:span></text:p>
          </table:table-cell>
          <table:table-cell office:value-type="string" table:style-name="ce4">
            <text:p><text:span text:style-name="T3">Legge 240/2010 – DM annuale di attribuzione dei punti organico</text:span></text:p>
          </table:table-cell>
          <table:table-cell office:value-type="string" table:style-name="ce4">
            <text:p><text:span text:style-name="T3">Nei termini indicati dalla nota del Rettore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elibera del Consiglio di Dipartimento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6">
          <table:table-cell office:value-type="float" office:value="37" table:style-name="ce4">
            <text:p>37</text:p>
          </table:table-cell>
          <table:table-cell office:value-type="string" table:style-name="ce4">
            <text:p><text:span text:style-name="T3">Raccolta dei registri delle attività didattiche e di sintesi dei professori e ricercatori</text:span></text:p>
          </table:table-cell>
          <table:table-cell office:value-type="string" table:style-name="ce4">
            <text:p><text:span text:style-name="T3">Legge 240/2010 - Regolamento Didattico di Ateneo (DR 4785</text:span></text:p>
            <text:p><text:span text:style-name="T3">dell’1.12.2023) -</text:span></text:p>
            <text:p><text:span text:style-name="T3">Regolamento di Ateneo sui compiti didattici dei professori e ricercatori (DR n. 2482 del 23/7/2020)</text:span></text:p>
          </table:table-cell>
          <table:table-cell office:value-type="string" table:style-name="ce4">
            <text:p><text:span text:style-name="T3">Entro la fine di ogni anno accademico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4">
            <text:p>Sig.ra Serena Tufano, tel 0812534231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7">
            <text:p><text:a xlink:href="https://www.unina.it/documents/11958/28092502/UPDR_Registro_lezioni_e_sintesi_con_firma_digitale.pdf">https://www.unina.it/documents/11958/28092502/UPDR_Registro_lezioni_e_sintesi_con_firma_digitale.pdf</text:a></text:p>
          </table:table-cell>
          <table:table-cell table:number-columns-repeated="16371"/>
        </table:table-row>
        <table:table-row table:style-name="ro3">
          <table:table-cell office:value-type="float" office:value="38" table:style-name="ce4">
            <text:p>38</text:p>
          </table:table-cell>
          <table:table-cell office:value-type="string" table:style-name="ce4">
            <text:p><text:span text:style-name="T3">Attribuzione <text:s/>degli <text:s/>scatti <text:s/>stipendiali <text:s/>a <text:s/>professori e ricercatori universitari</text:span></text:p>
          </table:table-cell>
          <table:table-cell office:value-type="string" table:style-name="ce4">
            <text:p><text:span text:style-name="T3">Legge 240/2010 –</text:span></text:p>
            <text:p><text:span text:style-name="T3">regolamento di Ateneo in materia (DR n. 2244 del 25/05/2021)</text:span></text:p>
          </table:table-cell>
          <table:table-cell office:value-type="string" table:style-name="ce4">
            <text:p><text:span text:style-name="T3">Entro i termini indicati dal bando di valutazione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4">
            <text:p>Sig.ra Serena Tufano, tel 0812534231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3">
          <table:table-cell office:value-type="float" office:value="39" table:style-name="ce4">
            <text:p>39</text:p>
          </table:table-cell>
          <table:table-cell office:value-type="string" table:style-name="ce4">
            <text:p><text:span text:style-name="T3">Decretazione d’urgenza del Direttore</text:span></text:p>
          </table:table-cell>
          <table:table-cell office:value-type="string" table:style-name="ce4">
            <text:p><text:span text:style-name="T3">Regolamento di Funzionamento degli Organi Dipartimentali D.R. 507/2016, art. 8 e ss.</text:span></text:p>
          </table:table-cell>
          <table:table-cell office:value-type="string" table:style-name="ce4">
            <text:p><text:span text:style-name="T3">Entro 5 giorni dall’acquisizione</text:span></text:p>
            <text:p><text:span text:style-name="T3">degli atti presupposti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7">
          <table:table-cell office:value-type="float" office:value="40" table:style-name="ce4">
            <text:p>40</text:p>
          </table:table-cell>
          <table:table-cell office:value-type="string" table:style-name="ce4">
            <text:p><text:span text:style-name="T3">Procedimenti elettorali degli organi dipartimentali (Direttore, Giunta, Rappresentanti PTA, Coordinatori CdS, Coordinatore CPDS)</text:span></text:p>
          </table:table-cell>
          <table:table-cell office:value-type="string" table:style-name="ce4">
            <text:p><text:span text:style-name="T3">Regolamento di Funzionamento degli Organi Dipartimentali D.R. 507/2016, art. 8 e ss.</text:span></text:p>
          </table:table-cell>
          <table:table-cell office:value-type="string" table:style-name="ce4">
            <text:p><text:span text:style-name="T3">60 <text:s text:c="4"/>giorni <text:s text:c="4"/>dal <text:s text:c="4"/>decreto <text:s text:c="4"/>di indizione delle elezioni</text:span></text:p>
          </table:table-cell>
          <table:table-cell office:value-type="string" table:style-name="ce4">
            <text:p><text:span text:style-name="T3">Ufficio per la Didattica</text:span>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Accesso agli atti; Ricorso al TAR</text:p>
          </table:table-cell>
          <table:table-cell office:value-type="string" table:style-name="ce12">
            <text:p>Dott. Gianfranco Taddeo, tel 0812537562; e-mail. didattica.giurisprudenza@unina.it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4">
          <table:table-cell office:value-type="float" office:value="41" table:style-name="ce4">
            <text:p>41</text:p>
          </table:table-cell>
          <table:table-cell office:value-type="string" table:style-name="ce4">
            <text:p><text:span text:style-name="T3">Affidamento di lavori di importo inferiore alla soglia comunitaria</text:span></text:p>
          </table:table-cell>
          <table:table-cell office:value-type="string" table:style-name="ce4">
            <text:p><text:span text:style-name="T3">Art. 48 del D.Lgs. n. 36/2023;</text:span></text:p>
            <text:p><text:span text:style-name="T3">Regolamento di Ateneo in materia di procedure per l’acquisizione di lavori sotto soglia, emanato con</text:span></text:p>
            <text:p><text:span text:style-name="T3">D.R. n. 3284 del 11/09/2019 e ss.mm.ii.; Regolamento di Ateneo per la costituzione e la tenuta dell’Albo degli operatori economici da utilizzare per</text:span></text:p>
            <text:p><text:span text:style-name="T3">l’affidamento di lavori</text:span></text:p>
            <text:p><text:span text:style-name="T3">sotto soglia; emanato con</text:span></text:p>
            <text:p><text:span text:style-name="T3">D.R. n. 2431 del 22/06/2017 e ss.mm. ii;</text:span></text:p>
            <text:p><text:span text:style-name="T3">Regolamento di Ateneo per l’Amministrazione, la Finanza e la Contabilità vigente</text:span></text:p>
          </table:table-cell>
          <table:table-cell office:value-type="string" table:style-name="ce4">
            <text:p><text:span text:style-name="T3">90 GIORNI dalla ricezione degli atti da parte del competente Ufficio Tecnico o da parte del Responsabile del Progetto (RUP)</text:span></text:p>
          </table:table-cell>
          <table:table-cell office:value-type="string" table:style-name="ce4">
            <text:p><text:span text:style-name="T3">Ufficio Sicurezza, Patrimonio e Logistica</text:span></text:p>
            <text:p><text:span text:style-name="T3">Ufficio Contabilità e Bilancio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Dott. Paolo Lista, tel. 081 2537559, email: paolo.lista@unina.it; Dott.ssa Raffaela Caccavale; Tel. 081 2535120; email: raffaela.caccavale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7">
            <text:p><text:a xlink:href="https://www.giurisprudenza.unina.it/modulistica">n.a.</text:a></text:p>
          </table:table-cell>
          <table:table-cell table:number-columns-repeated="16371"/>
        </table:table-row>
        <table:table-row table:style-name="ro23">
          <table:table-cell office:value-type="float" office:value="42" table:style-name="ce4">
            <text:p>42</text:p>
          </table:table-cell>
          <table:table-cell office:value-type="string" table:style-name="ce4">
            <text:p><text:span text:style-name="T4">Incarichi di lavoro autonomo (consulenza professionale e prestazione occasionale)</text:span></text:p>
          </table:table-cell>
          <table:table-cell office:value-type="string" table:style-name="ce9">
            <text:p>Regolamento di Ateneo</text:p>
            <text:p>per l’Affidamento di</text:p>
            <text:p>incarichi di lavoro<text:span text:style-name="T10"><text:s/>autonomo, emanato con</text:span></text:p>
            <text:p><text:span text:style-name="T10">D.R. n. 1506 del 26/04/2017</text:span></text:p>
          </table:table-cell>
          <table:table-cell office:value-type="string" table:style-name="ce4">
            <text:p>Indicati da 42A a 42D</text:p>
          </table:table-cell>
          <table:table-cell office:value-type="string" table:style-name="ce4">
            <text:p><text:span text:style-name="T2">Ufficio per la Ricerca</text:span></text:p>
          </table:table-cell>
          <table:table-cell table:style-name="ce4"/>
          <table:table-cell office:value-type="string" table:style-name="ce4">
            <text:p>.</text:p>
          </table:table-cell>
          <table:table-cell table:style-name="ce11"/>
          <table:table-cell table:content-validation-name="val1" table:style-name="ce4"/>
          <table:table-cell table:content-validation-name="val1" table:style-name="ce4"/>
          <table:table-cell table:number-columns-repeated="2" table:style-name="ce4"/>
          <table:table-cell office:value-type="string" table:style-name="ce4">
            <text:p>.</text:p>
          </table:table-cell>
          <table:table-cell table:number-columns-repeated="16371"/>
        </table:table-row>
        <table:table-row table:style-name="ro25">
          <table:table-cell office:value-type="string" table:style-name="ce4">
            <text:p><text:span text:style-name="T3">42A</text:span></text:p>
          </table:table-cell>
          <table:table-cell office:value-type="string" table:style-name="ce4">
            <text:p><text:span text:style-name="T3">Bando di selezione a seguito della autorizzazione alla procedura con Decreto del Direttore o in esecuzione alla delibera del Consiglio di Dipartimento</text:span></text:p>
          </table:table-cell>
          <table:table-cell office:value-type="string" table:style-name="ce4">
            <text:p><text:span text:style-name="T3">Regolamento di Ateneo per l’Affidamento di incarichi di lavoro autonomo, emanato con</text:span></text:p>
            <text:p><text:span text:style-name="T3">D.R. n. 1506 del 26/04/2017</text:span></text:p>
          </table:table-cell>
          <table:table-cell office:value-type="string" table:style-name="ce4">
            <text:p><text:span text:style-name="T3">Entro 20 giorni dalla data di emanazione del Decreto del Direttore o della delibera del Consiglio di Dipartiment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Ricorso TAR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6">
          <table:table-cell office:value-type="string" table:style-name="ce4">
            <text:p><text:span text:style-name="T3">42B</text:span></text:p>
          </table:table-cell>
          <table:table-cell office:value-type="string" table:style-name="ce4">
            <text:p><text:span text:style-name="T3">Decreti direttoriali di nomina della commissione giudicatrice</text:span></text:p>
          </table:table-cell>
          <table:table-cell office:value-type="string" table:style-name="ce4">
            <text:p><text:span text:style-name="T3">Art.35bis D.LGS. n.165/01 e s.m.i.; Regolamento di Ateneo per l’Affidamento di incarichi di lavoro autonomo, emanato con</text:span></text:p>
            <text:p><text:span text:style-name="T3">D.R. n. 1506 del 26/04/2017; Avviso</text:span></text:p>
            <text:p><text:span text:style-name="T3">pubblico</text:span></text:p>
          </table:table-cell>
          <table:table-cell office:value-type="string" table:style-name="ce4">
            <text:p><text:span text:style-name="T3">Entro 7 giorni dalla scadenza del termine fissato per la presentazione della domanda di partecipazione alla procedura di valutazione comparativa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Accesso agli atti; Ricorso al TAR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7">
          <table:table-cell office:value-type="string" table:style-name="ce4">
            <text:p><text:span text:style-name="T3">42C</text:span></text:p>
          </table:table-cell>
          <table:table-cell office:value-type="string" table:style-name="ce4">
            <text:p><text:span text:style-name="T3">Decreti direttoriali di approvazione atti e di conferimento incarico</text:span></text:p>
          </table:table-cell>
          <table:table-cell office:value-type="string" table:style-name="ce4">
            <text:p><text:span text:style-name="T3">Art. 7, co.6, del D.lgs. n. 165/2001 e s.m.i.; Regolamento di Ateneo per l’Affidamento di incarichi di lavoro autonomo, emanato con</text:span></text:p>
            <text:p><text:span text:style-name="T3">D.R. n. 1506 del 26/04/2017; Avviso</text:span></text:p>
            <text:p><text:span text:style-name="T3">pubblico</text:span></text:p>
          </table:table-cell>
          <table:table-cell office:value-type="string" table:style-name="ce4">
            <text:p><text:span text:style-name="T3">Entro 7 giorni dalla consegna degli atti da parte della commissione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AAccesso agli atti; Ricorso al TAR.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8">
          <table:table-cell office:value-type="string" table:style-name="ce4">
            <text:p><text:span text:style-name="T3">42D</text:span></text:p>
          </table:table-cell>
          <table:table-cell office:value-type="string" table:style-name="ce4">
            <text:p><text:span text:style-name="T3">Stipula del contratto autonomo di lavoro</text:span></text:p>
          </table:table-cell>
          <table:table-cell office:value-type="string" table:style-name="ce4">
            <text:p><text:span text:style-name="T3">Art. 7, co.6, del D.lgs. n. 165/2001 e s.m.i.; Regolamento di Ateneo per l’Affidamento di incarichi di lavoro autonomo, emanato con</text:span></text:p>
            <text:p><text:span text:style-name="T3">D.R. n. 1506 del 26/04/2017; Avviso</text:span></text:p>
            <text:p><text:span text:style-name="T3">pubblico</text:span></text:p>
          </table:table-cell>
          <table:table-cell office:value-type="string" table:style-name="ce4">
            <text:p><text:span text:style-name="T3">Entro 10 giorni dalla data del</text:span></text:p>
            <text:p><text:span text:style-name="T3">D.D. di conferimento</text:span></text:p>
            <text:p><text:span text:style-name="T3">dell’incarico.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Ricorso al Giudice Ordinario in funzione di giudice del lavoro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8">
          <table:table-cell office:value-type="float" office:value="43" table:style-name="ce4">
            <text:p>43</text:p>
          </table:table-cell>
          <table:table-cell office:value-type="string" table:style-name="ce4">
            <text:p><text:span text:style-name="T4">Borse di studio di Ricerca</text:span></text:p>
          </table:table-cell>
          <table:table-cell office:value-type="string" table:style-name="ce10">
            <text:p><text:span text:style-name="T3">Art. 18, co. 6; L.</text:span></text:p>
            <text:p><text:span text:style-name="T3">n.240/2010; Regolamento</text:span><text:span text:style-name="T12"><text:s/></text:span><text:span text:style-name="T11">di Ateneo per l'assegnazione, da parte di Dipartimenti e Centri Interdipartimentali,</text:span></text:p>
            <text:p><text:span text:style-name="T11">di borse di studio aventi ad oggetto attività di ricerca, da istituire con fondi derivanti da convenzioni, emanato con D.R. n. 1141 del</text:span></text:p>
            <text:p><text:span text:style-name="T11">13/03/2025</text:span></text:p>
          </table:table-cell>
          <table:table-cell office:value-type="string" table:style-name="ce4">
            <text:p>Indicati da 43A a 43E</text:p>
          </table:table-cell>
          <table:table-cell office:value-type="string" table:style-name="ce4">
            <text:p><text:span text:style-name="T2">Ufficio per la Ricerca</text:span></text:p>
          </table:table-cell>
          <table:table-cell table:number-columns-repeated="3" table:style-name="ce4"/>
          <table:table-cell table:content-validation-name="val1" table:style-name="ce4"/>
          <table:table-cell table:content-validation-name="val1" table:style-name="ce4"/>
          <table:table-cell table:number-columns-repeated="3" table:style-name="ce4"/>
          <table:table-cell table:number-columns-repeated="16371"/>
        </table:table-row>
        <table:table-row table:style-name="ro29">
          <table:table-cell office:value-type="string" table:style-name="ce4">
            <text:p><text:span text:style-name="T3">43A</text:span></text:p>
          </table:table-cell>
          <table:table-cell office:value-type="string" table:style-name="ce4">
            <text:p><text:span text:style-name="T3">Bando di selezione</text:span></text:p>
          </table:table-cell>
          <table:table-cell office:value-type="string" table:style-name="ce4">
            <text:p><text:span text:style-name="T3">Regolamento di Ateneo per l'assegnazione, da parte di Dipartimenti e Centri Interdipartimentali, di borse di studio aventi ad oggetto attività di ricerca, da istituire con fondi derivanti da convenzioni, emanato con</text:span></text:p>
            <text:p><text:span text:style-name="T3">D.R. n. 3557 del 19/10/2015</text:span></text:p>
          </table:table-cell>
          <table:table-cell office:value-type="string" table:style-name="ce4">
            <text:p><text:span text:style-name="T3">Entro 45 giorni dal Decreto del Direttore o delibera del Consiglio di Dipartiment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Ricorso TAR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30">
          <table:table-cell office:value-type="string" table:style-name="ce4">
            <text:p><text:span text:style-name="T3">43B</text:span></text:p>
          </table:table-cell>
          <table:table-cell office:value-type="string" table:style-name="ce4">
            <text:p><text:span text:style-name="T3">Decreti direttoriali di nomina della commissione giudicatrice</text:span></text:p>
          </table:table-cell>
          <table:table-cell office:value-type="string" table:style-name="ce4">
            <text:p><text:span text:style-name="T3">Regolamento di Ateneo per l'assegnazione, da parte di Dipartimenti e Centri Interdipartimentali, di borse di studio aventi ad oggetto attività di ricerca, da istituire con fondi derivanti da convenzioni, emanato con</text:span></text:p>
            <text:p><text:span text:style-name="T3">D.R. n. 3557 del 19/10/2015; Avviso pubblico</text:span></text:p>
          </table:table-cell>
          <table:table-cell office:value-type="string" table:style-name="ce4">
            <text:p><text:span text:style-name="T3">Entro 10 giorni dalla scadenza del termine fissato per la presentazione della domanda di partecipazione alla procedura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Accesso agli atti; Ricorso al TAR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9">
          <table:table-cell office:value-type="string" table:style-name="ce4">
            <text:p><text:span text:style-name="T3">43C</text:span></text:p>
          </table:table-cell>
          <table:table-cell office:value-type="string" table:style-name="ce4">
            <text:p><text:span text:style-name="T3">Decreti direttoriali di Approvazione Atti</text:span></text:p>
          </table:table-cell>
          <table:table-cell office:value-type="string" table:style-name="ce5">
            <text:p>Regolamento di Ateneo per l'assegnazione, da parte di Dipartimenti e Centri Interdipartimentali, di borse di studio aventi ad oggetto attività di ricerca, da istituire con fondi derivanti da convenzioni, emanato con</text:p>
            <text:p>D.R. n. 1141 del</text:p>
            <text:p>13/03/2025; Avviso pubblico</text:p>
          </table:table-cell>
          <table:table-cell office:value-type="string" table:style-name="ce4">
            <text:p><text:span text:style-name="T3">Entro 30 giorni dalla consegna degli atti da parte della commissione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Accesso agli atti; Ricorso al TAR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9">
          <table:table-cell office:value-type="string" table:style-name="ce4">
            <text:p><text:span text:style-name="T3">43D</text:span></text:p>
          </table:table-cell>
          <table:table-cell office:value-type="string" table:style-name="ce4">
            <text:p><text:span text:style-name="T3">Comunicazione provvedimento di assegnazione borsa</text:span></text:p>
          </table:table-cell>
          <table:table-cell office:value-type="string" table:style-name="ce5">
            <text:p>Regolamento di Ateneo per l'assegnazione, da parte di Dipartimenti e Centri Interdipartimentali, di borse di studio aventi ad oggetto attività di ricerca, da istituire con fondi derivanti da convenzioni, emanato con</text:p>
            <text:p>D.R. n. 1141 del 13/03/2025; Avviso</text:p>
            <text:p>pubblico</text:p>
          </table:table-cell>
          <table:table-cell office:value-type="string" table:style-name="ce4">
            <text:p><text:span text:style-name="T3">Entro 7 giorni dal Decreto di Approvazione Atti</text:span></text:p>
          </table:table-cell>
          <table:table-cell office:value-type="string" table:style-name="ce5">
            <text:p>Ufficio per la Ricerca</text:p>
          </table:table-cell>
          <table:table-cell office:value-type="string" table:style-name="ce3">
            <text:p>Ufficio per la Ricerca</text:p>
          </table:table-cell>
          <table:table-cell office:value-type="string" table:style-name="ce3">
            <text:p>Ricorso amministrativo superiore gerarchico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9">
          <table:table-cell office:value-type="string" table:style-name="ce4">
            <text:p><text:span text:style-name="T3">43E</text:span></text:p>
          </table:table-cell>
          <table:table-cell office:value-type="string" table:style-name="ce4">
            <text:p><text:span text:style-name="T3">Trasmissione all’ Ufficio Affari Generali della documentazione</text:span></text:p>
          </table:table-cell>
          <table:table-cell office:value-type="string" table:style-name="ce4">
            <text:p><text:span text:style-name="T3">Regolamento di Ateneo per l'assegnazione, da parte di Dipartimenti e Centri Interdipartimentali, di borse di studio aventi ad oggetto attività di ricerca, da istituire con fondi derivanti da convenzioni, emanato con</text:span></text:p>
            <text:p><text:span text:style-name="T3">D.R. n. 3557 del 19/10/2015; Avviso</text:span></text:p>
            <text:p><text:span text:style-name="T3">pubblico</text:span></text:p>
          </table:table-cell>
          <table:table-cell office:value-type="string" table:style-name="ce4">
            <text:p><text:span text:style-name="T3">Entro 30 giorni dal provvedimento di accettazione dell’incaric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14">
          <table:table-cell office:value-type="float" office:value="44" table:style-name="ce4">
            <text:p>44</text:p>
          </table:table-cell>
          <table:table-cell office:value-type="string" table:style-name="ce6">
            <text:p>Conferimento di Assegni di Ricerca</text:p>
          </table:table-cell>
          <table:table-cell office:value-type="string" table:style-name="ce9">
            <text:p>L. n. 240/2010;</text:p>
            <text:p>Regolamento di Ateneo per il conferimento di assegni per lo svolgimento di attività di ricerca, emanato con D.R.</text:p>
            <text:p>n. 2269 del<text:s/><text:span text:style-name="T13">08/06/2023</text:span></text:p>
          </table:table-cell>
          <table:table-cell office:value-type="string" table:style-name="ce4">
            <text:p>Indicati da 44A a 44D</text:p>
          </table:table-cell>
          <table:table-cell office:value-type="string" table:style-name="ce4">
            <text:p><text:span text:style-name="T2">Ufficio per la Ricerca</text:span></text:p>
          </table:table-cell>
          <table:table-cell table:number-columns-repeated="3" table:style-name="ce4"/>
          <table:table-cell table:content-validation-name="val1" table:style-name="ce4"/>
          <table:table-cell table:content-validation-name="val1" table:style-name="ce4"/>
          <table:table-cell table:number-columns-repeated="3" table:style-name="ce4"/>
          <table:table-cell table:number-columns-repeated="16371"/>
        </table:table-row>
        <table:table-row table:style-name="ro14">
          <table:table-cell office:value-type="string" table:style-name="ce4">
            <text:p><text:span text:style-name="T3">44A</text:span></text:p>
          </table:table-cell>
          <table:table-cell office:value-type="string" table:style-name="ce4">
            <text:p><text:span text:style-name="T3">Bando di selezione</text:span></text:p>
          </table:table-cell>
          <table:table-cell office:value-type="string" table:style-name="ce4">
            <text:p><text:span text:style-name="T3">L. n. 240/2010;</text:span></text:p>
            <text:p><text:span text:style-name="T3">Regolamento di Ateneo per il conferimento di assegni per lo svolgimento di attività di ricerca, emanato con D.R. n. 2269</text:span></text:p>
            <text:p><text:span text:style-name="T3">del<text:s/></text:span><text:span text:style-name="T6">08/06/2023</text:span></text:p>
          </table:table-cell>
          <table:table-cell office:value-type="string" table:style-name="ce4">
            <text:p><text:span text:style-name="T3">Entro 60 giorni dalla data del Decreto del Direttore o della delibera del Consiglio di Dipartiment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Ricorso TAR</text:p>
          </table:table-cell>
          <table:table-cell office:value-type="string" table:style-name="ce3">
            <text:p>Ufficio per la Ricerca; Tel. 0812533701; ricerca.giurisprudenz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28">
          <table:table-cell office:value-type="string" table:style-name="ce4">
            <text:p><text:span text:style-name="T3">44B</text:span></text:p>
          </table:table-cell>
          <table:table-cell office:value-type="string" table:style-name="ce4">
            <text:p><text:span text:style-name="T3">Decreti direttoriali di nomina della commissione giudicatrice</text:span></text:p>
          </table:table-cell>
          <table:table-cell office:value-type="string" table:style-name="ce4">
            <text:p><text:span text:style-name="T3">Regolamento di Ateneo per il conferimento di assegni per lo svolgimento di attività di ricerca, emanato con D.R. n. 2269 del<text:s/></text:span><text:span text:style-name="T6">08/06/2023;<text:s/></text:span><text:span text:style-name="T3">Avviso pubblico</text:span></text:p>
          </table:table-cell>
          <table:table-cell office:value-type="string" table:style-name="ce4">
            <text:p><text:span text:style-name="T3">Entro 10 giorni dalla scadenza del termine fissato per la presentazione della domanda di partecipazione alla procedura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Accesso agli atti; Ricorso al TAR</text:p>
          </table:table-cell>
          <table:table-cell office:value-type="string" table:style-name="ce3">
            <text:p>Ufficio per la Ricerca; Tel. 0812533701; ricerca.giurisprudenz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14">
          <table:table-cell office:value-type="string" table:style-name="ce4">
            <text:p><text:span text:style-name="T3">44C</text:span></text:p>
          </table:table-cell>
          <table:table-cell office:value-type="string" table:style-name="ce4">
            <text:p><text:span text:style-name="T3">Decreto di approvazione atti</text:span></text:p>
          </table:table-cell>
          <table:table-cell office:value-type="string" table:style-name="ce4">
            <text:p><text:span text:style-name="T3">Regolamento di Ateneo per il conferimento di assegni per lo svolgimento di attività di ricerca, emanato con D.R. n. <text:s/>2269 del<text:s/></text:span><text:span text:style-name="T6">08/06/2023</text:span></text:p>
          </table:table-cell>
          <table:table-cell office:value-type="string" table:style-name="ce4">
            <text:p><text:span text:style-name="T3">Entro 10 giorni dalla consegna dei verbali da parte della Commissione esaminatrice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Accesso agli atti; Ricorso al TAR</text:p>
          </table:table-cell>
          <table:table-cell office:value-type="string" table:style-name="ce3">
            <text:p>Ufficio per la Ricerca; Tel. 0812533701; ricerca.giurisprudenz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14">
          <table:table-cell office:value-type="string" table:style-name="ce4">
            <text:p><text:span text:style-name="T3">44D</text:span></text:p>
          </table:table-cell>
          <table:table-cell office:value-type="string" table:style-name="ce4">
            <text:p><text:span text:style-name="T3">Redazione del Contratto</text:span></text:p>
          </table:table-cell>
          <table:table-cell office:value-type="string" table:style-name="ce4">
            <text:p><text:span text:style-name="T3">Regolamento di Ateneo per il conferimento di assegni per lo svolgimento di attività di ricerca, emanato con D.R. n. 2269 del<text:s/></text:span><text:span text:style-name="T6">08/06/2023</text:span></text:p>
          </table:table-cell>
          <table:table-cell office:value-type="string" table:style-name="ce4">
            <text:p><text:span text:style-name="T3">Entro 20 giorni dalla pubblicazione del Decreto di Approvazione Atti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Ricorso <text:s/>Amministrativo Superiore Gerarchico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31">
          <table:table-cell office:value-type="float" office:value="45" table:style-name="ce4">
            <text:p>45</text:p>
          </table:table-cell>
          <table:table-cell office:value-type="string" table:style-name="ce9">
            <text:p>Trasmissione documentazione per pubblicazione su Siti e/o Albi Ufficiali di Ateneo e/ trasmissione a terzi</text:p>
          </table:table-cell>
          <table:table-cell office:value-type="string" table:style-name="ce9">
            <text:p>Normativa sulla Trasparenza;</text:p>
            <text:p>Regolamento di Ateneo per l’affidamento di incarichi di lavoro autonomo; D.R.</text:p>
            <text:p>1506/2017; D.lgs</text:p>
            <text:p>165/2001; D.lgs 33/2013;</text:p>
            <text:p>Regolamento di Ateneo per l’Assegnazione da parte di Dipartimenti e Centri Interdipartimentali di borse di studio aventi ad oggetto attività di ricerca da istituire con fondi derivanti da convenzioni D.R.</text:p>
            <text:p>3557/2015; D.lgs</text:p>
            <text:p>165/2001; D.lgs 33/2013;</text:p>
            <text:p>Avviso pubblico</text:p>
            <text:p>Regolamento di Ateneo per il conferimento di Assegni per Attività di Ricerca D.R. 2269 del 08/06/2023</text:p>
          </table:table-cell>
          <table:table-cell office:value-type="string" table:style-name="ce4">
            <text:p>Tempestivo</text:p>
          </table:table-cell>
          <table:table-cell office:value-type="string" table:style-name="ce4">
            <text:p><text:span text:style-name="T2">Ufficio per la Ricerca</text:span></text:p>
          </table:table-cell>
          <table:table-cell office:value-type="string" table:style-name="ce9">
            <text:p>Ufficio per la Ricerca</text:p>
          </table:table-cell>
          <table:table-cell office:value-type="string" table:style-name="ce9">
            <text:p>Ricorso <text:s/>Amministrativo Superiore Gerarchico</text:p>
          </table:table-cell>
          <table:table-cell office:value-type="string" table:style-name="ce9">
            <text:p>Ufficio per la Ricerca; Tel. 0812533701; ricerca.giurisprudenza@unina.it; a.dipalma@unina.it</text:p>
          </table:table-cell>
          <table:table-cell office:value-type="string" table:content-validation-name="val1" table:style-name="ce9">
            <text:p>NO</text:p>
          </table:table-cell>
          <table:table-cell office:value-type="string" table:content-validation-name="val1" table:style-name="ce9">
            <text:p>NO</text:p>
          </table:table-cell>
          <table:table-cell office:value-type="string" table:style-name="ce16">
            <text:p><text:span text:style-name="T2">n.a</text:span><text:span text:style-name="T4">.</text:span></text:p>
          </table:table-cell>
          <table:table-cell office:value-type="string" table:style-name="ce9">
            <text:p>n.a.</text:p>
          </table:table-cell>
          <table:table-cell office:value-type="string" table:style-name="ce9">
            <text:p>N.D.</text:p>
          </table:table-cell>
          <table:table-cell table:number-columns-repeated="16371"/>
        </table:table-row>
        <table:table-row table:style-name="ro32">
          <table:table-cell office:value-type="string" table:style-name="ce4">
            <text:p><text:span text:style-name="T3">45A</text:span></text:p>
          </table:table-cell>
          <table:table-cell office:value-type="string" table:style-name="ce4">
            <text:p><text:span text:style-name="T3">Pubblicazione sul sito di Ateneo di bandi per il conferimento di rapporti contrattuali di lavoro autonomo (Prestazioni occasionali, Consulenze professionali)</text:span></text:p>
          </table:table-cell>
          <table:table-cell office:value-type="string" table:style-name="ce4">
            <text:p><text:span text:style-name="T3">Normativa sulla Trasparenza;</text:span></text:p>
            <text:p><text:span text:style-name="T3">Regolamento di Ateneo</text:span></text:p>
            <text:p><text:span text:style-name="T2">per l’affidamento di</text:span><text:span text:style-name="T10"><text:s/>incarichi di lavoro autonomo; D.R. 1506/2017; D.lgs</text:span></text:p>
            <text:p><text:span text:style-name="T10">165/2001; D.lgs 33/2013;</text:span></text:p>
            <text:p><text:span text:style-name="T10">Avviso pubblico</text:span></text:p>
          </table:table-cell>
          <table:table-cell office:value-type="string" table:style-name="ce4">
            <text:p><text:span text:style-name="T3">Entro 7 giorni dalla</text:span></text:p>
            <text:p><text:span text:style-name="T3">disponibilità dell’att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Ufficio per la Ricerca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33">
          <table:table-cell office:value-type="string" table:style-name="ce4">
            <text:p><text:span text:style-name="T3">45B</text:span></text:p>
          </table:table-cell>
          <table:table-cell office:value-type="string" table:style-name="ce4">
            <text:p><text:span text:style-name="T3">Pubblicazione sul sito di Ateneo di nomina delle Commissioni Giudicatrici di valutazione di concorsi per il conferimento di contratti di lavoro (Prestazioni occasionali, Consulenze professionali)</text:span></text:p>
          </table:table-cell>
          <table:table-cell office:value-type="string" table:style-name="ce4">
            <text:p><text:span text:style-name="T3">Normativa sulla Trasparenza;</text:span></text:p>
            <text:p><text:span text:style-name="T3">Regolamento di Ateneo per l’affidamento di incarichi di lavoro autonomo; D.R.</text:span></text:p>
            <text:p><text:span text:style-name="T3">1506/2017; D.lgs</text:span></text:p>
            <text:p><text:span text:style-name="T3">165/2001; D.lgs 33/2013;</text:span></text:p>
            <text:p><text:span text:style-name="T3">Avviso pubblico</text:span></text:p>
          </table:table-cell>
          <table:table-cell office:value-type="string" table:style-name="ce4">
            <text:p><text:span text:style-name="T3">Entro 7 giorni dalla</text:span></text:p>
            <text:p><text:span text:style-name="T3">disponibilità dell’att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Ufficio per la Ricerca</text:p>
          </table:table-cell>
          <table:table-cell office:value-type="string" table:style-name="ce3">
            <text:p>Ricorso <text:s/>Amministrativo Superiore Gerarchico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34">
          <table:table-cell office:value-type="string" table:style-name="ce4">
            <text:p><text:span text:style-name="T3">45C</text:span></text:p>
          </table:table-cell>
          <table:table-cell office:value-type="string" table:style-name="ce4">
            <text:p><text:span text:style-name="T3">Pubblicazione sul sito di Ateneo di nomina delle Commissioni Giudicatrici di valutazione di concorsi per il conferimento di Borse di Ricerca</text:span></text:p>
          </table:table-cell>
          <table:table-cell office:value-type="string" table:style-name="ce4">
            <text:p><text:span text:style-name="T3">Normativa sulla Trasparenza;</text:span></text:p>
            <text:p><text:span text:style-name="T3">Regolamento di Ateneo per l’Assegnazione da parte di Dipartimenti e Centri Interdipartimentali di borse di studio aventi ad oggetto attività di ricerca da istituire con fondi derivanti da convenzioni D.R.</text:span></text:p>
            <text:p><text:span text:style-name="T3">3557/2015; D.lgs</text:span></text:p>
            <text:p><text:span text:style-name="T3">165/2001; D.lgs 33/2013;</text:span></text:p>
            <text:p><text:span text:style-name="T3">Avviso pubblico</text:span></text:p>
          </table:table-cell>
          <table:table-cell office:value-type="string" table:style-name="ce4">
            <text:p><text:span text:style-name="T3">Entro 7 giorni dalla</text:span></text:p>
            <text:p><text:span text:style-name="T3">disponibilità dell’att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Ufficio per la Ricerca</text:p>
          </table:table-cell>
          <table:table-cell office:value-type="string" table:style-name="ce3">
            <text:p>Ricorso <text:s/>Amministrativo Superiore Gerarchico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35">
          <table:table-cell office:value-type="string" table:style-name="ce4">
            <text:p><text:span text:style-name="T3">45D</text:span></text:p>
          </table:table-cell>
          <table:table-cell office:value-type="string" table:style-name="ce4">
            <text:p><text:span text:style-name="T3">Pubblicazione sul sito di Ateneo di nomina delle Commissioni Giudicatrici di valutazione delle procedure concorsuali per Assegni di Ricerca</text:span></text:p>
          </table:table-cell>
          <table:table-cell office:value-type="string" table:style-name="ce4">
            <text:p><text:span text:style-name="T3">Normativa sulla Trasparenza;</text:span></text:p>
            <text:p><text:span text:style-name="T3">Regolamento di Ateneo per il conferimento di<text:s/></text:span><text:span text:style-name="T2">Assegni per Attività di Ricerca D.R. 2269 DEL 08/06/2023</text:span></text:p>
            <text:p><text:span text:style-name="T2">Avviso pubblico</text:span></text:p>
          </table:table-cell>
          <table:table-cell office:value-type="string" table:style-name="ce4">
            <text:p><text:span text:style-name="T3">Entro 7 giorni dalla</text:span></text:p>
            <text:p><text:span text:style-name="T3">disponibilità dell’att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Ufficio per la Ricerca</text:p>
          </table:table-cell>
          <table:table-cell office:value-type="string" table:style-name="ce3">
            <text:p>Ricorso <text:s/>Amministrativo Superiore Gerarchico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36">
          <table:table-cell office:value-type="string" table:style-name="ce4">
            <text:p><text:span text:style-name="T3">45E</text:span></text:p>
          </table:table-cell>
          <table:table-cell office:value-type="string" table:style-name="ce4">
            <text:p><text:span text:style-name="T3">Pubblicazione sul sito di Ateneo dei decreti di approvazione atti e conferimento incarico riferiti a rapporti contrattuali di lavoro autonomo</text:span></text:p>
          </table:table-cell>
          <table:table-cell office:value-type="string" table:style-name="ce4">
            <text:p><text:span text:style-name="T3">Normativa sulla Trasparenza;</text:span></text:p>
            <text:p><text:span text:style-name="T3">Regolamento di Ateneo per l’affidamento di incarichi di lavoro autonomo; D.R.</text:span></text:p>
            <text:p><text:span text:style-name="T3">1506/2017; D.lgs</text:span></text:p>
            <text:p><text:span text:style-name="T3">165/2001; D.lgs 33/2013;</text:span></text:p>
            <text:p><text:span text:style-name="T3">Avviso pubblico</text:span></text:p>
          </table:table-cell>
          <table:table-cell office:value-type="string" table:style-name="ce4">
            <text:p><text:span text:style-name="T3">Entro 7 giorni dalla</text:span></text:p>
            <text:p><text:span text:style-name="T3">disponibilità dell’att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Ufficio per la Ricerca</text:p>
          </table:table-cell>
          <table:table-cell office:value-type="string" table:style-name="ce3">
            <text:p>Ricorso <text:s/>Amministrativo Superiore Gerarchico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37">
          <table:table-cell office:value-type="string" table:style-name="ce4">
            <text:p><text:span text:style-name="T3">45F</text:span></text:p>
          </table:table-cell>
          <table:table-cell office:value-type="string" table:style-name="ce4">
            <text:p><text:span text:style-name="T3">Pubblicazione per ciascun titolare di incarico di collaborazione o consulenza dei dati relativi allo svolgimento di altri incarichi o alla titolarità di cariche in enti di diritto privato regolati o</text:span></text:p>
            <text:p><text:span text:style-name="T3">finanziati dalla pubblica amministrazione o allo svolgimento di attività professionali</text:span></text:p>
          </table:table-cell>
          <table:table-cell office:value-type="string" table:style-name="ce4">
            <text:p><text:span text:style-name="T3">Art. 15 c. 1, lett. c) D.lgs 33/2013</text:span></text:p>
            <text:p><text:span text:style-name="T3">Art. 53, c. 14, D.lgs 165/2001</text:span></text:p>
          </table:table-cell>
          <table:table-cell office:value-type="string" table:style-name="ce4">
            <text:p><text:span text:style-name="T3">Entro 10 giorni dalla</text:span></text:p>
            <text:p><text:span text:style-name="T3">disponibilità dell’att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Ufficio per la Ricerca</text:p>
          </table:table-cell>
          <table:table-cell office:value-type="string" table:style-name="ce3">
            <text:p>Ricorso Respponsabile trattamento dei dati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14">
          <table:table-cell office:value-type="string" table:style-name="ce4">
            <text:p><text:span text:style-name="T3">45G</text:span></text:p>
          </table:table-cell>
          <table:table-cell office:value-type="string" table:style-name="ce4">
            <text:p><text:span text:style-name="T3">Pubblicazione per ciascun titolare di incarico di collaborazione o consulenza dei compensi percepiti comunque denominati relativi al rapporto di collaborazione o di consulenza</text:span></text:p>
          </table:table-cell>
          <table:table-cell office:value-type="string" table:style-name="ce4">
            <text:p><text:span text:style-name="T3">Art. 15 c. 1, lett. c) D.lgs 33/2013</text:span></text:p>
            <text:p><text:span text:style-name="T3">Art. 53, c. 14, D.lgs 165/2001</text:span></text:p>
          </table:table-cell>
          <table:table-cell office:value-type="string" table:style-name="ce4">
            <text:p><text:span text:style-name="T3">Entro 10 giorni dalla</text:span></text:p>
            <text:p><text:span text:style-name="T3">disponibilità dell’att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Ufficio per la Ricerca</text:p>
          </table:table-cell>
          <table:table-cell office:value-type="string" table:style-name="ce3">
            <text:p>Ricorso Responsabile trattamento dei dati -<text:s/>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38">
          <table:table-cell office:value-type="string" table:style-name="ce4">
            <text:p><text:span text:style-name="T3">45H</text:span></text:p>
          </table:table-cell>
          <table:table-cell office:value-type="string" table:style-name="ce4">
            <text:p><text:span text:style-name="T3">Pubblicazione per i consulenti di attestazione dell’avvenuta verifica dell’insussistenza di situazioni, anche potenziali, di conflitto di</text:span></text:p>
            <text:p><text:span text:style-name="T3">interesse</text:span></text:p>
          </table:table-cell>
          <table:table-cell office:value-type="string" table:style-name="ce4">
            <text:p><text:span text:style-name="T3">Art. 53, c. 14, D.lgs 165/2001</text:span></text:p>
          </table:table-cell>
          <table:table-cell office:value-type="string" table:style-name="ce4">
            <text:p><text:span text:style-name="T3">Entro 10 giorni dalla</text:span></text:p>
            <text:p><text:span text:style-name="T3">disponibilità dell’att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Ufficio per la Ricerca</text:p>
          </table:table-cell>
          <table:table-cell office:value-type="string" table:style-name="ce3">
            <text:p>Ricorso Responsabile trattamento dei dati -<text:s/>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39">
          <table:table-cell office:value-type="string" table:style-name="ce4">
            <text:p><text:span text:style-name="T3">45I</text:span></text:p>
          </table:table-cell>
          <table:table-cell office:value-type="string" table:style-name="ce4">
            <text:p><text:span text:style-name="T3">Pubblicazione sul sito di Ateneo di curriculum vitae e dati dei vincitori dei concorsi riferiti a rapporti contrattuali di lavoro autonomo</text:span></text:p>
          </table:table-cell>
          <table:table-cell office:value-type="string" table:style-name="ce4">
            <text:p><text:span text:style-name="T3">Normativa sulla Trasparenza;</text:span></text:p>
            <text:p><text:span text:style-name="T3">Regolamento di Ateneo</text:span></text:p>
            <text:p><text:span text:style-name="T3">per l’affidamento</text:span><text:span text:style-name="T2"><text:s/>di</text:span><text:span text:style-name="T10"><text:s/>incarichi di lavoro autonomo; D.R. 1506/2017; D.lgs</text:span></text:p>
            <text:p><text:span text:style-name="T10">165/2001; D.lgs 33/2013;</text:span></text:p>
            <text:p><text:span text:style-name="T10">Avviso pubblico</text:span></text:p>
          </table:table-cell>
          <table:table-cell office:value-type="string" table:style-name="ce4">
            <text:p><text:span text:style-name="T3">Entro 10 giorni dalla</text:span></text:p>
            <text:p><text:span text:style-name="T3">disponibilità dell’att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Ufficio per la Ricerca</text:p>
          </table:table-cell>
          <table:table-cell office:value-type="string" table:style-name="ce3">
            <text:p>Ricorso Responsabile trattamento dei dati -<text:s/>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40">
          <table:table-cell office:value-type="string" table:style-name="ce4">
            <text:p><text:span text:style-name="T3">45L</text:span></text:p>
          </table:table-cell>
          <table:table-cell office:value-type="string" table:style-name="ce4">
            <text:p><text:span text:style-name="T3">Pubblicazione sul sito di Ateneo di bandi riferiti a borse di studio per attività di ricerca</text:span></text:p>
          </table:table-cell>
          <table:table-cell office:value-type="string" table:style-name="ce4">
            <text:p><text:span text:style-name="T3">Regolamento di Ateneo per l’Assegnazione da parte di Dipartimenti e Centri Interdipartimentali di borse di studio aventi ad oggetto attività di ricerca da istituire con fondi derivanti da convenzioni D.R.</text:span></text:p>
            <text:p><text:span text:style-name="T3">3557/2015; D.lgs</text:span></text:p>
            <text:p><text:span text:style-name="T3">165/2001; D.lgs 33/2013;</text:span></text:p>
            <text:p><text:span text:style-name="T3">Avviso pubblico</text:span></text:p>
          </table:table-cell>
          <table:table-cell office:value-type="string" table:style-name="ce4">
            <text:p><text:span text:style-name="T3">Entro 7 giorni dalla</text:span></text:p>
            <text:p><text:span text:style-name="T3">disponibilità dell’att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Ufficio per la Ricerca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41">
          <table:table-cell office:value-type="string" table:style-name="ce4">
            <text:p><text:span text:style-name="T3">45M</text:span></text:p>
          </table:table-cell>
          <table:table-cell office:value-type="string" table:style-name="ce4">
            <text:p><text:span text:style-name="T3">Pubblicazione sul sito di Ateneo e sul portale Cineca di bandi riferiti ad Assegni di Ricerca</text:span></text:p>
          </table:table-cell>
          <table:table-cell office:value-type="string" table:style-name="ce4">
            <text:p><text:span text:style-name="T3">L. <text:s/>240/2010</text:span></text:p>
            <text:p><text:span text:style-name="T3">Regolamento di Ateneo per il conferimento di Assegni per Attività di Ricerca D.R.<text:s/></text:span><text:span text:style-name="T6">2269<text:s/></text:span><text:span text:style-name="T3">del<text:s/></text:span><text:span text:style-name="T6">08/06/2023</text:span></text:p>
          </table:table-cell>
          <table:table-cell office:value-type="string" table:style-name="ce4">
            <text:p><text:span text:style-name="T3">Entro 7 giorni dalla</text:span></text:p>
            <text:p><text:span text:style-name="T3">disponibilità dell’att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Ufficio per la Ricerca</text:p>
          </table:table-cell>
          <table:table-cell office:value-type="string" table:style-name="ce3">
            <text:p>n.a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42">
          <table:table-cell office:value-type="float" office:value="46" table:style-name="ce4">
            <text:p>46</text:p>
          </table:table-cell>
          <table:table-cell office:value-type="string" table:style-name="ce4">
            <text:p><text:span text:style-name="T3">Elaborazione dell’intero verbale della Giunta di</text:span></text:p>
            <text:p><text:span text:style-name="T3">Dipartimento</text:span></text:p>
          </table:table-cell>
          <table:table-cell office:value-type="string" table:style-name="ce4">
            <text:p><text:span text:style-name="T3">Statuto di Ateneo art. 29 Regolamento di Funzionamento del Dipartimento</text:span></text:p>
          </table:table-cell>
          <table:table-cell office:value-type="string" table:style-name="ce4">
            <text:p><text:span text:style-name="T3">Entro 7 giorni lavorativi dalla data di riunione della Giunta</text:span></text:p>
          </table:table-cell>
          <table:table-cell office:value-type="string" table:style-name="ce4">
            <text:p><text:span text:style-name="T3">Ufficio Sicurezza, Patrimonio e Logistica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Dott. Paolo Lista, tel. 081 2537559, email: paolo.list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3">
          <table:table-cell office:value-type="float" office:value="47" table:style-name="ce4">
            <text:p>47</text:p>
          </table:table-cell>
          <table:table-cell office:value-type="string" table:style-name="ce4">
            <text:p><text:span text:style-name="T3">Attività Commerciale ed in conto terzi Controllo della fattibilità della proposta</text:span></text:p>
          </table:table-cell>
          <table:table-cell office:value-type="string" table:style-name="ce4">
            <text:p><text:span text:style-name="T3">Regolamento per attività conto terzi– DR 323/2022</text:span></text:p>
          </table:table-cell>
          <table:table-cell office:value-type="string" table:style-name="ce4">
            <text:p><text:span text:style-name="T3">Entro 30 giorni dalla proposta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Accesso agli atti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3">
          <table:table-cell office:value-type="float" office:value="48" table:style-name="ce4">
            <text:p>48</text:p>
          </table:table-cell>
          <table:table-cell office:value-type="string" table:style-name="ce4">
            <text:p><text:span text:style-name="T3">Proposta di Contratto e articolato di spesa in</text:span></text:p>
            <text:p><text:span text:style-name="T3">conformità a quanto previsto per le tipologie di attività commerciale per le diverse voci di spesa</text:span></text:p>
          </table:table-cell>
          <table:table-cell office:value-type="string" table:style-name="ce4">
            <text:p><text:span text:style-name="T3">Regolamento per attività conto terzi– DR 323/2022</text:span></text:p>
          </table:table-cell>
          <table:table-cell office:value-type="string" table:style-name="ce4">
            <text:p><text:span text:style-name="T3">Entro 10 giorni dal</text:span></text:p>
            <text:p><text:span text:style-name="T3">raggiungimento dell’accordo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Accesso agli atti; Ricorso TAR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44">
          <table:table-cell office:value-type="float" office:value="49" table:style-name="ce4">
            <text:p>49</text:p>
          </table:table-cell>
          <table:table-cell office:value-type="string" table:style-name="ce4">
            <text:p><text:span text:style-name="T3">Contratto come approvato dal Consiglio di Dipartimento</text:span></text:p>
          </table:table-cell>
          <table:table-cell office:value-type="string" table:style-name="ce4">
            <text:p><text:span text:style-name="T3">Regolamento per attività conto terzi– DR 323/2022</text:span></text:p>
          </table:table-cell>
          <table:table-cell office:value-type="string" table:style-name="ce4">
            <text:p><text:span text:style-name="T3">Entro 20 giorni lavorativi dalla data di delibera del Consiglio</text:span></text:p>
            <draw:custom-shape svg:x="1.53833in" svg:y="0.11167in" svg:width="0.03542in" svg:height="0.01042in" draw:z-index="1" draw:id="id0" draw:style-name="a0" draw:name="Shape 2">
              <svg:title/>
              <svg:desc/>
              <draw:enhanced-geometry xmlns:dr3d="urn:oasis:names:tc:opendocument:xmlns:dr3d:1.0" draw:type="non-primitive" svg:viewBox="0 0 32384 9525" draw:enhanced-path="M 32003 0 L 0 0 0 9144 32003 9144 32003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2384"/>
                <draw:equation draw:name="f7" draw:formula="?f4 / 9525"/>
                <draw:equation draw:name="f8" draw:formula="0 / ?f6"/>
                <draw:equation draw:name="f9" draw:formula="32384 / ?f6"/>
                <draw:equation draw:name="f10" draw:formula="0 / ?f7"/>
                <draw:equation draw:name="f11" draw:formula="9525 / ?f7"/>
              </draw:enhanced-geometry>
            </draw:custom-shape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3">
            <text:p>Direttore del Dipartimento</text:p>
          </table:table-cell>
          <table:table-cell office:value-type="string" table:style-name="ce3">
            <text:p>Accesso agli atti; Ricorso Giudice Ordinario</text:p>
          </table:table-cell>
          <table:table-cell office:value-type="string" table:style-name="ce3">
            <text:p>Ufficio per la Ricerca; Tel. 0812533701; ricerca.giurisprudenza@unina.it; a.dipalma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d.</text:p>
          </table:table-cell>
          <table:table-cell table:number-columns-repeated="16371"/>
        </table:table-row>
        <table:table-row table:style-name="ro45">
          <table:table-cell office:value-type="float" office:value="50" table:style-name="ce4">
            <text:p>50</text:p>
          </table:table-cell>
          <table:table-cell office:value-type="string" table:style-name="ce4">
            <text:p><text:span text:style-name="T3">Variazioni al Budget economico e degli investimenti</text:span></text:p>
          </table:table-cell>
          <table:table-cell office:value-type="string" table:style-name="ce4">
            <text:p><text:span text:style-name="T3">Regolamento di Ateneo per l’Amministrazione, la Finanza e la Contabilità</text:span></text:p>
          </table:table-cell>
          <table:table-cell office:value-type="string" table:style-name="ce4">
            <text:p><text:span text:style-name="T3">Secondo i termini previsti dal Regolamento di Ateneo per</text:span></text:p>
            <text:p><text:span text:style-name="T3">l’Amministrazione, la Finanza e</text:span></text:p>
            <text:p><text:span text:style-name="T3">la Contabilità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6">
          <table:table-cell office:value-type="float" office:value="51" table:style-name="ce4">
            <text:p>51</text:p>
          </table:table-cell>
          <table:table-cell office:value-type="string" table:style-name="ce4">
            <text:p><text:span text:style-name="T3">Emissione Ordinativi di pagamento fatture elettroniche per forniture di beni e servizi</text:span></text:p>
          </table:table-cell>
          <table:table-cell office:value-type="string" table:style-name="ce4">
            <text:p><text:span text:style-name="T3">Art. 35 del Regolamento di Ateneo per</text:span></text:p>
            <text:p><text:span text:style-name="T3">l’Amministrazione, la</text:span></text:p>
            <text:p><text:span text:style-name="T3">Finanza e la Contabilità</text:span></text:p>
          </table:table-cell>
          <table:table-cell office:value-type="string" table:style-name="ce4">
            <text:p><text:span text:style-name="T3">Entro 30 giorni dal ricevimento della fattura elettronica se debito certo, liquido ed esigibile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Ricezione fattura elettronica tramite piattaforma SDI; registrazione fattura in U-GOV e relativa emissione dell'ordinativo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6">
          <table:table-cell office:value-type="float" office:value="52" table:style-name="ce4">
            <text:p>52</text:p>
          </table:table-cell>
          <table:table-cell office:value-type="string" table:style-name="ce4">
            <text:p><text:span text:style-name="T3">Emissione Ordinativi di pagamento relativi a compensi per prestazioni occasionali; liquidazioni fatture/parcelle per consulenze professionali</text:span></text:p>
          </table:table-cell>
          <table:table-cell office:value-type="string" table:style-name="ce4">
            <text:p><text:span text:style-name="T3">Art. 35 del Regolamento di Ateneo per</text:span></text:p>
            <text:p><text:span text:style-name="T3">l’Amministrazione, la</text:span></text:p>
            <text:p><text:span text:style-name="T3">Finanza e la Contabilità</text:span></text:p>
          </table:table-cell>
          <table:table-cell office:value-type="string" table:style-name="ce4">
            <text:p><text:span text:style-name="T3">Entro 30 giorni dal ricevimento della nota/parcella, fattura elettronica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Per i non professionisti: caricamento in piattaforma U-GOV del contratto, elaborazione del cedolino ed emissione ordinativo di pagamento; per i professionisti: ricezione parcella tramite piattaforma SDI, registrazione parcella in U_GOV e relativa emissione ordinativo di pagamento</text:p>
          </table:table-cell>
          <table:table-cell office:value-type="string" table:style-name="ce18">
            <text:p><text:a xlink:href="https://www.giurisprudenza.unina.it/modulistica">https://www.giurisprudenza.unina.it/modulistica</text:a></text:p>
          </table:table-cell>
          <table:table-cell table:number-columns-repeated="16371"/>
        </table:table-row>
        <table:table-row table:style-name="ro6">
          <table:table-cell office:value-type="float" office:value="53" table:style-name="ce4">
            <text:p>53</text:p>
          </table:table-cell>
          <table:table-cell office:value-type="string" table:style-name="ce4">
            <text:p><text:span text:style-name="T3">Liquidazioni fatture/parcelle per consulenze professionali</text:span></text:p>
          </table:table-cell>
          <table:table-cell office:value-type="string" table:style-name="ce4">
            <text:p><text:span text:style-name="T3">Art. 35 del Regolamento di Ateneo per</text:span></text:p>
            <text:p><text:span text:style-name="T3">l’Amministrazione, la</text:span></text:p>
            <text:p><text:span text:style-name="T3">Finanza e la Contabilità</text:span></text:p>
          </table:table-cell>
          <table:table-cell office:value-type="string" table:style-name="ce4">
            <text:p><text:span text:style-name="T3">Entro 30 giorni dal ricevimento della nota/parcella, fattura elettronica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Ricezione parcella tramite piattaforma SDI; registrazione fattura in U-GOV e relativa emissione dell'ordinativo</text:p>
          </table:table-cell>
          <table:table-cell office:value-type="string" table:style-name="ce18">
            <text:p><text:a xlink:href="https://www.giurisprudenza.unina.it/modulistica">https://www.giurisprudenza.unina.it/modulistica</text:a></text:p>
          </table:table-cell>
          <table:table-cell table:number-columns-repeated="16371"/>
        </table:table-row>
        <table:table-row table:style-name="ro46">
          <table:table-cell office:value-type="float" office:value="54" table:style-name="ce4">
            <text:p>54</text:p>
          </table:table-cell>
          <table:table-cell office:value-type="string" table:style-name="ce4">
            <text:p><text:span text:style-name="T3">Emissione Ordinativi di pagamento relativi a liquidazione ratei degli Assegni per Attività di Ricerca e per Borse di Ricerca</text:span></text:p>
          </table:table-cell>
          <table:table-cell office:value-type="string" table:style-name="ce4">
            <text:p><text:span text:style-name="T3">Regolamento di Ateneo per il “Assegnazione, da parte di Dipartimenti e Centri Interdipartimentali, di borse di studio aventi ad oggetto attività di ricerca, da istituire con</text:span></text:p>
            <text:p><text:span text:style-name="T2">fondi derivanti da</text:span><text:span text:style-name="T10"><text:s/>convenzioni” ; Regolamento di Ateneo per il “Conferimento di</text:span></text:p>
            <text:p><text:span text:style-name="T10">Assegni di Ricerca” Art. 35 del Regolamento di Ateneo per</text:span></text:p>
            <text:p><text:span text:style-name="T10">l’Amministrazione, la</text:span></text:p>
            <text:p><text:span text:style-name="T10">Finanza e la Contabilità</text:span></text:p>
          </table:table-cell>
          <table:table-cell office:value-type="string" table:style-name="ce4">
            <text:p><text:span text:style-name="T3">Entro 5 giorni dalla ricezione dell’attestazione di Regolare svolgimento dell’attività rilasciata dal Responsabile dell’attività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Caricamento in piattaforma U-GOV del contratto, elaborazione del cedolino ed emissione ordinativo di pagamento</text:p>
          </table:table-cell>
          <table:table-cell office:value-type="string" table:style-name="ce18">
            <text:p><text:a xlink:href="https://www.giurisprudenza.unina.it/modulistica">https://www.giurisprudenza.unina.it/modulistica</text:a></text:p>
          </table:table-cell>
          <table:table-cell table:number-columns-repeated="16371"/>
        </table:table-row>
        <table:table-row table:style-name="ro6">
          <table:table-cell office:value-type="float" office:value="55" table:style-name="ce4">
            <text:p>55</text:p>
          </table:table-cell>
          <table:table-cell office:value-type="string" table:style-name="ce4">
            <text:p><text:span text:style-name="T3">Pagamenti e rimborsi su fondo economale</text:span></text:p>
          </table:table-cell>
          <table:table-cell office:value-type="string" table:style-name="ce4">
            <text:p><text:span text:style-name="T3">Art. 34 del Regolamento di Ateneo per</text:span></text:p>
            <text:p><text:span text:style-name="T3">l’Amministrazione, la</text:span></text:p>
            <text:p><text:span text:style-name="T3">Finanza e la Contabilità</text:span></text:p>
          </table:table-cell>
          <table:table-cell office:value-type="string" table:style-name="ce4">
            <text:p><text:span text:style-name="T3">Entro 10 giorni dalla consegna della documentazione della spesa in originale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Presentazione istanza di rimborso corredata da documentazione fiscale intestata al richiedente; saldo pronta cassa</text:p>
          </table:table-cell>
          <table:table-cell office:value-type="string" table:style-name="ce18">
            <text:p><text:a xlink:href="https://www.giurisprudenza.unina.it/modulistica">https://www.giurisprudenza.unina.it/modulistica</text:a></text:p>
          </table:table-cell>
          <table:table-cell table:number-columns-repeated="16371"/>
        </table:table-row>
        <table:table-row table:style-name="ro23">
          <table:table-cell office:value-type="float" office:value="56" table:style-name="ce4">
            <text:p>56</text:p>
          </table:table-cell>
          <table:table-cell office:value-type="string" table:style-name="ce4">
            <text:p><text:span text:style-name="T3">Decisione a Contrarre (DAC) - Indizione</text:span></text:p>
          </table:table-cell>
          <table:table-cell office:value-type="string" table:style-name="ce4">
            <text:p><text:span text:style-name="T3">D.Lgs 36/2023 e ss.mm.ii. Regolamento di Ateneo per l’Amministrazione, la Finanza e la Contabilità D.lgs 33/2013</text:span></text:p>
          </table:table-cell>
          <table:table-cell office:value-type="string" table:style-name="ce4">
            <text:p><text:span text:style-name="T3">Entro 20 giorni dalla definizione di oggetto e valore dell’acquisto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5">
          <table:table-cell office:value-type="float" office:value="57" table:style-name="ce4">
            <text:p>57</text:p>
          </table:table-cell>
          <table:table-cell office:value-type="string" table:style-name="ce4">
            <text:p><text:span text:style-name="T3">Procedure di acquisto in economia</text:span></text:p>
          </table:table-cell>
          <table:table-cell office:value-type="string" table:style-name="ce4">
            <text:p><text:span text:style-name="T3">D.Lgs 36/2023 e ss.mm.ii. Regolamento di Ateneo per l’Amministrazione, la Finanza e la Contabilità D.lgs 33/2013</text:span></text:p>
          </table:table-cell>
          <table:table-cell office:value-type="string" table:style-name="ce4">
            <text:p><text:span text:style-name="T3">Secondo i termini previsti dal Decreto Legislativo n. 36 del 31.3.2023; Regolamento di</text:span></text:p>
            <text:p><text:span text:style-name="T3">Ateneo per l’Amministrazione,</text:span></text:p>
            <text:p><text:span text:style-name="T3">la Finanza e la Contabilità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Ricezione fattura elettronica tramite piattaforma SDI; registrazione fattura in U-GOV e relativa emissione dell'ordinativo</text:p>
          </table:table-cell>
          <table:table-cell office:value-type="string" table:style-name="ce18">
            <text:p><text:a xlink:href="https://www.giurisprudenza.unina.it/modulistica">https://www.giurisprudenza.unina.it/modulistica</text:a></text:p>
          </table:table-cell>
          <table:table-cell table:number-columns-repeated="16371"/>
        </table:table-row>
        <table:table-row table:style-name="ro47">
          <table:table-cell office:value-type="string" table:style-name="ce4">
            <text:p><text:span text:style-name="T3">57A</text:span></text:p>
          </table:table-cell>
          <table:table-cell office:value-type="string" table:style-name="ce4">
            <text:p><text:span text:style-name="T3">lettera di invito o di richiesta di offerta sul MePA (O.d.A./R.d.O./Trattative Dirette/Confronto di Preventivi/Adesione <text:s/>a Convenzioni Consip) di beni e servizi di importo inferiore alla soglia comunitaria o l’indizione di autonome procedure</text:span></text:p>
            <text:p><text:span text:style-name="T3">negoziate senza previa pubblicazione del bando</text:span></text:p>
          </table:table-cell>
          <table:table-cell office:value-type="string" table:style-name="ce4">
            <text:p><text:span text:style-name="T3">D.Lgs 36/2023 e ss.mm.ii. Regolamento di Ateneo per l’Amministrazione, la Finanza e la Contabilità vigente</text:span></text:p>
          </table:table-cell>
          <table:table-cell office:value-type="string" table:style-name="ce4">
            <text:p><text:span text:style-name="T3">30 GIORNI dalla ricezione degli atti da parte del Responsabile del Progetto (RUP)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Ricezione fattura elettronica tramite piattaforma SDI; registrazione fattura in U-GOV e relativa emissione dell'ordinativo</text:p>
          </table:table-cell>
          <table:table-cell office:value-type="string" table:style-name="ce18">
            <text:p><text:a xlink:href="https://www.giurisprudenza.unina.it/modulistica">https://www.giurisprudenza.unina.it/modulistica</text:a></text:p>
          </table:table-cell>
          <table:table-cell table:number-columns-repeated="16371"/>
        </table:table-row>
        <table:table-row table:style-name="ro48">
          <table:table-cell office:value-type="float" office:value="58" table:style-name="ce4">
            <text:p>58</text:p>
          </table:table-cell>
          <table:table-cell office:value-type="string" table:style-name="ce4">
            <text:p><text:span text:style-name="T3">Affidamento di lavori di importo inferiore alla soglia comunitaria</text:span></text:p>
          </table:table-cell>
          <table:table-cell office:value-type="string" table:style-name="ce4">
            <text:p><text:span text:style-name="T3">D.Lgs. n.36/2023 e ss.mm.ii.;</text:span></text:p>
            <text:p><text:span text:style-name="T3">Regolamento di Ateneo</text:span></text:p>
            <text:p><text:span text:style-name="T2">per l’Amministrazione, la</text:span><text:span text:style-name="T10"><text:s/>Finanza e la Contabilità vigente;</text:span></text:p>
            <text:p><text:span text:style-name="T10">Regolamento di Ateneo in materia di procedure per l’acquisizione di lavori sotto soglia, emanato con</text:span></text:p>
            <text:p><text:span text:style-name="T10">D.R. n. 3284 del</text:span></text:p>
            <text:p><text:span text:style-name="T10">11/09/2019 e ss.mm.ii.</text:span></text:p>
          </table:table-cell>
          <table:table-cell office:value-type="string" table:style-name="ce4">
            <text:p><text:span text:style-name="T3">30 GIORNI dalla ricezione degli atti da parte del competente Ufficio Tecnico o da parte del</text:span><text:span text:style-name="T2"><text:s/>Responsabile del Progetto (RUP)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Ricezione fattura elettronica tramite piattaforma SDI; registrazione fattura in U-GOV e relativa emissione dell'ordinativo</text:p>
          </table:table-cell>
          <table:table-cell office:value-type="string" table:style-name="ce18">
            <text:p><text:a xlink:href="https://www.giurisprudenza.unina.it/modulistica">https://www.giurisprudenza.unina.it/modulistica</text:a></text:p>
          </table:table-cell>
          <table:table-cell table:number-columns-repeated="16371"/>
        </table:table-row>
        <table:table-row table:style-name="ro19">
          <table:table-cell office:value-type="float" office:value="59" table:style-name="ce4">
            <text:p>59</text:p>
          </table:table-cell>
          <table:table-cell office:value-type="string" table:style-name="ce4">
            <text:p><text:span text:style-name="T3">Emissione ordinativi di pagamento relativi al rimborso delle spese di missione</text:span></text:p>
          </table:table-cell>
          <table:table-cell office:value-type="string" table:style-name="ce4">
            <text:p><text:span text:style-name="T3">Regolamento per le missioni di servizio e le trasferte; Regolamento di Ateneo per l'Amministrazione, la Finanza e la Contabilità</text:span></text:p>
          </table:table-cell>
          <table:table-cell office:value-type="string" table:style-name="ce4">
            <text:p><text:span text:style-name="T3">30 gg dalla ricezione della documentazione completa di spesa in originale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n.a.</text:p>
          </table:table-cell>
          <table:table-cell office:value-type="string" table:style-name="ce18">
            <text:p><text:a xlink:href="https://www.giurisprudenza.unina.it/modulistica">https://www.giurisprudenza.unina.it/modulistica</text:a></text:p>
          </table:table-cell>
          <table:table-cell table:number-columns-repeated="16371"/>
        </table:table-row>
        <table:table-row table:style-name="ro49">
          <table:table-cell office:value-type="float" office:value="60" table:style-name="ce4">
            <text:p>60</text:p>
          </table:table-cell>
          <table:table-cell office:value-type="string" table:style-name="ce4">
            <text:p>Trasmissione a URP per la pubblicazione sul sito di Ateneo delle decisioni a contrarre relative a tutte le procedure di affidamento concluse nell’anno di riferimento</text:p>
          </table:table-cell>
          <table:table-cell office:value-type="string" table:style-name="ce4">
            <text:p><text:span text:style-name="T3">Normativa sulla Trasparenza</text:span></text:p>
          </table:table-cell>
          <table:table-cell office:value-type="string" table:style-name="ce4">
            <text:p><text:span text:style-name="T3">Nei termini richiesti dalla gestione centralizzata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50">
          <table:table-cell office:value-type="float" office:value="61" table:style-name="ce4">
            <text:p>61</text:p>
          </table:table-cell>
          <table:table-cell office:value-type="string" table:style-name="ce4">
            <text:p><text:span text:style-name="T3">Trasmissione tabella riepilogativa semestrale per adempimento obbligo ex DECRETO LEGISLATIVO 14 marzo 2013, n. 33, art. 23 "1.</text:span></text:p>
            <text:p><text:span text:style-name="T7">-<text:s text:c="4"/></text:span><text:span text:style-name="T3">Provvedimenti adottati dagli organi di indirizzo politico e dai dirigenti,</text:span></text:p>
            <text:p><text:span text:style-name="T3">Scelta del contraente per l'affidamento di lavori,</text:span></text:p>
            <text:p><text:span text:style-name="T3">forniture e servizi</text:span></text:p>
          </table:table-cell>
          <table:table-cell office:value-type="string" table:style-name="ce4">
            <text:p><text:span text:style-name="T3">Normativa sulla Trasparenza</text:span></text:p>
          </table:table-cell>
          <table:table-cell office:value-type="string" table:style-name="ce4">
            <text:p><text:span text:style-name="T3">Nei termini richiesti dalla gestione centralizzata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5">
          <table:table-cell office:value-type="float" office:value="62" table:style-name="ce4">
            <text:p>62</text:p>
          </table:table-cell>
          <table:table-cell office:value-type="string" table:style-name="ce4">
            <text:p><text:span text:style-name="T3">Gestione contabile dei progetti – Registrazione</text:span></text:p>
            <text:p><text:span text:style-name="T3">nell’applicativo UGOV – Variazione al Budget</text:span></text:p>
          </table:table-cell>
          <table:table-cell office:value-type="string" table:style-name="ce4">
            <text:p><text:span text:style-name="T3">Regolamento di Ateneo per l’Amministrazione, la Finanza e la Contabilità</text:span></text:p>
          </table:table-cell>
          <table:table-cell office:value-type="string" table:style-name="ce4">
            <text:p><text:span text:style-name="T3">Entro 30 giorni dalla data di avvio delle attività di ricerca</text:span></text:p>
          </table:table-cell>
          <table:table-cell office:value-type="string" table:style-name="ce4">
            <text:p><text:span text:style-name="T3">Ufficio Contabilità e Bilancio Ufficio per la Ricerca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; Ufficio per la Ricerca; Tel. 081 2536418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5">
          <table:table-cell office:value-type="float" office:value="63" table:style-name="ce4">
            <text:p>63</text:p>
          </table:table-cell>
          <table:table-cell office:value-type="string" table:style-name="ce4">
            <text:p><text:span text:style-name="T3">Predisposizione della Programmazione biennale di beni e servizi</text:span></text:p>
          </table:table-cell>
          <table:table-cell office:value-type="string" table:style-name="ce4">
            <text:p><text:span text:style-name="T3">D.Lgs 36 del 31.03.2023</text:span></text:p>
          </table:table-cell>
          <table:table-cell office:value-type="string" table:style-name="ce4">
            <text:p><text:span text:style-name="T3">Entro i termini indicati dagli uffici dell’Amministrazione Centrale di Ateneo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n.a.</text:p>
          </table:table-cell>
          <table:table-cell office:value-type="string" table:style-name="ce18">
            <text:p><text:a xlink:href="https://www.giurisprudenza.unina.it/modulistica">https://www.giurisprudenza.unina.it/modulistica</text:a></text:p>
          </table:table-cell>
          <table:table-cell table:number-columns-repeated="16371"/>
        </table:table-row>
        <table:table-row table:style-name="ro5">
          <table:table-cell office:value-type="float" office:value="64" table:style-name="ce4">
            <text:p>64</text:p>
          </table:table-cell>
          <table:table-cell office:value-type="string" table:style-name="ce4">
            <text:p><text:span text:style-name="T3">Incasso tasse e contributi relativi all’iscrizione a corsi di perfezionamento e/o corsi di formazione gestiti dal Dipartimento</text:span></text:p>
          </table:table-cell>
          <table:table-cell office:value-type="string" table:style-name="ce4">
            <text:p><text:span text:style-name="T3">Regolamento di Ateneo per l’Amministrazione, la Finanza e la Contabilità</text:span></text:p>
          </table:table-cell>
          <table:table-cell office:value-type="string" table:style-name="ce4">
            <text:p><text:span text:style-name="T3">Entro <text:s text:c="2"/>i <text:s text:c="2"/>termini <text:s text:c="2"/>stabiliti <text:s text:c="2"/>dalla normativa di riferimento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n.a.</text:p>
          </table:table-cell>
          <table:table-cell office:value-type="string" table:style-name="ce18">
            <text:p><text:a xlink:href="https://www.giurisprudenza.unina.it/modulistica">https://www.giurisprudenza.unina.it/modulistica</text:a></text:p>
          </table:table-cell>
          <table:table-cell table:number-columns-repeated="16371"/>
        </table:table-row>
        <table:table-row table:style-name="ro5">
          <table:table-cell office:value-type="float" office:value="65" table:style-name="ce4">
            <text:p>65</text:p>
          </table:table-cell>
          <table:table-cell office:value-type="string" table:style-name="ce4">
            <text:p><text:span text:style-name="T3">Emissione fatture Attive per attività conto terzi e relativo incasso tramite emissione di ordinativi di incasso</text:span></text:p>
          </table:table-cell>
          <table:table-cell office:value-type="string" table:style-name="ce4">
            <text:p><text:span text:style-name="T3">Regolamento di Ateneo per l’Amministrazione, la Finanza e la Contabilità</text:span></text:p>
          </table:table-cell>
          <table:table-cell office:value-type="string" table:style-name="ce4">
            <text:p><text:span text:style-name="T3">Entro <text:s text:c="2"/>i <text:s text:c="2"/>termini <text:s text:c="2"/>stabiliti <text:s text:c="2"/>dalle diverse Convenzioni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n.a.</text:p>
          </table:table-cell>
          <table:table-cell office:value-type="string" table:style-name="ce18">
            <text:p><text:a xlink:href="https://www.giurisprudenza.unina.it/modulistica">https://www.giurisprudenza.unina.it/modulistica</text:a></text:p>
          </table:table-cell>
          <table:table-cell table:number-columns-repeated="16371"/>
        </table:table-row>
        <table:table-row table:style-name="ro51">
          <table:table-cell office:value-type="float" office:value="66" table:style-name="ce4">
            <text:p>66</text:p>
          </table:table-cell>
          <table:table-cell office:value-type="string" table:style-name="ce4">
            <text:p><text:span text:style-name="T3">Gestione e rendicontazione progetti relativi ai contributi erogati dall’Amministrazione Centrale per l’organizzazione di iniziative di divulgazione scientifica</text:span></text:p>
          </table:table-cell>
          <table:table-cell office:value-type="string" table:style-name="ce4">
            <text:p><text:span text:style-name="T3">Regolamento di Ateneo per l’Amministrazione, la Finanza e la Contabilità; Regolamento di Ateneo per l’erogazione di contributi destinati</text:span></text:p>
            <text:p><text:span text:style-name="T3">all’organizzazione di iniziative di divulgazione scientifica;</text:span></text:p>
          </table:table-cell>
          <table:table-cell office:value-type="string" table:style-name="ce4">
            <text:p><text:span text:style-name="T3">Entro <text:s text:c="2"/>i <text:s text:c="2"/>termini <text:s text:c="2"/>previsti <text:s text:c="2"/>dal regolamento</text:span></text:p>
          </table:table-cell>
          <table:table-cell office:value-type="string" table:style-name="ce4">
            <text:p><text:span text:style-name="T3">Ufficio Contabilità e Bilancio</text:span></text:p>
          </table:table-cell>
          <table:table-cell office:value-type="string" table:style-name="ce3">
            <text:p>Il Direttore del Dipartiment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Ufficio Contabilità e Bilancio; Tel. 081 2535120; email: dipgiur.udcc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52">
          <table:table-cell office:value-type="float" office:value="67" table:style-name="ce4">
            <text:p>67</text:p>
          </table:table-cell>
          <table:table-cell office:value-type="string" table:style-name="ce4">
            <text:p>Denuncia <text:s/>di <text:s/>infortunio <text:s/>del <text:s/>personale <text:s/>docente <text:s/>e tecnico <text:s/>amministrativo <text:s/>afferente <text:s/>al <text:s/>Dipartimento di Giurisprudenza</text:p>
          </table:table-cell>
          <table:table-cell office:value-type="string" table:style-name="ce4">
            <text:p>Note rettorali, prot. n. 59953</text:p>
            <text:p>del <text:s/>25.06.2013 e n. 74384</text:p>
            <text:p>del</text:p>
            <text:p>29/07/2016 attuazione del combinato disposto dell’art. 18, comma 1, lettera r) del D.Lgs. 81/08 e s.m.i, recante il Testo Unico sulla salute e sicurezza del lavoro, del Decreto Interministeriale 25/05/2016 <text:s/>n. 183, e</text:p>
            <text:p>dell’art. 3 comma</text:p>
            <text:p>3 bis del decreto-legge 30 dicembre <text:s/>2016, <text:s/>n.</text:p>
            <text:p>244, <text:s/>convertito in Legge n.</text:p>
            <text:p>19/2017.</text:p>
          </table:table-cell>
          <table:table-cell office:value-type="string" table:style-name="ce4">
            <text:p><text:span text:style-name="T3">Comunicazione <text:s/>all’INAIL <text:s/>entro</text:span></text:p>
            <text:p><text:span text:style-name="T3">48 ore dal ricevimento del certificato medico attestante una prognosi superiore <text:s/>a <text:s/>3 giorni compreso quello</text:span></text:p>
            <text:p><text:span text:style-name="T3">dell’evento.</text:span></text:p>
          </table:table-cell>
          <table:table-cell office:value-type="string" table:style-name="ce4">
            <text:p><text:span text:style-name="T3">Ufficio Protocollo e Personale</text:span></text:p>
          </table:table-cell>
          <table:table-cell office:value-type="string" table:style-name="ce3">
            <text:p>Direttore del Dipartimento in qualità di Datore di Lavoro</text:p>
          </table:table-cell>
          <table:table-cell office:value-type="string" table:style-name="ce3">
            <text:p>ricorso al giudice ordinario in funzione di giudice del lavoro</text:p>
          </table:table-cell>
          <table:table-cell office:value-type="string" table:style-name="ce3">
            <text:p>dip.giurisprudenza@pec.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53">
          <table:table-cell office:value-type="float" office:value="68" table:style-name="ce4">
            <text:p>68</text:p>
          </table:table-cell>
          <table:table-cell office:value-type="string" table:style-name="ce4">
            <text:p>Iter <text:s text:c="2"/>completo <text:s text:c="2"/>di <text:s text:c="2"/>protocollazione, <text:s text:c="2"/>comprensivo</text:p>
            <text:p>dell’acquisizione <text:s text:c="3"/>dell’immagine o protocollazione</text:p>
            <text:p>documento con firma digitale, dal ricevimento del <text:s/>documento o file fino alla trasmissione tramite <text:s text:c="2"/>e- mail <text:s text:c="5"/>o <text:s text:c="5"/>protocollo <text:s text:c="5"/>informatico <text:s text:c="5"/>all’Ufficio</text:p>
            <text:p>Dipartimentale assegnatario</text:p>
          </table:table-cell>
          <table:table-cell office:value-type="string" table:style-name="ce4">
            <text:p><text:span text:style-name="T3">DPR n° 445 del 28</text:span></text:p>
            <text:p><text:span text:style-name="T3">dicembre 2000</text:span></text:p>
          </table:table-cell>
          <table:table-cell office:value-type="string" table:style-name="ce4">
            <text:p><text:span text:style-name="T3">Entro un giorno lavorativo dalla data di ricezione.</text:span></text:p>
          </table:table-cell>
          <table:table-cell office:value-type="string" table:style-name="ce4">
            <text:p><text:span text:style-name="T3">Ufficio Protocollo e Personale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dott.ssa Maria Luigia Clementina Salvatore, tel. 0812536439; <text:s/>e-mail clemsalv@unina.it; dott.ssa Anna Paola De Simini, tel 0812538251, e-mail annapaola.desimini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41">
          <table:table-cell office:value-type="float" office:value="69" table:style-name="ce4">
            <text:p>69</text:p>
          </table:table-cell>
          <table:table-cell office:value-type="string" table:style-name="ce4">
            <text:p><text:span text:style-name="T3">Trasmissione <text:s/>del <text:s/>riepilogo <text:s/>mensile <text:s/>contenente <text:s/>le istanze <text:s text:c="2"/>di <text:s text:c="2"/>assenza <text:s text:c="2"/>e/o <text:s text:c="2"/>permesso <text:s text:c="2"/>richieste <text:s text:c="2"/>dal</text:span></text:p>
            <text:p><text:span text:style-name="T3">personale tecnico amministrativo del Dipartimento di Giurisprudenza</text:span></text:p>
          </table:table-cell>
          <table:table-cell office:value-type="string" table:style-name="ce4">
            <text:p><text:span text:style-name="T3">Ordine di Servizio vigente in materia</text:span></text:p>
          </table:table-cell>
          <table:table-cell office:value-type="string" table:style-name="ce4">
            <text:p><text:span text:style-name="T3">Entro il giorno 5 di ogni mese</text:span></text:p>
          </table:table-cell>
          <table:table-cell office:value-type="string" table:style-name="ce4">
            <text:p><text:span text:style-name="T3">Ufficio Protocollo e Personale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dott.ssa Maria Luigia Clementina Salvatore, tel. 0812536439; <text:s/>e-mail clemsalv@unina.it; dott.ssa Anna Paola De Simini, tel 0812538251, e-mail annapaola.desimini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54">
          <table:table-cell office:value-type="float" office:value="70" table:style-name="ce4">
            <text:p>70</text:p>
          </table:table-cell>
          <table:table-cell office:value-type="string" table:style-name="ce4">
            <text:p><text:span text:style-name="T3">Trasmissione <text:s text:c="2"/>del <text:s text:c="2"/>riepilogo <text:s text:c="2"/>mensile <text:s text:c="2"/>contenente</text:span></text:p>
            <text:p><text:span text:style-name="T3">l’elenco del personale tecnico amministrativo che</text:span></text:p>
            <text:p><text:span text:style-name="T3">ha svolto la prestazione in turni</text:span></text:p>
          </table:table-cell>
          <table:table-cell office:value-type="string" table:style-name="ce4">
            <text:p><text:span text:style-name="T3">Ordine di Servizio vigente in materia</text:span></text:p>
          </table:table-cell>
          <table:table-cell office:value-type="string" table:style-name="ce4">
            <text:p><text:span text:style-name="T3">Entro il giorno 5 di ogni mese</text:span></text:p>
          </table:table-cell>
          <table:table-cell office:value-type="string" table:style-name="ce4">
            <text:p><text:span text:style-name="T3">Ufficio Protocollo e Personale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dott.ssa Maria Luigia Clementina Salvatore, tel. 0812536439; <text:s/>e-mail clemsalv@unina.it; dott.ssa Anna Paola De Simini, tel 0812538251, e-mail annapaola.desimini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53">
          <table:table-cell office:value-type="float" office:value="71" table:style-name="ce4">
            <text:p>71</text:p>
          </table:table-cell>
          <table:table-cell office:value-type="string" table:style-name="ce4">
            <text:p><text:span text:style-name="T3">Trasmissione <text:s text:c="2"/>del <text:s text:c="2"/>riepilogo <text:s text:c="2"/>mensile <text:s text:c="2"/>contenente</text:span></text:p>
            <text:p><text:span text:style-name="T3">l’elenco del personale tecnico amministrativo che</text:span></text:p>
            <text:p><text:span text:style-name="T3">ha svolto lavoro straordinario</text:span></text:p>
          </table:table-cell>
          <table:table-cell office:value-type="string" table:style-name="ce4">
            <text:p><text:span text:style-name="T3">Ordine di Servizio vigente in materia</text:span></text:p>
          </table:table-cell>
          <table:table-cell office:value-type="string" table:style-name="ce4">
            <text:p><text:span text:style-name="T3">Entro il giorno 5 di ogni mese</text:span></text:p>
          </table:table-cell>
          <table:table-cell office:value-type="string" table:style-name="ce4">
            <text:p><text:span text:style-name="T3">Ufficio Protocollo e Personale</text:span>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dott.ssa Maria Luigia Clementina Salvatore, tel. 0812536439; <text:s/>e-mail clemsalv@unina.it; dott.ssa Anna Paola De Simini, tel 0812538251, e-mail annapaola.desimini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8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number-rows-repeated="1048477" table:style-name="ro55">
          <table:table-cell table:number-columns-repeated="16384"/>
        </table:table-row>
      </table:table>
      <table:database-ranges>
        <table:database-range table:target-range-address="Table_1.A3:Table_1.M99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  <style:font-face style:name="Arial MT" svg:font-family="&quot;Arial MT&quot;"/>
    <style:font-face style:name="Cambria" svg:font-family="Cambria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Carla Camerlingo</meta:initial-creator>
    <dc:creator>MARIA SOFIA ESPOSITO</dc:creator>
    <meta:creation-date>2025-03-20T14:04:18Z</meta:creation-date>
    <dc:date>2026-04-21T09:01:35Z</dc:date>
    <meta:user-defined meta:name="Created" meta:value-type="date">2024-09-23T00:00:00Z</meta:user-defined>
    <meta:user-defined meta:name="Creator">Microsoft® Word per Microsoft 365</meta:user-defined>
    <meta:user-defined meta:name="LastSaved" meta:value-type="date">2025-03-20T00:00:00Z</meta:user-defined>
    <meta:user-defined meta:name="Producer">Microsoft® Word per Microsoft 365</meta:user-defined>
  </office:meta>
</office:document-meta>
</file>