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672cm"/>
    </style:style>
    <style:style style:name="co2" style:family="table-column">
      <style:table-column-properties fo:break-before="auto" style:column-width="8.502cm"/>
    </style:style>
    <style:style style:name="co3" style:family="table-column">
      <style:table-column-properties fo:break-before="auto" style:column-width="9.342cm"/>
    </style:style>
    <style:style style:name="co4" style:family="table-column">
      <style:table-column-properties fo:break-before="auto" style:column-width="11.243cm"/>
    </style:style>
    <style:style style:name="co5" style:family="table-column">
      <style:table-column-properties fo:break-before="auto" style:column-width="5.65cm"/>
    </style:style>
    <style:style style:name="co6" style:family="table-column">
      <style:table-column-properties fo:break-before="auto" style:column-width="3.859cm"/>
    </style:style>
    <style:style style:name="co7" style:family="table-column">
      <style:table-column-properties fo:break-before="auto" style:column-width="4.699cm"/>
    </style:style>
    <style:style style:name="co8" style:family="table-column">
      <style:table-column-properties fo:break-before="auto" style:column-width="6.041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1.79cm"/>
    </style:style>
    <style:style style:name="co11" style:family="table-column">
      <style:table-column-properties fo:break-before="auto" style:column-width="3.244cm"/>
    </style:style>
    <style:style style:name="co12" style:family="table-column">
      <style:table-column-properties fo:break-before="auto" style:column-width="3.524cm"/>
    </style:style>
    <style:style style:name="co13" style:family="table-column">
      <style:table-column-properties fo:break-before="auto" style:column-width="4.251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3.272cm" fo:break-before="auto" style:use-optimal-row-height="true"/>
    </style:style>
    <style:style style:name="ro3" style:family="table-row">
      <style:table-row-properties style:row-height="4.292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Excel_20_Built-in_20_Hyperlink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5"/>
        <table:table-column table:style-name="co12" table:default-cell-style-name="ce3"/>
        <table:table-column table:style-name="co13" table:default-cell-style-name="ce3"/>
        <table:table-column table:style-name="co7" table:default-cell-style-name="ce3"/>
        <table:table-column table:style-name="co1" table:number-columns-repeated="16370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GESTIONE PROFESSORI A CONTRATTO</text:p>
          </table:table-cell>
          <table:covered-table-cell table:number-columns-repeated="13" table:style-name="ce1"/>
          <table:table-cell table:style-name="Default"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style-name="Default" table:number-columns-repeated="16370"/>
        </table:table-row>
        <table:table-row table:style-name="ro3">
          <table:table-cell office:value-type="float" office:value="49" calcext:value-type="float">
            <text:p>49</text:p>
          </table:table-cell>
          <table:table-cell office:value-type="string" calcext:value-type="string">
            <text:p>Comunicazione alle strutture didattiche delle risorse economiche da destinare alle esigenze didattiche</text:p>
          </table:table-cell>
          <table:table-cell office:value-type="string" calcext:value-type="string">
            <text:p>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20 gg. dalla ricezione delle delibere degli Organi Accademici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table:style-name="ce3" office:value-type="string" calcext:value-type="string">
            <text:p>N.A.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0" calcext:value-type="float">
            <text:p>50</text:p>
          </table:table-cell>
          <table:table-cell office:value-type="string" calcext:value-type="string">
            <text:p>Stipula di contratti di diritto privato per incarichi di insegnamento e per specifiche esigenze didattiche anche integrative in tutti i corsi di studio dell’Ateneo, compresi quelli in Convenzione, previa verifica possesso requisiti da parte dei soggetti proposti per il conferimento degli incarichi didattici</text:p>
          </table:table-cell>
          <table:table-cell office:value-type="string" calcext:value-type="string">
            <text:p>Legge 240/2010 art.23 cc 1, 2 e 3 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L’invito alla stipula del contratto è inviato all’interessato/a entro 40 gg dalla ricezione della delibera di proposta di stipula dei contratti da parte del Consiglio della competente Struttura Didattica (Scuola/Dipartimento/S.S.P.L.) (ovvero nella fattispecie di conferimento diretto per Chiara Fama, ex 3°c. dell’art.23 della L.240/2010, 40 gg. Dalla ricezione della delibera autorizzativa del C.d.A.)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office:value-type="string" calcext:value-type="string">
            <text:p>N.A.</text:p>
          </table:table-cell>
          <table:table-cell table:style-name="ce5" office:value-type="string" calcext:value-type="string">
            <text:p><text:a xlink:href="https://www.unina.it/modulistica/docenti" xlink:type="simple">https://www.unina.it/modulistica/docenti</text:a>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1" calcext:value-type="float">
            <text:p>51</text:p>
          </table:table-cell>
          <table:table-cell office:value-type="string" calcext:value-type="string">
            <text:p>Diffida a cessare da eventuale situazione di incompatibilità</text:p>
          </table:table-cell>
          <table:table-cell office:value-type="string" calcext:value-type="string">
            <text:p>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20 gg. dall’acquisizione della notizia dell’incompatibilità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2" calcext:value-type="float">
            <text:p>52</text:p>
          </table:table-cell>
          <table:table-cell office:value-type="string" calcext:value-type="string">
            <text:p>Risoluzione / revoca contratti stipulati per il conferimento di incarichi di insegnamento e di attività didattiche integrative</text:p>
          </table:table-cell>
          <table:table-cell office:value-type="string" calcext:value-type="string">
            <text:p>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45 gg. dall’acquisizione dell’attestato del Responsabile della struttura didattica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office:value-type="string" calcext:value-type="string">
            <text:p>mediante Ufficio Contabilità Area 1 (fattura elettronica e/o accredito su conto corrente)</text:p>
          </table:table-cell>
          <table:table-cell office:value-type="string" calcext:value-type="string">
            <text:p>Mod. 19: https://www.unina.it/modulistica/docenti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3" calcext:value-type="float">
            <text:p>53</text:p>
          </table:table-cell>
          <table:table-cell office:value-type="string" calcext:value-type="string">
            <text:p>Provvedimento di autorizzazione alla corresponsione delle eventuali spettanze del de cuius ai successori</text:p>
          </table:table-cell>
          <table:table-cell office:value-type="string" calcext:value-type="string">
            <text:p>Disposizioni del Codice Civile in materia di successione –art.14 del D.P.R. 1079/70 e art.21 , c.2 D.P.R.445/2000</text:p>
          </table:table-cell>
          <table:table-cell office:value-type="string" calcext:value-type="string">
            <text:p>80 gg dall’acquisizione della documentazione necessaria alla liquidazione delle spettanze dovute ai successori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office:value-type="string" calcext:value-type="string">
            <text:p>mediante Ufficio Contabilità Area 1 (fattura elettronica e/o accredito su conto corrente)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4" calcext:value-type="float">
            <text:p>54</text:p>
          </table:table-cell>
          <table:table-cell office:value-type="string" calcext:value-type="string">
            <text:p>Elaborazioni relative alle stipule per anno solare ai fini delle statistiche ministeriali nonché del Conto Annuale</text:p>
          </table:table-cell>
          <table:table-cell office:value-type="string" calcext:value-type="string">
            <text:p>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40 gg. dalla richiesta ministeriale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table:number-columns-repeated="2"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5" calcext:value-type="float">
            <text:p>55</text:p>
          </table:table-cell>
          <table:table-cell office:value-type="string" calcext:value-type="string">
            <text:p>Liquidazione del compenso, previa acquisizione e verifica della regolarità delle attestazioni relative all’espletamento delle attività da parte delle strutture didattiche</text:p>
          </table:table-cell>
          <table:table-cell office:value-type="string" calcext:value-type="string">
            <text:p>Regolamento di Ateneo per il conferimento di incarichi didattici e per la determinazione della retribuzione aggiuntiva per i ricercatori di ruolo</text:p>
          </table:table-cell>
          <table:table-cell office:value-type="string" calcext:value-type="string">
            <text:p>30 gg. dalla ricezione dell’attestato di regolare espletamento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Dirigente Area Bilancio e Finanza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office:value-type="string" calcext:value-type="string">
            <text:p>mediante Ufficio Contabilità Area 1 (faccredito su conto corrente)</text:p>
          </table:table-cell>
          <table:table-cell office:value-type="string" calcext:value-type="string">
            <text:p>Mod. 15 e 16: https://www.unina.it/modulistica/docenti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6" calcext:value-type="float">
            <text:p>56</text:p>
          </table:table-cell>
          <table:table-cell office:value-type="string" calcext:value-type="string">
            <text:p>Ricezione e verifica amministrativo-contabile delle fatture elettroniche per l’erogazione del compenso ai liberi professionisti per gli incarichi didattici svolti, rientranti nella competenza di questo Ufficio, con conseguente accettazione o rifiuto delle stesse</text:p>
          </table:table-cell>
          <table:table-cell office:value-type="string" calcext:value-type="string">
            <text:p>D. M.E.F. 55/2013 e Ordine di Servizio del Direttore Generale, n.73 del 26/03/2015</text:p>
          </table:table-cell>
          <table:table-cell office:value-type="string" calcext:value-type="string">
            <text:p>15 gg. dalla ricezione della fattura dallo S.D.I.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Dirigente Area Bilancio e Finanza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office:value-type="string" calcext:value-type="string">
            <text:p>mediante Ufficio Contabilità Area 1 (fattura elettronica e/o accredito su conto corrente)</text:p>
          </table:table-cell>
          <table:table-cell office:value-type="string" calcext:value-type="string">
            <text:p>Mod. 15 e 16: https://www.unina.it/modulistica/docenti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3">
          <table:table-cell office:value-type="float" office:value="57" calcext:value-type="float">
            <text:p>57</text:p>
          </table:table-cell>
          <table:table-cell office:value-type="string" calcext:value-type="string">
            <text:p>Richieste risorse economiche per le esigenze didattiche alle AA.SS.LL. e AA.OO convenzionate con l’Ateneo per l’attivazione di corsi di studio nell’ambito delle professioni sanitarie</text:p>
          </table:table-cell>
          <table:table-cell office:value-type="string" calcext:value-type="string">
            <text:p>Protocollo d’Intesa tra l’Ateneo e la Regione Campania e conseguenti Convenzioni</text:p>
          </table:table-cell>
          <table:table-cell office:value-type="string" calcext:value-type="string">
            <text:p>80 gg. dalla ricezione della delibera della Scuola di Medicina e Chirurgia inerente le proposte dei contratti da stipulare</text:p>
          </table:table-cell>
          <table:table-cell office:value-type="string" calcext:value-type="string">
            <text:p>Ufficio Gestione Professori a Contratt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Ricorso al TAR CAMPANIA avverso provvedimento finale entro 60 giorni dalla notifica del provvedimento o dalla mancata adozione del provvedimento.</text:p>
          </table:table-cell>
          <table:table-cell office:value-type="string" calcext:value-type="string">
            <text:p>Contatti via mail, via pec e per le vie brevi con l'Ufficio e il personale addetto: dott.ssa Lucia Boschetti; dott.ssa Federica Ferrara; dott.ssa Rita Esposito; dott.ssa Luisa Cuorvo; sig. Vincenzo Cufaro; dott. Francesco Angrisani. Email: uff.gestione-prof-contratto@unina.it</text:p>
            <text:p>PEC: uff.gestione-prof-contratto@pec.unina.it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<text:a xlink:href="https://www.unina.it/-/30909031-ufficio-gestione-professori-contratto" xlink:type="simple">https://www.unina.it/-/30909031-ufficio-gestione-professori-contratto</text:a></text:p>
          </table:table-cell>
          <table:table-cell office:value-type="string" calcext:value-type="string">
            <text:p>mediante Ufficio Programmazione Economico Finanziaria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4">
          <table:table-cell table:style-name="ce4"/>
          <table:table-cell table:style-name="Default" table:number-columns-repeated="16383"/>
        </table:table-row>
        <table:named-expressions>
          <table:named-expression table:name="_Hlk137122068" table:base-cell-address="$Foglio1.$A$1" table:expression="foglio1!#ref!"/>
          <table:named-expression table:name="_Hlk137122126" table:base-cell-address="$Foglio1.$A$1" table:expression="foglio1!#ref!"/>
          <table:named-range table:name="_Hlk138153970" table:base-cell-address="$Foglio1.$A$1" table:cell-range-address="$Foglio1.$A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OREDANA CACCIAPUOTI</meta:initial-creator>
    <dc:creator>NICOLA ALESSANDRO MARTI</dc:creator>
    <meta:creation-date>2023-10-06T09:33:59</meta:creation-date>
    <dc:date>2024-03-18T12:23:06</dc:date>
    <meta:editing-duration>P0D</meta:editing-duration>
    <meta:generator>LibreOffice/25.8.5.2$Windows_X86_64 LibreOffice_project/9c8b85f387cc00a89945a79c9e6239f32e450ac2</meta:generator>
    <meta:document-statistic meta:table-count="1" meta:cell-count="141" meta:object-count="0"/>
    <meta:user-defined meta:name="AppVersion">16.0300</meta:user-defined>
    <meta:user-defined meta:name="MSIP_Label_2ad0b24d-6422-44b0-b3de-abb3a9e8c81a_ActionId">4b53180b-1ae4-4318-9539-eb6ee3763399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36:13Z</meta:user-defined>
    <meta:user-defined meta:name="MSIP_Label_2ad0b24d-6422-44b0-b3de-abb3a9e8c81a_SiteId" meta:value-type="string">2fcfe26a-bb62-46b0-b1e3-28f9da0c45fd</meta:user-defined>
  </office:meta>
</office:document-meta>
</file>