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5.817cm"/>
    </style:style>
    <style:style style:name="co3" style:family="table-column">
      <style:table-column-properties fo:break-before="auto" style:column-width="5.426cm"/>
    </style:style>
    <style:style style:name="co4" style:family="table-column">
      <style:table-column-properties fo:break-before="auto" style:column-width="4.727cm"/>
    </style:style>
    <style:style style:name="co5" style:family="table-column">
      <style:table-column-properties fo:break-before="auto" style:column-width="6.964cm"/>
    </style:style>
    <style:style style:name="co6" style:family="table-column">
      <style:table-column-properties fo:break-before="auto" style:column-width="5.87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11.384cm"/>
    </style:style>
    <style:style style:name="co9" style:family="table-column">
      <style:table-column-properties fo:break-before="auto" style:column-width="4.671cm"/>
    </style:style>
    <style:style style:name="co10" style:family="table-column">
      <style:table-column-properties fo:break-before="auto" style:column-width="5.286cm"/>
    </style:style>
    <style:style style:name="co11" style:family="table-column">
      <style:table-column-properties fo:break-before="auto" style:column-width="5.091cm"/>
    </style:style>
    <style:style style:name="co12" style:family="table-column">
      <style:table-column-properties fo:break-before="auto" style:column-width="4.027cm"/>
    </style:style>
    <style:style style:name="co13" style:family="table-column">
      <style:table-column-properties fo:break-before="auto" style:column-width="4.112cm"/>
    </style:style>
    <style:style style:name="co14" style:family="table-column">
      <style:table-column-properties fo:break-before="auto" style:column-width="6.65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4.868cm" fo:break-before="auto" style:use-optimal-row-height="false"/>
    </style:style>
    <style:style style:name="ro4" style:family="table-row">
      <style:table-row-properties style:row-height="4.154cm" fo:break-before="auto" style:use-optimal-row-height="false"/>
    </style:style>
    <style:style style:name="ro5" style:family="table-row">
      <style:table-row-properties style:row-height="5.159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GESTIONE DATI PER SUPPORTO A VQR, SCHEDA UNICA DELLA RICERCA E DELLA TERZA MISSIONE, POLITICHE DI VALUTAZIONE DELL'ATENEO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e di ogni altro adempimento procedimentale, nonche' dell’adozione del provvedimento finale.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24" calcext:value-type="float">
            <text:p>24</text:p>
          </table:table-cell>
          <table:table-cell office:value-type="string" calcext:value-type="string">
            <text:p>Supporto Valutazione della Qualità <text:s/>della Ricerca ANVUR</text:p>
          </table:table-cell>
          <table:table-cell office:value-type="string" calcext:value-type="string">
            <text:p>DPR 76/2010</text:p>
          </table:table-cell>
          <table:table-cell office:value-type="string" calcext:value-type="string">
            <text:p>I termini di conclusione sono fissati nei Bandi pubblicati con periodicità quinquennale dall’ANVUR ai sensi dell’art. 1 co. 339 L. 232/2016.</text:p>
          </table:table-cell>
          <table:table-cell office:value-type="string" calcext:value-type="string">
            <text:p>Ufficio Gestione Dati per Supporto a VQR, Scheda Unica della Ricerca e della Terza Missione, Politiche di Valutazione dell'Ateneo</text:p>
          </table:table-cell>
          <table:table-cell table:number-columns-repeated="2"/>
          <table:table-cell office:value-type="string" calcext:value-type="string">
            <text:p>Email: uff.valutazionericerca@unina.it</text:p>
            <text:p>Tel. 081 2537 300 (Mariagloria Lapegna)</text:p>
            <text:p>Tel. 081 2537 493 (Rosa Pagano)</text:p>
            <text:p>Tel. 081 2537 394 (Daniela D'Ambrosio)</text:p>
            <text:p>Tel. 081 2534 585 (Vincenzo Alessandro MORONE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25" calcext:value-type="float">
            <text:p>25</text:p>
          </table:table-cell>
          <table:table-cell office:value-type="string" calcext:value-type="string">
            <text:p>Riscontro Tickets “HDA Portal” riguardanti la VQR ed il catalogo della ricerca IRIS</text:p>
          </table:table-cell>
          <table:table-cell office:value-type="string" calcext:value-type="string">
            <text:p>DG/2018/1007 del 19.10.2018</text:p>
          </table:table-cell>
          <table:table-cell office:value-type="string" calcext:value-type="string">
            <text:p>Entro 20 gg dall’assegnazione del Ticket</text:p>
          </table:table-cell>
          <table:table-cell office:value-type="string" calcext:value-type="string">
            <text:p>Ufficio Gestione Dati per Supporto a VQR, Scheda Unica della Ricerca e della Terza Missione, Politiche di Valutazione dell'Ateneo</text:p>
          </table:table-cell>
          <table:table-cell table:number-columns-repeated="2"/>
          <table:table-cell office:value-type="string" calcext:value-type="string">
            <text:p>Email: contactcenter@unina.it</text:p>
            <text:p>Tel. 081 2537 300 (Mariagloria LAPEGNA)</text:p>
            <text:p>Tel. 081 2537 493 (Rosa PAGANO)</text:p>
            <text:p>Tel. 081 2537 394 (Daniela D'AMBROSIO)</text:p>
            <text:p>Tel. 081 2534 585 (Vincenzo Alessandro MORONE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26" calcext:value-type="float">
            <text:p>26</text:p>
          </table:table-cell>
          <table:table-cell office:value-type="string" calcext:value-type="string">
            <text:p>Accreditamento ad IRIS e Trasferimento prodotti da Login MIUR dei docenti e dei ricercatori</text:p>
          </table:table-cell>
          <table:table-cell office:value-type="string" calcext:value-type="string">
            <text:p>DG/2018/1007 del 19.10.2018</text:p>
          </table:table-cell>
          <table:table-cell office:value-type="string" calcext:value-type="string">
            <text:p>Entro 20 gg dalla richiesta</text:p>
          </table:table-cell>
          <table:table-cell office:value-type="string" calcext:value-type="string">
            <text:p>Ufficio Gestione Dati per Supporto a VQR, Scheda Unica della Ricerca e della Terza Missione, Politiche di Valutazione dell'Ateneo</text:p>
          </table:table-cell>
          <table:table-cell table:number-columns-repeated="2"/>
          <table:table-cell office:value-type="string" calcext:value-type="string">
            <text:p>Email: contactcenter@unina.it</text:p>
            <text:p>Tel. 081 2537 300 (Mariagloria LAPEGNA)</text:p>
            <text:p>Tel. 081 2537 493 (Rosa PAGANO)</text:p>
            <text:p>Tel. 081 2537 394 (Daniela D'AMBROSIO)</text:p>
            <text:p>Tel. 081 2534 585 (Vincenzo Alessandro MORONE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9T14:53:53</meta:print-date>
    <meta:creation-date>2023-10-06T09:13:58</meta:creation-date>
    <dc:date>2024-03-21T10:41:23</dc:date>
    <meta:editing-duration>P0D</meta:editing-duration>
    <meta:generator>LibreOffice/24.2.5.2$Windows_X86_64 LibreOffice_project/bffef4ea93e59bebbeaf7f431bb02b1a39ee8a59</meta:generator>
    <meta:document-statistic meta:table-count="1" meta:cell-count="45" meta:object-count="0"/>
    <meta:user-defined meta:name="AppVersion">16.0300</meta:user-defined>
    <meta:user-defined meta:name="MSIP_Label_2ad0b24d-6422-44b0-b3de-abb3a9e8c81a_ActionId">763d86a2-9f99-4031-bf2e-d4d23a5b0016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16:07Z</meta:user-defined>
    <meta:user-defined meta:name="MSIP_Label_2ad0b24d-6422-44b0-b3de-abb3a9e8c81a_SiteId" meta:value-type="string">2fcfe26a-bb62-46b0-b1e3-28f9da0c45fd</meta:user-defined>
  </office:meta>
</office:document-meta>
</file>