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31270833333333cm"/>
    </style:style>
    <style:style style:name="ro1" style:family="table-row">
      <style:table-row-properties style:row-height="46.15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GENESI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IN MEDICINA DI GENERE - GENESIS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2">Emissione ordinativi di pagamento relativi al rimborso delle spese di missione</text:span></text:p>
          </table:table-cell>
          <table:table-cell office:value-type="string" table:style-name="ce9">
            <text:p><text:span text:style-name="T2">Regolamento per le missioni di servizio e le trasferte; Regolamento di Ateneo per l'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30 gg dalla ricezione della documentazione completa di spesa in originale</text:span></text:p>
          </table:table-cell>
          <table:table-cell office:value-type="string" table:style-name="ce8">
            <text:p><text:span text:style-name="T2">Centro Interdipartimentale di Ricerca in Medicina di Genere - GENESIS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genesi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2">Emissione ordinativi di pagamento per fatture elettroniche</text:span>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Entro 30 giorni dalla data di ricezione della fattura elettronica</text:span></text:p>
          </table:table-cell>
          <table:table-cell office:value-type="string" table:style-name="ce8">
            <text:p><text:span text:style-name="T2">Centro Interdipartimentale di Ricerca in Medicina di Genere - GENESIS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genesi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6:00Z</dc:date>
  </office:meta>
</office:document-meta>
</file>