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background-color="#F7C7AC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153958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44.25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60.75pt" style:use-optimal-row-height="true" fo:break-before="auto"/>
    </style:style>
    <style:style style:name="ro6" style:family="table-row">
      <style:table-row-properties style:row-height="93.6pt" style:use-optimal-row-height="false" fo:break-before="auto"/>
    </style:style>
    <style:style style:name="ro7" style:family="table-row">
      <style:table-row-properties style:row-height="59.45pt" style:use-optimal-row-height="false" fo:break-before="auto"/>
    </style:style>
    <style:style style:name="ro8" style:family="table-row">
      <style:table-row-properties style:row-height="88.1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ERMES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8" table:default-cell-style-name="ce9"/>
        <table:table-column table:style-name="co1" table:number-columns-repeated="16371" table:default-cell-style-name="ce9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DIPARTIMENTALE DI RICERCA ERMES (CENTRO EUROPEO DI RICERCA SUI MEDIA PER LA SOCIETÀ DELL'INFORMAZIONE, EUROPEAN RESEARCH CENTRE ON MEDIA FOR E-SOCIETY)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5">
            <text:p>Soggetto competente all'adozione del provvedimento finale</text:p>
          </table:table-cell>
          <table:table-cell office:value-type="string" table:style-name="ce5">
            <text:p>Strumenti di tutela amministrativa e giurisdizionale</text:p>
          </table:table-cell>
          <table:table-cell office:value-type="string" table:style-name="ce5">
            <text:p>Modalità per le richieste informazioni</text:p>
          </table:table-cell>
          <table:table-cell office:value-type="string" table:style-name="ce5">
            <text:p>Può essere sostituito da dichiarazione dell'interessato</text:p>
          </table:table-cell>
          <table:table-cell office:value-type="string" table:style-name="ce5">
            <text:p>Può concludersi con il silenzio – assenso</text:p>
          </table:table-cell>
          <table:table-cell office:value-type="string" table:style-name="ce5">
            <text:p>Sito web/link di accesso al servizio on line</text:p>
          </table:table-cell>
          <table:table-cell office:value-type="string" table:style-name="ce5">
            <text:p>Modalità per l'effettuazione di pagamenti eventualmente necessari</text:p>
          </table:table-cell>
          <table:table-cell office:value-type="string" table:style-name="ce5">
            <text:p>Modulistica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7">
            <text:p>Predisposizione proposte di budget economico e degli investimenti annuale e triennale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 - art. 13</text:span></text:p>
          </table:table-cell>
          <table:table-cell office:value-type="string" table:style-name="ce8">
            <text:p><text:span text:style-name="T1">Entro il 15 settembre di ogni anno o diverso termine stabilito</text:span></text:p>
            <text:p><text:span text:style-name="T1">dall’Amministrazione Centrale</text:span>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7">
            <text:p>Predisposizione budget annuale di cassa mensilizzato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- art. 13</text:span></text:p>
          </table:table-cell>
          <table:table-cell office:value-type="string" table:style-name="ce7">
            <text:p>Entro il 15 settembre di ogni anno o diverso termine stabilito dall’Amministrazione Centrale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3" table:style-name="ce6">
            <text:p>3</text:p>
          </table:table-cell>
          <table:table-cell office:value-type="string" table:style-name="ce8">
            <text:p><text:span text:style-name="T1">Variazioni al Bilancio Unico d’Ateneo di previsione annuale autorizzatorio non soggette al regime autorizzatorio del Consiglio d’Amministrazione</text:span></text:p>
            <text:p><text:span text:style-name="T1">dell’Ateneo</text:span>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- art. 17</text:span></text:p>
          </table:table-cell>
          <table:table-cell office:value-type="string" table:style-name="ce7">
            <text:p>Entro 30 giorni dalla data di ricezione dell’atto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4" table:style-name="ce6">
            <text:p>4</text:p>
          </table:table-cell>
          <table:table-cell office:value-type="string" table:style-name="ce7">
            <text:p>Richiesta di Variazioni al Bilancio Unico d’Ateneo di previsione annuale autorizzatorio soggette al regime autorizzatorio del Consiglio d’Amministrazione dell’Ateneo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- art. 18</text:span></text:p>
          </table:table-cell>
          <table:table-cell office:value-type="string" table:style-name="ce7">
            <text:p>Entro 30 giorni dalla data di ricezione dell’atto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5" table:style-name="ce6">
            <text:p>5</text:p>
          </table:table-cell>
          <table:table-cell office:value-type="string" table:style-name="ce7">
            <text:p>Verifica e inoltro informazioni ai fini delle scritture d’assestamento e di chiusura dell’esercizio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 emanato - art. 27, co. 3</text:span></text:p>
          </table:table-cell>
          <table:table-cell office:value-type="string" table:style-name="ce7">
            <text:p>Entro il 31 gennaio dell’anno successivo a quello a cui il bilancio si riferisce o diverso termine stabilito dall’Amministrazione Centrale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6" table:style-name="ce6">
            <text:p>6</text:p>
          </table:table-cell>
          <table:table-cell office:value-type="string" table:style-name="ce7">
            <text:p>Predisposizione dei Decreti Direttoriali</text:p>
          </table:table-cell>
          <table:table-cell office:value-type="string" table:style-name="ce7">
            <text:p>Regolamento di Organizzazione e Funzionamento del Centro Ermes (DR n. 3315/2014)</text:p>
          </table:table-cell>
          <table:table-cell office:value-type="string" table:style-name="ce7">
            <text:p>Entro 30 giorni dal ricevimento della richiesta e della documentazione idonea ad elaborare il Decreto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6">
          <table:table-cell office:value-type="float" office:value="7" table:style-name="ce6">
            <text:p>7</text:p>
          </table:table-cell>
          <table:table-cell office:value-type="string" table:style-name="ce8">
            <text:p><text:span text:style-name="T1">Elaborazione, in formato elettronico, e invio di n. 1 report mensile relativo alle comunicazioni/richieste pervenute al Centro mediante protocollo informatico, via mail e pec, al fine</text:span></text:p>
            <text:p><text:span text:style-name="T1">della tempestiva adozione dei conseguenti adempimenti</text:span></text:p>
          </table:table-cell>
          <table:table-cell office:value-type="string" table:style-name="ce7">
            <text:p>Regolamento di Organizzazione e Funzionamento del Centro Ermes (DR n. 3315/2014)</text:p>
          </table:table-cell>
          <table:table-cell office:value-type="string" table:style-name="ce7">
            <text:p>Entro il decimo giorno del mese successivo a quello di riferimento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8" table:style-name="ce6">
            <text:p>8</text:p>
          </table:table-cell>
          <table:table-cell office:value-type="string" table:style-name="ce7">
            <text:p>Elezione del Direttore del Centro</text:p>
          </table:table-cell>
          <table:table-cell office:value-type="string" table:style-name="ce8">
            <text:p><text:span text:style-name="T1">Statuto, Regolamento di Organizzazione e Funzionamento del</text:span></text:p>
            <text:p><text:span text:style-name="T1">Centro Ermes (DR n. 3315/2014)</text:span></text:p>
          </table:table-cell>
          <table:table-cell office:value-type="string" table:style-name="ce7">
            <text:p>Entro 30 giorni dall’avvio del procedimento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Rettore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9" table:style-name="ce6">
            <text:p>9</text:p>
          </table:table-cell>
          <table:table-cell office:value-type="string" table:style-name="ce7">
            <text:p>Registrazioni fatture passive in contabilità IVA, generale e analitica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 – art. 25</text:span></text:p>
          </table:table-cell>
          <table:table-cell office:value-type="string" table:style-name="ce7">
            <text:p>Entro 10 giorni lavorativi dal ricevimento della fattura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dati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10" table:style-name="ce6">
            <text:p>10</text:p>
          </table:table-cell>
          <table:table-cell office:value-type="string" table:style-name="ce8">
            <text:p><text:span text:style-name="T1">Registrazione in contabilità generale ed analitica dei documenti d’entrata</text:span></text:p>
            <text:p><text:span text:style-name="T1">relativi a decreti/atti d’assegnazione di contributi</text:span>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 emanato – art. 25</text:span></text:p>
          </table:table-cell>
          <table:table-cell office:value-type="string" table:style-name="ce7">
            <text:p>Entro 15 giorni lavorativi dal ricevimento della documentazione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11" table:style-name="ce6">
            <text:p>11</text:p>
          </table:table-cell>
          <table:table-cell office:value-type="string" table:style-name="ce7">
            <text:p>Predisposizione del Prospetto situazione patrimoniale per ciascun inventario esistente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– art. 50, comma 5</text:span></text:p>
          </table:table-cell>
          <table:table-cell office:value-type="string" table:style-name="ce7">
            <text:p>Entro il 31 marzo dell’esercizio successivo a quello a cui si riferisce la situazione patrimoniale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style-name="ce8">
            <text:p><text:span text:style-name="T1">Predisposizione della determina a contrarre per acquisti di beni e servizi da pubblicare successivamente sul sito web di Ateneo nella sezione</text:span></text:p>
            <text:p><text:span text:style-name="T1">Amministrazione trasparente</text:span></text:p>
          </table:table-cell>
          <table:table-cell office:value-type="string" table:style-name="ce8">
            <text:p><text:span text:style-name="T1">D.Lgs 36/2023 e ss.mm.ii., D.Lgs 33/2013 e ss.mm.ii., Linee guida ANAC Regolamento di Ateneo per l’Amministrazione, la Finanza e la</text:span></text:p>
            <text:p><text:span text:style-name="T1">Contabilità</text:span></text:p>
          </table:table-cell>
          <table:table-cell office:value-type="string" table:style-name="ce7">
            <text:p>Entro 90 giorni dalla richiesta del responsabile scientifico del progetto di ricerca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13" table:style-name="ce6">
            <text:p>13</text:p>
          </table:table-cell>
          <table:table-cell office:value-type="string" table:style-name="ce7">
            <text:p>Predisposizione Buono d’Ordine su procedura U-GOV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15 giorni dalla ricezione degli atti da parte del RUP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7">
          <table:table-cell office:value-type="float" office:value="14" table:style-name="ce6">
            <text:p>14</text:p>
          </table:table-cell>
          <table:table-cell office:value-type="string" table:style-name="ce8">
            <text:p><text:span text:style-name="T1">Verifica della copertura finanziaria e successiva autorizzazione e conferimento incarico di missione da</text:span></text:p>
            <text:p><text:span text:style-name="T1">parte del Direttore del Centro</text:span></text:p>
          </table:table-cell>
          <table:table-cell office:value-type="string" table:style-name="ce7">
            <text:p>Regolamento per le missioni di servizio e trasferte– D.R. n. 1712/2020</text:p>
          </table:table-cell>
          <table:table-cell office:value-type="string" table:style-name="ce8">
            <text:p><text:span text:style-name="T1">Entro 15 giorni dalla richiesta di autorizzazione al conferimento incarico missione da parte</text:span></text:p>
            <text:p><text:span text:style-name="T1">dell’interessato</text:span>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15" table:style-name="ce6">
            <text:p>15</text:p>
          </table:table-cell>
          <table:table-cell office:value-type="string" table:style-name="ce8">
            <text:p><text:span text:style-name="T1">Liquidazione della missione e del relativo prospetto analitico delle spese sostenute e riconosciute per</text:span></text:p>
            <text:p><text:span text:style-name="T1">l’emissione del relativo ordinativo di pagamento</text:span></text:p>
          </table:table-cell>
          <table:table-cell office:value-type="string" table:style-name="ce7">
            <text:p>Regolamento per le missioni di servizio e trasferte– D.R. n. 1712/2020</text:p>
          </table:table-cell>
          <table:table-cell office:value-type="string" table:style-name="ce7">
            <text:p>Entro 30 giorni dall’emissione definitiva del prospetto liquidazione missione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16" table:style-name="ce6">
            <text:p>16</text:p>
          </table:table-cell>
          <table:table-cell office:value-type="string" table:style-name="ce7">
            <text:p>Emissione ordinativi di pagamento relativi al rimborso delle spese di missione</text:p>
          </table:table-cell>
          <table:table-cell office:value-type="string" table:style-name="ce7">
            <text:p>Regolamento per le missioni di servizio e le trasferte; Regolamento di Ateneo per l'Amministrazione, la Finanza e la Contabilità</text:p>
          </table:table-cell>
          <table:table-cell office:value-type="string" table:style-name="ce7">
            <text:p>Entro 30 gg dalla ricezione della documentazione completa di spesa in originale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8">
          <table:table-cell office:value-type="float" office:value="17" table:style-name="ce6">
            <text:p>17</text:p>
          </table:table-cell>
          <table:table-cell office:value-type="string" table:style-name="ce8">
            <text:p><text:span text:style-name="T1">Predisposizione della lettera di invito o di richiesta di offerta sul MePA (O.d.A./R.d.O./Trattative Dirette) di beni e servizi di importo inferiore alla soglia comunitaria o l’indizione di autonome procedure negoziate senza</text:span></text:p>
            <text:p><text:span text:style-name="T1">previa pubblicazione del bando</text:span></text:p>
          </table:table-cell>
          <table:table-cell office:value-type="string" table:style-name="ce7">
            <text:p>D.Lgs 36/2023 e ss.mm.ii., D.Lgs 33/2013 e ss.mm.ii., Linee guida ANAC Regolamento di Ateneo per l’Amministrazione, la Finanza e la Contabilità</text:p>
          </table:table-cell>
          <table:table-cell office:value-type="string" table:style-name="ce7">
            <text:p>Entro 90 giorni dalla ricezione degli atti da parte del Responsabile del Procedimento (RdP)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18" table:style-name="ce6">
            <text:p>18</text:p>
          </table:table-cell>
          <table:table-cell office:value-type="string" table:style-name="ce7">
            <text:p>Registrazioni fatture passive in contabilità IVA, generale e analitica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 – art. 25</text:span></text:p>
          </table:table-cell>
          <table:table-cell office:value-type="string" table:style-name="ce7">
            <text:p>Entro 10 giorni lavorativi dal ricevimento della fattura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19" table:style-name="ce6">
            <text:p>19</text:p>
          </table:table-cell>
          <table:table-cell office:value-type="string" table:style-name="ce8">
            <text:p><text:span text:style-name="T1">Emissione ordinativi di pagamento</text:span></text:p>
            <text:p><text:span text:style-name="T1">relativi al pagamento delle fatture elettroniche</text:span></text:p>
          </table:table-cell>
          <table:table-cell office:value-type="string" table:style-name="ce8">
            <text:p><text:span text:style-name="T1">Regolamento di Ateneo per</text:span></text:p>
            <text:p><text:span text:style-name="T1">l'Amministrazione, la Finanza e la Contabilità</text:span></text:p>
          </table:table-cell>
          <table:table-cell office:value-type="string" table:style-name="ce7">
            <text:p>Entro 30 gg dalla ricezione della fattura</text:p>
          </table:table-cell>
          <table:table-cell office:value-type="string" table:style-name="ce7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number-rows-repeated="46" table:style-name="ro9">
          <table:table-cell table:number-columns-repeated="16384" table:style-name="ce2"/>
        </table:table-row>
        <table:table-row table:number-rows-repeated="104850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4:47Z</dc:date>
  </office:meta>
</office:document-meta>
</file>