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5" style:family="table-cell" style:parent-style-name="Excel_32_Built-in_32_Hyperlink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467886" style:text-underline-style="solid" style:text-underline-type="single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automatic" fo:background-color="transparen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5.41866666666667cm"/>
    </style:style>
    <style:style style:name="co4" style:family="table-column">
      <style:table-column-properties fo:break-before="auto" style:column-width="4.74133333333333cm"/>
    </style:style>
    <style:style style:name="co5" style:family="table-column">
      <style:table-column-properties fo:break-before="auto" style:column-width="6.96383333333333cm"/>
    </style:style>
    <style:style style:name="co6" style:family="table-column">
      <style:table-column-properties fo:break-before="auto" style:column-width="5.86316666666667cm"/>
    </style:style>
    <style:style style:name="co7" style:family="table-column">
      <style:table-column-properties fo:break-before="auto" style:column-width="5.48216666666667cm"/>
    </style:style>
    <style:style style:name="co8" style:family="table-column">
      <style:table-column-properties fo:break-before="auto" style:column-width="7.62cm"/>
    </style:style>
    <style:style style:name="co9" style:family="table-column">
      <style:table-column-properties fo:break-before="auto" style:column-width="4.67783333333333cm"/>
    </style:style>
    <style:style style:name="co10" style:family="table-column">
      <style:table-column-properties fo:break-before="auto" style:column-width="5.29166666666667cm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4.02166666666667cm"/>
    </style:style>
    <style:style style:name="co13" style:family="table-column">
      <style:table-column-properties fo:break-before="auto" style:column-width="4.10633333333333cm"/>
    </style:style>
    <style:style style:name="co14" style:family="table-column">
      <style:table-column-properties fo:break-before="auto" style:column-width="6.667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72pt" style:use-optimal-row-height="true" fo:break-before="auto"/>
    </style:style>
    <style:style style:name="ro3" style:family="table-row">
      <style:table-row-properties style:row-height="97.5pt" style:use-optimal-row-height="false" fo:break-before="auto"/>
    </style:style>
    <style:style style:name="ro4" style:family="table-row">
      <style:table-row-properties style:row-height="43.2pt" style:use-optimal-row-height="true" fo:break-before="auto"/>
    </style:style>
    <style:style style:name="ro5" style:family="table-row">
      <style:table-row-properties style:row-height="57.6pt" style:use-optimal-row-height="true" fo:break-before="auto"/>
    </style:style>
    <style:style style:name="ro6" style:family="table-row">
      <style:table-row-properties style:row-height="144pt" style:use-optimal-row-height="false" fo:break-before="auto"/>
    </style:style>
    <style:style style:name="ro7" style:family="table-row">
      <style:table-row-properties style:row-height="138.75pt" style:use-optimal-row-height="false" fo:break-before="auto"/>
    </style:style>
    <style:style style:name="ro8" style:family="table-row">
      <style:table-row-properties style:row-height="70.5pt" style:use-optimal-row-height="false" fo:break-before="auto"/>
    </style:style>
    <style:style style:name="ro9" style:family="table-row">
      <style:table-row-properties style:row-height="86.4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16370" table:default-cell-style-name="ce1"/>
        <table:table-row table:style-name="ro1">
          <table:table-cell office:value-type="string" table:number-columns-spanned="14" table:number-rows-spanned="1" table:style-name="ce6">
            <text:p>TABELLA PROCEDIMENTI/ATTIVITÀ UFFICIO ERASMUS+ E MOBILITÀ INTERNAZIONALE</text:p>
          </table:table-cell>
          <table:covered-table-cell table:number-columns-repeated="13"/>
          <table:table-cell table:number-columns-repeated="16370" table:style-name="ce2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 Fonte dell’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a' organizzativa responsabile della istruttoria e di ogni altro adempimento procedimentale, nonche' dell’adozione del provvedimento finale.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office:value-type="string" table:style-name="ce3">
            <text:p>Nome del soggetto a cui è attribuito, in caso di inerzia, il potere sostitutivo</text:p>
          </table:table-cell>
          <table:table-cell table:number-columns-repeated="16370" table:style-name="ce2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4">
            <text:p>Avvisi di selezione Erasmus+ mobilità studenti: assegnazione borse di studio</text:p>
          </table:table-cell>
          <table:table-cell office:value-type="string" table:style-name="ce4">
            <text:p>Circolari Agenzia Nazionale Erasmus+ INDIRE</text:p>
          </table:table-cell>
          <table:table-cell office:value-type="string" table:style-name="ce4">
            <text:p>45 giorni dalla data di sottoscrizione dell'accordo finanziario tra studente e università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Sottoscrizione da parte del Rettore</text:p>
          </table:table-cell>
          <table:table-cell table:style-name="ce4"/>
          <table:table-cell office:value-type="string" table:style-name="ce4">
            <text:p><text:s/>international@unina.it (tutto il personale UE+MI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7">
            <text:p><text:a xlink:href="https://www.unina.it/it/servizi-e-opportunita/opportunita-e-iniziative/erasmus/mobilita-per-studio;%20%20%20%20%20%20%20%20%20%20%20%20%20%20%20%20%20%20%20%20%20%20%20%20%20%20%20%20%20%20MOBILITY.UNINA.IT">https://www.unina.it/it/servizi-e-opportunita/opportunita-e-iniziative/erasmus/mobilita-per-studio; <text:s text:c="29"/>MOBILITY.UNINA.IT</text:a></text:p>
          </table:table-cell>
          <table:table-cell office:value-type="string" table:style-name="ce4">
            <text:p>DR a cura di UE+MI e procedura CSA (a carico di UE+MI in collaborazione con UCA1)</text:p>
          </table:table-cell>
          <table:table-cell office:value-type="string" table:style-name="ce7">
            <text:p><text:a xlink:href="https://www.unina.it/modulistica/ufficio-erasmus-mobilita-internazionale">https://www.unina.it/modulistica/ufficio-erasmus-mobilita-internazionale</text:a></text:p>
          </table:table-cell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4">
            <text:p>Avvisi di selezione Erasmus+ mobilità docenti: predisposizione Decreti Rettorali di autorizzazione</text:p>
          </table:table-cell>
          <table:table-cell office:value-type="string" table:style-name="ce4">
            <text:p>Circolari Agenzia Nazionale Erasmus+ INDIRE (accordo Finanziario annuale)</text:p>
          </table:table-cell>
          <table:table-cell office:value-type="string" table:style-name="ce4">
            <text:p>45 giorni dalla data di chiusura di presentazione delle candidature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Sottoscrizione da parte del Rettore</text:p>
          </table:table-cell>
          <table:table-cell table:style-name="ce4"/>
          <table:table-cell office:value-type="string" table:style-name="ce4">
            <text:p>Email: international@unina.it</text:p>
            <text:p>Tel. 081 2532 258 (Ludovica LOMBARDI)</text:p>
            <text:p/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5">
            <text:p><text:a xlink:href="http://www.unina.it/ateneo/docenti-e-ricercatori/erasmus">http://www.unina.it/ateneo/docenti-e-ricercatori/erasmus</text:a></text:p>
          </table:table-cell>
          <table:table-cell table:style-name="ce4"/>
          <table:table-cell office:value-type="string" table:style-name="ce5">
            <text:p><text:a xlink:href="http://www.unina.it/ateneo/docenti-ericercatori/erasmus">www.unina.it/ateneo/docenti-ericercatori/erasmus</text:a></text:p>
          </table:table-cell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5">
          <table:table-cell office:value-type="float" office:value="6" table:style-name="ce4">
            <text:p>6</text:p>
          </table:table-cell>
          <table:table-cell office:value-type="string" table:style-name="ce4">
            <text:p>Avvisi di selezione Erasmus+ mobilità docenti: assegnazione borse di mobilità</text:p>
          </table:table-cell>
          <table:table-cell office:value-type="string" table:style-name="ce4">
            <text:p>Circolari Agenzia Nazionale Erasmus+ INDIRE (accordo Finanziario annuale)</text:p>
          </table:table-cell>
          <table:table-cell office:value-type="string" table:style-name="ce4">
            <text:p>30 giorni dalla data di consegna della documentazione giustificativa finale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Sottoscrizione da parte del Rettore</text:p>
          </table:table-cell>
          <table:table-cell table:style-name="ce4"/>
          <table:table-cell office:value-type="string" table:style-name="ce4">
            <text:p>Email: international@unina.it</text:p>
            <text:p>Tel. 081 2532 258 (Ludovica LOMBARDI)</text:p>
            <text:p/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5">
            <text:p><text:a xlink:href="http://www.unina.it/ateneo/docenti-e-ricercatori/erasmus">http://www.unina.it/ateneo/docenti-e-ricercatori/erasmus</text:a></text:p>
          </table:table-cell>
          <table:table-cell table:style-name="ce4"/>
          <table:table-cell office:value-type="string" table:style-name="ce5">
            <text:p><text:a xlink:href="http://www.unina.it/ateneo/docenti-e-ricercatori/erasmus">www.unina.it/ateneo/docenti-e-ricercatori/erasmus</text:a></text:p>
          </table:table-cell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5">
          <table:table-cell office:value-type="float" office:value="7" table:style-name="ce4">
            <text:p>7</text:p>
          </table:table-cell>
          <table:table-cell office:value-type="string" table:style-name="ce4">
            <text:p>Rilascio certificati carriere <text:s/>studenti di Master e Scuole di Specializzazione tradotti in lingua inglese</text:p>
          </table:table-cell>
          <table:table-cell office:value-type="string" table:style-name="ce4">
            <text:p>DD.MM.509/99 e 270/04</text:p>
          </table:table-cell>
          <table:table-cell office:value-type="string" table:style-name="ce4">
            <text:p>20 giorni lavorativi dalla richiesta per certificati di Master, Scuole di Specializzazione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Sottoscrizione da parte del Dirigente</text:p>
          </table:table-cell>
          <table:table-cell table:style-name="ce4"/>
          <table:table-cell office:value-type="string" table:style-name="ce4">
            <text:p>Email: ihf@unina.it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style-name="ce4"/>
          <table:table-cell office:value-type="string" table:style-name="ce4">
            <text:p>Non sono previsti pagamenti</text:p>
          </table:table-cell>
          <table:table-cell table:style-name="ce4"/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6">
          <table:table-cell office:value-type="float" office:value="8" table:style-name="ce4">
            <text:p>8</text:p>
          </table:table-cell>
          <table:table-cell office:value-type="string" table:style-name="ce4">
            <text:p>Predisposizione pratiche per il conferimento del contributo alla breve mobilità (da sottoporre alla approvazione della Commissione per l’Internazionalizzazione e la Mobilità Internazionale)</text:p>
          </table:table-cell>
          <table:table-cell office:value-type="string" table:style-name="ce4">
            <text:p>Regolamento di Ateneo</text:p>
            <text:p>(DR 2375 del 16-</text:p>
            <text:p>07-2020)</text:p>
          </table:table-cell>
          <table:table-cell office:value-type="string" table:style-name="ce4">
            <text:p>90 giorni dalla presentazione della richiesta</text:p>
          </table:table-cell>
          <table:table-cell office:value-type="string" table:style-name="ce4">
            <text:p>Ufficio Erasmus+ e Mobilità Internazionale<text:s text:c="2"/></text:p>
          </table:table-cell>
          <table:table-cell office:value-type="string" table:style-name="ce4">
            <text:p>Decreto di autorizzazione del Rettore</text:p>
          </table:table-cell>
          <table:table-cell office:value-type="string" table:style-name="ce4">
            <text:p>Commissione per l'esame delle candidature per la breve mobilità</text:p>
          </table:table-cell>
          <table:table-cell office:value-type="string" table:style-name="ce4">
            <text:p>Email: international@unina.it</text:p>
            <text:p>Tel. 081 2532 258 (Ludovica LOMBARDI)</text:p>
            <text:p/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style-name="ce4"/>
          <table:table-cell office:value-type="string" table:style-name="ce4">
            <text:p>Pagamenti a carico di UCA1</text:p>
          </table:table-cell>
          <table:table-cell office:value-type="string" table:style-name="ce5">
            <text:p><text:a xlink:href="http://www.unina.it/ricerca/bandiinternazionali/mobilita">www.unina.it/ricerca/bandiinternazionali/mobilita</text:a></text:p>
          </table:table-cell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7">
          <table:table-cell office:value-type="float" office:value="9" table:style-name="ce8">
            <text:p>9</text:p>
          </table:table-cell>
          <table:table-cell office:value-type="string" table:style-name="ce8">
            <text:p>Avviso di selezione borse di mobilità Fondo Sostegno Giovani (successivo alla approvazione della sua distribuzione da parte del CdA):</text:p>
            <text:p>conferimento borse di mobilità</text:p>
          </table:table-cell>
          <table:table-cell office:value-type="string" table:style-name="ce8">
            <text:p>DM773/2024</text:p>
          </table:table-cell>
          <table:table-cell office:value-type="string" table:style-name="ce8">
            <text:p>60 giorni dalla sottoscrizione dell'accordo finanziario tra studenti e Università<text:s text:c="2"/></text:p>
          </table:table-cell>
          <table:table-cell office:value-type="string" table:style-name="ce8">
            <text:p>Ufficio Erasmus+ e Mobilità Internazionale</text:p>
          </table:table-cell>
          <table:table-cell office:value-type="string" table:style-name="ce8">
            <text:p>Sottoscrizione da parte del Rettore</text:p>
          </table:table-cell>
          <table:table-cell table:style-name="ce8"/>
          <table:table-cell office:value-type="string" table:style-name="ce8">
            <text:p>Email: international@unina.it</text:p>
            <text:p>Tel. 081 2537 123 (Laura PORTANOVA)</text:p>
          </table:table-cell>
          <table:table-cell office:value-type="string" table:style-name="ce8">
            <text:p>no</text:p>
          </table:table-cell>
          <table:table-cell office:value-type="string" table:style-name="ce8">
            <text:p>no</text:p>
          </table:table-cell>
          <table:table-cell table:style-name="ce8"/>
          <table:table-cell office:value-type="string" table:style-name="ce8">
            <text:p>DR a cura di UE+MI e procedura CSA (a carico di UE+MI in collaborazione con UCA1)</text:p>
          </table:table-cell>
          <table:table-cell office:value-type="string" table:style-name="ce5">
            <text:p><text:a xlink:href="https://www.unina.it/it/ateneo/concorsi-e-borse-di-studio/borse-studio-per-ricerca-tesi-estero">Borse studio per ricerca tesi estero - Unina</text:a></text:p>
          </table:table-cell>
          <table:table-cell office:value-type="string" table:style-name="ce8">
            <text:p>Dirigente dell'Area di afferenza</text:p>
          </table:table-cell>
          <table:table-cell table:number-columns-repeated="16370" table:style-name="ce9"/>
        </table:table-row>
        <table:table-row table:style-name="ro8">
          <table:table-cell office:value-type="float" office:value="10" table:style-name="ce4">
            <text:p>10</text:p>
          </table:table-cell>
          <table:table-cell office:value-type="string" table:style-name="ce4">
            <text:p>Partecipazione bandi europei di <text:s/>mobilità da sottoporre alla approvazione del CdA e SA</text:p>
          </table:table-cell>
          <table:table-cell office:value-type="string" table:style-name="ce4">
            <text:p>Secondo i singoli progetti e/o bandi internazionali</text:p>
          </table:table-cell>
          <table:table-cell office:value-type="string" table:style-name="ce4">
            <text:p>60 giorni dalla data di presentazione della proposta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Sottoscrizione da parte del Rettore</text:p>
          </table:table-cell>
          <table:table-cell table:style-name="ce4"/>
          <table:table-cell office:value-type="string" table:style-name="ce4">
            <text:p>Email: international@unina.it</text:p>
            <text:p>Tel. 081 2537 101 (David DE SIMONE)</text:p>
            <text:p>Tel. 081 2537 110 (Amanda SANNINO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3" table:style-name="ce4"/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2">
          <table:table-cell office:value-type="float" office:value="11" table:style-name="ce4">
            <text:p>11</text:p>
          </table:table-cell>
          <table:table-cell office:value-type="string" table:style-name="ce4">
            <text:p>Richiesta nulla osta per ricerca scientifica (paesi extra UE)</text:p>
          </table:table-cell>
          <table:table-cell office:value-type="string" table:style-name="ce4">
            <text:p>art. 27 ter D.Lgs.</text:p>
            <text:p>n. 286 del 25 luglio 1998, successivamente modificato ed integrato dal D.Lgs. n. 17 del 9</text:p>
            <text:p>gennaio 2008</text:p>
          </table:table-cell>
          <table:table-cell office:value-type="string" table:style-name="ce4">
            <text:p>60 giorni dalla data di presentazione della richiesta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 Sportello Unico per l'immigrazione (Prefettura)</text:p>
          </table:table-cell>
          <table:table-cell table:style-name="ce4"/>
          <table:table-cell office:value-type="string" table:style-name="ce4">
            <text:p>Email: international@unina.it</text:p>
            <text:p>Tel. 081 2537 110 (Amanda SANNINO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2" table:style-name="ce4"/>
          <table:table-cell office:value-type="string" table:style-name="ce5">
            <text:p><text:a xlink:href="http://www.unina.it/-/8360462-comunicazioni-nulla-osta-per-ricerca-scientifica">www.unina.it/-/8360462-comunicazioni-nulla-osta-per-ricerca-scientifica</text:a></text:p>
          </table:table-cell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style-name="ro9">
          <table:table-cell office:value-type="float" office:value="12" table:style-name="ce4">
            <text:p>12</text:p>
          </table:table-cell>
          <table:table-cell office:value-type="string" table:style-name="ce4">
            <text:p>Conferimento status Visiting Professor, Visiting Researcher, Visiting Fellow</text:p>
          </table:table-cell>
          <table:table-cell office:value-type="string" table:style-name="ce4">
            <text:p>Regolamento di Ateneo</text:p>
            <text:p>(DR 2651 del 01-</text:p>
            <text:p>07-2019)</text:p>
          </table:table-cell>
          <table:table-cell office:value-type="string" table:style-name="ce4">
            <text:p>90 giorni dalla data di presentazione della richiesta</text:p>
          </table:table-cell>
          <table:table-cell office:value-type="string" table:style-name="ce4">
            <text:p>Ufficio Erasmus+ e Mobilità Internazionale</text:p>
          </table:table-cell>
          <table:table-cell office:value-type="string" table:style-name="ce4">
            <text:p>Decreto del Rettore</text:p>
          </table:table-cell>
          <table:table-cell table:style-name="ce4"/>
          <table:table-cell office:value-type="string" table:style-name="ce4">
            <text:p>Email: international@unina.it</text:p>
            <text:p>Tel. 081 2532 258 (Ludovica LOMBARDI)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style-name="ce4"/>
          <table:table-cell office:value-type="string" table:style-name="ce4">
            <text:p>dr trasferimento fondi ai dipartimento che ne hanno fatto richiesta in collaborazione con UPEF (fascicolo su eDocumento)</text:p>
          </table:table-cell>
          <table:table-cell office:value-type="string" table:style-name="ce5">
            <text:p><text:a xlink:href="http://www.unina.it/-/11619774-comunicazioni-visiting-professor">www.unina.it/-/11619774-comunicazioni-visiting-professor</text:a></text:p>
          </table:table-cell>
          <table:table-cell office:value-type="string" table:style-name="ce4">
            <text:p>Dirigente dell'Area di afferenza</text:p>
          </table:table-cell>
          <table:table-cell table:number-columns-repeated="16370" table:style-name="ce2"/>
        </table:table-row>
        <table:table-row table:number-rows-repeated="104856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Hyperlink" style:display-name="Excel Built-in Hyperlink" style:family="table-cell" style:data-style-name="N0">
      <style:table-cell-properties style:vertical-align="automatic"/>
      <style:text-properties fo:color="#0563C1" style:text-underline-style="solid" style:text-underline-type="single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landscape" style:print-page-order="ttb" style:first-page-number="continue" style:scale-to="3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LOREDANA CACCIAPUOTI</meta:initial-creator>
    <dc:creator>MARTA MACIOCIA</dc:creator>
    <meta:creation-date>2023-10-06T09:13:58Z</meta:creation-date>
    <dc:date>2026-06-30T11:06:07Z</dc:date>
    <meta:editing-cycles>1</meta:editing-cycles>
    <meta:user-defined meta:name="AppVersion">16.0300</meta:user-defined>
  </office:meta>
</office:document-meta>
</file>