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65666666666667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49.15pt" style:use-optimal-row-height="false" fo:break-before="auto"/>
    </style:style>
    <style:style style:name="ro3" style:family="table-row">
      <style:table-row-properties style:row-height="60.6pt" style:use-optimal-row-height="false" fo:break-before="auto"/>
    </style:style>
    <style:style style:name="ro4" style:family="table-row">
      <style:table-row-properties style:row-height="83.45pt" style:use-optimal-row-height="false" fo:break-before="auto"/>
    </style:style>
    <style:style style:name="ro5" style:family="table-row">
      <style:table-row-properties style:row-height="64.1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ELFID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"LABORATORIO EUROPEO PER LO STUDIO DELLE MALATTIE INDOTTE DA ALIMENTI"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"Laboratorio Europeo per lo Studio delle Malattie Indotte da Alimenti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lfid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"Laboratorio Europeo per lo Studio delle Malattie Indotte da Alimenti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lfid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50:59Z</dc:date>
  </office:meta>
</office:document-meta>
</file>