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147cm"/>
    </style:style>
    <style:style style:name="co2" style:family="table-column">
      <style:table-column-properties fo:break-before="auto" style:column-width="7.131cm"/>
    </style:style>
    <style:style style:name="co3" style:family="table-column">
      <style:table-column-properties fo:break-before="auto" style:column-width="6.041cm"/>
    </style:style>
    <style:style style:name="co4" style:family="table-column">
      <style:table-column-properties fo:break-before="auto" style:column-width="4.56cm"/>
    </style:style>
    <style:style style:name="co5" style:family="table-column">
      <style:table-column-properties fo:break-before="auto" style:column-width="3.664cm"/>
    </style:style>
    <style:style style:name="co6" style:family="table-column">
      <style:table-column-properties fo:break-before="auto" style:column-width="4.614cm"/>
    </style:style>
    <style:style style:name="co7" style:family="table-column">
      <style:table-column-properties fo:break-before="auto" style:column-width="5.091cm"/>
    </style:style>
    <style:style style:name="co8" style:family="table-column">
      <style:table-column-properties fo:break-before="auto" style:column-width="6.126cm"/>
    </style:style>
    <style:style style:name="co9" style:family="table-column">
      <style:table-column-properties fo:break-before="auto" style:column-width="3.076cm"/>
    </style:style>
    <style:style style:name="co10" style:family="table-column">
      <style:table-column-properties fo:break-before="auto" style:column-width="3.607cm"/>
    </style:style>
    <style:style style:name="co11" style:family="table-column">
      <style:table-column-properties fo:break-before="auto" style:column-width="3.216cm"/>
    </style:style>
    <style:style style:name="co12" style:family="table-column">
      <style:table-column-properties fo:break-before="auto" style:column-width="2.685cm"/>
    </style:style>
    <style:style style:name="co13" style:family="table-column">
      <style:table-column-properties fo:break-before="auto" style:column-width="3.02cm"/>
    </style:style>
    <style:style style:name="co14" style:family="table-column">
      <style:table-column-properties fo:break-before="auto" style:column-width="1.699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422cm" fo:break-before="auto" style:use-optimal-row-height="true"/>
    </style:style>
    <style:style style:name="ro3" style:family="table-row">
      <style:table-row-properties style:row-height="4.001cm" fo:break-before="auto" style:use-optimal-row-height="true"/>
    </style:style>
    <style:style style:name="ro4" style:family="table-row">
      <style:table-row-properties style:row-height="4.396cm" fo:break-before="auto" style:use-optimal-row-height="true"/>
    </style:style>
    <style:style style:name="ro5" style:family="table-row">
      <style:table-row-properties style:row-height="1.236cm" fo:break-before="auto" style:use-optimal-row-height="tru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PageStyle_5f_TABELLA_20_MODIFICATA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4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ELLA MODIFICATA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1" table:default-cell-style-name="ce4"/>
        <table:table-column table:style-name="co13" table:default-cell-style-name="ce3"/>
        <table:table-column table:style-name="co14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DOTTORATO E BORSE DI STUDIO</text:p>
          </table:table-cell>
          <table:covered-table-cell table:number-columns-repeated="13" table:style-name="ce1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46" calcext:value-type="float">
            <text:p>46</text:p>
          </table:table-cell>
          <table:table-cell office:value-type="string" calcext:value-type="string">
            <text:p>Rilascio Certificati</text:p>
          </table:table-cell>
          <table:table-cell/>
          <table:table-cell office:value-type="string" calcext:value-type="string">
            <text:p>A vista carriere meccanizzate; </text:p>
            <text:p>30 giorni carriere non meccanizzate.</text:p>
          </table:table-cell>
          <table:table-cell office:value-type="string" calcext:value-type="string">
            <text:p>Ufficio Dottorato e Borse di Studio</text:p>
          </table:table-cell>
          <table:table-cell table:number-columns-repeated="2"/>
          <table:table-cell office:value-type="string" calcext:value-type="string">
            <text:p>presso l'ufficio dal lunedì al venerdì dalle 9:00 alle 12:00 il martedì e giovedì anche dalle 14:30 alle 16:00; recapiti telefonici 0812537863, 0812537638, 0812537692, 0812537646, 0812537627, 0812537836, 0812537623, 0812537688, 0812534831, 0812532053 - fax 0812537616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s://www.unina.it/modulistica/dottorato-assegni-e-borse-di-studio" xlink:type="simple">Modulo reperibile all'indirizzo web: www.unina.it/modulistica/dottorato-assegni-e-borse-di-studio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47" calcext:value-type="float">
            <text:p>47</text:p>
          </table:table-cell>
          <table:table-cell office:value-type="string" calcext:value-type="string">
            <text:p>Emanazione Decreti per rimborso <text:s/>tasse</text:p>
          </table:table-cell>
          <table:table-cell office:value-type="string" calcext:value-type="string">
            <text:p>Art. 4 L. n. 210/1998</text:p>
          </table:table-cell>
          <table:table-cell office:value-type="string" calcext:value-type="string">
            <text:p>60 giorni dall'istanza</text:p>
          </table:table-cell>
          <table:table-cell office:value-type="string" calcext:value-type="string">
            <text:p>Ufficio Dottorato e Borse <text:s text:c="7"/>di Studio</text:p>
          </table:table-cell>
          <table:table-cell table:number-columns-repeated="2"/>
          <table:table-cell office:value-type="string" calcext:value-type="string">
            <text:p>presso l'ufficio dal lunedì al venerdì dalle 9:00 alle 12:00 il martedì e giovedì anche dalle 14:30 alle 16:00, recapiti telefonici 0812537863, 0812537638, 0812537692, 0812537646, 0812537627, 0812537836, 0812537623, 0812537688, 0812534831, 0812532053 - fax 0812537616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s://www.unina.it/modulistica/dottorato-assegni-e-borse-di-studio" xlink:type="simple">Modulo reperibile all'indirizzo web: www.unina.it/modulistica/dottorato-assegni-e-borse-di-studio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48" calcext:value-type="float">
            <text:p>48</text:p>
          </table:table-cell>
          <table:table-cell office:value-type="string" calcext:value-type="string">
            <text:p>Procedimento concorsuale di ammissione a corsi di dottorato di ricerca</text:p>
          </table:table-cell>
          <table:table-cell office:value-type="string" calcext:value-type="string">
            <text:p>Art. 4 L. n. 210/1998 DM 45/2013</text:p>
            <text:p> Regolamento di Ateneo</text:p>
          </table:table-cell>
          <table:table-cell office:value-type="string" calcext:value-type="string">
            <text:p>Indicati nel bando di concorso</text:p>
          </table:table-cell>
          <table:table-cell office:value-type="string" calcext:value-type="string">
            <text:p>Ufficio Dottorato e Borse <text:s/>di Studio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mail dell'ufficio dottric@unina.it; presso l'ufficio dal lunedì al venerdì dalle 9:00 alle 12:00 il martedì e giovedì anche dalle 14:30 alle 16:00, recapiti telefonici 0812537863, 0812537638, 0812537692, 0812537646, 0812537627, 0812537836, 0812537623, 0812537688, 0812534831, 0812532053 - fax 0812537616</text:p>
          </table:table-cell>
          <table:table-cell table:number-columns-repeated="4"/>
          <table:table-cell office:value-type="string" calcext:value-type="string">
            <text:p><text:a xlink:href="https://www.unina.it/home/didattica/post-laurea/dottorati-di-ricerca/bandi-di-ammissione" xlink:type="simple">Procedura on line per presentazione domanda, bando e modulistica sul sito web di Ateneo www.unina.it/home/didattica/post-laurea/dottorati-di-ricerca/bandi-di-ammissione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49" calcext:value-type="float">
            <text:p>49</text:p>
          </table:table-cell>
          <table:table-cell office:value-type="string" calcext:value-type="string">
            <text:p>Conferimento Borse di Studio per frequenza Corsi di Dottorato di Ricerca</text:p>
          </table:table-cell>
          <table:table-cell office:value-type="string" calcext:value-type="string">
            <text:p>Art. 4 L. n. 210/1998 DM 45/2013 Regolamento di Ateneo</text:p>
          </table:table-cell>
          <table:table-cell office:value-type="string" calcext:value-type="string">
            <text:p>30 giorni da presentazione documentazione</text:p>
          </table:table-cell>
          <table:table-cell office:value-type="string" calcext:value-type="string">
            <text:p>Ufficio Dottorato e Borse <text:s text:c="3"/>di Studio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mail dell'ufficio dottric@unina.it; presso l'ufficio dal lunedì al venerdì dalle 9:00 alle 12:00 il martedì e giovedì anche dalle 14:30 alle 16:00, recapiti telefonici 0812537863, 0812537638, 0812537692, 0812537646, 0812537627, 0812537836, 0812537623, 0812537688, 0812534831, 0812532053 - fax 0812537616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s://www.unina.it/modulistica/dottorato-assegni-e-borse-di-studio" xlink:type="simple">Modulo reperibile all'indirizzo web: www.unina.it/modulistica/dottorato-assegni-e-borse-di-studio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50" calcext:value-type="float">
            <text:p>50</text:p>
          </table:table-cell>
          <table:table-cell office:value-type="string" calcext:value-type="string">
            <text:p>Conferimento Borse di Studio per attività di Ricerca post-Dottorato</text:p>
          </table:table-cell>
          <table:table-cell office:value-type="string" calcext:value-type="string">
            <text:p>Legge 398/89 art. 4; Regolamento di Ateneo.</text:p>
          </table:table-cell>
          <table:table-cell office:value-type="string" calcext:value-type="string">
            <text:p>30 giorni da presentazione documentazione</text:p>
          </table:table-cell>
          <table:table-cell office:value-type="string" calcext:value-type="string">
            <text:p>Ufficio Dottorato e Borse <text:s text:c="3"/>di Studio</text:p>
          </table:table-cell>
          <table:table-cell table:number-columns-repeated="7"/>
          <table:table-cell table:style-name="ce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51" calcext:value-type="float">
            <text:p>51</text:p>
          </table:table-cell>
          <table:table-cell office:value-type="string" calcext:value-type="string">
            <text:p>Conferimento Borse di Studio per frequenza Corsi o attività di Perfezionamento all'estero</text:p>
          </table:table-cell>
          <table:table-cell office:value-type="string" calcext:value-type="string">
            <text:p>Legge 398/89 art. 5; Regolamento di Ateneo.</text:p>
          </table:table-cell>
          <table:table-cell office:value-type="string" calcext:value-type="string">
            <text:p>30 giorni da presentazione documentazione</text:p>
          </table:table-cell>
          <table:table-cell office:value-type="string" calcext:value-type="string">
            <text:p>Ufficio Dottorato e Borse <text:s text:c="6"/>di Studio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mail dell'ufficio dottric@unina.it; presso l'ufficio dal lunedì al venerdì dalle 9:00 alle 12:00 il martedì e giovedì anche dalle 14:30 alle 16:00, recapiti telefonici 0812537863, 0812537638, 0812537692, 0812537646, 0812537627, 0812537836, 0812537623, 0812537688, 0812534831, 0812532053 - fax 081253761</text:p>
          </table:table-cell>
          <table:table-cell table:number-columns-repeated="4"/>
          <table:table-cell table:style-name="ce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52" calcext:value-type="float">
            <text:p>52</text:p>
          </table:table-cell>
          <table:table-cell office:value-type="string" calcext:value-type="string">
            <text:p>Conferimento Borse di Studio per frequenza Scuole di Specializzazione</text:p>
          </table:table-cell>
          <table:table-cell office:value-type="string" calcext:value-type="string">
            <text:p>Legge 398/89 art. 2; Regolamento di Ateneo.</text:p>
          </table:table-cell>
          <table:table-cell office:value-type="string" calcext:value-type="string">
            <text:p>60 giorni dalla Delibera degli Organi Accademici</text:p>
          </table:table-cell>
          <table:table-cell office:value-type="string" calcext:value-type="string">
            <text:p>Ufficio Dottorato e Borse <text:s/>di Studio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mail dell'ufficio dottric@unina.it; presso l'ufficio dal lunedì al venerdì dalle 9:00 alle 12:00 il martedì e giovedì anche dalle 14:30 alle 16:00, recapiti telefonici 0812537863, 0812537638, 0812537692, 0812537646, 0812537627, 0812537836, 0812537623, 0812537688, 0812534831, 0812532053 - fax 0812537616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s://www.unina.it/modulistica/dottorato-assegni-e-borse-di-studio" xlink:type="simple">Modulo reperibile all'indirizzo web: www.unina.it/modulistica/dottorato-assegni-e-borse-di-studio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53" calcext:value-type="float">
            <text:p>53</text:p>
          </table:table-cell>
          <table:table-cell office:value-type="string" calcext:value-type="string">
            <text:p>Stipula contratto relativo ad assegni per la collaborazione ad attività di ricerca</text:p>
          </table:table-cell>
          <table:table-cell office:value-type="string" calcext:value-type="string">
            <text:p>L. 240/2010; Regolamento di Ateneo.</text:p>
          </table:table-cell>
          <table:table-cell office:value-type="string" calcext:value-type="string">
            <text:p>30 giorni dalla ricezione della comunicazione finale della procedura concorsuale</text:p>
          </table:table-cell>
          <table:table-cell office:value-type="string" calcext:value-type="string">
            <text:p>Ufficio Dottorato e Borse <text:s/>di Studio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mail dell'ufficio dottric@unina.it; presso l'ufficio dal lunedì al venerdì dalle 9:00 alle 12:00 il martedì e giovedì anche dalle 14:30 alle 16:00, recapiti telefonici 0812537863, 0812537638, 0812537692, 0812537646, 0812537627, 0812537836, 0812537623, 0812537688, 0812534831, 0812532053 - fax 0812537616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s://www.unina.it/modulistica/dottorato-assegni-e-borse-di-studio" xlink:type="simple">Modulo reperibile all'indirizzo web: www.unina.it/modulistica/dottorato-assegni-e-borse-di-studio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54" calcext:value-type="float">
            <text:p>54</text:p>
          </table:table-cell>
          <table:table-cell office:value-type="string" calcext:value-type="string">
            <text:p>Conferimento emolumenti relativi a contratti di formazione specialistica per la frequenza Scuole di Specializzazione conformi a norme <text:s text:c="3"/>C.E.E.</text:p>
          </table:table-cell>
          <table:table-cell office:value-type="string" calcext:value-type="string">
            <text:p>D.Lgs. 368/99</text:p>
          </table:table-cell>
          <table:table-cell office:value-type="string" calcext:value-type="string">
            <text:p>30 giorni dalla ricezione degli attestati di frequenza</text:p>
          </table:table-cell>
          <table:table-cell office:value-type="string" calcext:value-type="string">
            <text:p>Ufficio Dottorato e Borse <text:s text:c="5"/>di Studio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mail dell'ufficio dottric@unina.it; presso l'ufficio dal lunedì al venerdì dalle 9:00 alle 12:00 il martedì e giovedì anche dalle 14:30 alle 16:00, recapiti telefonici 0812537863, 0812537638, 0812537692, 0812537646, 0812537627, 0812537836, 0812537623, 0812537688, 0812534831, 0812532053 - fax 0812537616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<text:a xlink:href="https://www.unina.it/modulistica/dottorato-assegni-e-borse-di-studio" xlink:type="simple">Modulo reperibile all'indirizzo web: www.unina.it/modulistica/dottorato-assegni-e-borse-di-studio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ELLA_20_MODIFICATA" style:display-name="PageStyle_TABELLA MODIFICAT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print-date>2023-11-21T08:37:35</meta:print-date>
    <meta:creation-date>2023-10-05T12:00:51</meta:creation-date>
    <dc:date>2024-03-21T06:59:26</dc:date>
    <meta:editing-duration>P0D</meta:editing-duration>
    <meta:generator>LibreOffice/24.2.5.2$Windows_X86_64 LibreOffice_project/bffef4ea93e59bebbeaf7f431bb02b1a39ee8a59</meta:generator>
    <meta:document-statistic meta:table-count="1" meta:cell-count="101" meta:object-count="0"/>
    <meta:user-defined meta:name="AppVersion">16.0300</meta:user-defined>
    <meta:user-defined meta:name="MSIP_Label_2ad0b24d-6422-44b0-b3de-abb3a9e8c81a_ActionId">3c5b5871-92e4-41bd-a70a-2e7f0ee9e2b4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12:01:52Z</meta:user-defined>
    <meta:user-defined meta:name="MSIP_Label_2ad0b24d-6422-44b0-b3de-abb3a9e8c81a_SiteId" meta:value-type="string">2fcfe26a-bb62-46b0-b1e3-28f9da0c45fd</meta:user-defined>
  </office:meta>
</office:document-meta>
</file>