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style:font-family-generic="roman"/>
    </style:style>
    <style:style style:name="ce10" style:family="table-cell" style:parent-style-name="Default" style:data-style-name="N0">
      <style:table-cell-properties fo:border-top="none" fo:border-bottom="none" fo:border-left="2pt solid #000000" fo:border-right="none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2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8.810625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69395833333333cm"/>
    </style:style>
    <style:style style:name="co6" style:family="table-column">
      <style:table-column-properties fo:break-before="auto" style:column-width="4.10104166666667cm"/>
    </style:style>
    <style:style style:name="co7" style:family="table-column">
      <style:table-column-properties fo:break-before="auto" style:column-width="3.70416666666667cm"/>
    </style:style>
    <style:style style:name="co8" style:family="table-column">
      <style:table-column-properties fo:break-before="auto" style:column-width="4.70958333333333cm"/>
    </style:style>
    <style:style style:name="co9" style:family="table-column">
      <style:table-column-properties fo:break-before="auto" style:column-width="3.889375cm"/>
    </style:style>
    <style:style style:name="co10" style:family="table-column">
      <style:table-column-properties fo:break-before="auto" style:column-width="3.175cm"/>
    </style:style>
    <style:style style:name="co11" style:family="table-column">
      <style:table-column-properties fo:break-before="auto" style:column-width="3.12208333333333cm"/>
    </style:style>
    <style:style style:name="co12" style:family="table-column">
      <style:table-column-properties fo:break-before="auto" style:column-width="4.65666666666667cm"/>
    </style:style>
    <style:style style:name="co13" style:family="table-column">
      <style:table-column-properties fo:break-before="auto" style:column-width="3.730625cm"/>
    </style:style>
    <style:style style:name="ro1" style:family="table-row">
      <style:table-row-properties style:row-height="56.25pt" style:use-optimal-row-height="false" fo:break-before="auto"/>
    </style:style>
    <style:style style:name="ro2" style:family="table-row">
      <style:table-row-properties style:row-height="51.6pt" style:use-optimal-row-height="false" fo:break-before="auto"/>
    </style:style>
    <style:style style:name="ro3" style:family="table-row">
      <style:table-row-properties style:row-height="98.25pt" style:use-optimal-row-height="false" fo:break-before="auto"/>
    </style:style>
    <style:style style:name="ro4" style:family="table-row">
      <style:table-row-properties style:row-height="126.75pt" style:use-optimal-row-height="false" fo:break-before="auto"/>
    </style:style>
    <style:style style:name="ro5" style:family="table-row">
      <style:table-row-properties style:row-height="69.75pt" style:use-optimal-row-height="false" fo:break-before="auto"/>
    </style:style>
    <style:style style:name="ro6" style:family="table-row">
      <style:table-row-properties style:row-height="92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SV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6">
            <text:p><text:span text:style-name="T1">TABELLA PROCEDIMENTI/ATTIVITA'</text:span><text:span text:style-name="T4"/></text:p>
            <text:p><text:span text:style-name="T1">CENTRO SERVIZI VETERINARI</text:span></text:p>
          </table:table-cell>
          <table:covered-table-cell table:number-columns-repeated="12"/>
          <table:table-cell table:style-name="ce10"/>
          <table:table-cell table:number-columns-repeated="16370"/>
        </table:table-row>
        <table:table-row table:style-name="ro2">
          <table:table-cell office:value-type="string" table:number-columns-spanned="13" table:number-rows-spanned="1" table:style-name="ce17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5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 table:style-name="ce2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3">Emissione ordinativi di pagamento relativi al rimborso delle spese di missione</text:span></text:p>
          </table:table-cell>
          <table:table-cell office:value-type="string" table:style-name="ce9">
            <text:p>Regolamento per le missioni di servizio e le trasferte emanato con DR/2020/1712 del 26/05/2020 e ss. mm.; Regolamento di Ateneo per l'Amministrazione, la Finanza e la Contabilità emanato con</text:p>
            <text:p>DR/2018/4672 del 22/11/2018 e</text:p>
            <text:p>ss. mm.</text:p>
          </table:table-cell>
          <table:table-cell office:value-type="string" table:style-name="ce8">
            <text:p><text:span text:style-name="T3">30 gg dalla ricezione della documentazione completa di spesa in originale</text:span></text:p>
          </table:table-cell>
          <table:table-cell office:value-type="string" table:style-name="ce8">
            <text:p><text:span text:style-name="T3">Centro Servizi Veterinari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giurisdizionale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3">Comunicazione- all’UAPPC - riepilogo assenze e presenze del personale afferente alla struttura</text:span></text:p>
          </table:table-cell>
          <table:table-cell office:value-type="string" table:style-name="ce8">
            <text:p><text:span text:style-name="T3">Circolari di Ateneo</text:span></text:p>
          </table:table-cell>
          <table:table-cell office:value-type="string" table:style-name="ce9">
            <text:p>Entro il giorno 5 di ogni</text:p>
            <text:p>Mese salvo proroghe di Ateneo o coincidenza giorni non lavorativi</text:p>
          </table:table-cell>
          <table:table-cell office:value-type="string" table:style-name="ce8">
            <text:p><text:span text:style-name="T3">Centro Servizi Veterinari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n.a.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3" table:style-name="ce7">
            <text:p>3</text:p>
          </table:table-cell>
          <table:table-cell office:value-type="string" table:style-name="ce8">
            <text:p><text:span text:style-name="T3">Predisposizione Proposte di budget economico e degli Investimenti annuale e triennale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art. 13</text:span></text:p>
          </table:table-cell>
          <table:table-cell office:value-type="string" table:style-name="ce5">
            <text:p><text:span text:style-name="T3">Entro il 15 settembre di ogni anno o diverso termine</text:span></text:p>
            <text:p><text:span text:style-name="T3">stabilito dall’amministrazione</text:span></text:p>
            <text:p><text:span text:style-name="T3">centrale</text:span></text:p>
          </table:table-cell>
          <table:table-cell office:value-type="string" table:style-name="ce5">
            <text:p><text:span text:style-name="T3">Responsabile dei procedimenti contabili e amministrativi del Centr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giurisdizionale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4" table:style-name="ce7">
            <text:p>4</text:p>
          </table:table-cell>
          <table:table-cell office:value-type="string" table:style-name="ce8">
            <text:p><text:span text:style-name="T3">Predisposizione budget annuale di cassa Mensilizzat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- art. 13</text:span></text:p>
          </table:table-cell>
          <table:table-cell office:value-type="string" table:style-name="ce8">
            <text:p><text:span text:style-name="T3">Entro il 15 settembre di ogni anno o diverso termine stabilito dall’amministrazione centrale</text:span></text:p>
          </table:table-cell>
          <table:table-cell office:value-type="string" table:style-name="ce8">
            <text:p><text:span text:style-name="T3">Responsabile dei procedimenti contabili e amministrativi del Centr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giurisdizionale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5" table:style-name="ce7">
            <text:p>5</text:p>
          </table:table-cell>
          <table:table-cell office:value-type="string" table:style-name="ce8">
            <text:p><text:span text:style-name="T3">Gestione dei flussi di cassa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 - art. 32</text:span></text:p>
          </table:table-cell>
          <table:table-cell office:value-type="string" table:style-name="ce8">
            <text:p><text:span text:style-name="T3">Entro il 15 di ciascun mese solare</text:span></text:p>
          </table:table-cell>
          <table:table-cell office:value-type="string" table:style-name="ce8">
            <text:p><text:span text:style-name="T3">Responsabile dei procedimenti contabili e amministrativi del Centr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giurisdizionale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6" table:style-name="ce7">
            <text:p>6</text:p>
          </table:table-cell>
          <table:table-cell office:value-type="string" table:style-name="ce5">
            <text:p><text:span text:style-name="T3">Variazioni al Bilancio Unico d’Ateneo di previsione annuale autorizzatorio non soggette al regime autorizzatorio del Consiglio d’Amministrazione</text:span></text:p>
            <text:p><text:span text:style-name="T3">dell’Atene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- art. 17</text:span></text:p>
          </table:table-cell>
          <table:table-cell office:value-type="string" table:style-name="ce8">
            <text:p><text:span text:style-name="T3">Entro 10 giorni dalla richiesta</text:span></text:p>
          </table:table-cell>
          <table:table-cell office:value-type="string" table:style-name="ce8">
            <text:p><text:span text:style-name="T3">Responsabile dei procedimenti contabili e amministrativi del Centr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giurisdizionale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7" table:style-name="ce7">
            <text:p>7</text:p>
          </table:table-cell>
          <table:table-cell office:value-type="string" table:style-name="ce5">
            <text:p><text:span text:style-name="T3">Richiesta di Variazioni al Bilancio Unico d’Ateneo di previsione annuale autorizzatorio soggette al regime autorizzatorio del Consiglio</text:span></text:p>
            <text:p><text:span text:style-name="T3">d’Amministrazione <text:s/>dell’Atene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- art. 18</text:span></text:p>
          </table:table-cell>
          <table:table-cell office:value-type="string" table:style-name="ce8">
            <text:p><text:span text:style-name="T3">Entro 10 giorni dalla richiesta</text:span></text:p>
          </table:table-cell>
          <table:table-cell office:value-type="string" table:style-name="ce8">
            <text:p><text:span text:style-name="T3">Responsabile dei procedimenti contabili e amministrativi del Centr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giurisdizionale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8" table:style-name="ce7">
            <text:p>8</text:p>
          </table:table-cell>
          <table:table-cell office:value-type="string" table:style-name="ce5">
            <text:p><text:span text:style-name="T3">Predisposizione delle istruttorie relative alle proposte di delibera, nell’ambito delle competenze attribuite all’unità organizzativa, da sottoporre</text:span></text:p>
            <text:p><text:span text:style-name="T3">all’approvazione del Consiglio di Gestione del</text:span></text:p>
            <text:p><text:span text:style-name="T3">Centro</text:span></text:p>
          </table:table-cell>
          <table:table-cell office:value-type="string" table:style-name="ce8">
            <text:p><text:span text:style-name="T3">Regolamento di Organizzazione e Funzionamento del Centro emanato con DR/2017/2746 del 21/07/2017</text:span></text:p>
          </table:table-cell>
          <table:table-cell office:value-type="string" table:style-name="ce5">
            <text:p><text:span text:style-name="T3">Entro la data di convocazione</text:span></text:p>
            <text:p><text:span text:style-name="T3">dell’Organo Collegiale</text:span></text:p>
          </table:table-cell>
          <table:table-cell office:value-type="string" table:style-name="ce8">
            <text:p><text:span text:style-name="T3">Responsabile dei procedimenti contabili e amministrativi del Centro</text:span></text:p>
          </table:table-cell>
          <table:table-cell office:value-type="string" table:style-name="ce1">
            <text:p>n.a.</text:p>
          </table:table-cell>
          <table:table-cell office:value-type="string" table:style-name="ce11">
            <text:p>n.a.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9" table:style-name="ce7">
            <text:p>9</text:p>
          </table:table-cell>
          <table:table-cell office:value-type="string" table:style-name="ce8">
            <text:p><text:span text:style-name="T3">Predisposizione dei Decreti Direttoriali, anche d’urgenza, nell’ambito delle competenze attribuite all’ufficio</text:span></text:p>
          </table:table-cell>
          <table:table-cell office:value-type="string" table:style-name="ce8">
            <text:p><text:span text:style-name="T3">Regolamento di Organizzazione e Funzionamento del Centro emanato con DR/2017/2746 del 21/07/2017</text:span></text:p>
          </table:table-cell>
          <table:table-cell office:value-type="string" table:style-name="ce8">
            <text:p><text:span text:style-name="T3">Entro 30 giorni dal ricevimento della richiesta e della documentazione idonea ad elaborare il Decreto; 2 giorni nei casi d’urgenza</text:span></text:p>
          </table:table-cell>
          <table:table-cell office:value-type="string" table:style-name="ce8">
            <text:p><text:span text:style-name="T3">Responsabile dei procedimenti contabili e amministrativi del Centr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giurisdizionale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10" table:style-name="ce7">
            <text:p>10</text:p>
          </table:table-cell>
          <table:table-cell office:value-type="string" table:style-name="ce8">
            <text:p><text:span text:style-name="T3">Predisposizione Proposte di budget economico e degli Investimenti annuale e triennale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art. 13</text:span></text:p>
          </table:table-cell>
          <table:table-cell office:value-type="string" table:style-name="ce8">
            <text:p><text:span text:style-name="T3">Entro il 15 settembre di ogni anno o diverso termine stabilito dall’amministrazione centrale</text:span></text:p>
          </table:table-cell>
          <table:table-cell office:value-type="string" table:style-name="ce8">
            <text:p><text:span text:style-name="T3">Responsabile dei procedimenti contabili e amministrativi del Centr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giurisdizionale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11" table:style-name="ce7">
            <text:p>11</text:p>
          </table:table-cell>
          <table:table-cell office:value-type="string" table:style-name="ce8">
            <text:p><text:span text:style-name="T3">Predisposizione budget annuale di cassa Mensilizzat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- art. 13</text:span></text:p>
          </table:table-cell>
          <table:table-cell office:value-type="string" table:style-name="ce8">
            <text:p><text:span text:style-name="T3">Entro il 15 settembre di ogni anno o diverso termine stabilito dall’amministrazione centrale</text:span></text:p>
          </table:table-cell>
          <table:table-cell office:value-type="string" table:style-name="ce8">
            <text:p><text:span text:style-name="T3">Responsabile dei procedimenti contabili e amministrativi del Centr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giurisdizionale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12" table:style-name="ce7">
            <text:p>12</text:p>
          </table:table-cell>
          <table:table-cell office:value-type="string" table:style-name="ce8">
            <text:p><text:span text:style-name="T3">Registrazioni fatture passive in contabilità IVA, generale e analitica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 – art. 25 DPR 633/72 e ss.mm.ii.</text:span></text:p>
          </table:table-cell>
          <table:table-cell office:value-type="string" table:style-name="ce8">
            <text:p><text:span text:style-name="T3">Entro 10 giorni, tempestivamente nei casi d’urgenza</text:span></text:p>
          </table:table-cell>
          <table:table-cell office:value-type="string" table:style-name="ce8">
            <text:p><text:span text:style-name="T3">Responsabile dei procedimenti contabili e amministrativi del Centr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giurisdizionale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13" table:style-name="ce7">
            <text:p>13</text:p>
          </table:table-cell>
          <table:table-cell office:value-type="string" table:style-name="ce8">
            <text:p><text:span text:style-name="T3">Carico e discarico inventariale dei beni mobili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– art. 51</text:span></text:p>
          </table:table-cell>
          <table:table-cell office:value-type="string" table:style-name="ce8">
            <text:p><text:span text:style-name="T3">Entro 10 giorni dalla delibera del Comitato di Gestione</text:span></text:p>
          </table:table-cell>
          <table:table-cell office:value-type="string" table:style-name="ce8">
            <text:p><text:span text:style-name="T3">Centro Servizi Veterinari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giurisdizionale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14" table:style-name="ce7">
            <text:p>14</text:p>
          </table:table-cell>
          <table:table-cell office:value-type="string" table:style-name="ce8">
            <text:p><text:span text:style-name="T3">Gestione del Protocollo: ENTRATA/USCITA/TRA UFFICI; ASSEGNAZIONE e archiviazione</text:span></text:p>
          </table:table-cell>
          <table:table-cell office:value-type="string" table:style-name="ce8">
            <text:p><text:span text:style-name="T3">Manuale di gestione del protocollo informatico, dei documenti e dell'archivio dell'Università degli Studi di Napoli Federico II</text:span></text:p>
          </table:table-cell>
          <table:table-cell office:value-type="string" table:style-name="ce8">
            <text:p><text:span text:style-name="T3">Presa in carico: Entro 2 giorni lavorativi; Invio: entro 2 giorni lavorativi dalla richiesta; assegnazione e archiviazione entro 2 giorni lavorativi dalla presa in carico</text:span></text:p>
          </table:table-cell>
          <table:table-cell office:value-type="string" table:style-name="ce8">
            <text:p><text:span text:style-name="T3">Centro Servizi Veterinari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giurisdizionale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5" table:style-name="ce7">
            <text:p>15</text:p>
          </table:table-cell>
          <table:table-cell office:value-type="string" table:style-name="ce8">
            <text:p><text:a xlink:href="mailto:csv@unina.it"><text:span text:style-name="T3">Gestione comunicazioni istituzionali tramite e-mail csv@unina.it e posta certificata cisvet@pec.unina.it</text:span></text:a></text:p>
          </table:table-cell>
          <table:table-cell office:value-type="string" table:style-name="ce5">
            <text:p><text:span text:style-name="T3">Quadro normativo di riferimento: Decreto Legislativo 7 marzo 2005,</text:span></text:p>
            <text:p><text:span text:style-name="T3">n. 82 (G.U. 16 maggio 2005, n. 93)</text:span></text:p>
          </table:table-cell>
          <table:table-cell office:value-type="string" table:style-name="ce8">
            <text:p><text:span text:style-name="T3">Tempestivo: consultazione giornaliera; riscontro entro due giorni lavorativi; comunicazioni in uscita: entro due giorni lavorativi dalla richiesta</text:span></text:p>
          </table:table-cell>
          <table:table-cell office:value-type="string" table:style-name="ce8">
            <text:p><text:span text:style-name="T3">Centro Servizi Veterinari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giurisdizionale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6" table:style-name="ce7">
            <text:p>16</text:p>
          </table:table-cell>
          <table:table-cell office:value-type="string" table:style-name="ce8">
            <text:p><text:span text:style-name="T3">Elezione del Rappresentante del PTA del Centro</text:span></text:p>
          </table:table-cell>
          <table:table-cell office:value-type="string" table:style-name="ce5">
            <text:p><text:span text:style-name="T3">Statuto, Regolamento di Organizzazione e Funzionamento del Centro emanato con</text:span></text:p>
            <text:p><text:span text:style-name="T3">DR/2017/2746 del 21/07/2017</text:span></text:p>
          </table:table-cell>
          <table:table-cell office:value-type="string" table:style-name="ce8">
            <text:p><text:span text:style-name="T3">Entro 30 giorni dall’avvio del procedimento</text:span></text:p>
          </table:table-cell>
          <table:table-cell office:value-type="string" table:style-name="ce8">
            <text:p><text:span text:style-name="T3">Centro Servizi Veterinari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giurisdizionale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7" table:style-name="ce7">
            <text:p>17</text:p>
          </table:table-cell>
          <table:table-cell office:value-type="string" table:style-name="ce5">
            <text:p><text:span text:style-name="T3">Procedimento di presentazione dei progetti sperimentali inviati dai ricercatori al parere</text:span></text:p>
            <text:p><text:span text:style-name="T3">dell’Organismo preposto al benessere animale</text:span></text:p>
            <text:p><text:span text:style-name="T3">(OPBA)</text:span></text:p>
          </table:table-cell>
          <table:table-cell office:value-type="string" table:style-name="ce8">
            <text:p><text:span text:style-name="T3">D.Lgs. 26 del 24.3.2014</text:span></text:p>
          </table:table-cell>
          <table:table-cell office:value-type="string" table:style-name="ce8">
            <text:p><text:span text:style-name="T3">Entro 30 gg dal ricevimento dei progetti</text:span></text:p>
          </table:table-cell>
          <table:table-cell office:value-type="string" table:style-name="ce8">
            <text:p><text:span text:style-name="T3">Centro Servizi Veterinari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giurisdizionale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8" table:style-name="ce7">
            <text:p>18</text:p>
          </table:table-cell>
          <table:table-cell office:value-type="string" table:style-name="ce8">
            <text:p><text:span text:style-name="T3">Procedimento di sottomissione dei progetti sperimentali di ricerca al Ministero della salute</text:span></text:p>
          </table:table-cell>
          <table:table-cell office:value-type="string" table:style-name="ce8">
            <text:p><text:span text:style-name="T3">D.Lgs. 26 del 24.3.2014</text:span></text:p>
          </table:table-cell>
          <table:table-cell office:value-type="string" table:style-name="ce9">
            <text:p>Per i progetti sperimentali approvati senza richiesta di correzioni dall’OPBA: Entro 30 giorni dal ricevimento del fascicolo completo da parte</text:p>
            <text:p>del responsabile del progetto</text:p>
          </table:table-cell>
          <table:table-cell office:value-type="string" table:style-name="ce8">
            <text:p><text:span text:style-name="T3">Centro Servizi Veterinari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giurisdizionale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9" table:style-name="ce7">
            <text:p>19</text:p>
          </table:table-cell>
          <table:table-cell office:value-type="string" table:style-name="ce8">
            <text:p><text:span text:style-name="T3">Emissione ordinativi di pagamento per fatture elettroniche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30 giorni dalla data di ricezione della fattura elettronica</text:span></text:p>
          </table:table-cell>
          <table:table-cell office:value-type="string" table:style-name="ce8">
            <text:p><text:span text:style-name="T3">Centro Servizi Veterinari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giurisdizionale</text:p>
          </table:table-cell>
          <table:table-cell office:value-type="string" table:style-name="ce1">
            <text:p>csv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54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31:05Z</dc:date>
  </office:meta>
</office:document-meta>
</file>