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94770833333333cm"/>
    </style:style>
    <style:style style:name="ro1" style:family="table-row">
      <style:table-row-properties style:row-height="37.15pt" style:use-optimal-row-height="false" fo:break-before="auto"/>
    </style:style>
    <style:style style:name="ro2" style:family="table-row">
      <style:table-row-properties style:row-height="54.6pt" style:use-optimal-row-height="false" fo:break-before="auto"/>
    </style:style>
    <style:style style:name="ro3" style:family="table-row">
      <style:table-row-properties style:row-height="73.9pt" style:use-optimal-row-height="fals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58.1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SEF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UNIVERSITARIO DI STUDI IN ECONOMIA E FINANZA (CSEF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8">
            <text:p>Centro<text:span text:style-name="T1"><text:s/>Interuniversitario di Studi in Economia e Finanza (CSEF)<text:s/>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sef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8">
            <text:p>Centro<text:span text:style-name="T1"><text:s/>Interuniversitario di Studi in Economia e Finanza (CSEF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sef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0:01:59Z</dc:date>
  </office:meta>
</office:document-meta>
</file>