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00062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RIB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<text:s/>CENTRO INTERDIPARTIMENTALE DI RICERCA SUI BIOMATERIALI (CRIB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2">Emissione ordinativi di pagamento relativi al rimborso delle spese di missione</text:span></text:p>
          </table:table-cell>
          <table:table-cell office:value-type="string" table:style-name="ce9">
            <text:p><text:span text:style-name="T2">Regolamento per le missioni di servizio e le trasferte; Regolamento di Ateneo per l'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30 gg dalla ricezione della documentazione completa di spesa in originale</text:span></text:p>
          </table:table-cell>
          <table:table-cell office:value-type="string" table:style-name="ce8">
            <text:p><text:span text:style-name="T2">Centro Interdipartimentale di Ricerca sui Biomateriali (CRIB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ri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2">Emissione ordinativi di pagamento per fatture elettroniche</text:span></text:p>
          </table:table-cell>
          <table:table-cell office:value-type="string" table:style-name="ce9"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Entro 30 giorni dalla data di ricezione della fattura elettronica</text:span></text:p>
          </table:table-cell>
          <table:table-cell office:value-type="string" table:style-name="ce8">
            <text:p><text:span text:style-name="T2">Centro Interdipartimentale di Ricerca sui Biomateriali (CRIB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ri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01:46Z</dc:date>
  </office:meta>
</office:document-meta>
</file>