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/>
    </style:style>
    <style:style style:name="ce5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2pt solid #000000" style:vertical-align="top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9.57791666666667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70958333333333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3.91583333333333cm"/>
    </style:style>
    <style:style style:name="co9" style:family="table-column">
      <style:table-column-properties fo:break-before="auto" style:column-width="5.90020833333333cm"/>
    </style:style>
    <style:style style:name="co10" style:family="table-column">
      <style:table-column-properties fo:break-before="auto" style:column-width="3.78354166666667cm"/>
    </style:style>
    <style:style style:name="co11" style:family="table-column">
      <style:table-column-properties fo:break-before="auto" style:column-width="4.25979166666667cm"/>
    </style:style>
    <style:style style:name="co12" style:family="table-column">
      <style:table-column-properties fo:break-before="auto" style:column-width="5.953125cm"/>
    </style:style>
    <style:style style:name="co13" style:family="table-column">
      <style:table-column-properties fo:break-before="auto" style:column-width="2.98979166666667cm"/>
    </style:style>
    <style:style style:name="ro1" style:family="table-row">
      <style:table-row-properties style:row-height="48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45.75pt" style:use-optimal-row-height="true" fo:break-before="auto"/>
    </style:style>
    <style:style style:name="ro4" style:family="table-row">
      <style:table-row-properties style:row-height="200.25pt" style:use-optimal-row-height="false" fo:break-before="auto"/>
    </style:style>
    <style:style style:name="ro5" style:family="table-row">
      <style:table-row-properties style:row-height="30.75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75.75pt" style:use-optimal-row-height="true" fo:break-before="auto"/>
    </style:style>
    <style:style style:name="ro8" style:family="table-row">
      <style:table-row-properties style:row-height="60.75pt" style:use-optimal-row-height="true" fo:break-before="auto"/>
    </style:style>
    <style:style style:name="ro9" style:family="table-row">
      <style:table-row-properties style:row-height="150.75pt" style:use-optimal-row-height="true" fo:break-before="auto"/>
    </style:style>
    <style:style style:name="ro10" style:family="table-row">
      <style:table-row-properties style:row-height="75.6pt" style:use-optimal-row-height="false" fo:break-before="auto"/>
    </style:style>
    <style:style style:name="ro11" style:family="table-row">
      <style:table-row-properties style:row-height="84pt" style:use-optimal-row-height="false" fo:break-before="auto"/>
    </style:style>
    <style:style style:name="ro12" style:family="table-row">
      <style:table-row-properties style:row-height="165.75pt" style:use-optimal-row-height="true" fo:break-before="auto"/>
    </style:style>
    <style:style style:name="ro13" style:family="table-row">
      <style:table-row-properties style:row-height="90.75pt" style:use-optimal-row-height="true" fo:break-before="auto"/>
    </style:style>
    <style:style style:name="ro14" style:family="table-row">
      <style:table-row-properties style:row-height="67.5pt" style:use-optimal-row-height="false" fo:break-before="auto"/>
    </style:style>
    <style:style style:name="ro15" style:family="table-row">
      <style:table-row-properties style:row-height="67.9pt" style:use-optimal-row-height="false" fo:break-before="auto"/>
    </style:style>
    <style:style style:name="ro16" style:family="table-row">
      <style:table-row-properties style:row-height="78.75pt" style:use-optimal-row-height="false" fo:break-before="auto"/>
    </style:style>
    <style:style style:name="ro17" style:family="table-row">
      <style:table-row-properties style:row-height="93pt" style:use-optimal-row-height="false" fo:break-before="auto"/>
    </style:style>
    <style:style style:name="ro18" style:family="table-row">
      <style:table-row-properties style:row-height="53.25pt" style:use-optimal-row-height="false" fo:break-before="auto"/>
    </style:style>
    <style:style style:name="ro19" style:family="table-row">
      <style:table-row-properties style:row-height="93.75pt" style:use-optimal-row-height="false" fo:break-before="auto"/>
    </style:style>
    <style:style style:name="ro20" style:family="table-row">
      <style:table-row-properties style:row-height="49.9pt" style:use-optimal-row-height="false" fo:break-before="auto"/>
    </style:style>
    <style:style style:name="ro21" style:family="table-row">
      <style:table-row-properties style:row-height="107.45pt" style:use-optimal-row-height="false" fo:break-before="auto"/>
    </style:style>
    <style:style style:name="ro22" style:family="table-row">
      <style:table-row-properties style:row-height="49.15pt" style:use-optimal-row-height="false" fo:break-before="auto"/>
    </style:style>
    <style:style style:name="ro2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RAC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0">
            <text:p><text:span text:style-name="T2">TABELLA PROCEDIMENTI/ATTIVITA'</text:span><text:span text:style-name="T1"/></text:p>
            <text:p><text:span text:style-name="T2">CENTER FOR RESEARCH ON ARCHAEOMETRY AND CONSERVATION SCIENCE (CRACS)</text:span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1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4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Emissione Ordinativi di pagamento di fatture per forniture di beni e servizi</text:p>
          </table:table-cell>
          <table:table-cell office:value-type="string" table:style-name="ce4">
            <text:p><text:span text:style-name="T4">Art. 35 del Regolamento di</text:span></text:p>
            <text:p><text:span text:style-name="T4">Ateneo per l’Amministrazione, la</text:span></text:p>
            <text:p><text:span text:style-name="T4">Finanza e la Contabilità</text:span></text:p>
          </table:table-cell>
          <table:table-cell office:value-type="string" table:style-name="ce6">
            <text:p>Entro 30 giorni dal ricevimento della fattura elettronica se debito certo, liquido ed esigibile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Emissione Ordinativi di pagamento relativi a compensi per prestazioni occasionali; liquidazioni fatture/parcelle per consulenze professionali</text:p>
          </table:table-cell>
          <table:table-cell office:value-type="string" table:style-name="ce4">
            <text:p><text:span text:style-name="T4">Art. 35 del Regolamento di</text:span></text:p>
            <text:p><text:span text:style-name="T4">Ateneo per l’Amministrazione, la</text:span></text:p>
            <text:p><text:span text:style-name="T4">Finanza e la Contabilità</text:span></text:p>
          </table:table-cell>
          <table:table-cell office:value-type="string" table:style-name="ce6">
            <text:p>Entro 30 giorni dal ricevimento della nota/parcella, fattura elettronica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6">
            <text:p>Emissione Ordinativi di pagamento relativi a liquidazione ratei degli Assegni per Attività di Ricerca e per Borse di Ricerca</text:p>
          </table:table-cell>
          <table:table-cell office:value-type="string" table:style-name="ce6">
            <text:p><text:a xlink:href="http://www.unina.it/documents/11958/7856170/3557_19-10-2015.pdf">Regolamento di Ateneo per il “Assegnazione, da parte di Dipartimenti e Centri Interdipartimentali, di borse di studio aventi ad oggetto attività di ricerca, da istituire con fondi derivanti da convenzioni” emanato con D.R. n. 3557 del 19/10/2015; Regolamento di<text:line-break/>Ateneo per l’Affidamento di incarichi di lavoro autonomo, emanato con D.R. n. 1506 del 26/04/2017; Regolamento di Ateneo per il “Conferimento di Assegni di Ricerca” emanato con D.R. n. 3521 del 03/09/2021;<text:line-break/>Art. 35 del Regolamento di<text:line-break/>Ateneo per l’Amministrazione, la Finanza e la Contabilità</text:a></text:p>
          </table:table-cell>
          <table:table-cell office:value-type="string" table:style-name="ce6">
            <text:p>Entro 15 giorni dalla ricezione dell’attestazione di Regolare svolgimento dell’attività rilasciata dal Responsabile dell’attività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4" table:style-name="ce5">
            <text:p>4</text:p>
          </table:table-cell>
          <table:table-cell office:value-type="string" table:style-name="ce6">
            <text:p>Trasmissione dei certificati sostitutivi di imposta da compensi per prestazioni su rapporti di lavoro</text:p>
          </table:table-cell>
          <table:table-cell office:value-type="string" table:style-name="ce6">
            <text:p>DPR 97 del 22/12/1986</text:p>
          </table:table-cell>
          <table:table-cell office:value-type="string" table:style-name="ce6">
            <text:p>Entro 30 giorni dalla ricezione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6">
            <text:p>Pagamenti e rimborsi su fondo economale</text:p>
          </table:table-cell>
          <table:table-cell office:value-type="string" table:style-name="ce4">
            <text:p><text:span text:style-name="T4">Art. 34 del Regolamento di</text:span></text:p>
            <text:p><text:span text:style-name="T4">Ateneo per l’Amministrazione, la</text:span></text:p>
            <text:p><text:span text:style-name="T4">Finanza e la Contabilità</text:span></text:p>
          </table:table-cell>
          <table:table-cell office:value-type="string" table:style-name="ce6">
            <text:p>Entro 10 giorni dalla consegna della documentazione della spesa in originale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6" table:style-name="ce5">
            <text:p>6</text:p>
          </table:table-cell>
          <table:table-cell office:value-type="string" table:style-name="ce3">
            <text:p>Gare ed Appalti</text:p>
          </table:table-cell>
          <table:table-cell table:number-columns-repeated="3" table:style-name="ce4"/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7">
          <table:table-cell office:value-type="string" table:style-name="ce6">
            <text:p>6A</text:p>
          </table:table-cell>
          <table:table-cell office:value-type="string" table:style-name="ce6">
            <text:p>Predisposizione delle Decisione a Contrarre (DAC) - Indizione</text:p>
          </table:table-cell>
          <table:table-cell office:value-type="string" table:style-name="ce4">
            <text:p><text:span text:style-name="T4">D.Lgs. n.36/2023 e ss.mm.ii.;</text:span></text:p>
            <text:p><text:span text:style-name="T4">Regolamento di Ateneo per</text:span></text:p>
            <text:p><text:span text:style-name="T4">l’Amministrazione, la Finanza e la</text:span></text:p>
            <text:p><text:span text:style-name="T4">Contabilità vigente;</text:span></text:p>
            <text:p><text:span text:style-name="T4">D.Lgs. n. 33/2013</text:span></text:p>
          </table:table-cell>
          <table:table-cell office:value-type="string" table:style-name="ce6">
            <text:p>Entro 20 giorni dalla definizione di oggetto e valore dell’acquisto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string" table:style-name="ce6">
            <text:p>6B</text:p>
          </table:table-cell>
          <table:table-cell office:value-type="string" table:style-name="ce6">
            <text:p>Nomina del Responsabile Unico del Procedimento</text:p>
          </table:table-cell>
          <table:table-cell office:value-type="string" table:style-name="ce4">
            <text:p><text:span text:style-name="T4">D.Lgs. n.36/2023 e ss.mm.ii.;</text:span></text:p>
            <text:p><text:span text:style-name="T4">Regolamento di Ateneo per</text:span></text:p>
            <text:p><text:span text:style-name="T4">l’Amministrazione, la Finanza e la</text:span></text:p>
            <text:p><text:span text:style-name="T4">Contabilità vigente; D.Lgs. n. 33/2013</text:span></text:p>
          </table:table-cell>
          <table:table-cell office:value-type="string" table:style-name="ce6">
            <text:p>Secondo i termini previsti dal D.Lgs. n.36/2023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string" table:style-name="ce6">
            <text:p>6C</text:p>
          </table:table-cell>
          <table:table-cell office:value-type="string" table:style-name="ce6">
            <text:p>Nomina Commissione di Gara</text:p>
          </table:table-cell>
          <table:table-cell office:value-type="string" table:style-name="ce4">
            <text:p><text:span text:style-name="T4">D.Lgs. n.36/2023 e ss.mm.ii.;</text:span></text:p>
            <text:p><text:span text:style-name="T4">Regolamento di Ateneo per</text:span></text:p>
            <text:p><text:span text:style-name="T4">l’Amministrazione, la Finanza e la</text:span></text:p>
            <text:p><text:span text:style-name="T4">Contabilità vigente;d <text:s/>Lgs. n. 33/2013</text:span></text:p>
          </table:table-cell>
          <table:table-cell office:value-type="string" table:style-name="ce6">
            <text:p>Secondo i termini previsti dal D.Lgs. n.36/2023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7" table:style-name="ce5">
            <text:p>7</text:p>
          </table:table-cell>
          <table:table-cell office:value-type="string" table:style-name="ce4">
            <text:p><text:span text:style-name="T2">Procedure di acquisto in economia: determina a contrarre, nomina del responsabile del procedimento, scelta del contraente, ordinazione</text:span></text:p>
            <text:p><text:span text:style-name="T2">della spesa</text:span></text:p>
          </table:table-cell>
          <table:table-cell table:number-columns-repeated="3" table:style-name="ce4"/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3">
          <table:table-cell office:value-type="string" table:style-name="ce6">
            <text:p>7A</text:p>
          </table:table-cell>
          <table:table-cell office:value-type="string" table:style-name="ce6">
            <text:p>Predisposizione delle Decisione a Contrarre (DAC)</text:p>
          </table:table-cell>
          <table:table-cell office:value-type="string" table:style-name="ce6">
            <text:p>Art. 32 del D.Lgs. n.50/2016 e ss.mm.ii.; Regolamento di Ateneo per l’Amministrazione, la Finanza e la Contabilità vigente; D.Lgs. n. 33/2013</text:p>
          </table:table-cell>
          <table:table-cell office:value-type="string" table:style-name="ce6">
            <text:p>Entro 90 giorni dalla ricezione della documentazione da parte del Responsabile del Progetto (RdP)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7B</text:p>
          </table:table-cell>
          <table:table-cell office:value-type="string" table:style-name="ce4">
            <text:p><text:span text:style-name="T4">Predisposizione della lettera di invito o di richiesta di offerta sul MePA (O.d.A./R.d.O./Trattative Dirette) di beni e servizi di importo inferiore alla soglia</text:span></text:p>
            <text:p><text:span text:style-name="T4">comunitaria o l’indizione di autonome procedure</text:span></text:p>
            <text:p><text:span text:style-name="T4">negoziate senza previa pubblicazione del bando</text:span></text:p>
          </table:table-cell>
          <table:table-cell office:value-type="string" table:style-name="ce4">
            <text:p><text:span text:style-name="T4">D.Lgs. n.36/2023 e ss.mm.ii.; <text:s/>Art. 35 e 37, c. 1, lett. a) D.Lgs. n. 33/2013;</text:span></text:p>
            <text:p><text:span text:style-name="T4">Regolamento di Ateneo per</text:span></text:p>
            <text:p><text:span text:style-name="T4">l’Amministrazione, la Finanza e la</text:span></text:p>
            <text:p><text:span text:style-name="T4">Contabilità vigente</text:span></text:p>
          </table:table-cell>
          <table:table-cell office:value-type="string" table:style-name="ce6">
            <text:p>90 GIORNI dalla ricezione degli atti da parte del Responsabile del Progetto (RdP)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string" table:style-name="ce6">
            <text:p>7C</text:p>
          </table:table-cell>
          <table:table-cell office:value-type="string" table:style-name="ce6">
            <text:p>Nomina del Responsabile Unico del procedimento</text:p>
          </table:table-cell>
          <table:table-cell office:value-type="string" table:style-name="ce4">
            <text:p><text:span text:style-name="T4">D.Lgs. n.36/2023 e ss.mm.ii.;</text:span></text:p>
            <text:p><text:span text:style-name="T4">Regolamento di Ateneo per</text:span></text:p>
            <text:p><text:span text:style-name="T4">l’Amministrazione, la Finanza e la</text:span></text:p>
            <text:p><text:span text:style-name="T4">Contabilità vigente; D.Lgs. n. 33/2013</text:span></text:p>
          </table:table-cell>
          <table:table-cell office:value-type="string" table:style-name="ce6">
            <text:p>Secondo i termini previsti dal D.Lgs. n.36/2023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7D</text:p>
          </table:table-cell>
          <table:table-cell office:value-type="string" table:style-name="ce4">
            <text:p><text:span text:style-name="T4">Predisposizione degli atti amministrativi per</text:span></text:p>
            <text:p><text:span text:style-name="T4">l’affidamento di beni e servizi di importo inferiore alla soglia comunitaria mediante l’adesione a Convenzioni Consip o l’indizione di autonome procedure di gara</text:span></text:p>
          </table:table-cell>
          <table:table-cell office:value-type="string" table:style-name="ce4">
            <text:p><text:span text:style-name="T4">D.Lgs. n.36/2023 Art. 37, c.1.</text:span></text:p>
            <text:p><text:span text:style-name="T4">lett.b) D.Lgs. n. 33/2013;</text:span></text:p>
            <text:p><text:span text:style-name="T4">Regolamento di Ateneo per</text:span></text:p>
            <text:p><text:span text:style-name="T4">l’Amministrazione, la Finanza e la</text:span></text:p>
            <text:p><text:span text:style-name="T4">Contabilità vigente</text:span></text:p>
          </table:table-cell>
          <table:table-cell office:value-type="string" table:style-name="ce6">
            <text:p>90 GIORNI dalla ricezione degli atti da parte del Responsabile del Progetto (RdP)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9">
          <table:table-cell office:value-type="string" table:style-name="ce6">
            <text:p>7E</text:p>
          </table:table-cell>
          <table:table-cell office:value-type="string" table:style-name="ce4">
            <text:p><text:span text:style-name="T4">Predisposizione degli atti amministrativi per</text:span></text:p>
            <text:p><text:span text:style-name="T4">l’affidamento di lavori di importo inferiore alla soglia</text:span></text:p>
            <text:p><text:span text:style-name="T4">comunitaria</text:span></text:p>
          </table:table-cell>
          <table:table-cell office:value-type="string" table:style-name="ce4">
            <text:p><text:span text:style-name="T4">D.Lgs. n.36/2023; Regolamento di Ateneo in materia di procedure per l’acquisizione di lavori sotto soglia, emanato con D.R. n. 3284 del 11/09/2019 e ss.mm.ii.;</text:span></text:p>
            <text:p><text:span text:style-name="T4">Regolamento di Ateneo per la costituzione e la tenuta dell’Albo degli operatori economici da</text:span></text:p>
            <text:p><text:span text:style-name="T4">utilizzare per l’affidamento di</text:span></text:p>
            <text:p><text:span text:style-name="T4">lavori sotto soglia; emanato con</text:span></text:p>
            <text:p><text:span text:style-name="T4">D.R. n. 2431 del 22/06/2017 e</text:span></text:p>
            <text:p><text:span text:style-name="T4">ss.mm. ii;Regolamento di Ateneo per l’Amministrazione, la Finanza e la Contabilità vigente</text:span></text:p>
          </table:table-cell>
          <table:table-cell office:value-type="string" table:style-name="ce6">
            <text:p>90 GIORNI dalla ricezione degli atti da parte del competente Ufficio Tecnico o da parte del Responsabile del progetto (RdP)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6">
            <text:p>7F</text:p>
          </table:table-cell>
          <table:table-cell office:value-type="string" table:style-name="ce4">
            <text:p><text:span text:style-name="T4">Approvazione della proposta di aggiudicazione in</text:span></text:p>
            <text:p><text:span text:style-name="T4">procedure di gara per l’affidamento di</text:span><text:s/>beni/servizi/lavori indette a mezzo autonome procedure di gara o con procedure negoziate senza previa pubblicazione di bandi</text:p>
          </table:table-cell>
          <table:table-cell office:value-type="string" table:style-name="ce6">
            <text:p>D.Lgs. n.36/2023 e ss.mm.ii.</text:p>
          </table:table-cell>
          <table:table-cell office:value-type="string" table:style-name="ce4">
            <text:p><text:span text:style-name="T4">35 giorni dal ricevimento del</text:span></text:p>
            <text:p><text:span text:style-name="T4">verbale di proposta di</text:span><text:s/>aggiudicazione da parte del Seggi di gara/Commissione di gara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7G</text:p>
          </table:table-cell>
          <table:table-cell office:value-type="string" table:style-name="ce6">
            <text:p>Invio delle comunicazioni d’ufficio agli offerenti ammessi e all’aggiudicatario relative a: a) aggiudicazione; b) esclusione; c) decisione di non</text:p>
            <text:p>aggiudicare un appalto; d) data di avvenuta stipula del contratto con l’aggiudicatario</text:p>
          </table:table-cell>
          <table:table-cell office:value-type="string" table:style-name="ce6">
            <text:p>D.Lgs. n.36/2023 e ss.mm.ii.</text:p>
          </table:table-cell>
          <table:table-cell office:value-type="string" table:style-name="ce6">
            <text:p>Entro 5 giorni dalla data di emissione del Decreto direttoriale di aggiudicazione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Emissione ordinativi di pagamento relativi al rimborso delle spese di missione</text:p>
          </table:table-cell>
          <table:table-cell office:value-type="string" table:style-name="ce6">
            <text:p>Regolamento per le missioni di servizio e le trasferte; Regolamento di Ateneo per l'Amministrazione, la Finanza e la Contabilità</text:p>
          </table:table-cell>
          <table:table-cell office:value-type="string" table:style-name="ce6">
            <text:p>30 gg dalla ricezione della documentazione completa di spesa in originale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9" table:style-name="ce5">
            <text:p>9</text:p>
          </table:table-cell>
          <table:table-cell office:value-type="string" table:style-name="ce4">
            <text:p><text:span text:style-name="T2">Incarichi di lavoro autonomo (consulenza</text:span></text:p>
            <text:p><text:span text:style-name="T2">professionale e prestazione occasionale):</text:span></text:p>
          </table:table-cell>
          <table:table-cell table:number-columns-repeated="3" table:style-name="ce4"/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8">
          <table:table-cell office:value-type="string" table:style-name="ce6">
            <text:p>9A</text:p>
          </table:table-cell>
          <table:table-cell office:value-type="string" table:style-name="ce6">
            <text:p>Predisposizione del Bando di selezione a seguito della autorizzazione alla procedura con Decreto del Direttore o in esecuzione alla delibera del Consiglio del CRACS</text:p>
          </table:table-cell>
          <table:table-cell office:value-type="string" table:style-name="ce4">
            <text:p><text:span text:style-name="T4">Regolamento di Ateneo per</text:span></text:p>
            <text:p><text:span text:style-name="T4">l’Affidamento di incarichi di</text:span></text:p>
            <text:p><text:span text:style-name="T4">lavoro autonomo, emanato con</text:span></text:p>
            <text:p><text:span text:style-name="T4">D.R. n. 1506 del 26/04/2017</text:span></text:p>
          </table:table-cell>
          <table:table-cell office:value-type="string" table:style-name="ce6">
            <text:p>Entro 20 giorni dalla data di emanazione del Decreto del Direttore o della delibera del Consiglio del CRACS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1">
          <table:table-cell office:value-type="string" table:style-name="ce6">
            <text:p>9B</text:p>
          </table:table-cell>
          <table:table-cell office:value-type="string" table:style-name="ce6">
            <text:p>Decreti direttoriali di nomina della commissione giudicatrice</text:p>
          </table:table-cell>
          <table:table-cell office:value-type="string" table:style-name="ce4">
            <text:p><text:span text:style-name="T4">Art.35bis D.LGS. n.165/01 e s.m.i.; Regolamento di Ateneo per l’Affidamento di incarichi di lavoro autonomo, emanato con</text:span></text:p>
            <text:p><text:span text:style-name="T4">D.R. n. 1506 del 26/04/2017;</text:span></text:p>
            <text:p><text:span text:style-name="T4">Avviso pubblico</text:span></text:p>
          </table:table-cell>
          <table:table-cell office:value-type="string" table:style-name="ce6">
            <text:p>Entro 5 GIORNI dalla scadenza del termine fissato per la presentazione della domanda di partecipazione alla procedura di valutazione comparativa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9C</text:p>
          </table:table-cell>
          <table:table-cell office:value-type="string" table:style-name="ce6">
            <text:p>Decreti direttoriali di approvazione atti e di conferimento incarico</text:p>
          </table:table-cell>
          <table:table-cell office:value-type="string" table:style-name="ce4">
            <text:p><text:span text:style-name="T4">Art. 7, co.6, del D.lgs. n. 165/2001 e s.m.i.; Regolamento di Ateneo per l’Affidamento di incarichi di lavoro autonomo, emanato con</text:span></text:p>
            <text:p><text:span text:style-name="T4">D.R. n. 1506 del 26/04/2017;</text:span></text:p>
            <text:p><text:span text:style-name="T4">Avviso pubblico</text:span></text:p>
          </table:table-cell>
          <table:table-cell office:value-type="string" table:style-name="ce6">
            <text:p>Entro 5 giorni dalla consegna degli atti da parte della commissione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9D</text:p>
          </table:table-cell>
          <table:table-cell office:value-type="string" table:style-name="ce6">
            <text:p>Stipula del contratto autonomo di lavoro</text:p>
          </table:table-cell>
          <table:table-cell office:value-type="string" table:style-name="ce4">
            <text:p><text:span text:style-name="T4">Art. 7, co.6, del D.lgs. n. 165/2001 e s.m.i.; Regolamento di Ateneo per l’Affidamento di incarichi di lavoro autonomo, emanato con</text:span></text:p>
            <text:p><text:span text:style-name="T4">D.R. n. 1506 del 26/04/2017;</text:span></text:p>
            <text:p><text:span text:style-name="T4">Avviso pubblico</text:span></text:p>
          </table:table-cell>
          <table:table-cell office:value-type="string" table:style-name="ce6">
            <text:p>Entro 10 giorni dalla data del</text:p>
            <text:p>D.D. di conferimento dell’incarico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0" table:style-name="ce5">
            <text:p>10</text:p>
          </table:table-cell>
          <table:table-cell office:value-type="string" table:style-name="ce3">
            <text:p>Per incarichi di Borse di studio di Ricerca</text:p>
          </table:table-cell>
          <table:table-cell table:number-columns-repeated="3" table:style-name="ce4"/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7">
          <table:table-cell office:value-type="string" table:style-name="ce6">
            <text:p>10A</text:p>
          </table:table-cell>
          <table:table-cell office:value-type="string" table:style-name="ce6">
            <text:p>Predisposizione del Bando di selezione ed autorizzazione alla pubblicazione con Decreto del Direttore o delibera del Consiglio di Dipartimento</text:p>
          </table:table-cell>
          <table:table-cell office:value-type="string" table:style-name="ce4">
            <text:p><text:span text:style-name="T4">Regolamento di Ateneo per l'assegnazione, da parte di Dipartimenti e Centri Interdipartimentali,</text:span></text:p>
            <text:p><text:span text:style-name="T4">di borse di studio aventi ad oggetto attività di ricerca, da istituire con fondi derivanti da convenzioni, emanato con D.R. n. 3557 del 19/10/2015</text:span></text:p>
          </table:table-cell>
          <table:table-cell office:value-type="string" table:style-name="ce6">
            <text:p>Entro 20 giorni dal Decreto del Direttore o delibera del Consiglio del CRACS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2">
          <table:table-cell office:value-type="string" table:style-name="ce6">
            <text:p>10B</text:p>
          </table:table-cell>
          <table:table-cell office:value-type="string" table:style-name="ce6">
            <text:p>Decreti direttoriali di nomina della commissione giudicatrice</text:p>
          </table:table-cell>
          <table:table-cell office:value-type="string" table:style-name="ce4">
            <text:p><text:span text:style-name="T4">Regolamento di Ateneo per l'assegnazione, da parte di Dipartimenti e Centri Interdipartimentali,</text:span></text:p>
            <text:p><text:span text:style-name="T4">di borse di studio aventi ad oggetto attività di ricerca, da istituire con fondi derivanti da convenzioni, emanato con D.R. n. 3557 del 19/10/2015; Avviso pubblico</text:span></text:p>
          </table:table-cell>
          <table:table-cell office:value-type="string" table:style-name="ce6">
            <text:p>Entro 5 giorni dalla scadenza del termine fissato per la presentazione della domanda di partecipazione alla procedura ed a seguito</text:p>
            <text:p>dall’acquisizione della dichiarazione sostitutiva di certificazione da rendere ai sensi dell’art. 45 del DPR 445/2000 sulla insussistenza</text:p>
            <text:p>delle condizioni ostative fissate ex art. 35bis, c.1 lett.a) del Dlgs 165/2001 e ss.mm.ii.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3">
          <table:table-cell office:value-type="string" table:style-name="ce6">
            <text:p>10C</text:p>
          </table:table-cell>
          <table:table-cell office:value-type="string" table:style-name="ce6">
            <text:p>Decreti direttoriali di Approvazione Atti</text:p>
          </table:table-cell>
          <table:table-cell office:value-type="string" table:style-name="ce4">
            <text:p><text:span text:style-name="T4">Regolamento di Ateneo per l'assegnazione, da parte di Dipartimenti e Centri Interdipartimentali,</text:span></text:p>
            <text:p><text:span text:style-name="T4">di borse di studio aventi ad oggetto attività di ricerca, da istituire con fondi derivanti da convenzioni, emanato con D.R. n. 3557 del 19/10/2015; Avviso</text:span></text:p>
            <text:p><text:span text:style-name="T4">pubblico</text:span></text:p>
          </table:table-cell>
          <table:table-cell office:value-type="string" table:style-name="ce6">
            <text:p>Entro 5 giorni dalla consegna degli atti da parte della commissione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3">
          <table:table-cell office:value-type="string" table:style-name="ce6">
            <text:p>10D</text:p>
          </table:table-cell>
          <table:table-cell office:value-type="string" table:style-name="ce6">
            <text:p>Comunicazione provvedimento di assegnazione borsa</text:p>
          </table:table-cell>
          <table:table-cell office:value-type="string" table:style-name="ce4">
            <text:p><text:span text:style-name="T4">Regolamento di Ateneo per l'assegnazione, da parte di Dipartimenti e Centri Interdipartimentali,</text:span></text:p>
            <text:p><text:span text:style-name="T4">di borse di studio aventi ad oggetto attività di ricerca, da istituire con fondi derivanti da convenzioni, emanato con D.R. n. 3557 del 19/10/2015; Avviso</text:span></text:p>
            <text:p><text:span text:style-name="T4">pubblico</text:span></text:p>
          </table:table-cell>
          <table:table-cell office:value-type="string" table:style-name="ce6">
            <text:p>Contestuale al Decreto di Approvazione Atti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3">
          <table:table-cell office:value-type="string" table:style-name="ce6">
            <text:p>10E</text:p>
          </table:table-cell>
          <table:table-cell office:value-type="string" table:style-name="ce4">
            <text:p>Trasmissione all'Area Affari Generali della documentazione</text:p>
          </table:table-cell>
          <table:table-cell office:value-type="string" table:style-name="ce4">
            <text:p><text:span text:style-name="T4">Regolamento di Ateneo per l'assegnazione, da parte di Dipartimenti e Centri Interdipartimentali,</text:span></text:p>
            <text:p><text:span text:style-name="T4">di borse di studio aventi ad oggetto attività di ricerca, da istituire con fondi derivanti da convenzioni, emanato con D.R. n. 3557 del 19/10/2015; Avviso</text:span></text:p>
            <text:p><text:span text:style-name="T4">pubblico</text:span></text:p>
          </table:table-cell>
          <table:table-cell office:value-type="string" table:style-name="ce6">
            <text:p>Entro 7 giorni dal provvedimento di assegnazione e accettazione dell’incaricato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11" table:style-name="ce5">
            <text:p>11</text:p>
          </table:table-cell>
          <table:table-cell office:value-type="string" table:style-name="ce3">
            <text:p>Procedura finalizzata al conferimento di Assegni di Ricerca</text:p>
          </table:table-cell>
          <table:table-cell table:number-columns-repeated="3" table:style-name="ce4"/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15">
          <table:table-cell office:value-type="string" table:style-name="ce6">
            <text:p>11A</text:p>
          </table:table-cell>
          <table:table-cell office:value-type="string" table:style-name="ce6">
            <text:p>Predisposizione del Bando di selezione ed autorizzazione alla pubblicazione con Decreto del Direttore o delibera del Consiglio di Dipartimento; Pubblicazione</text:p>
          </table:table-cell>
          <table:table-cell office:value-type="string" table:style-name="ce6">
            <text:p>L. n. 240/2010; Regolamento di Ateneo per il conferimento di</text:p>
            <text:p>assegni per lo svolgimento di attività di ricerca, emanato con</text:p>
            <text:p>D.R. n. 3521 del 03/09/2021</text:p>
          </table:table-cell>
          <table:table-cell office:value-type="string" table:style-name="ce6">
            <text:p>Entro 20 giorni dalla data del Decreto del Direttore o della delibera del Consiglio di Dipartimento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string" table:style-name="ce6">
            <text:p>11B</text:p>
          </table:table-cell>
          <table:table-cell office:value-type="string" table:style-name="ce6">
            <text:p>Decreti direttoriali di nomina della commissione giudicatrice</text:p>
          </table:table-cell>
          <table:table-cell office:value-type="string" table:style-name="ce4">
            <text:p><text:span text:style-name="T4">Regolamento di Ateneo per il conferimento di assegni per lo svolgimento di attività di ricerca, emanato con D.R. n. 3521 del<text:s/></text:span><text:span text:style-name="T5">03/09/2021;<text:s/></text:span><text:span text:style-name="T4">Avviso pubblico</text:span></text:p>
          </table:table-cell>
          <table:table-cell office:value-type="string" table:style-name="ce6">
            <text:p>Entro 10 giorni dalla scadenza del termine fissato per la presentazione della domanda di partecipazione alla procedura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6">
          <table:table-cell office:value-type="string" table:style-name="ce6">
            <text:p>11C</text:p>
          </table:table-cell>
          <table:table-cell office:value-type="string" table:style-name="ce6">
            <text:p>Trasmissione verbali di espletamento della procedura ed approvazione Atti</text:p>
          </table:table-cell>
          <table:table-cell office:value-type="string" table:style-name="ce4">
            <text:p><text:span text:style-name="T4">Regolamento di Ateneo per il conferimento di assegni per lo svolgimento di attività di ricerca, emanato con D.R. n. 3521 del<text:s/></text:span><text:span text:style-name="T5">03/09/2021</text:span></text:p>
          </table:table-cell>
          <table:table-cell office:value-type="string" table:style-name="ce6">
            <text:p>Entro 60 giorni dalla notifica del decreto di nomina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7">
          <table:table-cell office:value-type="string" table:style-name="ce6">
            <text:p>11D</text:p>
          </table:table-cell>
          <table:table-cell office:value-type="string" table:style-name="ce6">
            <text:p>Redazione del Contratto</text:p>
          </table:table-cell>
          <table:table-cell office:value-type="string" table:style-name="ce4">
            <text:p><text:span text:style-name="T4">Regolamento di Ateneo per il conferimento di assegni per lo svolgimento di attività di ricerca, emanato con D.R. n. 3521 del</text:span></text:p>
            <text:p><text:span text:style-name="T5">03/09/2021</text:span></text:p>
          </table:table-cell>
          <table:table-cell office:value-type="string" table:style-name="ce6">
            <text:p>Entro 5 giorni dalla ricezione e pubblicazione del Decreto di Approvazione Atti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8">
          <table:table-cell office:value-type="float" office:value="12" table:style-name="ce5">
            <text:p>12</text:p>
          </table:table-cell>
          <table:table-cell office:value-type="string" table:style-name="ce6">
            <text:p>Richiesta di pubblicazione sul sito web di Ateneo e/o Albi Ufficiali di Ateneo e/ trasmissione a terzi</text:p>
          </table:table-cell>
          <table:table-cell office:value-type="string" table:style-name="ce6">
            <text:p>Normativa sulla Trasparenza</text:p>
          </table:table-cell>
          <table:table-cell office:value-type="string" table:style-name="ce4">
            <text:p><text:span text:style-name="T4">Entro 5 giorni dalla</text:span></text:p>
            <text:p><text:span text:style-name="T4">disponibilità dell’atto</text:span>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9">
          <table:table-cell office:value-type="float" office:value="13" table:style-name="ce5">
            <text:p>13</text:p>
          </table:table-cell>
          <table:table-cell office:value-type="string" table:style-name="ce6">
            <text:p>Trasmissione a URP dei dati relativi alle procedure di</text:p>
            <text:p>acquisto e scelta del contraente effettuate nell’anno</text:p>
            <text:p>precedente</text:p>
          </table:table-cell>
          <table:table-cell office:value-type="string" table:style-name="ce6">
            <text:p>Normativa sulla Trasparenza</text:p>
          </table:table-cell>
          <table:table-cell office:value-type="string" table:style-name="ce6">
            <text:p>Nei termini richiesti dalla gestione centralizzata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14" table:style-name="ce5">
            <text:p>14</text:p>
          </table:table-cell>
          <table:table-cell office:value-type="string" table:style-name="ce6">
            <text:p>Trasmissione Tabella Nomina RUP</text:p>
          </table:table-cell>
          <table:table-cell office:value-type="string" table:style-name="ce6">
            <text:p>Normativa sulla Trasparenza</text:p>
          </table:table-cell>
          <table:table-cell office:value-type="string" table:style-name="ce6">
            <text:p>Nei termini richiesti dalla gestione centralizzata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1">
          <table:table-cell office:value-type="float" office:value="15" table:style-name="ce5">
            <text:p>15</text:p>
          </table:table-cell>
          <table:table-cell office:value-type="string" table:style-name="ce6">
            <text:p>Trasmissione tabella riepilogativa semestrale per adempimento obbligo ex DECRETO LEGISLATIVO 14 marzo 2013, n. 33, art. 23 "1.</text:p>
            <text:p>- <text:s text:c="3"/>Provvedimenti adottati dagli organi di</text:p>
            <text:p>indirizzo politico e dai dirigenti, - <text:s text:c="3"/>Scelta del contraente per l'affidamento di lavori, forniture e servizi</text:p>
          </table:table-cell>
          <table:table-cell office:value-type="string" table:style-name="ce6">
            <text:p>Normativa sulla Trasparenza</text:p>
          </table:table-cell>
          <table:table-cell office:value-type="string" table:style-name="ce6">
            <text:p>Nei termini richiesti dalla gestione centralizzata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2">
          <table:table-cell office:value-type="float" office:value="16" table:style-name="ce5">
            <text:p>16</text:p>
          </table:table-cell>
          <table:table-cell office:value-type="string" table:style-name="ce6">
            <text:p>Predisposizione degli estratti dei verbali del Consiglio di Dipartimento e trasmissione agli uffici competenti</text:p>
          </table:table-cell>
          <table:table-cell office:value-type="string" table:style-name="ce6">
            <text:p>******************</text:p>
          </table:table-cell>
          <table:table-cell office:value-type="string" table:style-name="ce6">
            <text:p>Entro 7 giorni dalla data di riunione del Consiglio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7" table:style-name="ce5">
            <text:p>17</text:p>
          </table:table-cell>
          <table:table-cell office:value-type="string" table:style-name="ce4">
            <text:p><text:span text:style-name="T2">Attività Commerciale ed in conto terzi</text:span></text:p>
            <text:p><text:span text:style-name="T2">Controllo della fattibilità della proposta</text:span></text:p>
          </table:table-cell>
          <table:table-cell table:number-columns-repeated="3" table:style-name="ce4"/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8">
          <table:table-cell office:value-type="string" table:style-name="ce6">
            <text:p>17A</text:p>
          </table:table-cell>
          <table:table-cell office:value-type="string" table:style-name="ce4">
            <text:p><text:span text:style-name="T4">Redazione della bozza del contratto e dell’articolato di spesa in rispetto a quanto previsto per le diverse tipologie di attività commerciale per le diverse voci di</text:span></text:p>
            <text:p><text:span text:style-name="T4">spesa</text:span></text:p>
          </table:table-cell>
          <table:table-cell office:value-type="string" table:style-name="ce6">
            <text:p>Regolamento per attività conto terzi– DR 323/2022</text:p>
          </table:table-cell>
          <table:table-cell office:value-type="string" table:style-name="ce4">
            <text:p><text:span text:style-name="T4">Entro 10 giorni dal</text:span></text:p>
            <text:p><text:span text:style-name="T4">raggiungimento dell’accordo</text:span>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string" table:style-name="ce6">
            <text:p>17B</text:p>
          </table:table-cell>
          <table:table-cell office:value-type="string" table:style-name="ce6">
            <text:p>Redazione del Contratto come approvato dal Consiglio del CRACS</text:p>
          </table:table-cell>
          <table:table-cell office:value-type="string" table:style-name="ce6">
            <text:p>Regolamento per attività conto terzi– DR 323/2022</text:p>
          </table:table-cell>
          <table:table-cell office:value-type="string" table:style-name="ce6">
            <text:p>Entro 10 giorni lavorativi dalla data di delibera del Consiglio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string" table:style-name="ce6">
            <text:p>17C</text:p>
          </table:table-cell>
          <table:table-cell office:value-type="string" table:style-name="ce6">
            <text:p>Firma del Contratto</text:p>
          </table:table-cell>
          <table:table-cell office:value-type="string" table:style-name="ce6">
            <text:p>Regolamento per attività conto terzi– DR 323/2022</text:p>
          </table:table-cell>
          <table:table-cell office:value-type="string" table:style-name="ce6">
            <text:p>Entro 7 giorni lavorativi dalla redazione del contratto</text:p>
          </table:table-cell>
          <table:table-cell office:value-type="string" table:style-name="ce6">
            <text:p>CRACS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rac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30" table:style-name="ro2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44:00Z</dc:date>
  </office:meta>
</office:document-meta>
</file>